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2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3">
      <style:text-properties fo:font-weight="bold" fo:letter-spacing="-2.2pt" style:font-name="바탕" style:font-name-asian="한양견고딕" style:font-weight-asian="bold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24">
      <style:text-properties fo:font-size="15.5pt" fo:font-weight="bold" fo:letter-spacing="-0.9pt" style:font-name="바탕" style:font-name-asian="한양견명조" style:font-size-asian="15.5pt" style:font-weight-asian="bold"/>
    </style:style>
    <style:style style:family="text" style:name="T25">
      <style:text-properties fo:font-size="15.5pt" style:font-name="한양견명조" style:font-name-asian="한양견명조" style:font-size-asian="15.5pt"/>
    </style:style>
    <style:style style:family="paragraph" style:name="P15" style:parent-style-name="0">
      <style:paragraph-properties fo:line-height="110%" fo:text-align="center" style:snap-to-layout-grid="false"/>
    </style:style>
    <style:style style:family="text" style:name="T26">
      <style:text-properties fo:font-size="15.5pt" fo:font-weight="bold" fo:letter-spacing="-1.1pt" style:font-name="바탕" style:font-name-asian="한양견명조" style:font-size-asian="15.5pt" style:font-weight-asian="bold"/>
    </style:style>
    <style:style style:family="text" style:name="T27">
      <style:text-properties fo:font-size="15.5pt" style:font-name="한양견명조" style:font-name-asian="한양견명조" style:font-size-asian="15.5pt"/>
    </style:style>
    <style:style style:family="text" style:name="T28">
      <style:text-properties fo:font-size="15.5pt" fo:font-weight="bold" fo:letter-spacing="-1.1pt" style:font-name="바탕" style:font-name-asian="한양견명조" style:font-size-asian="15.5pt" style:font-weight-asian="bold"/>
    </style:style>
    <style:style style:family="text" style:name="T29">
      <style:text-properties fo:font-size="15.5pt" style:font-name="한양견명조" style:font-name-asian="한양견명조" style:font-size-asian="15.5pt"/>
    </style:style>
    <style:style style:family="text" style:name="T30">
      <style:text-properties fo:font-size="15.5pt" fo:font-weight="bold" fo:letter-spacing="-1.1pt" style:font-name="바탕" style:font-name-asian="한양견명조" style:font-size-asian="15.5pt" style:font-weight-asian="bold"/>
    </style:style>
    <style:style style:family="text" style:name="T31">
      <style:text-properties fo:font-size="15.5pt" fo:font-weight="bold" fo:letter-spacing="-0.9pt" style:font-name="바탕" style:font-name-asian="한양견명조" style:font-size-asian="15.5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93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0">
      <style:paragraph-properties fo:margin-left="0.458cm" fo:text-indent="-0.458cm" style:snap-to-layout-grid="false"/>
    </style:style>
    <style:style style:family="text" style:name="T32">
      <style:text-properties fo:font-size="11.5pt" style:font-name="HCI Poppy" style:font-name-asian="휴먼명조" style:font-size-asian="11.5pt"/>
    </style:style>
    <style:style style:family="text" style:name="T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">
      <style:text-properties fo:font-size="11.5pt" style:font-name="HCI Poppy" style:font-name-asian="휴먼명조" style:font-size-asian="11.5pt"/>
    </style:style>
    <style:style style:family="text" style:name="T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">
      <style:text-properties fo:font-size="11.5pt" style:font-name="HCI Poppy" style:font-name-asian="휴먼명조" style:font-size-asian="11.5pt"/>
    </style:style>
    <style:style style:family="text" style:name="T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">
      <style:text-properties fo:font-size="11.5pt" style:font-name="HCI Poppy" style:font-name-asian="휴먼명조" style:font-size-asian="11.5pt"/>
    </style:style>
    <style:style style:family="text" style:name="T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">
      <style:text-properties fo:font-size="11.5pt" style:font-name="HCI Poppy" style:font-name-asian="휴먼명조" style:font-size-asian="11.5pt"/>
    </style:style>
    <style:style style:family="text" style:name="T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">
      <style:text-properties fo:font-size="11.5pt" style:font-name="HCI Poppy" style:font-name-asian="휴먼명조" style:font-size-asian="11.5pt"/>
    </style:style>
    <style:style style:family="text" style:name="T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">
      <style:text-properties fo:font-size="11.5pt" style:font-name="HCI Poppy" style:font-name-asian="휴먼명조" style:font-size-asian="11.5pt"/>
    </style:style>
    <style:style style:family="text" style:name="T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">
      <style:text-properties fo:font-size="11.5pt" style:font-name="HCI Poppy" style:font-name-asian="휴먼명조" style:font-size-asian="11.5pt"/>
    </style:style>
    <style:style style:family="text" style:name="T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">
      <style:text-properties fo:font-size="11.5pt" style:font-name="HCI Poppy" style:font-name-asian="휴먼명조" style:font-size-asian="11.5pt"/>
    </style:style>
    <style:style style:family="text" style:name="T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">
      <style:text-properties fo:font-size="11.5pt" style:font-name="HCI Poppy" style:font-name-asian="휴먼명조" style:font-size-asian="11.5pt"/>
    </style:style>
    <style:style style:family="text" style:name="T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">
      <style:text-properties fo:font-size="11.5pt" style:font-name="HCI Poppy" style:font-name-asian="휴먼명조" style:font-size-asian="11.5pt"/>
    </style:style>
    <style:style style:family="text" style:name="T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">
      <style:text-properties fo:font-size="11.5pt" style:font-name="HCI Poppy" style:font-name-asian="휴먼명조" style:font-size-asian="11.5pt"/>
    </style:style>
    <style:style style:family="text" style:name="T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">
      <style:text-properties fo:font-size="11.5pt" style:font-name="HCI Poppy" style:font-name-asian="휴먼명조" style:font-size-asian="11.5pt"/>
    </style:style>
    <style:style style:family="paragraph" style:name="P18" style:parent-style-name="0">
      <style:paragraph-properties fo:margin-left="0.480cm" fo:text-indent="-0.480cm" style:snap-to-layout-grid="false"/>
    </style:style>
    <style:style style:family="paragraph" style:name="P19" style:parent-style-name="0">
      <style:paragraph-properties fo:margin-left="0.480cm" fo:text-indent="-0.480cm" style:snap-to-layout-grid="false"/>
    </style:style>
    <style:style style:family="text" style:name="T57">
      <style:text-properties fo:font-size="11.5pt" style:font-name="HCI Poppy" style:font-name-asian="휴먼명조" style:font-size-asian="11.5pt"/>
    </style:style>
    <style:style style:family="text" style:name="T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">
      <style:text-properties fo:font-size="11.5pt" style:font-name="HCI Poppy" style:font-name-asian="휴먼명조" style:font-size-asian="11.5pt"/>
    </style:style>
    <style:style style:family="text" style:name="T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">
      <style:text-properties fo:font-size="11.5pt" style:font-name="HCI Poppy" style:font-name-asian="휴먼명조" style:font-size-asian="11.5pt"/>
    </style:style>
    <style:style style:family="text" style:name="T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">
      <style:text-properties fo:font-size="11.5pt" style:font-name="HCI Poppy" style:font-name-asian="휴먼명조" style:font-size-asian="11.5pt"/>
    </style:style>
    <style:style style:family="text" style:name="T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">
      <style:text-properties fo:font-size="11.5pt" style:font-name="HCI Poppy" style:font-name-asian="휴먼명조" style:font-size-asian="11.5pt"/>
    </style:style>
    <style:style style:family="paragraph" style:name="P20" style:parent-style-name="0">
      <style:paragraph-properties fo:margin-left="0.480cm" fo:text-indent="-0.480cm" style:snap-to-layout-grid="false"/>
    </style:style>
    <style:style style:family="text" style:name="T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">
      <style:text-properties fo:font-size="11.5pt" style:font-name="HCI Poppy" style:font-name-asian="휴먼명조" style:font-size-asian="11.5pt"/>
    </style:style>
    <style:style style:family="text" style:name="T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">
      <style:text-properties fo:font-size="11.5pt" style:font-name="HCI Poppy" style:font-name-asian="휴먼명조" style:font-size-asian="11.5pt"/>
    </style:style>
    <style:style style:family="text" style:name="T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">
      <style:text-properties fo:font-size="11.5pt" style:font-name="HCI Poppy" style:font-name-asian="휴먼명조" style:font-size-asian="11.5pt"/>
    </style:style>
    <style:style style:family="text" style:name="T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">
      <style:text-properties fo:font-size="11.5pt" style:font-name="HCI Poppy" style:font-name-asian="휴먼명조" style:font-size-asian="11.5pt"/>
    </style:style>
    <style:style style:family="text" style:name="T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">
      <style:text-properties fo:font-size="11.5pt" style:font-name="HCI Poppy" style:font-name-asian="휴먼명조" style:font-size-asian="11.5pt"/>
    </style:style>
    <style:style style:family="paragraph" style:name="P21" style:parent-style-name="0">
      <style:paragraph-properties fo:margin-left="0.480cm" fo:text-indent="-0.480cm" style:snap-to-layout-grid="false"/>
    </style:style>
    <style:style style:family="paragraph" style:name="P22" style:parent-style-name="0">
      <style:paragraph-properties fo:margin-left="0.446cm" fo:text-indent="-0.446cm" style:snap-to-layout-grid="false"/>
    </style:style>
    <style:style style:family="text" style:name="T77">
      <style:text-properties fo:font-size="11.5pt" style:font-name="HCI Poppy" style:font-name-asian="휴먼명조" style:font-size-asian="11.5pt"/>
    </style:style>
    <style:style style:family="text" style:name="T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">
      <style:text-properties fo:font-size="11.5pt" style:font-name="HCI Poppy" style:font-name-asian="휴먼명조" style:font-size-asian="11.5pt"/>
    </style:style>
    <style:style style:family="text" style:name="T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">
      <style:text-properties fo:font-size="11.5pt" style:font-name="HCI Poppy" style:font-name-asian="휴먼명조" style:font-size-asian="11.5pt"/>
    </style:style>
    <style:style style:family="text" style:name="T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3">
      <style:text-properties fo:font-size="11.5pt" style:font-name="HCI Poppy" style:font-name-asian="휴먼명조" style:font-size-asian="11.5pt"/>
    </style:style>
    <style:style style:family="text" style:name="T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5">
      <style:text-properties fo:font-size="11.5pt" style:font-name="HCI Poppy" style:font-name-asian="휴먼명조" style:font-size-asian="11.5pt"/>
    </style:style>
    <style:style style:family="text" style:name="T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7">
      <style:text-properties fo:font-size="11.5pt" style:font-name="HCI Poppy" style:font-name-asian="휴먼명조" style:font-size-asian="11.5pt"/>
    </style:style>
    <style:style style:family="text" style:name="T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9">
      <style:text-properties fo:font-size="11.5pt" style:font-name="HCI Poppy" style:font-name-asian="휴먼명조" style:font-size-asian="11.5pt"/>
    </style:style>
    <style:style style:family="text" style:name="T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1">
      <style:text-properties fo:font-size="11.5pt" style:font-name="HCI Poppy" style:font-name-asian="휴먼명조" style:font-size-asian="11.5pt"/>
    </style:style>
    <style:style style:family="text" style:name="T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3">
      <style:text-properties fo:font-size="11.5pt" style:font-name="HCI Poppy" style:font-name-asian="휴먼명조" style:font-size-asian="11.5pt"/>
    </style:style>
    <style:style style:family="paragraph" style:name="P23" style:parent-style-name="0">
      <style:paragraph-properties fo:margin-left="0.446cm" fo:text-indent="-0.446cm" style:snap-to-layout-grid="false"/>
    </style:style>
    <style:style style:family="paragraph" style:name="P24" style:parent-style-name="0">
      <style:paragraph-properties fo:margin-left="0.442cm" fo:text-indent="-0.442cm" style:snap-to-layout-grid="false"/>
    </style:style>
    <style:style style:family="text" style:name="T94">
      <style:text-properties fo:font-size="11.5pt" style:font-name="HCI Poppy" style:font-name-asian="휴먼명조" style:font-size-asian="11.5pt"/>
    </style:style>
    <style:style style:family="text" style:name="T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6">
      <style:text-properties fo:font-size="11.5pt" style:font-name="HCI Poppy" style:font-name-asian="휴먼명조" style:font-size-asian="11.5pt"/>
    </style:style>
    <style:style style:family="text" style:name="T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8">
      <style:text-properties fo:font-size="11.5pt" style:font-name="HCI Poppy" style:font-name-asian="휴먼명조" style:font-size-asian="11.5pt"/>
    </style:style>
    <style:style style:family="text" style:name="T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0">
      <style:text-properties fo:font-size="11.5pt" style:font-name="HCI Poppy" style:font-name-asian="휴먼명조" style:font-size-asian="11.5pt"/>
    </style:style>
    <style:style style:family="text" style:name="T1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2">
      <style:text-properties fo:font-size="11.5pt" style:font-name="HCI Poppy" style:font-name-asian="휴먼명조" style:font-size-asian="11.5pt"/>
    </style:style>
    <style:style style:family="text" style:name="T1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4">
      <style:text-properties fo:font-size="11.5pt" style:font-name="HCI Poppy" style:font-name-asian="휴먼명조" style:font-size-asian="11.5pt"/>
    </style:style>
    <style:style style:family="text" style:name="T1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6">
      <style:text-properties fo:font-size="11.5pt" style:font-name="HCI Poppy" style:font-name-asian="휴먼명조" style:font-size-asian="11.5pt"/>
    </style:style>
    <style:style style:family="text" style:name="T1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8">
      <style:text-properties fo:font-size="11.5pt" style:font-name="HCI Poppy" style:font-name-asian="휴먼명조" style:font-size-asian="11.5pt"/>
    </style:style>
    <style:style style:family="text" style:name="T1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0">
      <style:text-properties fo:font-size="11.5pt" style:font-name="HCI Poppy" style:font-name-asian="휴먼명조" style:font-size-asian="11.5pt"/>
    </style:style>
    <style:style style:family="text" style:name="T1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2">
      <style:text-properties fo:font-size="11.5pt" style:font-name="HCI Poppy" style:font-name-asian="휴먼명조" style:font-size-asian="11.5pt"/>
    </style:style>
    <style:style style:family="text" style:name="T1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4">
      <style:text-properties fo:font-size="11.5pt" style:font-name="HCI Poppy" style:font-name-asian="휴먼명조" style:font-size-asian="11.5pt"/>
    </style:style>
    <style:style style:family="paragraph" style:name="P25" style:parent-style-name="0">
      <style:paragraph-properties fo:margin-left="0.446cm" fo:text-indent="-0.446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imons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선거구획정안의 국회 수정 권한 없애는 것이 개혁의 핵심</text:span></text:p></table:table-cell></table:table-row><table:table-row table:style-name="T1.R4"><table:table-cell table:style-name="T1.R4_C0"><text:p text:style-name="P8"><text:span text:style-name="T16">날    짜</text:span></text:p></table:table-cell><table:table-cell table:style-name="T1.R4_C1"><text:p text:style-name="P9"><text:span text:style-name="T17">2015. 4. 9. (</text:span><text:span text:style-name="T18">총 </text:span><text:span text:style-name="T19">2 </text:span><text:span text:style-name="T20">쪽</text:span><text:span text:style-name="T2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2">논평</text:span></text:p></table:table-cell></table:table-row></table:table></draw:text-box></draw:frame></text:p>
      <text:p text:style-name="P12"><draw:frame draw:style-name="fr2" draw:z-index="0" svg:width="14.920cm" svg:x="0.000cm" svg:y="-2.930cm" text:anchor-type="as-char"><draw:text-box fo:min-height="2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3">선거구획정안의 국회 수정 권한 없애는 것이 개혁의 핵심</text:span></text:p><text:p text:style-name="P14"><text:span text:style-name="T24">국회 정치개혁특위 모니터링 논평 </text:span><text:span text:style-name="T25">&lt;1&gt;</text:span></text:p><text:p text:style-name="P15"><text:span text:style-name="T26">선거구획정위 개혁 </text:span><text:span text:style-name="T27">4</text:span><text:span text:style-name="T28">월 국회 처리 합의 다행</text:span><text:span text:style-name="T29">, </text:span><text:span text:style-name="T30">여야 약속 지켜야</text:span><text:span text:style-name="T31">  </text:span></text:p></table:table-cell></table:table-row></table:table></draw:text-box></draw:frame></text:p>
      <text:p text:style-name="P16"/>
      <text:p text:style-name="P17"><text:span text:style-name="T32">1. </text:span><text:span text:style-name="T33">어제</text:span><text:span text:style-name="T34">(4/8), </text:span><text:span text:style-name="T35">국회 정개특위 위원장과 여야 간사는 선거구획정위원회 독립기구화 등의 방안을 </text:span><text:span text:style-name="T36">4</text:span><text:span text:style-name="T37">월 국회에서 우선 처리하기로 합의했다</text:span><text:span text:style-name="T38">. </text:span><text:span text:style-name="T39">이미 선거구획정위 개혁을 약속한 바 있는 여야가 처리시기를 구체화 한 것은 다행이다</text:span><text:span text:style-name="T40">. </text:span><text:span text:style-name="T41">그러나 개혁의 핵심이라 할 수 있는 </text:span><text:span text:style-name="T42">‘</text:span><text:span text:style-name="T43">획정안에 대한 국회 수정권한 폐지</text:span><text:span text:style-name="T44">’</text:span><text:span text:style-name="T45">에 대해서는 이견을 드러냈다</text:span><text:span text:style-name="T46">. </text:span><text:span text:style-name="T47">참여연대 의정감시센터</text:span><text:span text:style-name="T48">(</text:span><text:span text:style-name="T49">소장 </text:span><text:span text:style-name="T50">: </text:span><text:span text:style-name="T51">조성대 한신대 교수</text:span><text:span text:style-name="T52">)</text:span><text:span text:style-name="T53">는 선거구 획정 과정에서 당사자의 이해관계를 배제하고 게리멘더링을 막기 위해서는 독립적인 획정위가 만든 안을 국회가 손대지 않고 가부만 결정하게 하는 법개정이 이루어져야 한다고 본다</text:span><text:span text:style-name="T54">. </text:span><text:span text:style-name="T55">정개특위가 획정위의 독립기구화와 더불어 국회의 수정권한 폐지 등 선거구획정위 권한 강화 방안을 시급히 법제화할 것을 촉구한다</text:span><text:span text:style-name="T56">. </text:span></text:p>
      <text:p text:style-name="P18"/>
      <text:p text:style-name="P19"><text:span text:style-name="T57">2. </text:span><text:span text:style-name="T58">국회는 선거구 획정과 관련하여 반복된 문제가 무엇이고</text:span><text:span text:style-name="T59">, </text:span><text:span text:style-name="T60">국민들의 높은 불신이 어디에 있는지 다시 한 번 상기해야 한다</text:span><text:span text:style-name="T61">. </text:span><text:span text:style-name="T62">매번 선거를 앞두고 국회는 선거구획정위원회가 발표한 획정안은 제쳐둔 채 선거구를 스스로 정해 당리당략에 따른 선거구 획정 논란을 반복했다</text:span><text:span text:style-name="T63">. </text:span><text:span text:style-name="T64">뿐만 아니라 논의 과정에서 지역구 증설만큼 비례대표 의석을 편의적으로 축소하려는 시도를 해 비판을 받았다</text:span><text:span text:style-name="T65">. </text:span></text:p>
      <text:p text:style-name="P20"><text:span text:style-name="T66">   </text:span><text:span text:style-name="T67">선거구 획정안의 법적 권한을 강화해 이해당사자인 현직 국회의원의 개입을 차단하지 않고</text:span><text:span text:style-name="T68">, </text:span><text:span text:style-name="T69">지금과 같은 획정위의 안을 </text:span><text:span text:style-name="T70">‘</text:span><text:span text:style-name="T71">권고안</text:span><text:span text:style-name="T72">’ </text:span><text:span text:style-name="T73">수준으로 유지하는 것은 아무런 의미가 없다</text:span><text:span text:style-name="T74">. </text:span><text:span text:style-name="T75">획정안을 국회 본회의에 법률안 형식으로 부의해서 국회가 가부를 결정하도록 하고 부결 시에는 획정위에 수정 요구를 할 수 있도록 허용하는 방안이 바람직하다</text:span><text:span text:style-name="T76">.  </text:span></text:p>
      <text:p text:style-name="P21"/>
      <text:p text:style-name="P22"><text:span text:style-name="T77">3. </text:span><text:span text:style-name="T78">이와 더불어 국회는 선거구획정위원회 구성 시기와 위원 구성 기준</text:span><text:span text:style-name="T79">, </text:span><text:span text:style-name="T80">최종 국회 의결 시점 등도 함께 논의해야 한다</text:span><text:span text:style-name="T81">. </text:span><text:span text:style-name="T82">선거구 획정은 의원들의 이해관계를 반영하는 문제가 아니라 유권자의 표의 가치를 동등하게 만드는 일인 만큼</text:span><text:span text:style-name="T83">, </text:span><text:span text:style-name="T84">적정한 시기의 인구조사를 바탕으로 분구와 합구 대상 지역의 여론을 조정할 충분한 시간을 확보하는 것이 필요하다</text:span><text:span text:style-name="T85">. </text:span><text:span text:style-name="T86">위원 구성은 분명한 기준과 원칙을 바탕으로 선임해야 할 것이며</text:span><text:span text:style-name="T87">, </text:span><text:span text:style-name="T88">선거구를 최종적으로 확정하는 시기도 선거 </text:span><text:span text:style-name="T89">1</text:span><text:span text:style-name="T90">년 전까지로 법률에 명시해 예측가능성을 높이고</text:span><text:span text:style-name="T91">, </text:span><text:span text:style-name="T92">현역 의원과 도전자 간의 공정한 선거운동도 보장해야 한다</text:span><text:span text:style-name="T93">. </text:span></text:p>
      <text:p text:style-name="P23"/>
      <text:p text:style-name="P24"><text:span text:style-name="T94">4. 19</text:span><text:span text:style-name="T95">대 총선을 앞두고 구성된 선거구획정위원회는 </text:span><text:span text:style-name="T96">9</text:span><text:span text:style-name="T97">월에야 선임되어 획정안 제출 기한인 </text:span><text:span text:style-name="T98">10</text:span><text:span text:style-name="T99">월 중순을 한 달 이상 넘긴 </text:span><text:span text:style-name="T100">11</text:span><text:span text:style-name="T101">월 말 획정안을 제출하였으며</text:span><text:span text:style-name="T102">, 18</text:span><text:span text:style-name="T103">대 국회는 </text:span><text:span text:style-name="T104">2</text:span><text:span text:style-name="T105">월 말에야 가까스로 선거구 획정안을 최종 통과시켰다</text:span><text:span text:style-name="T106">. </text:span><text:span text:style-name="T107">더 이상 이런 상황이 반복되는 걸 용인할 수 없다</text:span><text:span text:style-name="T108">. </text:span><text:span text:style-name="T109">국회는 선거구획정위원회 운영과 관련한 종합적이고 구체적인 제도 개선을 논의해 </text:span><text:span text:style-name="T110">4</text:span><text:span text:style-name="T111">월 국회에서 처리하겠다는 약속을 지켜야 할 것이다</text:span><text:span text:style-name="T112">. </text:span><text:span text:style-name="T113">끝</text:span><text:span text:style-name="T114">. 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9일 목요일 오전 11:24:5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