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6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2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3">
      <style:text-properties fo:font-weight="bold" fo:letter-spacing="-2.0pt" style:font-name="바탕" style:font-name-asian="한양견고딕" style:font-weight-asian="bold"/>
    </style:style>
    <style:style style:family="paragraph" style:name="P14" style:parent-style-name="0">
      <style:paragraph-properties fo:line-height="110%" fo:text-align="center" style:snap-to-layout-grid="false"/>
    </style:style>
    <style:style style:family="text" style:name="T24">
      <style:text-properties fo:font-size="15.5pt" fo:font-weight="bold" fo:letter-spacing="-0.9pt" style:font-name="바탕" style:font-name-asian="한양견명조" style:font-size-asian="15.5pt" style:font-weight-asian="bold"/>
    </style:style>
    <style:style style:family="text" style:name="T25">
      <style:text-properties fo:font-size="15.5pt" fo:font-weight="bold" fo:letter-spacing="-1.7pt" style:font-name="바탕" style:font-name-asian="한양견명조" style:font-size-asian="15.5pt" style:font-weight-asian="bold"/>
    </style:style>
    <style:style style:family="text" style:name="T26">
      <style:text-properties fo:font-size="15.5pt" fo:font-weight="bold" fo:letter-spacing="-0.9pt" style:font-name="바탕" style:font-name-asian="한양견명조" style:font-size-asian="15.5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930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0">
      <style:paragraph-properties fo:margin-left="0.456cm" fo:text-indent="-0.456cm" style:snap-to-layout-grid="false"/>
    </style:style>
    <style:style style:family="text" style:name="T27">
      <style:text-properties fo:font-size="11.5pt" style:font-name="HCI Poppy" style:font-name-asian="휴먼명조" style:font-size-asian="11.5pt"/>
    </style:style>
    <style:style style:family="text" style:name="T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">
      <style:text-properties fo:font-size="11.5pt" style:font-name="HCI Poppy" style:font-name-asian="휴먼명조" style:font-size-asian="11.5pt"/>
    </style:style>
    <style:style style:family="text" style:name="T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">
      <style:text-properties fo:font-size="11.5pt" style:font-name="HCI Poppy" style:font-name-asian="휴먼명조" style:font-size-asian="11.5pt"/>
    </style:style>
    <style:style style:family="text" style:name="T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">
      <style:text-properties fo:font-size="11.5pt" style:font-name="HCI Poppy" style:font-name-asian="휴먼명조" style:font-size-asian="11.5pt"/>
    </style:style>
    <style:style style:family="text" style:name="T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">
      <style:text-properties fo:font-size="11.5pt" style:font-name="HCI Poppy" style:font-name-asian="휴먼명조" style:font-size-asian="11.5pt"/>
    </style:style>
    <style:style style:family="text" style:name="T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">
      <style:text-properties fo:font-size="11.5pt" style:font-name="HCI Poppy" style:font-name-asian="휴먼명조" style:font-size-asian="11.5pt"/>
    </style:style>
    <style:style style:family="text" style:name="T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">
      <style:text-properties fo:font-size="11.5pt" style:font-name="HCI Poppy" style:font-name-asian="휴먼명조" style:font-size-asian="11.5pt"/>
    </style:style>
    <style:style style:family="paragraph" style:name="P17" style:parent-style-name="0">
      <style:paragraph-properties fo:margin-left="0.462cm" fo:text-indent="-0.462cm" style:snap-to-layout-grid="false"/>
    </style:style>
    <style:style style:family="paragraph" style:name="P18" style:parent-style-name="0">
      <style:paragraph-properties fo:margin-left="0.467cm" fo:text-indent="-0.467cm" style:snap-to-layout-grid="false"/>
    </style:style>
    <style:style style:family="text" style:name="T40">
      <style:text-properties fo:font-size="11.5pt" style:font-name="HCI Poppy" style:font-name-asian="휴먼명조" style:font-size-asian="11.5pt"/>
    </style:style>
    <style:style style:family="text" style:name="T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">
      <style:text-properties fo:font-size="11.5pt" style:font-name="HCI Poppy" style:font-name-asian="휴먼명조" style:font-size-asian="11.5pt"/>
    </style:style>
    <style:style style:family="text" style:name="T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4">
      <style:text-properties fo:font-size="11.5pt" style:font-name="HCI Poppy" style:font-name-asian="휴먼명조" style:font-size-asian="11.5pt"/>
    </style:style>
    <style:style style:family="text" style:name="T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">
      <style:text-properties fo:font-size="11.5pt" style:font-name="HCI Poppy" style:font-name-asian="휴먼명조" style:font-size-asian="11.5pt"/>
    </style:style>
    <style:style style:family="text" style:name="T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">
      <style:text-properties fo:font-size="11.5pt" style:font-name="HCI Poppy" style:font-name-asian="휴먼명조" style:font-size-asian="11.5pt"/>
    </style:style>
    <style:style style:family="text" style:name="T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">
      <style:text-properties fo:font-size="11.5pt" style:font-name="HCI Poppy" style:font-name-asian="휴먼명조" style:font-size-asian="11.5pt"/>
    </style:style>
    <style:style style:family="text" style:name="T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">
      <style:text-properties fo:font-size="11.5pt" style:font-name="HCI Poppy" style:font-name-asian="휴먼명조" style:font-size-asian="11.5pt"/>
    </style:style>
    <style:style style:family="paragraph" style:name="P19" style:parent-style-name="0">
      <style:paragraph-properties fo:margin-left="0.467cm" fo:text-indent="-0.467cm" style:snap-to-layout-grid="false"/>
    </style:style>
    <style:style style:family="text" style:name="T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20" style:parent-style-name="0">
      <style:paragraph-properties fo:margin-left="0.458cm" fo:text-indent="-0.458cm" style:snap-to-layout-grid="false"/>
    </style:style>
    <style:style style:family="text" style:name="T54">
      <style:text-properties fo:font-size="11.5pt" style:font-name="HCI Poppy" style:font-name-asian="휴먼명조" style:font-size-asian="11.5pt"/>
    </style:style>
    <style:style style:family="text" style:name="T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">
      <style:text-properties fo:font-size="11.5pt" style:font-name="HCI Poppy" style:font-name-asian="휴먼명조" style:font-size-asian="11.5pt"/>
    </style:style>
    <style:style style:family="text" style:name="T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">
      <style:text-properties fo:font-size="11.5pt" style:font-name="HCI Poppy" style:font-name-asian="휴먼명조" style:font-size-asian="11.5pt"/>
    </style:style>
    <style:style style:family="text" style:name="T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">
      <style:text-properties fo:font-size="11.5pt" style:font-name="HCI Poppy" style:font-name-asian="휴먼명조" style:font-size-asian="11.5pt"/>
    </style:style>
    <style:style style:family="text" style:name="T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">
      <style:text-properties fo:font-size="11.5pt" style:font-name="HCI Poppy" style:font-name-asian="휴먼명조" style:font-size-asian="11.5pt"/>
    </style:style>
    <style:style style:family="text" style:name="T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4">
      <style:text-properties fo:font-size="11.5pt" style:font-name="HCI Poppy" style:font-name-asian="휴먼명조" style:font-size-asian="11.5pt"/>
    </style:style>
    <style:style style:family="text" style:name="T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">
      <style:text-properties fo:font-size="11.5pt" style:font-name="HCI Poppy" style:font-name-asian="휴먼명조" style:font-size-asian="11.5pt"/>
    </style:style>
    <style:style style:family="text" style:name="T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">
      <style:text-properties fo:font-size="11.5pt" style:font-name="HCI Poppy" style:font-name-asian="휴먼명조" style:font-size-asian="11.5pt"/>
    </style:style>
    <style:style style:family="text" style:name="T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">
      <style:text-properties fo:font-size="11.5pt" style:font-name="HCI Poppy" style:font-name-asian="휴먼명조" style:font-size-asian="11.5pt"/>
    </style:style>
    <style:style style:family="text" style:name="T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">
      <style:text-properties fo:font-size="11.5pt" style:font-name="HCI Poppy" style:font-name-asian="휴먼명조" style:font-size-asian="11.5pt"/>
    </style:style>
    <style:style style:family="text" style:name="T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">
      <style:text-properties fo:font-size="11.5pt" style:font-name="HCI Poppy" style:font-name-asian="휴먼명조" style:font-size-asian="11.5pt"/>
    </style:style>
    <style:style style:family="text" style:name="T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6">
      <style:text-properties fo:font-size="11.5pt" style:font-name="HCI Poppy" style:font-name-asian="휴먼명조" style:font-size-asian="11.5pt"/>
    </style:style>
    <style:style style:family="text" style:name="T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8">
      <style:text-properties fo:font-size="11.5pt" style:font-name="HCI Poppy" style:font-name-asian="휴먼명조" style:font-size-asian="11.5pt"/>
    </style:style>
    <style:style style:family="text" style:name="T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0">
      <style:text-properties fo:font-size="11.5pt" style:font-name="HCI Poppy" style:font-name-asian="휴먼명조" style:font-size-asian="11.5pt"/>
    </style:style>
    <style:style style:family="text" style:name="T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2">
      <style:text-properties fo:font-size="11.5pt" style:font-name="HCI Poppy" style:font-name-asian="휴먼명조" style:font-size-asian="11.5pt"/>
    </style:style>
    <style:style style:family="text" style:name="T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4">
      <style:text-properties fo:font-size="11.5pt" style:font-name="HCI Poppy" style:font-name-asian="휴먼명조" style:font-size-asian="11.5pt"/>
    </style:style>
    <style:style style:family="text" style:name="T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6">
      <style:text-properties fo:font-size="11.5pt" style:font-name="HCI Poppy" style:font-name-asian="휴먼명조" style:font-size-asian="11.5pt"/>
    </style:style>
    <style:style style:family="text" style:name="T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8">
      <style:text-properties fo:font-size="11.5pt" style:font-name="HCI Poppy" style:font-name-asian="휴먼명조" style:font-size-asian="11.5pt"/>
    </style:style>
    <style:style style:family="text" style:name="T8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0">
      <style:text-properties fo:font-size="11.5pt" style:font-name="HCI Poppy" style:font-name-asian="휴먼명조" style:font-size-asian="11.5pt"/>
    </style:style>
    <style:style style:family="text" style:name="T9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2">
      <style:text-properties fo:font-size="11.5pt" style:font-name="HCI Poppy" style:font-name-asian="휴먼명조" style:font-size-asian="11.5pt"/>
    </style:style>
    <style:style style:family="text" style:name="T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4">
      <style:text-properties fo:font-size="11.5pt" style:font-name="HCI Poppy" style:font-name-asian="휴먼명조" style:font-size-asian="11.5pt"/>
    </style:style>
    <style:style style:family="text" style:name="T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6">
      <style:text-properties fo:font-size="11.5pt" style:font-name="HCI Poppy" style:font-name-asian="휴먼명조" style:font-size-asian="11.5pt"/>
    </style:style>
    <style:style style:family="text" style:name="T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8">
      <style:text-properties fo:font-size="11.5pt" style:font-name="바탕" style:font-name-asian="휴먼명조" style:font-size-asian="11.5pt"/>
    </style:style>
    <style:style style:family="text" style:name="T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0">
      <style:text-properties fo:font-size="11.5pt" style:font-name="HCI Poppy" style:font-name-asian="휴먼명조" style:font-size-asian="11.5pt"/>
    </style:style>
    <style:style style:family="text" style:name="T1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2">
      <style:text-properties fo:font-size="11.5pt" style:font-name="HCI Poppy" style:font-name-asian="휴먼명조" style:font-size-asian="11.5pt"/>
    </style:style>
    <style:style style:family="text" style:name="T1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4">
      <style:text-properties fo:font-size="11.5pt" style:font-name="HCI Poppy" style:font-name-asian="휴먼명조" style:font-size-asian="11.5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</text:span><text:span text:style-name="T10">담당 </text:span><text:span text:style-name="T11">: </text:span><text:span text:style-name="T12">이선미 간사 </text:span><text:span text:style-name="T13">02-725-7104 aimons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의원 정수 확대 논의 금기의 영역 아니다</text:span></text:p></table:table-cell></table:table-row><table:table-row table:style-name="T1.R4"><table:table-cell table:style-name="T1.R4_C0"><text:p text:style-name="P8"><text:span text:style-name="T16">날    짜</text:span></text:p></table:table-cell><table:table-cell table:style-name="T1.R4_C1"><text:p text:style-name="P9"><text:span text:style-name="T17">2015. 4. 8. (</text:span><text:span text:style-name="T18">총 </text:span><text:span text:style-name="T19">1 </text:span><text:span text:style-name="T20">쪽</text:span><text:span text:style-name="T21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2">논평</text:span></text:p></table:table-cell></table:table-row></table:table></draw:text-box></draw:frame></text:p>
      <text:p text:style-name="P12"><draw:frame draw:style-name="fr2" draw:z-index="0" svg:width="14.920cm" svg:x="0.000cm" svg:y="-2.930cm" text:anchor-type="as-char"><draw:text-box fo:min-height="2.93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3">의원 정수 확대 논의 금기의 영역 아니다</text:span></text:p><text:p text:style-name="P14"><text:span text:style-name="T24">거대한 행정부와 사법 권력 </text:span><text:span text:style-name="T25">견제</text:span><text:span text:style-name="T26">할 국회의원 적정 수 논의해야</text:span></text:p></table:table-cell></table:table-row></table:table></draw:text-box></draw:frame></text:p>
      <text:p text:style-name="P15"/>
      <text:p text:style-name="P16"><text:span text:style-name="T27">1. </text:span><text:span text:style-name="T28">새정치민주연합 문재인 대표가 국회의원 정수 확대를 언급했다가 큰 의미 없는 발언이라고 스스로 철회한 데 이어</text:span><text:span text:style-name="T29">, </text:span><text:span text:style-name="T30">새누리당 김무성 대표가 증원을 반대하고 지역구 증설만큼 비례대표 의석을 줄일 수 있다고까지 했다</text:span><text:span text:style-name="T31">. </text:span><text:span text:style-name="T32">참여연대 의정감시센터</text:span><text:span text:style-name="T33">(</text:span><text:span text:style-name="T34">소장 </text:span><text:span text:style-name="T35">: </text:span><text:span text:style-name="T36">조성대 한신대 교수</text:span><text:span text:style-name="T37">)</text:span><text:span text:style-name="T38">는 문 대표의 처신을 비판하고 김 대표의 주장에 분명히 반대한다</text:span><text:span text:style-name="T39">. </text:span></text:p>
      <text:p text:style-name="P17"/>
      <text:p text:style-name="P18"><text:span text:style-name="T40">2. </text:span><text:span text:style-name="T41">다양해진 사회구성원들의 다양한 정치적</text:span><text:span text:style-name="T42">, </text:span><text:span text:style-name="T43">입법적 요구를 반영하고 비대해진 행정 권력을 견제하기 위해서는 국민의 대표자인 국회의 기능을 활성화하는 것이 필요하다</text:span><text:span text:style-name="T44">. </text:span><text:span text:style-name="T45">이를 위한 방편으로 비례대표 의원이 현재보다 더 많아야 하며</text:span><text:span text:style-name="T46">, </text:span><text:span text:style-name="T47">국회를 구성하는 의원들의 숫자도 적정하게 확보해야 한다</text:span><text:span text:style-name="T48">. </text:span><text:span text:style-name="T49">지금과 같이 사표가 다수 발생하고 지지율이 의석 배분에 제대로 반영되지 않는 상황에서 비례대표 축소는 개악이다</text:span><text:span text:style-name="T50">. </text:span><text:span text:style-name="T51">더욱이 지역구 의석을 줄이기 어려운 현실을 고려하면 비례대표 확대를 위해 의원 정수를 늘리는 것이 불가피하다</text:span><text:span text:style-name="T52">. </text:span></text:p>
      <text:p text:style-name="P19"><text:span text:style-name="T53"> </text:span></text:p>
      <text:p text:style-name="P20"><text:span text:style-name="T54">3. </text:span><text:span text:style-name="T55">우리 국회의원 수는 다른 나라와 비교하여 볼 때 많지 않다는 것이 알려진 사실이다</text:span><text:span text:style-name="T56">. </text:span><text:span text:style-name="T57">현재 국회의원 </text:span><text:span text:style-name="T58">1</text:span><text:span text:style-name="T59">인이 대표하고 있는 인구수는 평균 </text:span><text:span text:style-name="T60">16</text:span><text:span text:style-name="T61">만 </text:span><text:span text:style-name="T62">6000</text:span><text:span text:style-name="T63">여 명으로</text:span><text:span text:style-name="T64">, </text:span><text:span text:style-name="T65">프랑스 </text:span><text:span text:style-name="T66">9</text:span><text:span text:style-name="T67">만 </text:span><text:span text:style-name="T68">3000</text:span><text:span text:style-name="T69">여명</text:span><text:span text:style-name="T70">, </text:span><text:span text:style-name="T71">영국 </text:span><text:span text:style-name="T72">9</text:span><text:span text:style-name="T73">만 </text:span><text:span text:style-name="T74">7000</text:span><text:span text:style-name="T75">명</text:span><text:span text:style-name="T76">, </text:span><text:span text:style-name="T77">독일 </text:span><text:span text:style-name="T78">12</text:span><text:span text:style-name="T79">만명 등 주요 의회</text:span><text:span text:style-name="T80">(</text:span><text:span text:style-name="T81">양원제 국가는 상하원 포함</text:span><text:span text:style-name="T82">)</text:span><text:span text:style-name="T83">와 비교하여 차이가 크다</text:span><text:span text:style-name="T84">. </text:span><text:span text:style-name="T85">역사적으로 보더라도 </text:span><text:span text:style-name="T86">200</text:span><text:span text:style-name="T87">석이었던 제헌국회 당시 의원 </text:span><text:span text:style-name="T88">1</text:span><text:span text:style-name="T89">인은 </text:span><text:span text:style-name="T90">10</text:span><text:span text:style-name="T91">만 명을 대표했다</text:span><text:span text:style-name="T92">. </text:span><text:span text:style-name="T93">제헌국회보다 현재 인구수 기준 대표성이 더 낮아진 것이다</text:span><text:span text:style-name="T94">. </text:span><text:span text:style-name="T95">다원화된 사회의 입법적 요구를 충분히 반영하고</text:span><text:span text:style-name="T96">, </text:span><text:span text:style-name="T97">거대한 행정부와 선출되지 않은 사법 권력을 효과적으로 견제</text:span><text:span text:style-name="T98">․</text:span><text:span text:style-name="T99">감시하기 위해 의원 </text:span><text:span text:style-name="T100">1</text:span><text:span text:style-name="T101">인이 몇 명을 대표하는 것이 적정한지 이제 사회적 논의를 시작할 때이다</text:span><text:span text:style-name="T102">. </text:span><text:span text:style-name="T103">끝</text:span><text:span text:style-name="T104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4월 8일 수요일 오후 12:28:18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