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8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ext" style:name="T22">
      <style:text-properties fo:font-weight="bold" fo:letter-spacing="-1.0pt" style:font-name="HCI Hollyhock" style:font-name-asian="휴먼고딕" style:font-weight-asian="bold"/>
    </style:style>
    <style:style style:family="text" style:name="T23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4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5">
      <style:text-properties style:font-name="바탕" style:font-name-asian="한양견고딕"/>
    </style:style>
    <style:style style:family="text" style:name="T26">
      <style:text-properties style:font-name="바탕" style:font-name-asian="한양견고딕"/>
    </style:style>
    <style:style style:family="text" style:name="T27">
      <style:text-properties style:font-name="바탕" style:font-name-asian="한양견고딕"/>
    </style:style>
    <style:style style:family="paragraph" style:name="P14" style:parent-style-name="11">
      <style:paragraph-properties style:snap-to-layout-grid="false"/>
    </style:style>
    <style:style style:family="text" style:name="T28">
      <style:text-properties fo:font-size="15.5pt" style:font-name="바탕" style:font-name-asian="한양견명조" style:font-size-asian="15.5pt"/>
    </style:style>
    <style:style style:family="paragraph" style:name="P15" style:parent-style-name="11">
      <style:paragraph-properties style:snap-to-layout-grid="false"/>
    </style:style>
    <style:style style:family="text" style:name="T29">
      <style:text-properties fo:font-size="15.5pt" style:font-name="바탕" style:font-name-asian="한양견명조" style:font-size-asian="15.5pt"/>
    </style:style>
    <style:style style:family="text" style:name="T30">
      <style:text-properties fo:font-size="15.0pt" style:font-name="바탕" style:font-name-asian="한양견명조" style:font-size-asian="15.0pt"/>
    </style:style>
    <style:style style:family="text" style:name="T31">
      <style:text-properties style:font-name="바탕" style:font-name-asian="한양견명조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902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fo:margin-left="0.455cm" fo:text-indent="-0.455cm" style:snap-to-layout-grid="false"/>
    </style:style>
    <style:style style:family="text" style:name="T32">
      <style:text-properties style:font-name="바탕" style:font-name-asian="휴먼명조"/>
    </style:style>
    <style:style style:family="text" style:name="T33">
      <style:text-properties style:font-name="바탕" style:font-name-asian="휴먼명조"/>
    </style:style>
    <style:style style:family="text" style:name="T34">
      <style:text-properties style:font-name="바탕" style:font-name-asian="휴먼명조"/>
    </style:style>
    <style:style style:family="text" style:name="T35">
      <style:text-properties style:font-name="바탕" style:font-name-asian="휴먼명조"/>
    </style:style>
    <style:style style:family="text" style:name="T36">
      <style:text-properties style:font-name="바탕" style:font-name-asian="휴먼명조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paragraph" style:name="P18" style:parent-style-name="7">
      <style:paragraph-properties fo:margin-left="0.455cm" fo:text-indent="-0.455cm" style:snap-to-layout-grid="false"/>
    </style:style>
    <style:style style:family="paragraph" style:name="P19" style:parent-style-name="7">
      <style:paragraph-properties fo:margin-left="0.472cm" fo:text-indent="-0.472cm" style:snap-to-layout-grid="false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paragraph" style:name="P20" style:parent-style-name="7">
      <style:paragraph-properties fo:margin-left="0.472cm" fo:text-indent="-0.472cm" style:snap-to-layout-grid="false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․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 </text:span><text:span text:style-name="T10">담당 </text:span><text:span text:style-name="T11">: </text:span><text:span text:style-name="T12">이선미 간사 </text:span><text:span text:style-name="T13">02-725-7104 aimons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정몽준 후보 비판 트윗</text:span><text:span text:style-name="T16">, </text:span><text:span text:style-name="T17">항소심에서도 무죄 판결</text:span></text:p></table:table-cell></table:table-row><table:table-row table:style-name="T1.R4"><table:table-cell table:style-name="T1.R4_C0"><text:p text:style-name="P8"><text:span text:style-name="T18">날    짜</text:span></text:p></table:table-cell><table:table-cell table:style-name="T1.R4_C1"><text:p text:style-name="P9"><text:span text:style-name="T19">2015. 3. 26. (</text:span><text:span text:style-name="T20">총 </text:span><text:span text:style-name="T21">1 </text:span><text:span text:style-name="T22">쪽</text:span><text:span text:style-name="T23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4">보도자료</text:span></text:p></table:table-cell></table:table-row></table:table></draw:text-box></draw:frame></text:p>
      <text:p text:style-name="P12"><draw:frame draw:style-name="fr2" draw:z-index="0" svg:width="14.920cm" svg:x="0.000cm" svg:y="-2.902cm" text:anchor-type="as-char"><draw:text-box fo:min-height="2.902cm"><table:table table:name="T2" table:style-name="T2" text:anchor-type="paragraph"><table:table-column table:style-name="T2.C67"/><table:table-row table:style-name="T2.R1"><table:table-cell table:style-name="T2.R1_C0"><text:p text:style-name="P13"><text:span text:style-name="T25">정몽준 후보 비판 트윗</text:span><text:span text:style-name="T26">, </text:span><text:span text:style-name="T27">항소심에서도 무죄 판결</text:span></text:p><text:p text:style-name="P14"><text:span text:style-name="T28">부당한 수사와 기소로 선의의 피해자만 발생</text:span></text:p><text:p text:style-name="P15"><text:span text:style-name="T29">유권자의 자유로운 평가와 비판 제한하는 후보자비방죄 폐지해야</text:span><text:span text:style-name="T30"> </text:span><text:span text:style-name="T31"> </text:span></text:p></table:table-cell></table:table-row></table:table></draw:text-box></draw:frame></text:p>
      <text:p text:style-name="P16"/>
      <text:p text:style-name="P17"><text:span text:style-name="T32">1. </text:span><text:span text:style-name="T33">오늘</text:span><text:span text:style-name="T34">(3/26), </text:span><text:span text:style-name="T35">서울고등법원 형사</text:span><text:span text:style-name="T36">2</text:span><text:span text:style-name="T37">부</text:span><text:span text:style-name="T38">(</text:span><text:span text:style-name="T39">부장판사 김용빈</text:span><text:span text:style-name="T40">)</text:span><text:span text:style-name="T41">는 정몽준 후보를 비판하는 트윗을 게시하여 선거법 후보자비방죄로 기소된 대학생 전 모씨에게 무죄를 선고했다</text:span><text:span text:style-name="T42">. </text:span><text:span text:style-name="T43">이는 참여연대가 공익변론</text:span><text:span text:style-name="T44">(</text:span><text:span text:style-name="T45">담당 박주민 변호사</text:span><text:span text:style-name="T46">)</text:span><text:span text:style-name="T47">을 맡은 사건으로</text:span><text:span text:style-name="T48">, </text:span><text:span text:style-name="T49">지난 </text:span><text:span text:style-name="T50">12</text:span><text:span text:style-name="T51">월 </text:span><text:span text:style-name="T52">24</text:span><text:span text:style-name="T53">일 </text:span><text:span text:style-name="T54">1</text:span><text:span text:style-name="T55">심 무죄 판결 받은 이후 검찰이 항소하였으나 </text:span><text:span text:style-name="T56">2</text:span><text:span text:style-name="T57">심에서도 무죄가 인정된 것이다</text:span><text:span text:style-name="T58">. </text:span><text:span text:style-name="T59">재판부는 </text:span><text:span text:style-name="T60">1</text:span><text:span text:style-name="T61">심과 마찬가지로</text:span><text:span text:style-name="T62">, </text:span><text:span text:style-name="T63">후보자의 자질을 검증하고 평가하는 것은 유권자의 기본권으로서 보장받아야 한다고 판단했다</text:span><text:span text:style-name="T64">. </text:span><text:span text:style-name="T65">수사기관의 과도하고 부당한 수사와 기소로 선의의 피해자만 발생한 셈이다</text:span><text:span text:style-name="T66">. </text:span></text:p>
      <text:p text:style-name="P18"/>
      <text:p text:style-name="P19"><text:span text:style-name="T67">2. </text:span><text:span text:style-name="T68">후보자비방죄는 </text:span><text:span text:style-name="T69">‘</text:span><text:span text:style-name="T70">비판</text:span><text:span text:style-name="T71">’</text:span><text:span text:style-name="T72">과 </text:span><text:span text:style-name="T73">‘</text:span><text:span text:style-name="T74">비방</text:span><text:span text:style-name="T75">’</text:span><text:span text:style-name="T76">의 판단 기준이 모호하고 후보자에 대한 의견이나 풍자적 표현까지 수사대상이 될 수 있게 해</text:span><text:span text:style-name="T77">, </text:span><text:span text:style-name="T78">일찌감치 학계와 시민사회에서 폐지 의견을 제시한 악법이다</text:span><text:span text:style-name="T79">. 19</text:span><text:span text:style-name="T80">대 국회에는 참여연대를 포함한 </text:span><text:span text:style-name="T81">500</text:span><text:span text:style-name="T82">여개의 상설 연대기구인 시민사회단체연대회의가 제출한 청원안과 새정치민주연합 박영선 의원과 유승희 의원이 발의한 후보자비방죄 폐지 법안도 계류 중이다</text:span><text:span text:style-name="T83">. </text:span></text:p>
      <text:p text:style-name="P20"><text:span text:style-name="T84">   </text:span><text:span text:style-name="T85">자신의 블로그나 </text:span><text:span text:style-name="T86">SNS</text:span><text:span text:style-name="T87">에 정당과 후보자에 대한 의견과 평가 글을 몇 건 올렸다는 것으로 형사 처벌까지 받게 된다면</text:span><text:span text:style-name="T88">, </text:span><text:span text:style-name="T89">유권자의 자발적인 정치 참여나 선거 참여는 위축되고 자기검열은 더욱 강화될 것이다</text:span><text:span text:style-name="T90">. 20</text:span><text:span text:style-name="T91">대 총선이 </text:span><text:span text:style-name="T92">1</text:span><text:span text:style-name="T93">년 여 밖에 남지 않았다</text:span><text:span text:style-name="T94">. </text:span><text:span text:style-name="T95">유권자들의 축제가 되어야 할 선거를 앞두고 구시대적인 악법으로 수난당하는 유권자가 없도록 후보자비방죄는 하루 빨리 폐지되어야 한다</text:span><text:span text:style-name="T96">. </text:span><text:span text:style-name="T97">끝</text:span><text:span text:style-name="T98">. 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3월 26일 목요일 오후 1:48:3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