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Pictures/00002.jpeg" manifest:media-type="image/jpeg"/>
  <manifest:file-entry manifest:full-path="Pictures/00003.jpeg" manifest:media-type="image/jpeg"/>
  <manifest:file-entry manifest:full-path="Pictures/00004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굴림" svg:font-family="굴림"/>
    <style:font-face style:font-family-generic="system" style:font-pitch="variable" style:name="HY헤드라인M" svg:font-family="HY헤드라인M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바탕" svg:font-family="바탕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4.918cm"/>
    </style:style>
    <style:style style:family="paragraph" style:name="P2" style:parent-style-name="0">
      <style:paragraph-properties style:snap-to-layout-grid="false"/>
    </style:style>
    <style:style style:family="text" style:name="T1">
      <style:text-properties fo:font-size="11.0pt" style:font-name="한양견고딕" style:font-name-asian="한양견고딕" style:font-size-asian="11.0pt"/>
    </style:style>
    <style:style style:family="text" style:name="T2">
      <style:text-properties fo:font-size="11.0pt" style:font-name="한양견고딕" style:font-name-asian="한양견고딕" style:font-size-asian="11.0pt"/>
    </style:style>
    <style:style style:family="text" style:name="T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4">
      <style:text-properties fo:font-size="11.0pt" style:font-name="한양견고딕" style:font-name-asian="한양견고딕" style:font-size-asian="11.0pt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paragraph" style:name="P3" style:parent-style-name="0">
      <style:paragraph-properties style:snap-to-layout-grid="false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color="#0000ff" fo:font-size="11.0pt" style:font-name="HCI Hollyhock" style:font-name-asian="휴먼고딕" style:font-size-asian="11.0pt" style:text-underline-color="#0000ff" style:text-underline-style="solid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paragraph" style:name="P4" style:parent-style-name="0">
      <style:paragraph-properties style:snap-to-layout-grid="false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color="#0000ff" fo:font-size="11.0pt" style:font-name="HCI Hollyhock" style:font-name-asian="휴먼고딕" style:font-size-asian="11.0pt" style:text-underline-color="#0000ff" style:text-underline-style="soli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2.052cm"/>
    </style:style>
    <style:style style:family="paragraph" style:name="P5" style:parent-style-name="4">
      <style:paragraph-properties style:snap-to-layout-grid="false"/>
    </style:style>
    <style:style style:family="text" style:name="T15">
      <style:text-properties fo:font-size="27.0pt" fo:font-weight="bold" fo:letter-spacing="13.5pt" style:font-name="바탕" style:font-name-asian="태 헤드라인D" style:font-size-asian="27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2.613cm"/>
    </style:style>
    <style:style style:family="paragraph" style:name="P6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4.920cm"/>
    </style:style>
    <style:style style:family="paragraph" style:name="P7" style:parent-style-name="0">
      <style:paragraph-properties fo:line-height="130%" fo:text-align="center" style:snap-to-layout-grid="false"/>
    </style:style>
    <style:style style:family="text" style:name="T16">
      <style:text-properties fo:font-size="20.0pt" fo:font-weight="bold" fo:letter-spacing="-2.8pt" style:font-name="바탕" style:font-name-asian="한양견고딕" style:font-size-asian="20.0pt" style:font-weight-asian="bold"/>
    </style:style>
    <style:style style:family="text" style:name="T17">
      <style:text-properties fo:font-size="20.0pt" style:font-name="한양견고딕" style:font-name-asian="한양견고딕" style:font-size-asian="20.0pt"/>
    </style:style>
    <style:style style:family="text" style:name="T18">
      <style:text-properties fo:font-size="20.0pt" fo:font-weight="bold" fo:letter-spacing="-2.8pt" style:font-name="바탕" style:font-name-asian="한양견고딕" style:font-size-asian="20.0pt" style:font-weight-asian="bold"/>
    </style:style>
    <style:style style:family="text" style:name="T19">
      <style:text-properties fo:font-size="20.0pt" style:font-name="한양견고딕" style:font-name-asian="한양견고딕" style:font-size-asian="20.0pt"/>
    </style:style>
    <style:style style:family="text" style:name="T20">
      <style:text-properties fo:font-size="20.0pt" fo:font-weight="bold" fo:letter-spacing="-2.8pt" style:font-name="바탕" style:font-name-asian="한양견고딕" style:font-size-asian="20.0pt" style:font-weight-asian="bold"/>
    </style:style>
    <style:style style:family="text" style:name="T21">
      <style:text-properties fo:font-size="20.0pt" style:font-name="한양견고딕" style:font-name-asian="한양견고딕" style:font-size-asian="20.0pt"/>
    </style:style>
    <style:style style:family="paragraph" style:name="P8" style:parent-style-name="0">
      <style:paragraph-properties fo:line-height="130%" fo:text-align="center" style:snap-to-layout-grid="false"/>
    </style:style>
    <style:style style:family="text" style:name="T22">
      <style:text-properties fo:font-size="16.0pt" fo:font-weight="bold" fo:letter-spacing="-1.6pt" style:font-name="바탕" style:font-name-asian="한양중고딕" style:font-size-asian="16.0pt" style:font-weight-asian="bold"/>
    </style:style>
    <style:style style:family="text" style:name="T23">
      <style:text-properties fo:font-size="16.0pt" fo:font-weight="bold" fo:letter-spacing="-1.6pt" style:font-name="바탕" style:font-name-asian="한양중고딕" style:font-size-asian="16.0pt" style:font-weight-asian="bold"/>
    </style:style>
    <style:style style:family="paragraph" style:name="P9" style:parent-style-name="0">
      <style:paragraph-properties fo:line-height="130%" fo:text-align="center" style:snap-to-layout-grid="false"/>
    </style:style>
    <style:style style:family="text" style:name="T24">
      <style:text-properties fo:font-size="16.0pt" fo:font-weight="bold" fo:letter-spacing="-1.6pt" style:font-name="바탕" style:font-name-asian="한양중고딕" style:font-size-asian="16.0pt" style:font-weight-asian="bold"/>
    </style:style>
    <style:style style:family="text" style:name="T25">
      <style:text-properties fo:font-size="16.0pt" style:font-name="바탕" style:font-name-asian="한양중고딕" style:font-size-asian="16.0pt"/>
    </style:style>
    <style:style style:family="text" style:name="T26">
      <style:text-properties fo:font-size="16.0pt" fo:font-weight="bold" fo:letter-spacing="-1.6pt" style:font-name="바탕" style:font-name-asian="한양중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048cm"/>
    </style:style>
    <style:style style:family="paragraph" style:name="P10" style:parent-style-name="6">
      <style:paragraph-properties fo:line-height="130%" style:snap-to-layout-grid="false"/>
    </style:style>
    <style:style style:family="text" style:name="T27">
      <style:text-properties fo:font-size="16.0pt" style:font-name="바탕" style:font-name-asian="한양견명조" style:font-size-asian="16.0pt"/>
    </style:style>
    <style:style style:family="text" style:name="T28">
      <style:text-properties fo:font-size="16.0pt" style:font-name="바탕" style:font-name-asian="한양견명조" style:font-size-asian="16.0pt"/>
    </style:style>
    <style:style style:family="text" style:name="T29">
      <style:text-properties fo:font-size="16.0pt" style:font-name="바탕" style:font-name-asian="한양견명조" style:font-size-asian="16.0pt"/>
    </style:style>
    <style:style style:family="text" style:name="T30">
      <style:text-properties fo:font-size="16.0pt" style:font-name="한양견명조" style:font-name-asian="한양견명조" style:font-size-asian="16.0pt"/>
    </style:style>
    <style:style style:family="text" style:name="T31">
      <style:text-properties fo:font-size="16.0pt" style:font-name="바탕" style:font-name-asian="한양견명조" style:font-size-asian="16.0pt"/>
    </style:style>
    <style:style style:family="text" style:name="T32">
      <style:text-properties fo:font-size="16.0pt" style:font-name="한양견명조" style:font-name-asian="한양견명조" style:font-size-asian="16.0pt"/>
    </style:style>
    <style:style style:family="text" style:name="T33">
      <style:text-properties fo:font-size="16.0pt" style:font-name="바탕" style:font-name-asian="한양견명조" style:font-size-asian="16.0pt"/>
    </style:style>
    <style:style style:family="text" style:name="T34">
      <style:text-properties fo:font-size="16.0pt" style:font-name="바탕" style:font-name-asian="한양견명조" style:font-size-asian="16.0pt"/>
    </style:style>
    <style:style style:family="text" style:name="T35">
      <style:text-properties fo:font-size="16.0pt" style:font-name="한양견명조" style:font-name-asian="한양견명조" style:font-size-asian="16.0pt"/>
    </style:style>
    <style:style style:family="text" style:name="T36">
      <style:text-properties fo:font-size="16.0pt" style:font-name="바탕" style:font-name-asian="한양견명조" style:font-size-asian="16.0pt"/>
    </style:style>
    <style:style style:family="text" style:name="T37">
      <style:text-properties fo:font-size="16.0pt" style:font-name="한양견명조" style:font-name-asian="한양견명조" style:font-size-asian="16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1.150cm"/>
    </style:style>
    <style:style style:family="paragraph" style:name="P11" style:parent-style-name="2">
      <style:paragraph-properties fo:line-height="150%" fo:margin-left="0.353cm" fo:text-indent="-0.353cm" style:snap-to-layout-grid="false"/>
    </style:style>
    <style:style style:family="paragraph" style:name="P12" style:parent-style-name="7">
      <style:paragraph-properties style:snap-to-layout-grid="false"/>
    </style:style>
    <style:style style:family="paragraph" style:name="P13" style:parent-style-name="2">
      <style:paragraph-properties fo:line-height="150%" fo:margin-left="0.548cm" fo:text-indent="-0.548cm" style:snap-to-layout-grid="false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paragraph" style:name="P14" style:parent-style-name="2">
      <style:paragraph-properties fo:line-height="150%" fo:margin-left="0.548cm" fo:text-indent="-0.548cm" style:snap-to-layout-grid="false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2">
      <style:paragraph-properties fo:line-height="150%" fo:margin-left="0.548cm" fo:text-indent="-0.548cm" style:snap-to-layout-grid="false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00">
      <style:text-properties fo:font-size="14.0pt" style:font-name="휴먼명조" style:font-name-asian="휴먼명조" style:font-size-asian="14.0pt" style:text-underline-style="solid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02">
      <style:text-properties fo:font-size="14.0pt" style:font-name="휴먼명조" style:font-name-asian="휴먼명조" style:font-size-asian="14.0pt" style:text-underline-style="solid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04">
      <style:text-properties fo:font-size="14.0pt" style:font-name="휴먼명조" style:font-name-asian="휴먼명조" style:font-size-asian="14.0pt" style:text-underline-style="solid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06">
      <style:text-properties fo:font-size="14.0pt" style:font-name="휴먼명조" style:font-name-asian="휴먼명조" style:font-size-asian="14.0pt" style:text-underline-style="solid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08">
      <style:text-properties fo:font-size="14.0pt" style:font-name="휴먼명조" style:font-name-asian="휴먼명조" style:font-size-asian="14.0pt" style:text-underline-style="solid"/>
    </style:style>
    <style:style style:family="paragraph" style:name="P18" style:parent-style-name="2">
      <style:paragraph-properties fo:line-height="150%" fo:margin-left="0.548cm" fo:text-indent="-0.548cm" style:snap-to-layout-grid="false"/>
    </style:style>
    <style:style style:family="paragraph" style:name="P19" style:parent-style-name="2">
      <style:paragraph-properties fo:line-height="150%" fo:margin-left="0.548cm" fo:text-indent="-0.548cm" style:snap-to-layout-grid="false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12">
      <style:text-properties fo:font-size="14.0pt" style:font-name="바탕" style:font-name-asian="휴먼명조" style:font-size-asian="14.0pt" style:text-underline-style="solid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14">
      <style:text-properties fo:font-size="14.0pt" style:font-name="바탕" style:font-name-asian="휴먼명조" style:font-size-asian="14.0pt" style:text-underline-style="solid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16">
      <style:text-properties fo:font-size="14.0pt" style:font-name="휴먼명조" style:font-name-asian="휴먼명조" style:font-size-asian="14.0pt" style:text-underline-style="solid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18">
      <style:text-properties fo:font-size="14.0pt" style:font-name="휴먼명조" style:font-name-asian="휴먼명조" style:font-size-asian="14.0pt" style:text-underline-style="solid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20">
      <style:text-properties fo:font-size="14.0pt" style:font-name="휴먼명조" style:font-name-asian="휴먼명조" style:font-size-asian="14.0pt" style:text-underline-style="solid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22">
      <style:text-properties fo:font-size="14.0pt" style:font-name="휴먼명조" style:font-name-asian="휴먼명조" style:font-size-asian="14.0pt" style:text-underline-style="solid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24">
      <style:text-properties fo:font-size="14.0pt" style:font-name="휴먼명조" style:font-name-asian="휴먼명조" style:font-size-asian="14.0pt" style:text-underline-style="solid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126">
      <style:text-properties fo:font-size="14.0pt" style:font-name="휴먼명조" style:font-name-asian="휴먼명조" style:font-size-asian="14.0pt" style:text-underline-style="solid"/>
    </style:style>
    <style:style style:family="paragraph" style:name="P20" style:parent-style-name="2">
      <style:paragraph-properties fo:line-height="150%" fo:margin-left="0.548cm" fo:text-indent="-0.548cm" style:snap-to-layout-grid="false"/>
    </style:style>
    <style:style style:family="paragraph" style:name="P21" style:parent-style-name="2">
      <style:paragraph-properties fo:line-height="150%" fo:margin-left="0.548cm" fo:text-indent="-0.548cm" style:snap-to-layout-grid="false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0">
      <style:text-properties fo:font-size="14.0pt" fo:font-weight="bold" style:font-name="휴먼명조" style:font-name-asian="휴먼명조" style:font-size-asian="14.0pt" style:font-weight-asian="bold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fo:font-weight="bold" style:font-name="휴먼명조" style:font-name-asian="휴먼명조" style:font-size-asian="14.0pt" style:font-weight-asian="bold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fo:font-weight="bold" style:font-name="휴먼명조" style:font-name-asian="휴먼명조" style:font-size-asian="14.0pt" style:font-weight-asian="bold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fo:margin-left="2.011cm" fo:text-indent="-2.011cm" style:snap-to-layout-grid="false"/>
    </style:style>
    <style:style style:family="text" style:name="T140">
      <style:text-properties fo:font-size="14.0pt" style:font-name="바탕" style:font-name-asian="휴먼명조" style:font-size-asian="14.0pt"/>
    </style:style>
    <style:style style:family="text" style:name="T141">
      <style:text-properties fo:font-size="14.0pt" style:font-name="바탕" style:font-name-asian="휴먼명조" style:font-size-asian="14.0pt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바탕" style:font-name-asian="휴먼명조" style:font-size-asian="14.0pt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style:font-name="바탕" style:font-name-asian="휴먼명조" style:font-size-asian="14.0pt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style:font-name="바탕" style:font-name-asian="휴먼명조" style:font-size-asian="14.0pt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paragraph" style:name="P26" style:parent-style-name="2">
      <style:paragraph-properties fo:line-height="150%" fo:margin-left="2.011cm" fo:text-indent="-2.011cm" style:snap-to-layout-grid="false"/>
    </style:style>
    <style:style style:family="paragraph" style:name="P27" style:parent-style-name="2">
      <style:paragraph-properties fo:line-height="150%" fo:margin-left="2.011cm" fo:text-indent="-2.011cm" style:snap-to-layout-grid="false"/>
    </style:style>
    <style:style style:family="text" style:name="T150">
      <style:text-properties fo:font-size="14.0pt" style:font-name="바탕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8" style:parent-style-name="2">
      <style:paragraph-properties fo:break-before="page" fo:line-height="150%" fo:margin-left="2.011cm" fo:text-indent="-2.011cm" style:snap-to-layout-grid="false"/>
    </style:style>
    <style:style style:family="text" style:name="T159">
      <style:text-properties fo:font-size="14.0pt" style:font-name="바탕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paragraph" style:name="P29" style:parent-style-name="2">
      <style:paragraph-properties fo:line-height="150%" fo:margin-left="2.011cm" fo:text-indent="-2.011cm" style:snap-to-layout-grid="false"/>
    </style:style>
    <style:style style:family="paragraph" style:name="P30" style:parent-style-name="0">
      <style:paragraph-properties fo:line-height="130%" fo:text-align="center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7">
      <style:table-column-properties style:column-width="14.920cm"/>
    </style:style>
    <style:style style:family="paragraph" style:name="P31" style:parent-style-name="0">
      <style:paragraph-properties fo:line-height="130%" fo:text-align="center" style:snap-to-layout-grid="false"/>
    </style:style>
    <style:style style:family="text" style:name="T166">
      <style:text-properties fo:font-size="20.0pt" style:font-name="한양견고딕" style:font-name-asian="한양견고딕" style:font-size-asian="20.0pt"/>
    </style:style>
    <style:style style:family="text" style:name="T16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168">
      <style:text-properties fo:font-size="20.0pt" style:font-name="한양견고딕" style:font-name-asian="한양견고딕" style:font-size-asian="20.0pt"/>
    </style:style>
    <style:style style:family="text" style:name="T16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170">
      <style:text-properties fo:font-size="20.0pt" style:font-name="한양견고딕" style:font-name-asian="한양견고딕" style:font-size-asian="20.0pt"/>
    </style:style>
    <style:style style:family="text" style:name="T17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172">
      <style:text-properties fo:font-size="20.0pt" style:font-name="한양견고딕" style:font-name-asian="한양견고딕" style:font-size-asian="20.0pt"/>
    </style:style>
    <style:style style:family="paragraph" style:name="P32" style:parent-style-name="0">
      <style:paragraph-properties fo:line-height="130%" fo:text-align="center" style:snap-to-layout-grid="false"/>
    </style:style>
    <style:style style:family="text" style:name="T17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174">
      <style:text-properties fo:font-size="16.0pt" style:font-name="한양견고딕" style:font-name-asian="한양견고딕" style:font-size-asian="16.0pt"/>
    </style:style>
    <style:style style:family="text" style:name="T17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176">
      <style:text-properties fo:font-size="16.0pt" style:font-name="한양견고딕" style:font-name-asian="한양견고딕" style:font-size-asian="16.0pt"/>
    </style:style>
    <style:style style:family="text" style:name="T17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3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3.R1">
      <style:table-row-properties style:min-row-height="2.631cm"/>
    </style:style>
    <style:style style:family="paragraph" style:name="P33" style:parent-style-name="7">
      <style:paragraph-properties style:snap-to-layout-grid="false"/>
    </style:style>
    <style:style style:family="paragraph" style:name="P34" style:parent-style-name="7">
      <style:paragraph-properties style:snap-to-layout-grid="false"/>
    </style:style>
    <style:style style:family="text" style:name="T178">
      <style:text-properties fo:font-size="14.0pt" style:font-name="바탕" style:font-name-asian="휴먼명조" style:font-size-asian="14.0pt"/>
    </style:style>
    <style:style style:family="text" style:name="T179">
      <style:text-properties fo:font-size="14.0pt" style:font-name="휴먼명조" style:font-name-asian="휴먼명조" style:font-size-asian="14.0pt"/>
    </style:style>
    <style:style style:family="text" style:name="T180">
      <style:text-properties fo:font-size="14.0pt" style:font-name="바탕" style:font-name-asian="휴먼명조" style:font-size-asian="14.0pt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style:font-name="바탕" style:font-name-asian="휴먼명조" style:font-size-asian="14.0pt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text" style:name="T184">
      <style:text-properties fo:font-size="14.0pt" style:font-name="바탕" style:font-name-asian="휴먼명조" style:font-size-asian="14.0pt"/>
    </style:style>
    <style:style style:family="text" style:name="T185">
      <style:text-properties fo:font-size="14.0pt" style:font-name="바탕" style:font-name-asian="휴먼명조" style:font-size-asian="14.0pt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text" style:name="T187">
      <style:text-properties fo:font-size="14.0pt" style:font-name="바탕" style:font-name-asian="휴먼명조" style:font-size-asian="14.0pt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style:font-name="바탕" style:font-name-asian="휴먼명조" style:font-size-asian="14.0pt"/>
    </style:style>
    <style:style style:family="text" style:name="T190">
      <style:text-properties fo:font-size="14.0pt" style:font-name="휴먼명조" style:font-name-asian="휴먼명조" style:font-size-asian="14.0pt"/>
    </style:style>
    <style:style style:family="text" style:name="T191">
      <style:text-properties fo:font-size="14.0pt" style:font-name="바탕" style:font-name-asian="휴먼명조" style:font-size-asian="14.0pt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text" style:name="T193">
      <style:text-properties fo:font-size="14.0pt" style:font-name="바탕" style:font-name-asian="휴먼명조" style:font-size-asian="14.0pt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style:font-name="바탕" style:font-name-asian="휴먼명조" style:font-size-asian="14.0pt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style:font-name="바탕" style:font-name-asian="휴먼명조" style:font-size-asian="14.0pt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text" style:name="T199">
      <style:text-properties fo:font-size="14.0pt" style:font-name="바탕" style:font-name-asian="휴먼명조" style:font-size-asian="14.0pt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style:font-name="바탕" style:font-name-asian="휴먼명조" style:font-size-asian="14.0pt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text" style:name="T203">
      <style:text-properties fo:font-size="14.0pt" style:font-name="바탕" style:font-name-asian="휴먼명조" style:font-size-asian="14.0pt"/>
    </style:style>
    <style:style style:family="text" style:name="T204">
      <style:text-properties fo:font-size="14.0pt" style:font-name="휴먼명조" style:font-name-asian="휴먼명조" style:font-size-asian="14.0pt"/>
    </style:style>
    <style:style style:family="paragraph" style:name="P35" style:parent-style-name="7">
      <style:paragraph-properties style:snap-to-layout-grid="false"/>
    </style:style>
    <style:style style:family="paragraph" style:name="P36" style:parent-style-name="7">
      <style:paragraph-properties style:snap-to-layout-grid="false"/>
    </style:style>
    <style:style style:family="text" style:name="T205">
      <style:text-properties fo:font-size="14.0pt" style:font-name="바탕" style:font-name-asian="휴먼명조" style:font-size-asian="14.0pt"/>
    </style:style>
    <style:style style:family="text" style:name="T206">
      <style:text-properties fo:font-size="14.0pt" style:font-name="휴먼명조" style:font-name-asian="휴먼명조" style:font-size-asian="14.0pt"/>
    </style:style>
    <style:style style:family="text" style:name="T207">
      <style:text-properties fo:font-size="14.0pt" style:font-name="바탕" style:font-name-asian="휴먼명조" style:font-size-asian="14.0pt"/>
    </style:style>
    <style:style style:family="text" style:name="T208">
      <style:text-properties fo:font-size="14.0pt" style:font-name="휴먼명조" style:font-name-asian="휴먼명조" style:font-size-asian="14.0pt"/>
    </style:style>
    <style:style style:family="text" style:name="T209">
      <style:text-properties fo:font-size="14.0pt" style:font-name="바탕" style:font-name-asian="휴먼명조" style:font-size-asian="14.0pt"/>
    </style:style>
    <style:style style:family="text" style:name="T210">
      <style:text-properties fo:font-size="14.0pt" style:font-name="휴먼명조" style:font-name-asian="휴먼명조" style:font-size-asian="14.0pt"/>
    </style:style>
    <style:style style:family="text" style:name="T211">
      <style:text-properties fo:font-size="14.0pt" style:font-name="바탕" style:font-name-asian="휴먼명조" style:font-size-asian="14.0pt"/>
    </style:style>
    <style:style style:family="text" style:name="T212">
      <style:text-properties fo:font-size="14.0pt" style:font-name="휴먼명조" style:font-name-asian="휴먼명조" style:font-size-asian="14.0pt"/>
    </style:style>
    <style:style style:family="text" style:name="T213">
      <style:text-properties fo:font-size="14.0pt" style:font-name="바탕" style:font-name-asian="휴먼명조" style:font-size-asian="14.0pt"/>
    </style:style>
    <style:style style:family="text" style:name="T214">
      <style:text-properties fo:font-size="14.0pt" style:font-name="휴먼명조" style:font-name-asian="휴먼명조" style:font-size-asian="14.0pt"/>
    </style:style>
    <style:style style:family="text" style:name="T215">
      <style:text-properties fo:font-size="14.0pt" style:font-name="바탕" style:font-name-asian="휴먼명조" style:font-size-asian="14.0pt"/>
    </style:style>
    <style:style style:family="text" style:name="T216">
      <style:text-properties fo:font-size="14.0pt" style:font-name="휴먼명조" style:font-name-asian="휴먼명조" style:font-size-asian="14.0pt"/>
    </style:style>
    <style:style style:family="text" style:name="T217">
      <style:text-properties fo:font-size="14.0pt" style:font-name="바탕" style:font-name-asian="휴먼명조" style:font-size-asian="14.0pt"/>
    </style:style>
    <style:style style:family="text" style:name="T218">
      <style:text-properties fo:font-size="14.0pt" style:font-name="휴먼명조" style:font-name-asian="휴먼명조" style:font-size-asian="14.0pt"/>
    </style:style>
    <style:style style:family="text" style:name="T219">
      <style:text-properties fo:font-size="14.0pt" style:font-name="바탕" style:font-name-asian="휴먼명조" style:font-size-asian="14.0pt"/>
    </style:style>
    <style:style style:family="text" style:name="T220">
      <style:text-properties fo:font-size="14.0pt" style:font-name="휴먼명조" style:font-name-asian="휴먼명조" style:font-size-asian="14.0pt"/>
    </style:style>
    <style:style style:family="paragraph" style:name="P37" style:parent-style-name="7">
      <style:paragraph-properties style:snap-to-layout-grid="false"/>
    </style:style>
    <style:style style:family="paragraph" style:name="P38" style:parent-style-name="7">
      <style:paragraph-properties style:snap-to-layout-grid="false"/>
    </style:style>
    <style:style style:family="text" style:name="T221">
      <style:text-properties fo:font-size="14.0pt" style:font-name="바탕" style:font-name-asian="휴먼명조" style:font-size-asian="14.0pt"/>
    </style:style>
    <style:style style:family="text" style:name="T222">
      <style:text-properties fo:font-size="14.0pt" style:font-name="휴먼명조" style:font-name-asian="휴먼명조" style:font-size-asian="14.0pt"/>
    </style:style>
    <style:style style:family="text" style:name="T223">
      <style:text-properties fo:font-size="14.0pt" style:font-name="바탕" style:font-name-asian="휴먼명조" style:font-size-asian="14.0pt"/>
    </style:style>
    <style:style style:family="text" style:name="T224">
      <style:text-properties fo:font-size="14.0pt" style:font-name="휴먼명조" style:font-name-asian="휴먼명조" style:font-size-asian="14.0pt"/>
    </style:style>
    <style:style style:family="text" style:name="T225">
      <style:text-properties fo:font-size="14.0pt" style:font-name="바탕" style:font-name-asian="휴먼명조" style:font-size-asian="14.0pt"/>
    </style:style>
    <style:style style:family="text" style:name="T226">
      <style:text-properties fo:font-size="14.0pt" style:font-name="휴먼명조" style:font-name-asian="휴먼명조" style:font-size-asian="14.0pt"/>
    </style:style>
    <style:style style:family="text" style:name="T227">
      <style:text-properties fo:font-size="14.0pt" style:font-name="바탕" style:font-name-asian="휴먼명조" style:font-size-asian="14.0pt"/>
    </style:style>
    <style:style style:family="text" style:name="T228">
      <style:text-properties fo:font-size="14.0pt" style:font-name="휴먼명조" style:font-name-asian="휴먼명조" style:font-size-asian="14.0pt"/>
    </style:style>
    <style:style style:family="text" style:name="T229">
      <style:text-properties fo:font-size="14.0pt" style:font-name="바탕" style:font-name-asian="휴먼명조" style:font-size-asian="14.0pt"/>
    </style:style>
    <style:style style:family="text" style:name="T230">
      <style:text-properties fo:font-size="14.0pt" style:font-name="휴먼명조" style:font-name-asian="휴먼명조" style:font-size-asian="14.0pt"/>
    </style:style>
    <style:style style:family="text" style:name="T231">
      <style:text-properties fo:font-size="14.0pt" style:font-name="바탕" style:font-name-asian="휴먼명조" style:font-size-asian="14.0pt"/>
    </style:style>
    <style:style style:family="text" style:name="T232">
      <style:text-properties fo:font-size="14.0pt" style:font-name="휴먼명조" style:font-name-asian="휴먼명조" style:font-size-asian="14.0pt"/>
    </style:style>
    <style:style style:family="text" style:name="T233">
      <style:text-properties fo:font-size="14.0pt" style:font-name="바탕" style:font-name-asian="휴먼명조" style:font-size-asian="14.0pt"/>
    </style:style>
    <style:style style:family="text" style:name="T234">
      <style:text-properties fo:font-size="14.0pt" style:font-name="휴먼명조" style:font-name-asian="휴먼명조" style:font-size-asian="14.0pt"/>
    </style:style>
    <style:style style:family="text" style:name="T235">
      <style:text-properties fo:font-size="14.0pt" style:font-name="바탕" style:font-name-asian="휴먼명조" style:font-size-asian="14.0pt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paragraph" style:name="P39" style:parent-style-name="7">
      <style:paragraph-properties style:snap-to-layout-grid="false"/>
    </style:style>
    <style:style style:family="paragraph" style:name="P40" style:parent-style-name="7">
      <style:paragraph-properties style:snap-to-layout-grid="false"/>
    </style:style>
    <style:style style:family="text" style:name="T237">
      <style:text-properties fo:font-size="14.0pt" style:font-name="바탕" style:font-name-asian="휴먼명조" style:font-size-asian="14.0pt"/>
    </style:style>
    <style:style style:family="text" style:name="T238">
      <style:text-properties fo:font-size="14.0pt" style:font-name="바탕" style:font-name-asian="휴먼명조" style:font-size-asian="14.0pt"/>
    </style:style>
    <style:style style:family="text" style:name="T239">
      <style:text-properties fo:font-size="14.0pt" style:font-name="바탕" style:font-name-asian="휴먼명조" style:font-size-asian="14.0pt"/>
    </style:style>
    <style:style style:family="text" style:name="T240">
      <style:text-properties fo:font-size="14.0pt" style:font-name="바탕" style:font-name-asian="휴먼명조" style:font-size-asian="14.0pt"/>
    </style:style>
    <style:style style:family="text" style:name="T241">
      <style:text-properties fo:font-size="14.0pt" style:font-name="바탕" style:font-name-asian="휴먼명조" style:font-size-asian="14.0pt"/>
    </style:style>
    <style:style style:family="text" style:name="T242">
      <style:text-properties fo:font-size="14.0pt" style:font-name="휴먼명조" style:font-name-asian="휴먼명조" style:font-size-asian="14.0pt"/>
    </style:style>
    <style:style style:family="text" style:name="T243">
      <style:text-properties fo:font-size="14.0pt" style:font-name="바탕" style:font-name-asian="휴먼명조" style:font-size-asian="14.0pt"/>
    </style:style>
    <style:style style:family="text" style:name="T244">
      <style:text-properties fo:font-size="14.0pt" style:font-name="휴먼명조" style:font-name-asian="휴먼명조" style:font-size-asian="14.0pt"/>
    </style:style>
    <style:style style:family="text" style:name="T245">
      <style:text-properties fo:font-size="14.0pt" style:font-name="바탕" style:font-name-asian="휴먼명조" style:font-size-asian="14.0pt"/>
    </style:style>
    <style:style style:family="text" style:name="T246">
      <style:text-properties fo:font-size="14.0pt" style:font-name="휴먼명조" style:font-name-asian="휴먼명조" style:font-size-asian="14.0pt"/>
    </style:style>
    <style:style style:family="text" style:name="T247">
      <style:text-properties fo:font-size="14.0pt" style:font-name="바탕" style:font-name-asian="휴먼명조" style:font-size-asian="14.0pt"/>
    </style:style>
    <style:style style:family="text" style:name="T248">
      <style:text-properties fo:font-size="14.0pt" style:font-name="휴먼명조" style:font-name-asian="휴먼명조" style:font-size-asian="14.0pt"/>
    </style:style>
    <style:style style:family="text" style:name="T249">
      <style:text-properties fo:font-size="14.0pt" style:font-name="바탕" style:font-name-asian="휴먼명조" style:font-size-asian="14.0pt"/>
    </style:style>
    <style:style style:family="text" style:name="T250">
      <style:text-properties fo:font-size="14.0pt" style:font-name="휴먼명조" style:font-name-asian="휴먼명조" style:font-size-asian="14.0pt"/>
    </style:style>
    <style:style style:family="text" style:name="T251">
      <style:text-properties fo:font-size="14.0pt" style:font-name="바탕" style:font-name-asian="휴먼명조" style:font-size-asian="14.0pt"/>
    </style:style>
    <style:style style:family="text" style:name="T252">
      <style:text-properties fo:font-size="14.0pt" style:font-name="휴먼명조" style:font-name-asian="휴먼명조" style:font-size-asian="14.0pt"/>
    </style:style>
    <style:style style:family="text" style:name="T253">
      <style:text-properties fo:font-size="14.0pt" style:font-name="바탕" style:font-name-asian="휴먼명조" style:font-size-asian="14.0pt"/>
    </style:style>
    <style:style style:family="text" style:name="T254">
      <style:text-properties fo:font-size="14.0pt" style:font-name="휴먼명조" style:font-name-asian="휴먼명조" style:font-size-asian="14.0pt"/>
    </style:style>
    <style:style style:family="text" style:name="T255">
      <style:text-properties fo:font-size="14.0pt" style:font-name="바탕" style:font-name-asian="휴먼명조" style:font-size-asian="14.0pt"/>
    </style:style>
    <style:style style:family="text" style:name="T256">
      <style:text-properties fo:font-size="14.0pt" style:font-name="휴먼명조" style:font-name-asian="휴먼명조" style:font-size-asian="14.0pt"/>
    </style:style>
    <style:style style:family="text" style:name="T257">
      <style:text-properties fo:font-size="14.0pt" style:font-name="바탕" style:font-name-asian="휴먼명조" style:font-size-asian="14.0pt"/>
    </style:style>
    <style:style style:family="text" style:name="T258">
      <style:text-properties fo:font-size="14.0pt" style:font-name="휴먼명조" style:font-name-asian="휴먼명조" style:font-size-asian="14.0pt"/>
    </style:style>
    <style:style style:family="text" style:name="T259">
      <style:text-properties fo:font-size="14.0pt" style:font-name="바탕" style:font-name-asian="휴먼명조" style:font-size-asian="14.0pt"/>
    </style:style>
    <style:style style:family="text" style:name="T260">
      <style:text-properties fo:font-size="14.0pt" style:font-name="휴먼명조" style:font-name-asian="휴먼명조" style:font-size-asian="14.0pt"/>
    </style:style>
    <style:style style:family="paragraph" style:name="P41" style:parent-style-name="7">
      <style:paragraph-properties style:snap-to-layout-grid="false"/>
    </style:style>
    <style:style style:family="paragraph" style:name="P42" style:parent-style-name="7">
      <style:paragraph-properties style:snap-to-layout-grid="false"/>
    </style:style>
    <style:style style:family="text" style:name="T261">
      <style:text-properties fo:font-size="14.0pt" style:font-name="바탕" style:font-name-asian="휴먼명조" style:font-size-asian="14.0pt"/>
    </style:style>
    <style:style style:family="text" style:name="T262">
      <style:text-properties fo:font-size="14.0pt" style:font-name="휴먼명조" style:font-name-asian="휴먼명조" style:font-size-asian="14.0pt"/>
    </style:style>
    <style:style style:family="text" style:name="T263">
      <style:text-properties fo:font-size="14.0pt" style:font-name="바탕" style:font-name-asian="휴먼명조" style:font-size-asian="14.0pt"/>
    </style:style>
    <style:style style:family="text" style:name="T264">
      <style:text-properties fo:font-size="14.0pt" style:font-name="휴먼명조" style:font-name-asian="휴먼명조" style:font-size-asian="14.0pt"/>
    </style:style>
    <style:style style:family="text" style:name="T265">
      <style:text-properties fo:font-size="14.0pt" style:font-name="바탕" style:font-name-asian="휴먼명조" style:font-size-asian="14.0pt"/>
    </style:style>
    <style:style style:family="text" style:name="T266">
      <style:text-properties fo:font-size="14.0pt" style:font-name="휴먼명조" style:font-name-asian="휴먼명조" style:font-size-asian="14.0pt"/>
    </style:style>
    <style:style style:family="text" style:name="T267">
      <style:text-properties fo:font-size="14.0pt" style:font-name="바탕" style:font-name-asian="휴먼명조" style:font-size-asian="14.0pt"/>
    </style:style>
    <style:style style:family="text" style:name="T268">
      <style:text-properties fo:font-size="14.0pt" style:font-name="휴먼명조" style:font-name-asian="휴먼명조" style:font-size-asian="14.0pt"/>
    </style:style>
    <style:style style:family="text" style:name="T269">
      <style:text-properties fo:font-size="14.0pt" style:font-name="바탕" style:font-name-asian="휴먼명조" style:font-size-asian="14.0pt"/>
    </style:style>
    <style:style style:family="text" style:name="T270">
      <style:text-properties fo:font-size="14.0pt" style:font-name="휴먼명조" style:font-name-asian="휴먼명조" style:font-size-asian="14.0pt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2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2">
      <style:text-properties fo:font-size="14.0pt" style:font-name="휴먼명조" style:font-name-asian="휴먼명조" style:font-size-asian="14.0pt"/>
    </style:style>
    <style:style style:family="text" style:name="T2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4">
      <style:text-properties fo:font-size="14.0pt" style:font-name="휴먼명조" style:font-name-asian="휴먼명조" style:font-size-asian="14.0pt"/>
    </style:style>
    <style:style style:family="text" style:name="T2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6">
      <style:text-properties fo:font-size="14.0pt" style:font-name="휴먼명조" style:font-name-asian="휴먼명조" style:font-size-asian="14.0pt"/>
    </style:style>
    <style:style style:family="text" style:name="T2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8">
      <style:text-properties fo:font-size="14.0pt" style:font-name="휴먼명조" style:font-name-asian="휴먼명조" style:font-size-asian="14.0pt"/>
    </style:style>
    <style:style style:family="text" style:name="T2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0">
      <style:text-properties fo:font-size="14.0pt" style:font-name="휴먼명조" style:font-name-asian="휴먼명조" style:font-size-asian="14.0pt"/>
    </style:style>
    <style:style style:family="text" style:name="T2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2">
      <style:text-properties fo:font-size="14.0pt" style:font-name="휴먼명조" style:font-name-asian="휴먼명조" style:font-size-asian="14.0pt"/>
    </style:style>
    <style:style style:family="text" style:name="T2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4">
      <style:text-properties fo:font-size="14.0pt" style:font-name="휴먼명조" style:font-name-asian="휴먼명조" style:font-size-asian="14.0pt"/>
    </style:style>
    <style:style style:family="paragraph" style:name="P45" style:parent-style-name="0">
      <style:paragraph-properties style:snap-to-layout-grid="false"/>
    </style:style>
    <style:style style:family="text" style:name="T2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6" style:parent-style-name="0">
      <style:paragraph-properties style:snap-to-layout-grid="false"/>
    </style:style>
    <style:style style:family="text" style:name="T2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7">
      <style:text-properties fo:font-size="14.0pt" style:font-name="휴먼명조" style:font-name-asian="휴먼명조" style:font-size-asian="14.0pt"/>
    </style:style>
    <style:style style:family="text" style:name="T2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9">
      <style:text-properties fo:font-size="14.0pt" style:font-name="휴먼명조" style:font-name-asian="휴먼명조" style:font-size-asian="14.0pt"/>
    </style:style>
    <style:style style:family="text" style:name="T2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1">
      <style:text-properties fo:font-size="14.0pt" style:font-name="휴먼명조" style:font-name-asian="휴먼명조" style:font-size-asian="14.0pt"/>
    </style:style>
    <style:style style:family="text" style:name="T2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3">
      <style:text-properties fo:font-size="14.0pt" style:font-name="휴먼명조" style:font-name-asian="휴먼명조" style:font-size-asian="14.0pt"/>
    </style:style>
    <style:style style:family="text" style:name="T2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5">
      <style:text-properties fo:font-size="14.0pt" style:font-name="휴먼명조" style:font-name-asian="휴먼명조" style:font-size-asian="14.0pt"/>
    </style:style>
    <style:style style:family="text" style:name="T2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7">
      <style:text-properties fo:font-size="14.0pt" style:font-name="휴먼명조" style:font-name-asian="휴먼명조" style:font-size-asian="14.0pt"/>
    </style:style>
    <style:style style:family="text" style:name="T2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9">
      <style:text-properties fo:font-size="14.0pt" style:font-name="휴먼명조" style:font-name-asian="휴먼명조" style:font-size-asian="14.0pt"/>
    </style:style>
    <style:style style:family="text" style:name="T3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1">
      <style:text-properties fo:font-size="14.0pt" style:font-name="휴먼명조" style:font-name-asian="휴먼명조" style:font-size-asian="14.0pt"/>
    </style:style>
    <style:style style:family="text" style:name="T3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3">
      <style:text-properties fo:font-size="14.0pt" style:font-name="휴먼명조" style:font-name-asian="휴먼명조" style:font-size-asian="14.0pt"/>
    </style:style>
    <style:style style:family="text" style:name="T3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5">
      <style:text-properties fo:font-size="14.0pt" style:font-name="휴먼명조" style:font-name-asian="휴먼명조" style:font-size-asian="14.0pt"/>
    </style:style>
    <style:style style:family="text" style:name="T3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7">
      <style:text-properties fo:font-size="14.0pt" style:font-name="휴먼명조" style:font-name-asian="휴먼명조" style:font-size-asian="14.0pt"/>
    </style:style>
    <style:style style:family="text" style:name="T3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9">
      <style:text-properties fo:font-size="14.0pt" style:font-name="휴먼명조" style:font-name-asian="휴먼명조" style:font-size-asian="14.0pt"/>
    </style:style>
    <style:style style:family="text" style:name="T3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1">
      <style:text-properties fo:font-size="14.0pt" style:font-name="바탕" style:font-name-asian="휴먼명조" style:font-size-asian="14.0pt"/>
    </style:style>
    <style:style style:family="text" style:name="T3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3">
      <style:text-properties fo:font-size="14.0pt" style:font-name="휴먼명조" style:font-name-asian="휴먼명조" style:font-size-asian="14.0pt"/>
    </style:style>
    <style:style style:family="text" style:name="T3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5">
      <style:text-properties fo:font-size="14.0pt" style:font-name="휴먼명조" style:font-name-asian="휴먼명조" style:font-size-asian="14.0pt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3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7">
      <style:text-properties fo:font-size="14.0pt" style:font-name="휴먼명조" style:font-name-asian="휴먼명조" style:font-size-asian="14.0pt"/>
    </style:style>
    <style:style style:family="text" style:name="T3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9">
      <style:text-properties fo:font-size="14.0pt" style:font-name="휴먼명조" style:font-name-asian="휴먼명조" style:font-size-asian="14.0pt"/>
    </style:style>
    <style:style style:family="text" style:name="T3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1">
      <style:text-properties fo:font-size="14.0pt" style:font-name="휴먼명조" style:font-name-asian="휴먼명조" style:font-size-asian="14.0pt"/>
    </style:style>
    <style:style style:family="text" style:name="T3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3">
      <style:text-properties fo:font-size="14.0pt" style:font-name="휴먼명조" style:font-name-asian="휴먼명조" style:font-size-asian="14.0pt"/>
    </style:style>
    <style:style style:family="text" style:name="T3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5">
      <style:text-properties fo:font-size="14.0pt" style:font-name="휴먼명조" style:font-name-asian="휴먼명조" style:font-size-asian="14.0pt"/>
    </style:style>
    <style:style style:family="text" style:name="T3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7">
      <style:text-properties fo:font-size="14.0pt" style:font-name="휴먼명조" style:font-name-asian="휴먼명조" style:font-size-asian="14.0pt"/>
    </style:style>
    <style:style style:family="text" style:name="T3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9">
      <style:text-properties fo:font-size="14.0pt" style:font-name="휴먼명조" style:font-name-asian="휴먼명조" style:font-size-asian="14.0pt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text" style:name="T3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1">
      <style:text-properties fo:font-size="14.0pt" style:font-name="휴먼명조" style:font-name-asian="휴먼명조" style:font-size-asian="14.0pt"/>
    </style:style>
    <style:style style:family="text" style:name="T3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3">
      <style:text-properties fo:font-size="14.0pt" style:font-name="휴먼명조" style:font-name-asian="휴먼명조" style:font-size-asian="14.0pt"/>
    </style:style>
    <style:style style:family="text" style:name="T3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5">
      <style:text-properties fo:font-size="14.0pt" style:font-name="휴먼명조" style:font-name-asian="휴먼명조" style:font-size-asian="14.0pt"/>
    </style:style>
    <style:style style:family="text" style:name="T3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7">
      <style:text-properties fo:font-size="14.0pt" style:font-name="휴먼명조" style:font-name-asian="휴먼명조" style:font-size-asian="14.0pt"/>
    </style:style>
    <style:style style:family="text" style:name="T3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9">
      <style:text-properties fo:font-size="14.0pt" style:font-name="휴먼명조" style:font-name-asian="휴먼명조" style:font-size-asian="14.0pt"/>
    </style:style>
    <style:style style:family="text" style:name="T3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1">
      <style:text-properties fo:font-size="14.0pt" style:font-name="휴먼명조" style:font-name-asian="휴먼명조" style:font-size-asian="14.0pt"/>
    </style:style>
    <style:style style:family="text" style:name="T3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3">
      <style:text-properties fo:font-size="14.0pt" style:font-name="휴먼명조" style:font-name-asian="휴먼명조" style:font-size-asian="14.0pt"/>
    </style:style>
    <style:style style:family="text" style:name="T3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5">
      <style:text-properties fo:font-size="14.0pt" style:font-name="휴먼명조" style:font-name-asian="휴먼명조" style:font-size-asian="14.0pt"/>
    </style:style>
    <style:style style:family="text" style:name="T3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7">
      <style:text-properties fo:font-size="14.0pt" style:font-name="휴먼명조" style:font-name-asian="휴먼명조" style:font-size-asian="14.0pt"/>
    </style:style>
    <style:style style:family="text" style:name="T3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9">
      <style:text-properties fo:font-size="14.0pt" style:font-name="휴먼명조" style:font-name-asian="휴먼명조" style:font-size-asian="14.0pt"/>
    </style:style>
    <style:style style:family="text" style:name="T3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1">
      <style:text-properties fo:font-size="14.0pt" style:font-name="휴먼명조" style:font-name-asian="휴먼명조" style:font-size-asian="14.0pt"/>
    </style:style>
    <style:style style:family="text" style:name="T3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3">
      <style:text-properties fo:font-size="14.0pt" style:font-name="휴먼명조" style:font-name-asian="휴먼명조" style:font-size-asian="14.0pt"/>
    </style:style>
    <style:style style:family="text" style:name="T3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5">
      <style:text-properties fo:font-size="14.0pt" style:font-name="휴먼명조" style:font-name-asian="휴먼명조" style:font-size-asian="14.0pt"/>
    </style:style>
    <style:style style:family="paragraph" style:name="P51" style:parent-style-name="2">
      <style:paragraph-properties fo:break-before="page" fo:line-height="150%" fo:margin-left="2.011cm" fo:text-indent="-2.011cm" style:snap-to-layout-grid="false"/>
    </style:style>
    <style:style style:family="text" style:name="T356">
      <style:text-properties fo:font-size="14.0pt" style:font-name="바탕" style:font-name-asian="휴먼명조" style:font-size-asian="14.0pt"/>
    </style:style>
    <style:style style:family="text" style:name="T3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8">
      <style:text-properties fo:font-size="14.0pt" style:font-name="휴먼명조" style:font-name-asian="휴먼명조" style:font-size-asian="14.0pt"/>
    </style:style>
    <style:style style:family="text" style:name="T3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0">
      <style:text-properties fo:font-size="14.0pt" style:font-name="휴먼명조" style:font-name-asian="휴먼명조" style:font-size-asian="14.0pt"/>
    </style:style>
    <style:style style:family="paragraph" style:name="P52" style:parent-style-name="0">
      <style:paragraph-properties style:snap-to-layout-grid="false"/>
    </style:style>
    <style:style style:family="paragraph" style:name="P53" style:parent-style-name="0">
      <style:paragraph-properties fo:line-height="70%" fo:margin-bottom="0.529cm" fo:margin-top="0.176cm" fo:text-align="center" style:snap-to-layout-grid="false"/>
    </style:style>
    <style:style style:family="text" style:name="T361">
      <style:text-properties fo:font-size="20.0pt" fo:font-weight="bold" style:font-name="바탕" style:font-name-asian="한양신명조" style:font-size-asian="20.0pt" style:font-weight-asian="bold" style:text-underline-style="solid"/>
    </style:style>
    <style:style style:family="text" style:name="T362">
      <style:text-properties fo:font-size="20.0pt" fo:font-weight="bold" fo:letter-spacing="-2.0pt" style:font-name="바탕" style:font-name-asian="한양신명조" style:font-size-asian="20.0pt" style:font-weight-asian="bold" style:text-underline-style="solid"/>
    </style:style>
    <style:style style:family="paragraph" style:name="P54" style:parent-style-name="0">
      <style:paragraph-properties fo:line-height="70%" fo:margin-bottom="0.529cm" fo:margin-top="0.176cm" fo:text-align="center" style:snap-to-layout-grid="false"/>
    </style:style>
    <style:style style:family="text" style:name="T363">
      <style:text-properties fo:font-size="20.0pt" fo:font-weight="bold" fo:letter-spacing="-2.0pt" style:font-name="바탕" style:font-name-asian="한양신명조" style:font-size-asian="20.0pt" style:font-weight-asian="bold" style:text-underline-style="solid"/>
    </style:style>
    <style:style style:family="paragraph" style:name="P55" style:parent-style-name="0">
      <style:paragraph-properties fo:line-height="130%" fo:margin-bottom="0.529cm" fo:margin-top="0.176cm" style:snap-to-layout-grid="false"/>
    </style:style>
    <style:style style:family="paragraph" style:name="P56" style:parent-style-name="0">
      <style:paragraph-properties fo:line-height="130%" fo:margin-bottom="0.529cm" fo:margin-top="0.176cm" style:snap-to-layout-grid="false"/>
    </style:style>
    <style:style style:family="text" style:name="T364">
      <style:text-properties fo:font-size="15.0pt" style:font-name="바탕" style:font-name-asian="휴먼고딕" style:font-size-asian="15.0pt"/>
    </style:style>
    <style:style style:family="text" style:name="T365">
      <style:text-properties fo:font-size="15.0pt" style:font-name="바탕" style:font-name-asian="휴먼고딕" style:font-size-asian="15.0pt"/>
    </style:style>
    <style:style style:family="text" style:name="T366">
      <style:text-properties fo:font-size="15.0pt" style:font-name="휴먼고딕" style:font-name-asian="휴먼고딕" style:font-size-asian="15.0pt"/>
    </style:style>
    <style:style style:family="text" style:name="T367">
      <style:text-properties fo:font-size="15.0pt" style:font-name="바탕" style:font-name-asian="휴먼고딕" style:font-size-asian="15.0pt"/>
    </style:style>
    <style:style style:family="text" style:name="T368">
      <style:text-properties fo:font-size="15.0pt" style:font-name="휴먼고딕" style:font-name-asian="휴먼고딕" style:font-size-asian="15.0pt"/>
    </style:style>
    <style:style style:family="text" style:name="T369">
      <style:text-properties fo:font-size="15.0pt" style:font-name="바탕" style:font-name-asian="휴먼고딕" style:font-size-asian="15.0pt"/>
    </style:style>
    <style:style style:family="text" style:name="T370">
      <style:text-properties fo:font-size="15.0pt" style:font-name="휴먼고딕" style:font-name-asian="휴먼고딕" style:font-size-asian="15.0pt"/>
    </style:style>
    <style:style style:family="paragraph" style:name="P57" style:parent-style-name="0">
      <style:paragraph-properties fo:line-height="130%" fo:margin-bottom="0.529cm" fo:margin-top="0.176cm" style:snap-to-layout-grid="false"/>
    </style:style>
    <style:style style:family="text" style:name="T371">
      <style:text-properties fo:font-size="15.0pt" style:font-name="바탕" style:font-name-asian="휴먼고딕" style:font-size-asian="15.0pt"/>
    </style:style>
    <style:style style:family="text" style:name="T372">
      <style:text-properties fo:font-size="15.0pt" style:font-name="바탕" style:font-name-asian="휴먼고딕" style:font-size-asian="15.0pt"/>
    </style:style>
    <style:style style:family="text" style:name="T373">
      <style:text-properties fo:font-size="15.0pt" style:font-name="휴먼고딕" style:font-name-asian="휴먼고딕" style:font-size-asian="15.0pt"/>
    </style:style>
    <style:style style:family="text" style:name="T374">
      <style:text-properties fo:font-size="15.0pt" style:font-name="바탕" style:font-name-asian="휴먼고딕" style:font-size-asian="15.0pt"/>
    </style:style>
    <style:style style:family="text" style:name="T375">
      <style:text-properties fo:font-size="15.0pt" style:font-name="휴먼고딕" style:font-name-asian="휴먼고딕" style:font-size-asian="15.0pt"/>
    </style:style>
    <style:style style:family="text" style:name="T376">
      <style:text-properties fo:font-size="15.0pt" style:font-name="바탕" style:font-name-asian="휴먼고딕" style:font-size-asian="15.0pt"/>
    </style:style>
    <style:style style:family="text" style:name="T377">
      <style:text-properties fo:font-size="15.0pt" style:font-name="휴먼고딕" style:font-name-asian="휴먼고딕" style:font-size-asian="15.0pt"/>
    </style:style>
    <style:style style:family="text" style:name="T378">
      <style:text-properties fo:font-size="15.0pt" style:font-name="바탕" style:font-name-asian="휴먼고딕" style:font-size-asian="15.0pt"/>
    </style:style>
    <style:style style:family="text" style:name="T379">
      <style:text-properties fo:font-size="15.0pt" style:font-name="휴먼고딕" style:font-name-asian="휴먼고딕" style:font-size-asian="15.0pt"/>
    </style:style>
    <style:style style:family="text" style:name="T380">
      <style:text-properties fo:font-size="15.0pt" style:font-name="바탕" style:font-name-asian="휴먼고딕" style:font-size-asian="15.0pt"/>
    </style:style>
    <style:style style:family="text" style:name="T381">
      <style:text-properties fo:font-size="15.0pt" style:font-name="바탕" style:font-name-asian="휴먼고딕" style:font-size-asian="15.0pt"/>
    </style:style>
    <style:style style:family="text" style:name="T382">
      <style:text-properties fo:font-size="15.0pt" style:font-name="휴먼고딕" style:font-name-asian="휴먼고딕" style:font-size-asian="15.0pt"/>
    </style:style>
    <style:style style:family="text" style:name="T383">
      <style:text-properties fo:font-size="15.0pt" style:font-name="바탕" style:font-name-asian="휴먼고딕" style:font-size-asian="15.0pt"/>
    </style:style>
    <style:style style:family="text" style:name="T384">
      <style:text-properties fo:font-size="15.0pt" style:font-name="휴먼고딕" style:font-name-asian="휴먼고딕" style:font-size-asian="15.0pt"/>
    </style:style>
    <style:style style:family="text" style:name="T385">
      <style:text-properties fo:font-size="15.0pt" style:font-name="바탕" style:font-name-asian="휴먼고딕" style:font-size-asian="15.0pt"/>
    </style:style>
    <style:style style:family="text" style:name="T386">
      <style:text-properties fo:font-size="15.0pt" style:font-name="휴먼고딕" style:font-name-asian="휴먼고딕" style:font-size-asian="15.0pt"/>
    </style:style>
    <style:style style:family="paragraph" style:name="P58" style:parent-style-name="2">
      <style:paragraph-properties fo:line-height="150%" fo:margin-left="0.353cm" fo:text-indent="-0.353cm" style:snap-to-layout-grid="false"/>
    </style:style>
    <style:style style:family="paragraph" style:name="P59" style:parent-style-name="2">
      <style:paragraph-properties fo:line-height="150%" fo:margin-left="0.459cm" fo:text-indent="-0.459cm" style:snap-to-layout-grid="false"/>
    </style:style>
    <style:style style:family="text" style:name="T387">
      <style:text-properties fo:font-size="12.0pt" style:font-name="휴먼명조" style:font-name-asian="휴먼명조" style:font-size-asian="12.0pt"/>
    </style:style>
    <style:style style:family="text" style:name="T3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89">
      <style:text-properties fo:font-size="12.0pt" style:font-name="휴먼명조" style:font-name-asian="휴먼명조" style:font-size-asian="12.0pt"/>
    </style:style>
    <style:style style:family="text" style:name="T3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1">
      <style:text-properties fo:font-size="12.0pt" style:font-name="휴먼명조" style:font-name-asian="휴먼명조" style:font-size-asian="12.0pt"/>
    </style:style>
    <style:style style:family="paragraph" style:name="P60" style:parent-style-name="2">
      <style:paragraph-properties fo:line-height="150%" fo:margin-left="0.459cm" fo:text-indent="-0.459cm" style:snap-to-layout-grid="false"/>
    </style:style>
    <style:style style:family="paragraph" style:name="P61" style:parent-style-name="2">
      <style:paragraph-properties fo:line-height="150%" fo:margin-left="0.459cm" fo:text-indent="-0.459cm" style:snap-to-layout-grid="false"/>
    </style:style>
    <style:style style:family="text" style:name="T392">
      <style:text-properties fo:font-size="12.0pt" style:font-name="휴먼명조" style:font-name-asian="휴먼명조" style:font-size-asian="12.0pt"/>
    </style:style>
    <style:style style:family="text" style:name="T3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4">
      <style:text-properties fo:font-size="12.0pt" style:font-name="휴먼명조" style:font-name-asian="휴먼명조" style:font-size-asian="12.0pt"/>
    </style:style>
    <style:style style:family="text" style:name="T3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6">
      <style:text-properties fo:font-size="12.0pt" style:font-name="휴먼명조" style:font-name-asian="휴먼명조" style:font-size-asian="12.0pt"/>
    </style:style>
    <style:style style:family="text" style:name="T39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8">
      <style:text-properties fo:font-size="12.0pt" style:font-name="휴먼명조" style:font-name-asian="휴먼명조" style:font-size-asian="12.0pt"/>
    </style:style>
    <style:style style:family="text" style:name="T3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0">
      <style:text-properties fo:font-size="12.0pt" style:font-name="휴먼명조" style:font-name-asian="휴먼명조" style:font-size-asian="12.0pt"/>
    </style:style>
    <style:style style:family="text" style:name="T4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2">
      <style:text-properties fo:font-size="12.0pt" style:font-name="휴먼명조" style:font-name-asian="휴먼명조" style:font-size-asian="12.0pt"/>
    </style:style>
    <style:style style:family="text" style:name="T4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4">
      <style:text-properties fo:font-size="12.0pt" style:font-name="휴먼명조" style:font-name-asian="휴먼명조" style:font-size-asian="12.0pt"/>
    </style:style>
    <style:style style:family="text" style:name="T40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6">
      <style:text-properties fo:font-size="12.0pt" style:font-name="휴먼명조" style:font-name-asian="휴먼명조" style:font-size-asian="12.0pt"/>
    </style:style>
    <style:style style:family="text" style:name="T4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8">
      <style:text-properties fo:font-size="12.0pt" style:font-name="휴먼명조" style:font-name-asian="휴먼명조" style:font-size-asian="12.0pt"/>
    </style:style>
    <style:style style:family="paragraph" style:name="P62" style:parent-style-name="2">
      <style:paragraph-properties fo:line-height="150%" fo:margin-left="0.459cm" fo:text-indent="-0.459cm" style:snap-to-layout-grid="false"/>
    </style:style>
    <style:style style:family="paragraph" style:name="P63" style:parent-style-name="2">
      <style:paragraph-properties fo:line-height="150%" fo:margin-left="0.459cm" fo:text-indent="-0.459cm" style:snap-to-layout-grid="false"/>
    </style:style>
    <style:style style:family="text" style:name="T409">
      <style:text-properties fo:font-size="12.0pt" style:font-name="휴먼명조" style:font-name-asian="휴먼명조" style:font-size-asian="12.0pt"/>
    </style:style>
    <style:style style:family="text" style:name="T41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1">
      <style:text-properties fo:font-size="12.0pt" style:font-name="휴먼명조" style:font-name-asian="휴먼명조" style:font-size-asian="12.0pt"/>
    </style:style>
    <style:style style:family="text" style:name="T4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3">
      <style:text-properties fo:font-size="12.0pt" style:font-name="휴먼명조" style:font-name-asian="휴먼명조" style:font-size-asian="12.0pt"/>
    </style:style>
    <style:style style:family="text" style:name="T4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5">
      <style:text-properties fo:font-size="12.0pt" style:font-name="휴먼명조" style:font-name-asian="휴먼명조" style:font-size-asian="12.0pt"/>
    </style:style>
    <style:style style:family="text" style:name="T4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7">
      <style:text-properties fo:font-size="12.0pt" style:font-name="휴먼명조" style:font-name-asian="휴먼명조" style:font-size-asian="12.0pt"/>
    </style:style>
    <style:style style:family="text" style:name="T4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9">
      <style:text-properties fo:font-size="12.0pt" style:font-name="휴먼명조" style:font-name-asian="휴먼명조" style:font-size-asian="12.0pt"/>
    </style:style>
    <style:style style:family="text" style:name="T4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1">
      <style:text-properties fo:font-size="12.0pt" style:font-name="휴먼명조" style:font-name-asian="휴먼명조" style:font-size-asian="12.0pt"/>
    </style:style>
    <style:style style:family="text" style:name="T4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3">
      <style:text-properties fo:font-size="12.0pt" style:font-name="휴먼명조" style:font-name-asian="휴먼명조" style:font-size-asian="12.0pt"/>
    </style:style>
    <style:style style:family="text" style:name="T42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5">
      <style:text-properties fo:font-size="12.0pt" style:font-name="휴먼명조" style:font-name-asian="휴먼명조" style:font-size-asian="12.0pt"/>
    </style:style>
    <style:style style:family="text" style:name="T4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7">
      <style:text-properties fo:font-size="12.0pt" style:font-name="휴먼명조" style:font-name-asian="휴먼명조" style:font-size-asian="12.0pt"/>
    </style:style>
    <style:style style:family="text" style:name="T42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9">
      <style:text-properties fo:font-size="12.0pt" style:font-name="휴먼명조" style:font-name-asian="휴먼명조" style:font-size-asian="12.0pt"/>
    </style:style>
    <style:style style:family="text" style:name="T43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1">
      <style:text-properties fo:font-size="12.0pt" style:font-name="휴먼명조" style:font-name-asian="휴먼명조" style:font-size-asian="12.0pt"/>
    </style:style>
    <style:style style:family="text" style:name="T43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3">
      <style:text-properties fo:font-size="12.0pt" style:font-name="휴먼명조" style:font-name-asian="휴먼명조" style:font-size-asian="12.0pt"/>
    </style:style>
    <style:style style:family="text" style:name="T43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5">
      <style:text-properties fo:font-size="12.0pt" style:font-name="휴먼명조" style:font-name-asian="휴먼명조" style:font-size-asian="12.0pt"/>
    </style:style>
    <style:style style:family="text" style:name="T436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37">
      <style:text-properties fo:font-size="12.0pt" style:font-name="휴먼명조" style:font-name-asian="휴먼명조" style:font-size-asian="12.0pt" style:text-underline-style="solid"/>
    </style:style>
    <style:style style:family="text" style:name="T43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39">
      <style:text-properties fo:font-size="12.0pt" style:font-name="휴먼명조" style:font-name-asian="휴먼명조" style:font-size-asian="12.0pt" style:text-underline-style="solid"/>
    </style:style>
    <style:style style:family="paragraph" style:name="P64" style:parent-style-name="2">
      <style:paragraph-properties fo:line-height="150%" fo:margin-left="0.459cm" fo:text-indent="-0.459cm" style:snap-to-layout-grid="false"/>
    </style:style>
    <style:style style:family="paragraph" style:name="P65" style:parent-style-name="2">
      <style:paragraph-properties fo:line-height="150%" fo:margin-left="0.459cm" fo:text-indent="-0.459cm" style:snap-to-layout-grid="false"/>
    </style:style>
    <style:style style:family="text" style:name="T440">
      <style:text-properties fo:font-size="12.0pt" style:font-name="휴먼명조" style:font-name-asian="휴먼명조" style:font-size-asian="12.0pt"/>
    </style:style>
    <style:style style:family="text" style:name="T441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42">
      <style:text-properties fo:font-size="12.0pt" style:font-name="휴먼명조" style:font-name-asian="휴먼명조" style:font-size-asian="12.0pt" style:text-underline-style="solid"/>
    </style:style>
    <style:style style:family="text" style:name="T443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44">
      <style:text-properties fo:font-size="12.0pt" style:font-name="휴먼명조" style:font-name-asian="휴먼명조" style:font-size-asian="12.0pt" style:text-underline-style="solid"/>
    </style:style>
    <style:style style:family="text" style:name="T44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46">
      <style:text-properties fo:font-size="12.0pt" style:font-name="휴먼명조" style:font-name-asian="휴먼명조" style:font-size-asian="12.0pt" style:text-underline-style="solid"/>
    </style:style>
    <style:style style:family="text" style:name="T447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48">
      <style:text-properties fo:font-size="12.0pt" style:font-name="휴먼명조" style:font-name-asian="휴먼명조" style:font-size-asian="12.0pt" style:text-underline-style="solid"/>
    </style:style>
    <style:style style:family="text" style:name="T449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50">
      <style:text-properties fo:font-size="12.0pt" style:font-name="휴먼명조" style:font-name-asian="휴먼명조" style:font-size-asian="12.0pt" style:text-underline-style="solid"/>
    </style:style>
    <style:style style:family="text" style:name="T451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52">
      <style:text-properties fo:font-size="12.0pt" style:font-name="휴먼명조" style:font-name-asian="휴먼명조" style:font-size-asian="12.0pt" style:text-underline-style="solid"/>
    </style:style>
    <style:style style:family="text" style:name="T453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54">
      <style:text-properties fo:font-size="12.0pt" style:font-name="휴먼명조" style:font-name-asian="휴먼명조" style:font-size-asian="12.0pt" style:text-underline-style="solid"/>
    </style:style>
    <style:style style:family="text" style:name="T45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56">
      <style:text-properties fo:font-size="12.0pt" style:font-name="휴먼명조" style:font-name-asian="휴먼명조" style:font-size-asian="12.0pt" style:text-underline-style="solid"/>
    </style:style>
    <style:style style:family="text" style:name="T457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58">
      <style:text-properties fo:font-size="12.0pt" style:font-name="휴먼명조" style:font-name-asian="휴먼명조" style:font-size-asian="12.0pt" style:text-underline-style="solid"/>
    </style:style>
    <style:style style:family="text" style:name="T459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60">
      <style:text-properties fo:font-size="12.0pt" style:font-name="휴먼명조" style:font-name-asian="휴먼명조" style:font-size-asian="12.0pt" style:text-underline-style="solid"/>
    </style:style>
    <style:style style:family="paragraph" style:name="P66" style:parent-style-name="2">
      <style:paragraph-properties fo:line-height="150%" fo:margin-left="0.353cm" fo:text-indent="-0.353cm" style:snap-to-layout-grid="false"/>
    </style:style>
    <style:style style:family="paragraph" style:name="P67" style:parent-style-name="2">
      <style:paragraph-properties fo:line-height="150%" fo:margin-left="0.353cm" fo:text-indent="-0.353cm" style:snap-to-layout-grid="false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fo:text-align="center" style:snap-to-layout-grid="false"/>
    </style:style>
    <style:style style:family="text" style:name="T461">
      <style:text-properties fo:font-size="20.0pt" fo:font-weight="bold" fo:letter-spacing="10.0pt" style:font-name="바탕" style:font-name-asian="HY헤드라인M" style:font-size-asian="20.0pt" style:font-weight-asian="bold" style:text-underline-style="solid"/>
    </style:style>
    <style:style style:family="paragraph" style:name="P70" style:parent-style-name="0">
      <style:paragraph-properties fo:line-height="155%" style:snap-to-layout-grid="false"/>
    </style:style>
    <style:style style:family="paragraph" style:name="P71" style:parent-style-name="0">
      <style:paragraph-properties fo:line-height="155%" style:snap-to-layout-grid="false"/>
    </style:style>
    <style:style style:family="paragraph" style:name="P72" style:parent-style-name="0">
      <style:paragraph-properties fo:line-height="155%" style:snap-to-layout-grid="false"/>
    </style:style>
    <style:style style:family="text" style:name="T462">
      <style:text-properties fo:font-size="12.0pt" fo:font-weight="bold" style:font-name="휴먼명조" style:font-name-asian="휴먼명조" style:font-size-asian="12.0pt" style:font-weight-asian="bold"/>
    </style:style>
    <style:style style:family="text" style:name="T4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3" style:parent-style-name="0">
      <style:paragraph-properties fo:line-height="155%" style:snap-to-layout-grid="false"/>
    </style:style>
    <style:style style:family="paragraph" style:name="P74" style:parent-style-name="0">
      <style:paragraph-properties fo:line-height="155%" style:snap-to-layout-grid="false"/>
    </style:style>
    <style:style style:family="text" style:name="T4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5">
      <style:text-properties fo:font-size="12.0pt" style:font-name="휴먼명조" style:font-name-asian="휴먼명조" style:font-size-asian="12.0pt"/>
    </style:style>
    <style:style style:family="text" style:name="T4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7">
      <style:text-properties fo:font-size="12.0pt" style:font-name="휴먼명조" style:font-name-asian="휴먼명조" style:font-size-asian="12.0pt"/>
    </style:style>
    <style:style style:family="text" style:name="T4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9">
      <style:text-properties fo:font-size="12.0pt" style:font-name="휴먼명조" style:font-name-asian="휴먼명조" style:font-size-asian="12.0pt"/>
    </style:style>
    <style:style style:family="text" style:name="T4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1">
      <style:text-properties fo:font-size="12.0pt" style:font-name="휴먼명조" style:font-name-asian="휴먼명조" style:font-size-asian="12.0pt"/>
    </style:style>
    <style:style style:family="text" style:name="T4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3">
      <style:text-properties fo:font-size="12.0pt" style:font-name="휴먼명조" style:font-name-asian="휴먼명조" style:font-size-asian="12.0pt"/>
    </style:style>
    <style:style style:family="text" style:name="T4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5">
      <style:text-properties fo:font-size="12.0pt" style:font-name="휴먼명조" style:font-name-asian="휴먼명조" style:font-size-asian="12.0pt"/>
    </style:style>
    <style:style style:family="text" style:name="T4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7">
      <style:text-properties fo:font-size="12.0pt" style:font-name="휴먼명조" style:font-name-asian="휴먼명조" style:font-size-asian="12.0pt"/>
    </style:style>
    <style:style style:family="text" style:name="T4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9">
      <style:text-properties fo:font-size="12.0pt" style:font-name="휴먼명조" style:font-name-asian="휴먼명조" style:font-size-asian="12.0pt"/>
    </style:style>
    <style:style style:family="text" style:name="T4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1">
      <style:text-properties fo:font-size="12.0pt" style:font-name="휴먼명조" style:font-name-asian="휴먼명조" style:font-size-asian="12.0pt"/>
    </style:style>
    <style:style style:family="text" style:name="T4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3">
      <style:text-properties fo:font-size="12.0pt" style:font-name="휴먼명조" style:font-name-asian="휴먼명조" style:font-size-asian="12.0pt"/>
    </style:style>
    <style:style style:family="paragraph" style:name="P75" style:parent-style-name="0">
      <style:paragraph-properties fo:line-height="155%" style:snap-to-layout-grid="false"/>
    </style:style>
    <style:style style:family="paragraph" style:name="P76" style:parent-style-name="0">
      <style:paragraph-properties fo:line-height="155%" style:snap-to-layout-grid="false"/>
    </style:style>
    <style:style style:family="text" style:name="T4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5">
      <style:text-properties fo:font-size="12.0pt" style:font-name="휴먼명조" style:font-name-asian="휴먼명조" style:font-size-asian="12.0pt"/>
    </style:style>
    <style:style style:family="text" style:name="T4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7">
      <style:text-properties fo:font-size="12.0pt" style:font-name="휴먼명조" style:font-name-asian="휴먼명조" style:font-size-asian="12.0pt"/>
    </style:style>
    <style:style style:family="text" style:name="T4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9">
      <style:text-properties fo:font-size="12.0pt" style:font-name="휴먼명조" style:font-name-asian="휴먼명조" style:font-size-asian="12.0pt"/>
    </style:style>
    <style:style style:family="text" style:name="T4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1">
      <style:text-properties fo:font-size="12.0pt" style:font-name="휴먼명조" style:font-name-asian="휴먼명조" style:font-size-asian="12.0pt"/>
    </style:style>
    <style:style style:family="text" style:name="T4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3">
      <style:text-properties fo:font-size="12.0pt" style:font-name="휴먼명조" style:font-name-asian="휴먼명조" style:font-size-asian="12.0pt"/>
    </style:style>
    <style:style style:family="text" style:name="T494">
      <style:text-properties fo:font-size="12.0pt" style:font-name="휴먼명조" style:font-name-asian="휴먼명조" style:font-size-asian="12.0pt" style:text-underline-style="solid"/>
    </style:style>
    <style:style style:family="text" style:name="T495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496">
      <style:text-properties fo:font-size="12.0pt" style:font-name="휴먼명조" style:font-name-asian="휴먼명조" style:font-size-asian="12.0pt" style:text-underline-style="solid"/>
    </style:style>
    <style:style style:family="text" style:name="T497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498">
      <style:text-properties fo:font-size="12.0pt" style:font-name="휴먼명조" style:font-name-asian="휴먼명조" style:font-size-asian="12.0pt" style:text-underline-style="solid"/>
    </style:style>
    <style:style style:family="text" style:name="T499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500">
      <style:text-properties fo:font-size="12.0pt" style:font-name="휴먼명조" style:font-name-asian="휴먼명조" style:font-size-asian="12.0pt" style:text-underline-style="solid"/>
    </style:style>
    <style:style style:family="text" style:name="T501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502">
      <style:text-properties fo:font-size="12.0pt" style:font-name="휴먼명조" style:font-name-asian="휴먼명조" style:font-size-asian="12.0pt" style:text-underline-style="solid"/>
    </style:style>
    <style:style style:family="text" style:name="T503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504">
      <style:text-properties fo:font-size="12.0pt" style:font-name="휴먼명조" style:font-name-asian="휴먼명조" style:font-size-asian="12.0pt" style:text-underline-style="solid"/>
    </style:style>
    <style:style style:family="text" style:name="T505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506">
      <style:text-properties fo:font-size="12.0pt" style:font-name="휴먼명조" style:font-name-asian="휴먼명조" style:font-size-asian="12.0pt" style:text-underline-style="solid"/>
    </style:style>
    <style:style style:family="text" style:name="T507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508">
      <style:text-properties fo:font-size="12.0pt" style:font-name="휴먼명조" style:font-name-asian="휴먼명조" style:font-size-asian="12.0pt" style:text-underline-style="solid"/>
    </style:style>
    <style:style style:family="text" style:name="T509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510">
      <style:text-properties fo:font-size="12.0pt" style:font-name="휴먼명조" style:font-name-asian="휴먼명조" style:font-size-asian="12.0pt" style:text-underline-style="solid"/>
    </style:style>
    <style:style style:family="text" style:name="T5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7" style:parent-style-name="0">
      <style:paragraph-properties fo:line-height="155%" style:snap-to-layout-grid="false"/>
    </style:style>
    <style:style style:family="paragraph" style:name="P78" style:parent-style-name="0">
      <style:paragraph-properties fo:line-height="155%" style:snap-to-layout-grid="false"/>
    </style:style>
    <style:style style:family="text" style:name="T5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3">
      <style:text-properties fo:font-size="12.0pt" style:font-name="휴먼명조" style:font-name-asian="휴먼명조" style:font-size-asian="12.0pt"/>
    </style:style>
    <style:style style:family="text" style:name="T5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5">
      <style:text-properties fo:font-size="12.0pt" style:font-name="휴먼명조" style:font-name-asian="휴먼명조" style:font-size-asian="12.0pt"/>
    </style:style>
    <style:style style:family="paragraph" style:name="P79" style:parent-style-name="0">
      <style:paragraph-properties fo:line-height="155%" style:snap-to-layout-grid="false"/>
    </style:style>
    <style:style style:family="paragraph" style:name="P80" style:parent-style-name="0">
      <style:paragraph-properties fo:line-height="155%" style:snap-to-layout-grid="false"/>
    </style:style>
    <style:style style:family="text" style:name="T5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7">
      <style:text-properties fo:font-size="12.0pt" style:font-name="휴먼명조" style:font-name-asian="휴먼명조" style:font-size-asian="12.0pt"/>
    </style:style>
    <style:style style:family="text" style:name="T5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9">
      <style:text-properties fo:font-size="12.0pt" style:font-name="휴먼명조" style:font-name-asian="휴먼명조" style:font-size-asian="12.0pt"/>
    </style:style>
    <style:style style:family="text" style:name="T5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1">
      <style:text-properties fo:font-size="12.0pt" style:font-name="휴먼명조" style:font-name-asian="휴먼명조" style:font-size-asian="12.0pt"/>
    </style:style>
    <style:style style:family="text" style:name="T5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3">
      <style:text-properties fo:font-size="12.0pt" style:font-name="휴먼명조" style:font-name-asian="휴먼명조" style:font-size-asian="12.0pt"/>
    </style:style>
    <style:style style:family="text" style:name="T5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5">
      <style:text-properties fo:font-size="12.0pt" style:font-name="휴먼명조" style:font-name-asian="휴먼명조" style:font-size-asian="12.0pt"/>
    </style:style>
    <style:style style:family="text" style:name="T5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7">
      <style:text-properties fo:font-size="12.0pt" style:font-name="휴먼명조" style:font-name-asian="휴먼명조" style:font-size-asian="12.0pt"/>
    </style:style>
    <style:style style:family="text" style:name="T5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9">
      <style:text-properties fo:font-size="12.0pt" style:font-name="휴먼명조" style:font-name-asian="휴먼명조" style:font-size-asian="12.0pt"/>
    </style:style>
    <style:style style:family="text" style:name="T5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1">
      <style:text-properties fo:font-size="12.0pt" style:font-name="휴먼명조" style:font-name-asian="휴먼명조" style:font-size-asian="12.0pt"/>
    </style:style>
    <style:style style:family="text" style:name="T5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3">
      <style:text-properties fo:font-size="12.0pt" style:font-name="휴먼명조" style:font-name-asian="휴먼명조" style:font-size-asian="12.0pt"/>
    </style:style>
    <style:style style:family="text" style:name="T5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5">
      <style:text-properties fo:font-size="12.0pt" style:font-name="휴먼명조" style:font-name-asian="휴먼명조" style:font-size-asian="12.0pt"/>
    </style:style>
    <style:style style:family="text" style:name="T5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7">
      <style:text-properties fo:font-size="12.0pt" style:font-name="휴먼명조" style:font-name-asian="휴먼명조" style:font-size-asian="12.0pt"/>
    </style:style>
    <style:style style:family="text" style:name="T5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9">
      <style:text-properties fo:font-size="12.0pt" style:font-name="휴먼명조" style:font-name-asian="휴먼명조" style:font-size-asian="12.0pt"/>
    </style:style>
    <style:style style:family="text" style:name="T5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1">
      <style:text-properties fo:font-size="12.0pt" style:font-name="휴먼명조" style:font-name-asian="휴먼명조" style:font-size-asian="12.0pt"/>
    </style:style>
    <style:style style:family="text" style:name="T5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3">
      <style:text-properties fo:font-size="12.0pt" style:font-name="휴먼명조" style:font-name-asian="휴먼명조" style:font-size-asian="12.0pt"/>
    </style:style>
    <style:style style:family="text" style:name="T5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5">
      <style:text-properties fo:font-size="12.0pt" style:font-name="휴먼명조" style:font-name-asian="휴먼명조" style:font-size-asian="12.0pt"/>
    </style:style>
    <style:style style:family="text" style:name="T5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7">
      <style:text-properties fo:font-size="12.0pt" style:font-name="휴먼명조" style:font-name-asian="휴먼명조" style:font-size-asian="12.0pt"/>
    </style:style>
    <style:style style:family="text" style:name="T5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9">
      <style:text-properties fo:font-size="12.0pt" style:font-name="휴먼명조" style:font-name-asian="휴먼명조" style:font-size-asian="12.0pt"/>
    </style:style>
    <style:style style:family="text" style:name="T5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1">
      <style:text-properties fo:font-size="12.0pt" style:font-name="휴먼명조" style:font-name-asian="휴먼명조" style:font-size-asian="12.0pt"/>
    </style:style>
    <style:style style:family="text" style:name="T5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3">
      <style:text-properties fo:font-size="12.0pt" style:font-name="휴먼명조" style:font-name-asian="휴먼명조" style:font-size-asian="12.0pt"/>
    </style:style>
    <style:style style:family="text" style:name="T5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5">
      <style:text-properties fo:font-size="12.0pt" style:font-name="휴먼명조" style:font-name-asian="휴먼명조" style:font-size-asian="12.0pt"/>
    </style:style>
    <style:style style:family="text" style:name="T5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7">
      <style:text-properties fo:font-size="12.0pt" style:font-name="휴먼명조" style:font-name-asian="휴먼명조" style:font-size-asian="12.0pt"/>
    </style:style>
    <style:style style:family="text" style:name="T5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9">
      <style:text-properties fo:font-size="12.0pt" style:font-name="휴먼명조" style:font-name-asian="휴먼명조" style:font-size-asian="12.0pt"/>
    </style:style>
    <style:style style:family="paragraph" style:name="P81" style:parent-style-name="0">
      <style:paragraph-properties fo:line-height="155%" style:snap-to-layout-grid="false"/>
    </style:style>
    <style:style style:family="paragraph" style:name="P82" style:parent-style-name="0">
      <style:paragraph-properties fo:line-height="155%" style:snap-to-layout-grid="false"/>
    </style:style>
    <style:style style:family="text" style:name="T5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1">
      <style:text-properties fo:font-size="12.0pt" style:font-name="휴먼명조" style:font-name-asian="휴먼명조" style:font-size-asian="12.0pt"/>
    </style:style>
    <style:style style:family="text" style:name="T5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3">
      <style:text-properties fo:font-size="12.0pt" style:font-name="휴먼명조" style:font-name-asian="휴먼명조" style:font-size-asian="12.0pt"/>
    </style:style>
    <style:style style:family="text" style:name="T5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5">
      <style:text-properties fo:font-size="12.0pt" style:font-name="휴먼명조" style:font-name-asian="휴먼명조" style:font-size-asian="12.0pt"/>
    </style:style>
    <style:style style:family="text" style:name="T5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7">
      <style:text-properties fo:font-size="12.0pt" style:font-name="휴먼명조" style:font-name-asian="휴먼명조" style:font-size-asian="12.0pt"/>
    </style:style>
    <style:style style:family="text" style:name="T5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9">
      <style:text-properties fo:font-size="12.0pt" style:font-name="휴먼명조" style:font-name-asian="휴먼명조" style:font-size-asian="12.0pt"/>
    </style:style>
    <style:style style:family="text" style:name="T5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1">
      <style:text-properties fo:font-size="12.0pt" style:font-name="휴먼명조" style:font-name-asian="휴먼명조" style:font-size-asian="12.0pt"/>
    </style:style>
    <style:style style:family="text" style:name="T5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3">
      <style:text-properties fo:font-size="12.0pt" style:font-name="휴먼명조" style:font-name-asian="휴먼명조" style:font-size-asian="12.0pt"/>
    </style:style>
    <style:style style:family="text" style:name="T5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5">
      <style:text-properties fo:font-size="12.0pt" style:font-name="휴먼명조" style:font-name-asian="휴먼명조" style:font-size-asian="12.0pt"/>
    </style:style>
    <style:style style:family="text" style:name="T5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7">
      <style:text-properties fo:font-size="12.0pt" style:font-name="휴먼명조" style:font-name-asian="휴먼명조" style:font-size-asian="12.0pt"/>
    </style:style>
    <style:style style:family="text" style:name="T5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9">
      <style:text-properties fo:font-size="12.0pt" style:font-name="휴먼명조" style:font-name-asian="휴먼명조" style:font-size-asian="12.0pt"/>
    </style:style>
    <style:style style:family="text" style:name="T5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1">
      <style:text-properties fo:font-size="12.0pt" style:font-name="휴먼명조" style:font-name-asian="휴먼명조" style:font-size-asian="12.0pt"/>
    </style:style>
    <style:style style:family="text" style:name="T5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3">
      <style:text-properties fo:font-size="12.0pt" style:font-name="휴먼명조" style:font-name-asian="휴먼명조" style:font-size-asian="12.0pt"/>
    </style:style>
    <style:style style:family="text" style:name="T5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5">
      <style:text-properties fo:font-size="12.0pt" style:font-name="휴먼명조" style:font-name-asian="휴먼명조" style:font-size-asian="12.0pt"/>
    </style:style>
    <style:style style:family="paragraph" style:name="P83" style:parent-style-name="0">
      <style:paragraph-properties fo:line-height="155%" style:snap-to-layout-grid="false"/>
    </style:style>
    <style:style style:family="paragraph" style:name="P84" style:parent-style-name="0">
      <style:paragraph-properties fo:line-height="155%" style:snap-to-layout-grid="false"/>
    </style:style>
    <style:style style:family="text" style:name="T5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7">
      <style:text-properties fo:font-size="12.0pt" style:font-name="휴먼명조" style:font-name-asian="휴먼명조" style:font-size-asian="12.0pt"/>
    </style:style>
    <style:style style:family="text" style:name="T5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9">
      <style:text-properties fo:font-size="12.0pt" style:font-name="휴먼명조" style:font-name-asian="휴먼명조" style:font-size-asian="12.0pt"/>
    </style:style>
    <style:style style:family="text" style:name="T5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1">
      <style:text-properties fo:font-size="12.0pt" style:font-name="휴먼명조" style:font-name-asian="휴먼명조" style:font-size-asian="12.0pt"/>
    </style:style>
    <style:style style:family="text" style:name="T5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3">
      <style:text-properties fo:font-size="12.0pt" style:font-name="휴먼명조" style:font-name-asian="휴먼명조" style:font-size-asian="12.0pt"/>
    </style:style>
    <style:style style:family="text" style:name="T5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5">
      <style:text-properties fo:font-size="12.0pt" style:font-name="휴먼명조" style:font-name-asian="휴먼명조" style:font-size-asian="12.0pt"/>
    </style:style>
    <style:style style:family="text" style:name="T5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7">
      <style:text-properties fo:font-size="12.0pt" style:font-name="휴먼명조" style:font-name-asian="휴먼명조" style:font-size-asian="12.0pt"/>
    </style:style>
    <style:style style:family="text" style:name="T5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9">
      <style:text-properties fo:font-size="12.0pt" style:font-name="휴먼명조" style:font-name-asian="휴먼명조" style:font-size-asian="12.0pt"/>
    </style:style>
    <style:style style:family="text" style:name="T6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1">
      <style:text-properties fo:font-size="12.0pt" style:font-name="휴먼명조" style:font-name-asian="휴먼명조" style:font-size-asian="12.0pt"/>
    </style:style>
    <style:style style:family="text" style:name="T6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3">
      <style:text-properties fo:font-size="12.0pt" style:font-name="휴먼명조" style:font-name-asian="휴먼명조" style:font-size-asian="12.0pt"/>
    </style:style>
    <style:style style:family="text" style:name="T6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5">
      <style:text-properties fo:font-size="12.0pt" style:font-name="휴먼명조" style:font-name-asian="휴먼명조" style:font-size-asian="12.0pt"/>
    </style:style>
    <style:style style:family="text" style:name="T6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7">
      <style:text-properties fo:font-size="12.0pt" style:font-name="휴먼명조" style:font-name-asian="휴먼명조" style:font-size-asian="12.0pt"/>
    </style:style>
    <style:style style:family="text" style:name="T6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9">
      <style:text-properties fo:font-size="12.0pt" style:font-name="휴먼명조" style:font-name-asian="휴먼명조" style:font-size-asian="12.0pt"/>
    </style:style>
    <style:style style:family="text" style:name="T6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1">
      <style:text-properties fo:font-size="12.0pt" style:font-name="휴먼명조" style:font-name-asian="휴먼명조" style:font-size-asian="12.0pt"/>
    </style:style>
    <style:style style:family="text" style:name="T6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3">
      <style:text-properties fo:font-size="12.0pt" style:font-name="휴먼명조" style:font-name-asian="휴먼명조" style:font-size-asian="12.0pt"/>
    </style:style>
    <style:style style:family="text" style:name="T6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5">
      <style:text-properties fo:font-size="12.0pt" style:font-name="휴먼명조" style:font-name-asian="휴먼명조" style:font-size-asian="12.0pt"/>
    </style:style>
    <style:style style:family="text" style:name="T6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7">
      <style:text-properties fo:font-size="12.0pt" style:font-name="휴먼명조" style:font-name-asian="휴먼명조" style:font-size-asian="12.0pt"/>
    </style:style>
    <style:style style:family="text" style:name="T6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9">
      <style:text-properties fo:font-size="12.0pt" style:font-name="휴먼명조" style:font-name-asian="휴먼명조" style:font-size-asian="12.0pt"/>
    </style:style>
    <style:style style:family="text" style:name="T6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1">
      <style:text-properties fo:font-size="12.0pt" style:font-name="휴먼명조" style:font-name-asian="휴먼명조" style:font-size-asian="12.0pt"/>
    </style:style>
    <style:style style:family="text" style:name="T6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3">
      <style:text-properties fo:font-size="12.0pt" style:font-name="휴먼명조" style:font-name-asian="휴먼명조" style:font-size-asian="12.0pt"/>
    </style:style>
    <style:style style:family="text" style:name="T6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5">
      <style:text-properties fo:font-size="12.0pt" style:font-name="휴먼명조" style:font-name-asian="휴먼명조" style:font-size-asian="12.0pt"/>
    </style:style>
    <style:style style:family="paragraph" style:name="P85" style:parent-style-name="14">
      <style:paragraph-properties fo:line-height="155%" style:snap-to-layout-grid="false"/>
    </style:style>
    <style:style style:family="paragraph" style:name="P86" style:parent-style-name="14">
      <style:paragraph-properties fo:line-height="155%" style:snap-to-layout-grid="false"/>
    </style:style>
    <style:style style:family="text" style:name="T626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27">
      <style:text-properties fo:font-size="12.0pt" style:font-name="휴먼명조" style:font-name-asian="휴먼명조" style:font-size-asian="12.0pt" style:text-underline-style="solid"/>
    </style:style>
    <style:style style:family="text" style:name="T628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29">
      <style:text-properties fo:font-size="12.0pt" style:font-name="휴먼명조" style:font-name-asian="휴먼명조" style:font-size-asian="12.0pt" style:text-underline-style="solid"/>
    </style:style>
    <style:style style:family="text" style:name="T630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31">
      <style:text-properties fo:font-size="12.0pt" style:font-name="휴먼명조" style:font-name-asian="휴먼명조" style:font-size-asian="12.0pt" style:text-underline-style="solid"/>
    </style:style>
    <style:style style:family="text" style:name="T632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33">
      <style:text-properties fo:font-size="12.0pt" style:font-name="휴먼명조" style:font-name-asian="휴먼명조" style:font-size-asian="12.0pt" style:text-underline-style="solid"/>
    </style:style>
    <style:style style:family="text" style:name="T634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35">
      <style:text-properties fo:font-size="12.0pt" style:font-name="휴먼명조" style:font-name-asian="휴먼명조" style:font-size-asian="12.0pt" style:text-underline-style="solid"/>
    </style:style>
    <style:style style:family="text" style:name="T636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37">
      <style:text-properties fo:font-size="12.0pt" style:font-name="휴먼명조" style:font-name-asian="휴먼명조" style:font-size-asian="12.0pt" style:text-underline-style="solid"/>
    </style:style>
    <style:style style:family="text" style:name="T638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39">
      <style:text-properties fo:font-size="12.0pt" style:font-name="휴먼명조" style:font-name-asian="휴먼명조" style:font-size-asian="12.0pt" style:text-underline-style="solid"/>
    </style:style>
    <style:style style:family="text" style:name="T640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41">
      <style:text-properties fo:font-size="12.0pt" style:font-name="휴먼명조" style:font-name-asian="휴먼명조" style:font-size-asian="12.0pt" style:text-underline-style="solid"/>
    </style:style>
    <style:style style:family="text" style:name="T642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43">
      <style:text-properties fo:font-size="12.0pt" style:font-name="휴먼명조" style:font-name-asian="휴먼명조" style:font-size-asian="12.0pt" style:text-underline-style="solid"/>
    </style:style>
    <style:style style:family="text" style:name="T644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45">
      <style:text-properties fo:font-size="12.0pt" style:font-name="휴먼명조" style:font-name-asian="휴먼명조" style:font-size-asian="12.0pt" style:text-underline-style="solid"/>
    </style:style>
    <style:style style:family="paragraph" style:name="P87" style:parent-style-name="0">
      <style:paragraph-properties fo:line-height="155%" style:snap-to-layout-grid="false"/>
    </style:style>
    <style:style style:family="paragraph" style:name="P88" style:parent-style-name="0">
      <style:paragraph-properties fo:line-height="155%" style:snap-to-layout-grid="false"/>
    </style:style>
    <style:style style:family="paragraph" style:name="P89" style:parent-style-name="0">
      <style:paragraph-properties fo:line-height="155%" style:snap-to-layout-grid="false"/>
    </style:style>
    <style:style style:family="paragraph" style:name="P90" style:parent-style-name="0">
      <style:paragraph-properties fo:line-height="155%" style:snap-to-layout-grid="false"/>
    </style:style>
    <style:style style:family="paragraph" style:name="P91" style:parent-style-name="0">
      <style:paragraph-properties fo:line-height="155%" style:snap-to-layout-grid="false"/>
    </style:style>
    <style:style style:family="paragraph" style:name="P92" style:parent-style-name="0">
      <style:paragraph-properties fo:line-height="155%" style:snap-to-layout-grid="false"/>
    </style:style>
    <style:style style:family="text" style:name="T646">
      <style:text-properties fo:font-size="12.0pt" style:font-name="바탕" style:font-name-asian="휴먼명조" style:font-size-asian="12.0pt"/>
    </style:style>
    <style:style style:family="text" style:name="T6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8">
      <style:text-properties fo:font-size="12.0pt" style:font-name="휴먼명조" style:font-name-asian="휴먼명조" style:font-size-asian="12.0pt"/>
    </style:style>
    <style:style style:family="text" style:name="T6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0">
      <style:text-properties fo:font-size="12.0pt" style:font-name="휴먼명조" style:font-name-asian="휴먼명조" style:font-size-asian="12.0pt"/>
    </style:style>
    <style:style style:family="text" style:name="T6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3" style:parent-style-name="0">
      <style:paragraph-properties fo:line-height="155%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94" style:parent-style-name="0">
      <style:paragraph-properties fo:line-height="155%" style:snap-to-layout-grid="false"/>
    </style:style>
    <style:style style:family="paragraph" style:name="P95" style:parent-style-name="0">
      <style:paragraph-properties fo:line-height="155%" style:snap-to-layout-grid="false"/>
    </style:style>
    <style:style style:family="paragraph" style:name="P96" style:parent-style-name="0">
      <style:paragraph-properties fo:line-height="155%" style:snap-to-layout-grid="false"/>
    </style:style>
    <style:style style:family="text" style:name="T652">
      <style:text-properties fo:font-size="12.0pt" fo:font-weight="bold" style:font-name="휴먼명조" style:font-name-asian="휴먼명조" style:font-size-asian="12.0pt" style:font-weight-asian="bold"/>
    </style:style>
    <style:style style:family="text" style:name="T6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7" style:parent-style-name="0">
      <style:paragraph-properties fo:line-height="155%" style:snap-to-layout-grid="false"/>
    </style:style>
    <style:style style:family="paragraph" style:name="P98" style:parent-style-name="0">
      <style:paragraph-properties fo:line-height="155%" style:snap-to-layout-grid="false"/>
    </style:style>
    <style:style style:family="text" style:name="T6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5">
      <style:text-properties fo:font-size="12.0pt" style:font-name="휴먼명조" style:font-name-asian="휴먼명조" style:font-size-asian="12.0pt"/>
    </style:style>
    <style:style style:family="text" style:name="T6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7">
      <style:text-properties fo:font-size="12.0pt" style:font-name="휴먼명조" style:font-name-asian="휴먼명조" style:font-size-asian="12.0pt"/>
    </style:style>
    <style:style style:family="text" style:name="T658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59">
      <style:text-properties fo:font-size="12.0pt" style:font-name="휴먼명조" style:font-name-asian="휴먼명조" style:font-size-asian="12.0pt" style:text-underline-style="solid"/>
    </style:style>
    <style:style style:family="text" style:name="T660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61">
      <style:text-properties fo:font-size="12.0pt" style:font-name="휴먼명조" style:font-name-asian="휴먼명조" style:font-size-asian="12.0pt" style:text-underline-style="solid"/>
    </style:style>
    <style:style style:family="text" style:name="T662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63">
      <style:text-properties fo:font-size="12.0pt" style:font-name="휴먼명조" style:font-name-asian="휴먼명조" style:font-size-asian="12.0pt" style:text-underline-style="solid"/>
    </style:style>
    <style:style style:family="text" style:name="T664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65">
      <style:text-properties fo:font-size="12.0pt" style:font-name="휴먼명조" style:font-name-asian="휴먼명조" style:font-size-asian="12.0pt" style:text-underline-style="solid"/>
    </style:style>
    <style:style style:family="text" style:name="T666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67">
      <style:text-properties fo:font-size="12.0pt" style:font-name="휴먼명조" style:font-name-asian="휴먼명조" style:font-size-asian="12.0pt" style:text-underline-style="solid"/>
    </style:style>
    <style:style style:family="text" style:name="T668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669">
      <style:text-properties fo:font-size="12.0pt" style:font-name="휴먼명조" style:font-name-asian="휴먼명조" style:font-size-asian="12.0pt" style:text-underline-style="solid"/>
    </style:style>
    <style:style style:family="text" style:name="T6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9" style:parent-style-name="0">
      <style:paragraph-properties fo:line-height="155%" style:snap-to-layout-grid="false"/>
    </style:style>
    <style:style style:family="paragraph" style:name="P100" style:parent-style-name="0">
      <style:paragraph-properties fo:line-height="155%" style:snap-to-layout-grid="false"/>
    </style:style>
    <style:style style:family="text" style:name="T671">
      <style:text-properties fo:font-size="12.0pt" style:font-name="휴먼명조" style:font-name-asian="휴먼명조" style:font-size-asian="12.0pt"/>
    </style:style>
    <style:style style:family="text" style:name="T6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3">
      <style:text-properties fo:font-size="12.0pt" style:font-name="휴먼명조" style:font-name-asian="휴먼명조" style:font-size-asian="12.0pt"/>
    </style:style>
    <style:style style:family="text" style:name="T6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5">
      <style:text-properties fo:font-size="12.0pt" style:font-name="휴먼명조" style:font-name-asian="휴먼명조" style:font-size-asian="12.0pt"/>
    </style:style>
    <style:style style:family="text" style:name="T6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7">
      <style:text-properties fo:font-size="12.0pt" style:font-name="휴먼명조" style:font-name-asian="휴먼명조" style:font-size-asian="12.0pt"/>
    </style:style>
    <style:style style:family="text" style:name="T6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9">
      <style:text-properties fo:font-size="12.0pt" style:font-name="휴먼명조" style:font-name-asian="휴먼명조" style:font-size-asian="12.0pt"/>
    </style:style>
    <style:style style:family="text" style:name="T6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1">
      <style:text-properties fo:font-size="12.0pt" style:font-name="휴먼명조" style:font-name-asian="휴먼명조" style:font-size-asian="12.0pt"/>
    </style:style>
    <style:style style:family="text" style:name="T6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3">
      <style:text-properties fo:font-size="12.0pt" style:font-name="휴먼명조" style:font-name-asian="휴먼명조" style:font-size-asian="12.0pt"/>
    </style:style>
    <style:style style:family="text" style:name="T6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5">
      <style:text-properties fo:font-size="12.0pt" style:font-name="휴먼명조" style:font-name-asian="휴먼명조" style:font-size-asian="12.0pt"/>
    </style:style>
    <style:style style:family="text" style:name="T6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7">
      <style:text-properties fo:font-size="12.0pt" style:font-name="휴먼명조" style:font-name-asian="휴먼명조" style:font-size-asian="12.0pt"/>
    </style:style>
    <style:style style:family="text" style:name="T6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9">
      <style:text-properties fo:font-size="12.0pt" style:font-name="휴먼명조" style:font-name-asian="휴먼명조" style:font-size-asian="12.0pt"/>
    </style:style>
    <style:style style:family="text" style:name="T6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1">
      <style:text-properties fo:font-size="12.0pt" style:font-name="휴먼명조" style:font-name-asian="휴먼명조" style:font-size-asian="12.0pt"/>
    </style:style>
    <style:style style:family="paragraph" style:name="P101" style:parent-style-name="0">
      <style:paragraph-properties fo:line-height="155%" style:snap-to-layout-grid="false"/>
    </style:style>
    <style:style style:family="paragraph" style:name="P102" style:parent-style-name="0">
      <style:paragraph-properties fo:line-height="155%" style:snap-to-layout-grid="false"/>
    </style:style>
    <style:style style:family="text" style:name="T6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3">
      <style:text-properties fo:font-size="12.0pt" fo:font-weight="bold" style:font-name="휴먼명조" style:font-name-asian="휴먼명조" style:font-size-asian="12.0pt" style:font-weight-asian="bold"/>
    </style:style>
    <style:style style:family="text" style:name="T6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5">
      <style:text-properties fo:font-size="12.0pt" fo:font-weight="bold" style:font-name="휴먼명조" style:font-name-asian="휴먼명조" style:font-size-asian="12.0pt" style:font-weight-asian="bold"/>
    </style:style>
    <style:style style:family="text" style:name="T6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7">
      <style:text-properties fo:font-size="12.0pt" fo:font-weight="bold" style:font-name="휴먼명조" style:font-name-asian="휴먼명조" style:font-size-asian="12.0pt" style:font-weight-asian="bold"/>
    </style:style>
    <style:style style:family="text" style:name="T6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9">
      <style:text-properties fo:font-size="12.0pt" fo:font-weight="bold" style:font-name="휴먼명조" style:font-name-asian="휴먼명조" style:font-size-asian="12.0pt" style:font-weight-asian="bold"/>
    </style:style>
    <style:style style:family="text" style:name="T7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1">
      <style:text-properties fo:font-size="12.0pt" fo:font-weight="bold" style:font-name="휴먼명조" style:font-name-asian="휴먼명조" style:font-size-asian="12.0pt" style:font-weight-asian="bold"/>
    </style:style>
    <style:style style:family="text" style:name="T7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4">
      <style:text-properties fo:font-size="12.0pt" style:font-name="바탕" style:font-name-asian="휴먼명조" style:font-size-asian="12.0pt"/>
    </style:style>
    <style:style style:family="text" style:name="T7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6">
      <style:text-properties fo:font-size="12.0pt" style:font-name="휴먼명조" style:font-name-asian="휴먼명조" style:font-size-asian="12.0pt"/>
    </style:style>
    <style:style style:family="paragraph" style:name="P103" style:parent-style-name="0">
      <style:paragraph-properties fo:line-height="155%" style:snap-to-layout-grid="false"/>
    </style:style>
    <style:style style:family="paragraph" style:name="P104" style:parent-style-name="0">
      <style:paragraph-properties fo:line-height="155%" fo:margin-left="0.494cm" fo:text-indent="-0.494cm" style:snap-to-layout-grid="false"/>
    </style:style>
    <style:style style:family="text" style:name="T707">
      <style:text-properties fo:font-size="12.0pt" style:font-name="휴먼명조" style:font-name-asian="휴먼명조" style:font-size-asian="12.0pt"/>
    </style:style>
    <style:style style:family="text" style:name="T708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09">
      <style:text-properties fo:font-size="12.0pt" style:font-name="휴먼명조" style:font-name-asian="휴먼명조" style:font-size-asian="12.0pt" style:text-underline-style="solid"/>
    </style:style>
    <style:style style:family="text" style:name="T710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11">
      <style:text-properties fo:font-size="12.0pt" style:font-name="휴먼명조" style:font-name-asian="휴먼명조" style:font-size-asian="12.0pt" style:text-underline-style="solid"/>
    </style:style>
    <style:style style:family="text" style:name="T712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13">
      <style:text-properties fo:font-size="12.0pt" style:font-name="바탕" style:font-name-asian="휴먼명조" style:font-size-asian="12.0pt" style:text-underline-style="solid"/>
    </style:style>
    <style:style style:family="text" style:name="T714">
      <style:text-properties fo:font-size="12.0pt" style:font-name="휴먼명조" style:font-name-asian="휴먼명조" style:font-size-asian="12.0pt" style:text-underline-style="solid"/>
    </style:style>
    <style:style style:family="text" style:name="T715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16">
      <style:text-properties fo:font-size="12.0pt" style:font-name="휴먼명조" style:font-name-asian="휴먼명조" style:font-size-asian="12.0pt" style:text-underline-style="solid"/>
    </style:style>
    <style:style style:family="text" style:name="T717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18">
      <style:text-properties fo:font-size="12.0pt" style:font-name="휴먼명조" style:font-name-asian="휴먼명조" style:font-size-asian="12.0pt" style:text-underline-style="solid"/>
    </style:style>
    <style:style style:family="text" style:name="T719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20">
      <style:text-properties fo:font-size="12.0pt" style:font-name="휴먼명조" style:font-name-asian="휴먼명조" style:font-size-asian="12.0pt" style:text-underline-style="solid"/>
    </style:style>
    <style:style style:family="text" style:name="T721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22">
      <style:text-properties fo:font-size="12.0pt" style:font-name="휴먼명조" style:font-name-asian="휴먼명조" style:font-size-asian="12.0pt" style:text-underline-style="solid"/>
    </style:style>
    <style:style style:family="text" style:name="T723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24">
      <style:text-properties fo:font-size="12.0pt" style:font-name="휴먼명조" style:font-name-asian="휴먼명조" style:font-size-asian="12.0pt" style:text-underline-style="solid"/>
    </style:style>
    <style:style style:family="text" style:name="T725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26">
      <style:text-properties fo:font-size="12.0pt" style:font-name="휴먼명조" style:font-name-asian="휴먼명조" style:font-size-asian="12.0pt" style:text-underline-style="solid"/>
    </style:style>
    <style:style style:family="text" style:name="T727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28">
      <style:text-properties fo:font-size="12.0pt" style:font-name="휴먼명조" style:font-name-asian="휴먼명조" style:font-size-asian="12.0pt" style:text-underline-style="solid"/>
    </style:style>
    <style:style style:family="text" style:name="T729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30">
      <style:text-properties fo:font-size="12.0pt" style:font-name="휴먼명조" style:font-name-asian="휴먼명조" style:font-size-asian="12.0pt" style:text-underline-style="solid"/>
    </style:style>
    <style:style style:family="text" style:name="T731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32">
      <style:text-properties fo:font-size="12.0pt" style:font-name="휴먼명조" style:font-name-asian="휴먼명조" style:font-size-asian="12.0pt" style:text-underline-style="solid"/>
    </style:style>
    <style:style style:family="text" style:name="T733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734">
      <style:text-properties fo:font-size="12.0pt" style:font-name="휴먼명조" style:font-name-asian="휴먼명조" style:font-size-asian="12.0pt" style:text-underline-style="solid"/>
    </style:style>
    <style:style style:family="paragraph" style:name="P105" style:parent-style-name="0">
      <style:paragraph-properties fo:line-height="155%" fo:margin-left="0.494cm" fo:text-indent="-0.494cm" style:snap-to-layout-grid="false"/>
    </style:style>
    <style:style style:family="paragraph" style:name="P106" style:parent-style-name="0">
      <style:paragraph-properties fo:line-height="155%" fo:margin-left="0.494cm" fo:text-indent="-0.494cm" style:snap-to-layout-grid="false"/>
    </style:style>
    <style:style style:family="text" style:name="T735">
      <style:text-properties fo:font-size="12.0pt" style:font-name="휴먼명조" style:font-name-asian="휴먼명조" style:font-size-asian="12.0pt"/>
    </style:style>
    <style:style style:family="text" style:name="T7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37">
      <style:text-properties fo:font-size="12.0pt" style:font-name="휴먼명조" style:font-name-asian="휴먼명조" style:font-size-asian="12.0pt"/>
    </style:style>
    <style:style style:family="text" style:name="T7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39">
      <style:text-properties fo:font-size="12.0pt" style:font-name="휴먼명조" style:font-name-asian="휴먼명조" style:font-size-asian="12.0pt"/>
    </style:style>
    <style:style style:family="text" style:name="T7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1">
      <style:text-properties fo:font-size="12.0pt" style:font-name="휴먼명조" style:font-name-asian="휴먼명조" style:font-size-asian="12.0pt"/>
    </style:style>
    <style:style style:family="text" style:name="T7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3">
      <style:text-properties fo:font-size="12.0pt" style:font-name="휴먼명조" style:font-name-asian="휴먼명조" style:font-size-asian="12.0pt"/>
    </style:style>
    <style:style style:family="paragraph" style:name="P107" style:parent-style-name="0">
      <style:paragraph-properties fo:line-height="155%" fo:margin-left="0.494cm" fo:text-indent="-0.494cm" style:snap-to-layout-grid="false"/>
    </style:style>
    <style:style style:family="paragraph" style:name="P108" style:parent-style-name="0">
      <style:paragraph-properties fo:line-height="155%" fo:margin-left="0.494cm" fo:text-indent="-0.494cm" style:snap-to-layout-grid="false"/>
    </style:style>
    <style:style style:family="text" style:name="T744">
      <style:text-properties fo:font-size="12.0pt" style:font-name="휴먼명조" style:font-name-asian="휴먼명조" style:font-size-asian="12.0pt"/>
    </style:style>
    <style:style style:family="text" style:name="T7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6">
      <style:text-properties fo:font-size="12.0pt" style:font-name="휴먼명조" style:font-name-asian="휴먼명조" style:font-size-asian="12.0pt"/>
    </style:style>
    <style:style style:family="text" style:name="T7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8">
      <style:text-properties fo:font-size="12.0pt" style:font-name="휴먼명조" style:font-name-asian="휴먼명조" style:font-size-asian="12.0pt"/>
    </style:style>
    <style:style style:family="text" style:name="T7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0">
      <style:text-properties fo:font-size="12.0pt" style:font-name="휴먼명조" style:font-name-asian="휴먼명조" style:font-size-asian="12.0pt"/>
    </style:style>
    <style:style style:family="text" style:name="T7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2">
      <style:text-properties fo:font-size="12.0pt" style:font-name="휴먼명조" style:font-name-asian="휴먼명조" style:font-size-asian="12.0pt"/>
    </style:style>
    <style:style style:family="text" style:name="T7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4">
      <style:text-properties fo:font-size="12.0pt" style:font-name="바탕" style:font-name-asian="휴먼명조" style:font-size-asian="12.0pt"/>
    </style:style>
    <style:style style:family="text" style:name="T7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6">
      <style:text-properties fo:font-size="12.0pt" style:font-name="휴먼명조" style:font-name-asian="휴먼명조" style:font-size-asian="12.0pt"/>
    </style:style>
    <style:style style:family="paragraph" style:name="P109" style:parent-style-name="0">
      <style:paragraph-properties fo:line-height="155%" style:snap-to-layout-grid="false"/>
    </style:style>
    <style:style style:family="paragraph" style:name="P110" style:parent-style-name="0">
      <style:paragraph-properties fo:break-before="page" fo:line-height="155%" style:snap-to-layout-grid="false"/>
    </style:style>
    <style:style style:family="text" style:name="T757">
      <style:text-properties fo:font-size="12.0pt" fo:font-weight="bold" style:font-name="휴먼명조" style:font-name-asian="휴먼명조" style:font-size-asian="12.0pt" style:font-weight-asian="bold"/>
    </style:style>
    <style:style style:family="text" style:name="T7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9">
      <style:text-properties fo:font-size="12.0pt" fo:font-weight="bold" style:font-name="휴먼명조" style:font-name-asian="휴먼명조" style:font-size-asian="12.0pt" style:font-weight-asian="bold"/>
    </style:style>
    <style:style style:family="text" style:name="T7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11" style:parent-style-name="0">
      <style:paragraph-properties fo:line-height="155%" style:snap-to-layout-grid="false"/>
    </style:style>
    <style:style style:family="text" style:name="T7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2">
      <style:text-properties fo:font-size="12.0pt" style:font-name="휴먼명조" style:font-name-asian="휴먼명조" style:font-size-asian="12.0pt"/>
    </style:style>
    <style:style style:family="text" style:name="T7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4">
      <style:text-properties fo:font-size="12.0pt" style:font-name="휴먼명조" style:font-name-asian="휴먼명조" style:font-size-asian="12.0pt"/>
    </style:style>
    <style:style style:family="paragraph" style:name="P112" style:parent-style-name="0">
      <style:paragraph-properties fo:line-height="155%" style:snap-to-layout-grid="false"/>
    </style:style>
    <style:style style:family="paragraph" style:name="P113" style:parent-style-name="0">
      <style:paragraph-properties fo:line-height="155%" style:snap-to-layout-grid="false"/>
    </style:style>
    <style:style style:family="graphic" style:name="fr5" style:parent-style-name="Frame">
      <style:graphic-properties fo:border="none" fo:clip="rect(0.00cm 0.02cm 0.02cm 0.00cm)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graphic" style:name="gr5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114" style:parent-style-name="0">
      <style:paragraph-properties fo:line-height="155%" style:snap-to-layout-grid="false"/>
    </style:style>
    <style:style style:family="paragraph" style:name="P115" style:parent-style-name="0">
      <style:paragraph-properties fo:line-height="155%" style:snap-to-layout-grid="false"/>
    </style:style>
    <style:style style:family="paragraph" style:name="P116" style:parent-style-name="0">
      <style:paragraph-properties fo:line-height="155%" style:snap-to-layout-grid="false"/>
    </style:style>
    <style:style style:family="paragraph" style:name="P117" style:parent-style-name="0">
      <style:paragraph-properties fo:line-height="155%" style:snap-to-layout-grid="false"/>
    </style:style>
    <style:style style:family="paragraph" style:name="P118" style:parent-style-name="0">
      <style:paragraph-properties fo:line-height="155%" style:snap-to-layout-grid="false"/>
    </style:style>
    <style:style style:family="paragraph" style:name="P119" style:parent-style-name="0">
      <style:paragraph-properties fo:line-height="155%" style:snap-to-layout-grid="false"/>
    </style:style>
    <style:style style:family="paragraph" style:name="P120" style:parent-style-name="0">
      <style:paragraph-properties fo:line-height="155%" style:snap-to-layout-grid="false"/>
    </style:style>
    <style:style style:family="paragraph" style:name="P121" style:parent-style-name="0">
      <style:paragraph-properties fo:line-height="155%" style:snap-to-layout-grid="false"/>
    </style:style>
    <style:style style:family="paragraph" style:name="P122" style:parent-style-name="0">
      <style:paragraph-properties fo:line-height="155%" style:snap-to-layout-grid="false"/>
    </style:style>
    <style:style style:family="paragraph" style:name="P123" style:parent-style-name="0">
      <style:paragraph-properties fo:line-height="155%" style:snap-to-layout-grid="false"/>
    </style:style>
    <style:style style:family="paragraph" style:name="P124" style:parent-style-name="0">
      <style:paragraph-properties fo:line-height="155%" style:snap-to-layout-grid="false"/>
    </style:style>
    <style:style style:family="paragraph" style:name="P125" style:parent-style-name="0">
      <style:paragraph-properties fo:line-height="155%" style:snap-to-layout-grid="false"/>
    </style:style>
    <style:style style:family="paragraph" style:name="P126" style:parent-style-name="0">
      <style:paragraph-properties fo:line-height="155%" style:snap-to-layout-grid="false"/>
    </style:style>
    <style:style style:family="paragraph" style:name="P127" style:parent-style-name="0">
      <style:paragraph-properties fo:line-height="155%" style:snap-to-layout-grid="false"/>
    </style:style>
    <style:style style:family="paragraph" style:name="P128" style:parent-style-name="0">
      <style:paragraph-properties fo:line-height="155%" style:snap-to-layout-grid="false"/>
    </style:style>
    <style:style style:family="paragraph" style:name="P129" style:parent-style-name="0">
      <style:paragraph-properties fo:line-height="155%" style:snap-to-layout-grid="false"/>
    </style:style>
    <style:style style:family="paragraph" style:name="P130" style:parent-style-name="0">
      <style:paragraph-properties fo:line-height="155%" style:snap-to-layout-grid="false"/>
    </style:style>
    <style:style style:family="paragraph" style:name="P131" style:parent-style-name="0">
      <style:paragraph-properties fo:line-height="155%" style:snap-to-layout-grid="false"/>
    </style:style>
    <style:style style:family="paragraph" style:name="P132" style:parent-style-name="0">
      <style:paragraph-properties fo:line-height="155%" style:snap-to-layout-grid="false"/>
    </style:style>
    <style:style style:family="paragraph" style:name="P133" style:parent-style-name="0">
      <style:paragraph-properties fo:line-height="155%" style:snap-to-layout-grid="false"/>
    </style:style>
    <style:style style:family="paragraph" style:name="P134" style:parent-style-name="0">
      <style:paragraph-properties fo:line-height="155%" style:snap-to-layout-grid="false"/>
    </style:style>
    <style:style style:family="paragraph" style:name="P135" style:parent-style-name="0">
      <style:paragraph-properties fo:line-height="155%" style:snap-to-layout-grid="false"/>
    </style:style>
    <style:style style:family="paragraph" style:name="P136" style:parent-style-name="0">
      <style:paragraph-properties fo:line-height="155%" style:snap-to-layout-grid="false"/>
    </style:style>
    <style:style style:family="paragraph" style:name="P137" style:parent-style-name="0">
      <style:paragraph-properties fo:line-height="155%" style:snap-to-layout-grid="false"/>
    </style:style>
    <style:style style:family="paragraph" style:name="P138" style:parent-style-name="0">
      <style:paragraph-properties fo:line-height="155%" style:snap-to-layout-grid="false"/>
    </style:style>
    <style:style style:family="paragraph" style:name="P139" style:parent-style-name="0">
      <style:paragraph-properties fo:line-height="155%" style:snap-to-layout-grid="false"/>
    </style:style>
    <style:style style:family="paragraph" style:name="P140" style:parent-style-name="0">
      <style:paragraph-properties fo:line-height="155%" style:snap-to-layout-grid="false"/>
    </style:style>
    <style:style style:family="paragraph" style:name="P141" style:parent-style-name="0">
      <style:paragraph-properties fo:line-height="155%" style:snap-to-layout-grid="false"/>
    </style:style>
    <style:style style:family="paragraph" style:name="P142" style:parent-style-name="0">
      <style:paragraph-properties fo:line-height="155%" style:snap-to-layout-grid="false"/>
    </style:style>
    <style:style style:family="paragraph" style:name="P143" style:parent-style-name="0">
      <style:paragraph-properties fo:line-height="155%" style:snap-to-layout-grid="false"/>
    </style:style>
    <style:style style:family="text" style:name="T765">
      <style:text-properties fo:font-size="12.0pt" fo:font-weight="bold" style:font-name="휴먼명조" style:font-name-asian="휴먼명조" style:font-size-asian="12.0pt" style:font-weight-asian="bold"/>
    </style:style>
    <style:style style:family="text" style:name="T7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7">
      <style:text-properties fo:font-size="12.0pt" fo:font-weight="bold" style:font-name="휴먼명조" style:font-name-asian="휴먼명조" style:font-size-asian="12.0pt" style:font-weight-asian="bold"/>
    </style:style>
    <style:style style:family="text" style:name="T7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44" style:parent-style-name="14">
      <style:paragraph-properties fo:line-height="155%" style:snap-to-layout-grid="false"/>
    </style:style>
    <style:style style:family="paragraph" style:name="P145" style:parent-style-name="0">
      <style:paragraph-properties fo:line-height="155%" style:snap-to-layout-grid="false"/>
    </style:style>
    <style:style style:family="graphic" style:name="fr6" style:parent-style-name="Frame">
      <style:graphic-properties fo:border="none" fo:clip="rect(0.00cm 0.02cm 0.00cm 0.00cm)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graphic" style:name="gr6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146" style:parent-style-name="0">
      <style:paragraph-properties fo:line-height="155%" style:snap-to-layout-grid="false"/>
    </style:style>
    <style:style style:family="text" style:name="T7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47" style:parent-style-name="0">
      <style:paragraph-properties fo:line-height="155%" style:snap-to-layout-grid="false"/>
    </style:style>
    <style:style style:family="paragraph" style:name="P148" style:parent-style-name="0">
      <style:paragraph-properties fo:line-height="155%" style:snap-to-layout-grid="false"/>
    </style:style>
    <style:style style:family="paragraph" style:name="P149" style:parent-style-name="0">
      <style:paragraph-properties fo:line-height="155%" style:snap-to-layout-grid="false"/>
    </style:style>
    <style:style style:family="paragraph" style:name="P150" style:parent-style-name="0">
      <style:paragraph-properties fo:line-height="155%" style:snap-to-layout-grid="false"/>
    </style:style>
    <style:style style:family="paragraph" style:name="P151" style:parent-style-name="0">
      <style:paragraph-properties fo:line-height="155%" style:snap-to-layout-grid="false"/>
    </style:style>
    <style:style style:family="paragraph" style:name="P152" style:parent-style-name="0">
      <style:paragraph-properties fo:line-height="155%" style:snap-to-layout-grid="false"/>
    </style:style>
    <style:style style:family="paragraph" style:name="P153" style:parent-style-name="0">
      <style:paragraph-properties fo:line-height="155%" style:snap-to-layout-grid="false"/>
    </style:style>
    <style:style style:family="paragraph" style:name="P154" style:parent-style-name="0">
      <style:paragraph-properties fo:break-before="page" style:snap-to-layout-grid="false"/>
    </style:style>
    <style:style style:family="text" style:name="T770">
      <style:text-properties fo:font-size="14.0pt" style:font-name="바탕" style:font-name-asian="휴먼명조" style:font-size-asian="14.0pt"/>
    </style:style>
    <style:style style:family="text" style:name="T7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2">
      <style:text-properties fo:font-size="14.0pt" style:font-name="휴먼명조" style:font-name-asian="휴먼명조" style:font-size-asian="14.0pt"/>
    </style:style>
    <style:style style:family="text" style:name="T7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155" style:parent-style-name="0">
      <style:paragraph-properties style:snap-to-layout-grid="false"/>
    </style:style>
    <style:style style:family="paragraph" style:name="P156" style:parent-style-name="0">
      <style:paragraph-properties fo:line-height="130%" fo:margin-bottom="0.529cm" fo:margin-top="0.176cm" fo:text-align="center" style:snap-to-layout-grid="false"/>
    </style:style>
    <style:style style:family="text" style:name="T774">
      <style:text-properties fo:font-size="20.0pt" fo:font-weight="bold" fo:letter-spacing="-2.0pt" style:font-name="바탕" style:font-name-asian="한양신명조" style:font-size-asian="20.0pt" style:font-weight-asian="bold" style:text-underline-style="solid"/>
    </style:style>
    <style:style style:family="text" style:name="T775">
      <style:text-properties fo:font-size="20.0pt" fo:font-weight="bold" style:font-name="바탕" style:font-name-asian="한양신명조" style:font-size-asian="20.0pt" style:font-weight-asian="bold" style:text-underline-style="solid"/>
    </style:style>
    <style:style style:family="text" style:name="T776">
      <style:text-properties fo:font-size="20.0pt" fo:font-weight="bold" fo:letter-spacing="-2.0pt" style:font-name="바탕" style:font-name-asian="한양신명조" style:font-size-asian="20.0pt" style:font-weight-asian="bold" style:text-underline-style="solid"/>
    </style:style>
    <style:style style:family="text" style:name="T777">
      <style:text-properties fo:font-size="20.0pt" fo:font-weight="bold" style:font-name="바탕" style:font-name-asian="한양신명조" style:font-size-asian="20.0pt" style:font-weight-asian="bold" style:text-underline-style="solid"/>
    </style:style>
    <style:style style:family="paragraph" style:name="P157" style:parent-style-name="0">
      <style:paragraph-properties fo:line-height="155%" style:snap-to-layout-grid="false"/>
    </style:style>
    <style:style style:family="paragraph" style:name="P158" style:parent-style-name="0">
      <style:paragraph-properties fo:line-height="155%" style:snap-to-layout-grid="false"/>
    </style:style>
    <style:style style:family="text" style:name="T778">
      <style:text-properties fo:font-size="12.0pt" fo:font-weight="bold" style:font-name="휴먼명조" style:font-name-asian="휴먼명조" style:font-size-asian="12.0pt" style:font-weight-asian="bold"/>
    </style:style>
    <style:style style:family="text" style:name="T7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59" style:parent-style-name="0">
      <style:paragraph-properties fo:line-height="155%" style:snap-to-layout-grid="false"/>
    </style:style>
    <style:style style:family="paragraph" style:name="P160" style:parent-style-name="0">
      <style:paragraph-properties fo:line-height="155%" style:snap-to-layout-grid="false"/>
    </style:style>
    <style:style style:family="text" style:name="T7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1">
      <style:text-properties fo:font-size="12.0pt" style:font-name="휴먼명조" style:font-name-asian="휴먼명조" style:font-size-asian="12.0pt"/>
    </style:style>
    <style:style style:family="text" style:name="T7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3">
      <style:text-properties fo:font-size="12.0pt" style:font-name="휴먼명조" style:font-name-asian="휴먼명조" style:font-size-asian="12.0pt"/>
    </style:style>
    <style:style style:family="text" style:name="T7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5">
      <style:text-properties fo:font-size="12.0pt" style:font-name="휴먼명조" style:font-name-asian="휴먼명조" style:font-size-asian="12.0pt"/>
    </style:style>
    <style:style style:family="text" style:name="T7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7">
      <style:text-properties fo:font-size="12.0pt" style:font-name="휴먼명조" style:font-name-asian="휴먼명조" style:font-size-asian="12.0pt"/>
    </style:style>
    <style:style style:family="text" style:name="T7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9">
      <style:text-properties fo:font-size="12.0pt" style:font-name="휴먼명조" style:font-name-asian="휴먼명조" style:font-size-asian="12.0pt"/>
    </style:style>
    <style:style style:family="text" style:name="T7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1">
      <style:text-properties fo:font-size="12.0pt" style:font-name="휴먼명조" style:font-name-asian="휴먼명조" style:font-size-asian="12.0pt"/>
    </style:style>
    <style:style style:family="text" style:name="T7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3">
      <style:text-properties fo:font-size="12.0pt" style:font-name="휴먼명조" style:font-name-asian="휴먼명조" style:font-size-asian="12.0pt"/>
    </style:style>
    <style:style style:family="text" style:name="T7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5">
      <style:text-properties fo:font-size="12.0pt" style:font-name="휴먼명조" style:font-name-asian="휴먼명조" style:font-size-asian="12.0pt"/>
    </style:style>
    <style:style style:family="text" style:name="T7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7">
      <style:text-properties fo:font-size="12.0pt" style:font-name="휴먼명조" style:font-name-asian="휴먼명조" style:font-size-asian="12.0pt"/>
    </style:style>
    <style:style style:family="text" style:name="T7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9">
      <style:text-properties fo:font-size="12.0pt" style:font-name="휴먼명조" style:font-name-asian="휴먼명조" style:font-size-asian="12.0pt"/>
    </style:style>
    <style:style style:family="text" style:name="T8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1">
      <style:text-properties fo:font-size="12.0pt" style:font-name="휴먼명조" style:font-name-asian="휴먼명조" style:font-size-asian="12.0pt"/>
    </style:style>
    <style:style style:family="paragraph" style:name="P161" style:parent-style-name="0">
      <style:paragraph-properties fo:line-height="155%" style:snap-to-layout-grid="false"/>
    </style:style>
    <style:style style:family="paragraph" style:name="P162" style:parent-style-name="0">
      <style:paragraph-properties fo:line-height="155%" style:snap-to-layout-grid="false"/>
    </style:style>
    <style:style style:family="text" style:name="T8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3">
      <style:text-properties fo:font-size="12.0pt" style:font-name="휴먼명조" style:font-name-asian="휴먼명조" style:font-size-asian="12.0pt"/>
    </style:style>
    <style:style style:family="text" style:name="T8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5">
      <style:text-properties fo:font-size="12.0pt" style:font-name="휴먼명조" style:font-name-asian="휴먼명조" style:font-size-asian="12.0pt"/>
    </style:style>
    <style:style style:family="text" style:name="T8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7">
      <style:text-properties fo:font-size="12.0pt" style:font-name="휴먼명조" style:font-name-asian="휴먼명조" style:font-size-asian="12.0pt"/>
    </style:style>
    <style:style style:family="text" style:name="T8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9">
      <style:text-properties fo:font-size="12.0pt" style:font-name="휴먼명조" style:font-name-asian="휴먼명조" style:font-size-asian="12.0pt"/>
    </style:style>
    <style:style style:family="text" style:name="T8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1">
      <style:text-properties fo:font-size="12.0pt" style:font-name="휴먼명조" style:font-name-asian="휴먼명조" style:font-size-asian="12.0pt"/>
    </style:style>
    <style:style style:family="text" style:name="T8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3">
      <style:text-properties fo:font-size="12.0pt" style:font-name="휴먼명조" style:font-name-asian="휴먼명조" style:font-size-asian="12.0pt"/>
    </style:style>
    <style:style style:family="text" style:name="T8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5">
      <style:text-properties fo:font-size="12.0pt" style:font-name="휴먼명조" style:font-name-asian="휴먼명조" style:font-size-asian="12.0pt"/>
    </style:style>
    <style:style style:family="text" style:name="T8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7">
      <style:text-properties fo:font-size="12.0pt" style:font-name="휴먼명조" style:font-name-asian="휴먼명조" style:font-size-asian="12.0pt"/>
    </style:style>
    <style:style style:family="text" style:name="T8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9">
      <style:text-properties fo:font-size="12.0pt" style:font-name="휴먼명조" style:font-name-asian="휴먼명조" style:font-size-asian="12.0pt"/>
    </style:style>
    <style:style style:family="text" style:name="T8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1">
      <style:text-properties fo:font-size="12.0pt" style:font-name="휴먼명조" style:font-name-asian="휴먼명조" style:font-size-asian="12.0pt"/>
    </style:style>
    <style:style style:family="text" style:name="T8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3">
      <style:text-properties fo:font-size="12.0pt" style:font-name="휴먼명조" style:font-name-asian="휴먼명조" style:font-size-asian="12.0pt"/>
    </style:style>
    <style:style style:family="text" style:name="T8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5">
      <style:text-properties fo:font-size="12.0pt" style:font-name="바탕" style:font-name-asian="휴먼명조" style:font-size-asian="12.0pt"/>
    </style:style>
    <style:style style:family="text" style:name="T8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7">
      <style:text-properties fo:font-size="12.0pt" style:font-name="휴먼명조" style:font-name-asian="휴먼명조" style:font-size-asian="12.0pt"/>
    </style:style>
    <style:style style:family="paragraph" style:name="P163" style:parent-style-name="0">
      <style:paragraph-properties fo:line-height="155%" style:snap-to-layout-grid="false"/>
    </style:style>
    <style:style style:family="paragraph" style:name="P164" style:parent-style-name="0">
      <style:paragraph-properties fo:line-height="155%" style:snap-to-layout-grid="false"/>
    </style:style>
    <style:style style:family="text" style:name="T8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9">
      <style:text-properties fo:font-size="12.0pt" style:font-name="휴먼명조" style:font-name-asian="휴먼명조" style:font-size-asian="12.0pt"/>
    </style:style>
    <style:style style:family="text" style:name="T8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1">
      <style:text-properties fo:font-size="12.0pt" style:font-name="휴먼명조" style:font-name-asian="휴먼명조" style:font-size-asian="12.0pt"/>
    </style:style>
    <style:style style:family="text" style:name="T8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3">
      <style:text-properties fo:font-size="12.0pt" style:font-name="휴먼명조" style:font-name-asian="휴먼명조" style:font-size-asian="12.0pt"/>
    </style:style>
    <style:style style:family="text" style:name="T8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5">
      <style:text-properties fo:font-size="12.0pt" style:font-name="휴먼명조" style:font-name-asian="휴먼명조" style:font-size-asian="12.0pt"/>
    </style:style>
    <style:style style:family="text" style:name="T8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7">
      <style:text-properties fo:font-size="12.0pt" style:font-name="휴먼명조" style:font-name-asian="휴먼명조" style:font-size-asian="12.0pt"/>
    </style:style>
    <style:style style:family="text" style:name="T8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9">
      <style:text-properties fo:font-size="12.0pt" style:font-name="휴먼명조" style:font-name-asian="휴먼명조" style:font-size-asian="12.0pt"/>
    </style:style>
    <style:style style:family="text" style:name="T8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1">
      <style:text-properties fo:font-size="12.0pt" style:font-name="휴먼명조" style:font-name-asian="휴먼명조" style:font-size-asian="12.0pt"/>
    </style:style>
    <style:style style:family="text" style:name="T8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3">
      <style:text-properties fo:font-size="12.0pt" style:font-name="휴먼명조" style:font-name-asian="휴먼명조" style:font-size-asian="12.0pt"/>
    </style:style>
    <style:style style:family="text" style:name="T8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5">
      <style:text-properties fo:font-size="12.0pt" style:font-name="휴먼명조" style:font-name-asian="휴먼명조" style:font-size-asian="12.0pt"/>
    </style:style>
    <style:style style:family="text" style:name="T8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7">
      <style:text-properties fo:font-size="12.0pt" style:font-name="휴먼명조" style:font-name-asian="휴먼명조" style:font-size-asian="12.0pt"/>
    </style:style>
    <style:style style:family="text" style:name="T8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9">
      <style:text-properties fo:font-size="12.0pt" style:font-name="휴먼명조" style:font-name-asian="휴먼명조" style:font-size-asian="12.0pt"/>
    </style:style>
    <style:style style:family="text" style:name="T8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51">
      <style:text-properties fo:font-size="12.0pt" style:font-name="휴먼명조" style:font-name-asian="휴먼명조" style:font-size-asian="12.0pt"/>
    </style:style>
    <style:style style:family="text" style:name="T8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53">
      <style:text-properties fo:font-size="12.0pt" style:font-name="휴먼명조" style:font-name-asian="휴먼명조" style:font-size-asian="12.0pt"/>
    </style:style>
    <style:style style:family="text" style:name="T8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55">
      <style:text-properties fo:font-size="12.0pt" style:font-name="휴먼명조" style:font-name-asian="휴먼명조" style:font-size-asian="12.0pt"/>
    </style:style>
    <style:style style:family="text" style:name="T8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57">
      <style:text-properties fo:font-size="12.0pt" style:font-name="휴먼명조" style:font-name-asian="휴먼명조" style:font-size-asian="12.0pt"/>
    </style:style>
    <style:style style:family="text" style:name="T8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59">
      <style:text-properties fo:font-size="12.0pt" style:font-name="휴먼명조" style:font-name-asian="휴먼명조" style:font-size-asian="12.0pt"/>
    </style:style>
    <style:style style:family="text" style:name="T8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61">
      <style:text-properties fo:font-size="12.0pt" style:font-name="휴먼명조" style:font-name-asian="휴먼명조" style:font-size-asian="12.0pt"/>
    </style:style>
    <style:style style:family="text" style:name="T8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63">
      <style:text-properties fo:font-size="12.0pt" style:font-name="휴먼명조" style:font-name-asian="휴먼명조" style:font-size-asian="12.0pt"/>
    </style:style>
    <style:style style:family="text" style:name="T8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65">
      <style:text-properties fo:font-size="12.0pt" style:font-name="휴먼명조" style:font-name-asian="휴먼명조" style:font-size-asian="12.0pt"/>
    </style:style>
    <style:style style:family="text" style:name="T8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67">
      <style:text-properties fo:font-size="12.0pt" style:font-name="휴먼명조" style:font-name-asian="휴먼명조" style:font-size-asian="12.0pt"/>
    </style:style>
    <style:style style:family="text" style:name="T8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69">
      <style:text-properties fo:font-size="12.0pt" style:font-name="휴먼명조" style:font-name-asian="휴먼명조" style:font-size-asian="12.0pt"/>
    </style:style>
    <style:style style:family="text" style:name="T8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71">
      <style:text-properties fo:font-size="12.0pt" style:font-name="휴먼명조" style:font-name-asian="휴먼명조" style:font-size-asian="12.0pt"/>
    </style:style>
    <style:style style:family="text" style:name="T8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73">
      <style:text-properties fo:font-size="12.0pt" style:font-name="휴먼명조" style:font-name-asian="휴먼명조" style:font-size-asian="12.0pt"/>
    </style:style>
    <style:style style:family="text" style:name="T8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75">
      <style:text-properties fo:font-size="12.0pt" style:font-name="휴먼명조" style:font-name-asian="휴먼명조" style:font-size-asian="12.0pt"/>
    </style:style>
    <style:style style:family="paragraph" style:name="P165" style:parent-style-name="0">
      <style:paragraph-properties fo:line-height="155%" style:snap-to-layout-grid="false"/>
    </style:style>
    <style:style style:family="paragraph" style:name="P166" style:parent-style-name="0">
      <style:paragraph-properties fo:line-height="155%" style:snap-to-layout-grid="false"/>
    </style:style>
    <style:style style:family="text" style:name="T8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77">
      <style:text-properties fo:font-size="12.0pt" style:font-name="휴먼명조" style:font-name-asian="휴먼명조" style:font-size-asian="12.0pt"/>
    </style:style>
    <style:style style:family="text" style:name="T8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79">
      <style:text-properties fo:font-size="12.0pt" style:font-name="휴먼명조" style:font-name-asian="휴먼명조" style:font-size-asian="12.0pt"/>
    </style:style>
    <style:style style:family="text" style:name="T8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81">
      <style:text-properties fo:font-size="12.0pt" style:font-name="바탕" style:font-name-asian="휴먼명조" style:font-size-asian="12.0pt"/>
    </style:style>
    <style:style style:family="text" style:name="T8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83">
      <style:text-properties fo:font-size="12.0pt" style:font-name="휴먼명조" style:font-name-asian="휴먼명조" style:font-size-asian="12.0pt"/>
    </style:style>
    <style:style style:family="text" style:name="T8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85">
      <style:text-properties fo:font-size="12.0pt" style:font-name="휴먼명조" style:font-name-asian="휴먼명조" style:font-size-asian="12.0pt"/>
    </style:style>
    <style:style style:family="text" style:name="T8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87">
      <style:text-properties fo:font-size="12.0pt" style:font-name="휴먼명조" style:font-name-asian="휴먼명조" style:font-size-asian="12.0pt"/>
    </style:style>
    <style:style style:family="text" style:name="T8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89">
      <style:text-properties fo:font-size="12.0pt" style:font-name="바탕" style:font-name-asian="휴먼명조" style:font-size-asian="12.0pt"/>
    </style:style>
    <style:style style:family="text" style:name="T8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91">
      <style:text-properties fo:font-size="12.0pt" style:font-name="휴먼명조" style:font-name-asian="휴먼명조" style:font-size-asian="12.0pt"/>
    </style:style>
    <style:style style:family="text" style:name="T8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93">
      <style:text-properties fo:font-size="12.0pt" style:font-name="휴먼명조" style:font-name-asian="휴먼명조" style:font-size-asian="12.0pt"/>
    </style:style>
    <style:style style:family="text" style:name="T8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95">
      <style:text-properties fo:font-size="12.0pt" style:font-name="휴먼명조" style:font-name-asian="휴먼명조" style:font-size-asian="12.0pt"/>
    </style:style>
    <style:style style:family="text" style:name="T8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97">
      <style:text-properties fo:font-size="12.0pt" style:font-name="휴먼명조" style:font-name-asian="휴먼명조" style:font-size-asian="12.0pt"/>
    </style:style>
    <style:style style:family="text" style:name="T8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99">
      <style:text-properties fo:font-size="12.0pt" style:font-name="휴먼명조" style:font-name-asian="휴먼명조" style:font-size-asian="12.0pt"/>
    </style:style>
    <style:style style:family="paragraph" style:name="P167" style:parent-style-name="0">
      <style:paragraph-properties fo:line-height="155%" style:snap-to-layout-grid="false"/>
    </style:style>
    <style:style style:family="paragraph" style:name="P168" style:parent-style-name="0">
      <style:paragraph-properties fo:line-height="155%" style:snap-to-layout-grid="false"/>
    </style:style>
    <style:style style:family="text" style:name="T9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01">
      <style:text-properties fo:font-size="12.0pt" style:font-name="휴먼명조" style:font-name-asian="휴먼명조" style:font-size-asian="12.0pt"/>
    </style:style>
    <style:style style:family="text" style:name="T9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03">
      <style:text-properties fo:font-size="12.0pt" style:font-name="휴먼명조" style:font-name-asian="휴먼명조" style:font-size-asian="12.0pt"/>
    </style:style>
    <style:style style:family="text" style:name="T9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05">
      <style:text-properties fo:font-size="12.0pt" style:font-name="휴먼명조" style:font-name-asian="휴먼명조" style:font-size-asian="12.0pt"/>
    </style:style>
    <style:style style:family="text" style:name="T9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07">
      <style:text-properties fo:font-size="12.0pt" style:font-name="휴먼명조" style:font-name-asian="휴먼명조" style:font-size-asian="12.0pt"/>
    </style:style>
    <style:style style:family="text" style:name="T9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09">
      <style:text-properties fo:font-size="12.0pt" style:font-name="휴먼명조" style:font-name-asian="휴먼명조" style:font-size-asian="12.0pt"/>
    </style:style>
    <style:style style:family="text" style:name="T9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11">
      <style:text-properties fo:font-size="12.0pt" style:font-name="휴먼명조" style:font-name-asian="휴먼명조" style:font-size-asian="12.0pt"/>
    </style:style>
    <style:style style:family="text" style:name="T9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13">
      <style:text-properties fo:font-size="12.0pt" style:font-name="휴먼명조" style:font-name-asian="휴먼명조" style:font-size-asian="12.0pt"/>
    </style:style>
    <style:style style:family="text" style:name="T9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15">
      <style:text-properties fo:font-size="12.0pt" style:font-name="휴먼명조" style:font-name-asian="휴먼명조" style:font-size-asian="12.0pt"/>
    </style:style>
    <style:style style:family="text" style:name="T9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17">
      <style:text-properties fo:font-size="12.0pt" style:font-name="휴먼명조" style:font-name-asian="휴먼명조" style:font-size-asian="12.0pt"/>
    </style:style>
    <style:style style:family="text" style:name="T9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19">
      <style:text-properties fo:font-size="12.0pt" style:font-name="휴먼명조" style:font-name-asian="휴먼명조" style:font-size-asian="12.0pt"/>
    </style:style>
    <style:style style:family="text" style:name="T9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21">
      <style:text-properties fo:font-size="12.0pt" style:font-name="휴먼명조" style:font-name-asian="휴먼명조" style:font-size-asian="12.0pt"/>
    </style:style>
    <style:style style:family="text" style:name="T9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23">
      <style:text-properties fo:font-size="12.0pt" style:font-name="휴먼명조" style:font-name-asian="휴먼명조" style:font-size-asian="12.0pt"/>
    </style:style>
    <style:style style:family="text" style:name="T9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25">
      <style:text-properties fo:font-size="12.0pt" style:font-name="휴먼명조" style:font-name-asian="휴먼명조" style:font-size-asian="12.0pt"/>
    </style:style>
    <style:style style:family="text" style:name="T9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27">
      <style:text-properties fo:font-size="12.0pt" style:font-name="휴먼명조" style:font-name-asian="휴먼명조" style:font-size-asian="12.0pt"/>
    </style:style>
    <style:style style:family="text" style:name="T9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29">
      <style:text-properties fo:font-size="12.0pt" style:font-name="휴먼명조" style:font-name-asian="휴먼명조" style:font-size-asian="12.0pt"/>
    </style:style>
    <style:style style:family="text" style:name="T9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31">
      <style:text-properties fo:font-size="12.0pt" style:font-name="휴먼명조" style:font-name-asian="휴먼명조" style:font-size-asian="12.0pt"/>
    </style:style>
    <style:style style:family="text" style:name="T9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33">
      <style:text-properties fo:font-size="12.0pt" style:font-name="휴먼명조" style:font-name-asian="휴먼명조" style:font-size-asian="12.0pt"/>
    </style:style>
    <style:style style:family="text" style:name="T9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35">
      <style:text-properties fo:font-size="12.0pt" style:font-name="휴먼명조" style:font-name-asian="휴먼명조" style:font-size-asian="12.0pt"/>
    </style:style>
    <style:style style:family="text" style:name="T9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37">
      <style:text-properties fo:font-size="12.0pt" style:font-name="휴먼명조" style:font-name-asian="휴먼명조" style:font-size-asian="12.0pt"/>
    </style:style>
    <style:style style:family="text" style:name="T9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39">
      <style:text-properties fo:font-size="12.0pt" style:font-name="휴먼명조" style:font-name-asian="휴먼명조" style:font-size-asian="12.0pt"/>
    </style:style>
    <style:style style:family="paragraph" style:name="P169" style:parent-style-name="14">
      <style:paragraph-properties fo:line-height="155%" style:snap-to-layout-grid="false"/>
    </style:style>
    <style:style style:family="paragraph" style:name="P170" style:parent-style-name="14">
      <style:paragraph-properties fo:line-height="155%" style:snap-to-layout-grid="false"/>
    </style:style>
    <style:style style:family="text" style:name="T9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1">
      <style:text-properties fo:font-size="12.0pt" style:font-name="휴먼명조" style:font-name-asian="휴먼명조" style:font-size-asian="12.0pt"/>
    </style:style>
    <style:style style:family="text" style:name="T9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3">
      <style:text-properties fo:font-size="12.0pt" style:font-name="휴먼명조" style:font-name-asian="휴먼명조" style:font-size-asian="12.0pt"/>
    </style:style>
    <style:style style:family="text" style:name="T9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5">
      <style:text-properties fo:font-size="12.0pt" style:font-name="휴먼명조" style:font-name-asian="휴먼명조" style:font-size-asian="12.0pt"/>
    </style:style>
    <style:style style:family="text" style:name="T9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7">
      <style:text-properties fo:font-size="12.0pt" style:font-name="휴먼명조" style:font-name-asian="휴먼명조" style:font-size-asian="12.0pt"/>
    </style:style>
    <style:style style:family="text" style:name="T9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9">
      <style:text-properties fo:font-size="12.0pt" style:font-name="휴먼명조" style:font-name-asian="휴먼명조" style:font-size-asian="12.0pt"/>
    </style:style>
    <style:style style:family="text" style:name="T9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51">
      <style:text-properties fo:font-size="12.0pt" style:font-name="휴먼명조" style:font-name-asian="휴먼명조" style:font-size-asian="12.0pt"/>
    </style:style>
    <style:style style:family="text" style:name="T9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53">
      <style:text-properties fo:font-size="12.0pt" style:font-name="휴먼명조" style:font-name-asian="휴먼명조" style:font-size-asian="12.0pt"/>
    </style:style>
    <style:style style:family="text" style:name="T9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55">
      <style:text-properties fo:font-size="12.0pt" style:font-name="휴먼명조" style:font-name-asian="휴먼명조" style:font-size-asian="12.0pt"/>
    </style:style>
    <style:style style:family="text" style:name="T9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57">
      <style:text-properties fo:font-size="12.0pt" style:font-name="휴먼명조" style:font-name-asian="휴먼명조" style:font-size-asian="12.0pt"/>
    </style:style>
    <style:style style:family="text" style:name="T9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59">
      <style:text-properties fo:font-size="12.0pt" style:font-name="휴먼명조" style:font-name-asian="휴먼명조" style:font-size-asian="12.0pt"/>
    </style:style>
    <style:style style:family="text" style:name="T9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61">
      <style:text-properties fo:font-size="12.0pt" style:font-name="휴먼명조" style:font-name-asian="휴먼명조" style:font-size-asian="12.0pt"/>
    </style:style>
    <style:style style:family="text" style:name="T9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63">
      <style:text-properties fo:font-size="12.0pt" style:font-name="바탕" style:font-name-asian="휴먼명조" style:font-size-asian="12.0pt"/>
    </style:style>
    <style:style style:family="text" style:name="T9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65">
      <style:text-properties fo:font-size="12.0pt" style:font-name="휴먼명조" style:font-name-asian="휴먼명조" style:font-size-asian="12.0pt"/>
    </style:style>
    <style:style style:family="text" style:name="T9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67">
      <style:text-properties fo:font-size="12.0pt" style:font-name="바탕" style:font-name-asian="휴먼명조" style:font-size-asian="12.0pt"/>
    </style:style>
    <style:style style:family="text" style:name="T9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69">
      <style:text-properties fo:font-size="12.0pt" style:font-name="휴먼명조" style:font-name-asian="휴먼명조" style:font-size-asian="12.0pt"/>
    </style:style>
    <style:style style:family="text" style:name="T9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71">
      <style:text-properties fo:font-size="12.0pt" style:font-name="휴먼명조" style:font-name-asian="휴먼명조" style:font-size-asian="12.0pt"/>
    </style:style>
    <style:style style:family="text" style:name="T9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73">
      <style:text-properties fo:font-size="12.0pt" style:font-name="휴먼명조" style:font-name-asian="휴먼명조" style:font-size-asian="12.0pt"/>
    </style:style>
    <style:style style:family="paragraph" style:name="P171" style:parent-style-name="0">
      <style:paragraph-properties fo:line-height="155%" style:snap-to-layout-grid="false"/>
    </style:style>
    <style:style style:family="paragraph" style:name="P172" style:parent-style-name="0">
      <style:paragraph-properties fo:line-height="155%" style:snap-to-layout-grid="false"/>
    </style:style>
    <style:style style:family="text" style:name="T974">
      <style:text-properties fo:font-size="12.0pt" style:font-name="바탕" style:font-name-asian="휴먼명조" style:font-size-asian="12.0pt"/>
    </style:style>
    <style:style style:family="text" style:name="T9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76">
      <style:text-properties fo:font-size="12.0pt" style:font-name="휴먼명조" style:font-name-asian="휴먼명조" style:font-size-asian="12.0pt"/>
    </style:style>
    <style:style style:family="text" style:name="T9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78">
      <style:text-properties fo:font-size="12.0pt" style:font-name="휴먼명조" style:font-name-asian="휴먼명조" style:font-size-asian="12.0pt"/>
    </style:style>
    <style:style style:family="text" style:name="T9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73" style:parent-style-name="0">
      <style:paragraph-properties fo:line-height="155%" style:snap-to-layout-grid="false"/>
    </style:style>
    <style:style style:family="graphic" style:name="fr7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7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174" style:parent-style-name="0">
      <style:paragraph-properties fo:line-height="155%" style:snap-to-layout-grid="false"/>
    </style:style>
    <style:style style:family="paragraph" style:name="P175" style:parent-style-name="0">
      <style:paragraph-properties fo:line-height="155%" style:snap-to-layout-grid="false"/>
    </style:style>
    <style:style style:family="text" style:name="T980">
      <style:text-properties fo:font-size="12.0pt" fo:font-weight="bold" style:font-name="휴먼명조" style:font-name-asian="휴먼명조" style:font-size-asian="12.0pt" style:font-weight-asian="bold"/>
    </style:style>
    <style:style style:family="text" style:name="T9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76" style:parent-style-name="0">
      <style:paragraph-properties fo:line-height="155%" style:snap-to-layout-grid="false"/>
    </style:style>
    <style:style style:family="paragraph" style:name="P177" style:parent-style-name="0">
      <style:paragraph-properties fo:line-height="155%" style:snap-to-layout-grid="false"/>
    </style:style>
    <style:style style:family="text" style:name="T982">
      <style:text-properties fo:font-size="12.0pt" fo:font-weight="bold" style:font-name="휴먼명조" style:font-name-asian="휴먼명조" style:font-size-asian="12.0pt" style:font-weight-asian="bold"/>
    </style:style>
    <style:style style:family="text" style:name="T9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84">
      <style:text-properties fo:font-size="12.0pt" fo:font-weight="bold" style:font-name="휴먼명조" style:font-name-asian="휴먼명조" style:font-size-asian="12.0pt" style:font-weight-asian="bold"/>
    </style:style>
    <style:style style:family="text" style:name="T9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86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178" style:parent-style-name="0">
      <style:paragraph-properties fo:line-height="155%" style:snap-to-layout-grid="false"/>
    </style:style>
    <style:style style:family="paragraph" style:name="P179" style:parent-style-name="0">
      <style:paragraph-properties fo:line-height="155%" style:snap-to-layout-grid="false"/>
    </style:style>
    <style:style style:family="text" style:name="T987">
      <style:text-properties fo:font-size="12.0pt" style:font-name="휴먼명조" style:font-name-asian="휴먼명조" style:font-size-asian="12.0pt"/>
    </style:style>
    <style:style style:family="text" style:name="T9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80" style:parent-style-name="0">
      <style:paragraph-properties fo:line-height="155%" style:snap-to-layout-grid="false"/>
    </style:style>
    <style:style style:family="text" style:name="T9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90">
      <style:text-properties fo:font-size="12.0pt" style:font-name="휴먼명조" style:font-name-asian="휴먼명조" style:font-size-asian="12.0pt"/>
    </style:style>
    <style:style style:family="text" style:name="T9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92">
      <style:text-properties fo:font-size="12.0pt" style:font-name="휴먼명조" style:font-name-asian="휴먼명조" style:font-size-asian="12.0pt"/>
    </style:style>
    <style:style style:family="text" style:name="T9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94">
      <style:text-properties fo:font-size="12.0pt" style:font-name="휴먼명조" style:font-name-asian="휴먼명조" style:font-size-asian="12.0pt"/>
    </style:style>
    <style:style style:family="text" style:name="T9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96">
      <style:text-properties fo:font-size="12.0pt" style:font-name="휴먼명조" style:font-name-asian="휴먼명조" style:font-size-asian="12.0pt"/>
    </style:style>
    <style:style style:family="text" style:name="T9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98">
      <style:text-properties fo:font-size="12.0pt" style:font-name="휴먼명조" style:font-name-asian="휴먼명조" style:font-size-asian="12.0pt"/>
    </style:style>
    <style:style style:family="text" style:name="T9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00">
      <style:text-properties fo:font-size="12.0pt" style:font-name="휴먼명조" style:font-name-asian="휴먼명조" style:font-size-asian="12.0pt"/>
    </style:style>
    <style:style style:family="text" style:name="T10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02">
      <style:text-properties fo:font-size="12.0pt" style:font-name="휴먼명조" style:font-name-asian="휴먼명조" style:font-size-asian="12.0pt"/>
    </style:style>
    <style:style style:family="text" style:name="T10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04">
      <style:text-properties fo:font-size="12.0pt" style:font-name="휴먼명조" style:font-name-asian="휴먼명조" style:font-size-asian="12.0pt"/>
    </style:style>
    <style:style style:family="text" style:name="T10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06">
      <style:text-properties fo:font-size="12.0pt" style:font-name="휴먼명조" style:font-name-asian="휴먼명조" style:font-size-asian="12.0pt"/>
    </style:style>
    <style:style style:family="text" style:name="T10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08">
      <style:text-properties fo:font-size="12.0pt" style:font-name="휴먼명조" style:font-name-asian="휴먼명조" style:font-size-asian="12.0pt"/>
    </style:style>
    <style:style style:family="text" style:name="T10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10">
      <style:text-properties fo:font-size="12.0pt" style:font-name="휴먼명조" style:font-name-asian="휴먼명조" style:font-size-asian="12.0pt"/>
    </style:style>
    <style:style style:family="text" style:name="T10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12">
      <style:text-properties fo:font-size="12.0pt" style:font-name="휴먼명조" style:font-name-asian="휴먼명조" style:font-size-asian="12.0pt"/>
    </style:style>
    <style:style style:family="text" style:name="T10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14">
      <style:text-properties fo:font-size="12.0pt" style:font-name="휴먼명조" style:font-name-asian="휴먼명조" style:font-size-asian="12.0pt"/>
    </style:style>
    <style:style style:family="text" style:name="T10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16">
      <style:text-properties fo:font-size="12.0pt" style:font-name="휴먼명조" style:font-name-asian="휴먼명조" style:font-size-asian="12.0pt"/>
    </style:style>
    <style:style style:family="text" style:name="T10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18">
      <style:text-properties fo:font-size="12.0pt" style:font-name="휴먼명조" style:font-name-asian="휴먼명조" style:font-size-asian="12.0pt"/>
    </style:style>
    <style:style style:family="text" style:name="T10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20">
      <style:text-properties fo:font-size="12.0pt" style:font-name="휴먼명조" style:font-name-asian="휴먼명조" style:font-size-asian="12.0pt"/>
    </style:style>
    <style:style style:family="text" style:name="T10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22">
      <style:text-properties fo:font-size="12.0pt" style:font-name="휴먼명조" style:font-name-asian="휴먼명조" style:font-size-asian="12.0pt"/>
    </style:style>
    <style:style style:family="text" style:name="T10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24">
      <style:text-properties fo:font-size="12.0pt" style:font-name="휴먼명조" style:font-name-asian="휴먼명조" style:font-size-asian="12.0pt"/>
    </style:style>
    <style:style style:family="text" style:name="T10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26">
      <style:text-properties fo:font-size="12.0pt" style:font-name="휴먼명조" style:font-name-asian="휴먼명조" style:font-size-asian="12.0pt"/>
    </style:style>
    <style:style style:family="text" style:name="T10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28">
      <style:text-properties fo:font-size="12.0pt" style:font-name="휴먼명조" style:font-name-asian="휴먼명조" style:font-size-asian="12.0pt"/>
    </style:style>
    <style:style style:family="text" style:name="T10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30">
      <style:text-properties fo:font-size="12.0pt" style:font-name="휴먼명조" style:font-name-asian="휴먼명조" style:font-size-asian="12.0pt"/>
    </style:style>
    <style:style style:family="text" style:name="T10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32">
      <style:text-properties fo:font-size="12.0pt" style:font-name="휴먼명조" style:font-name-asian="휴먼명조" style:font-size-asian="12.0pt"/>
    </style:style>
    <style:style style:family="text" style:name="T10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34">
      <style:text-properties fo:font-size="12.0pt" style:font-name="휴먼명조" style:font-name-asian="휴먼명조" style:font-size-asian="12.0pt"/>
    </style:style>
    <style:style style:family="text" style:name="T10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36">
      <style:text-properties fo:font-size="12.0pt" style:font-name="휴먼명조" style:font-name-asian="휴먼명조" style:font-size-asian="12.0pt"/>
    </style:style>
    <style:style style:family="text" style:name="T10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38">
      <style:text-properties fo:font-size="12.0pt" style:font-name="휴먼명조" style:font-name-asian="휴먼명조" style:font-size-asian="12.0pt"/>
    </style:style>
    <style:style style:family="text" style:name="T10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40">
      <style:text-properties fo:font-size="12.0pt" style:font-name="휴먼명조" style:font-name-asian="휴먼명조" style:font-size-asian="12.0pt"/>
    </style:style>
    <style:style style:family="text" style:name="T10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42">
      <style:text-properties fo:font-size="12.0pt" style:font-name="휴먼명조" style:font-name-asian="휴먼명조" style:font-size-asian="12.0pt"/>
    </style:style>
    <style:style style:family="text" style:name="T10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44">
      <style:text-properties fo:font-size="12.0pt" style:font-name="휴먼명조" style:font-name-asian="휴먼명조" style:font-size-asian="12.0pt"/>
    </style:style>
    <style:style style:family="text" style:name="T10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46">
      <style:text-properties fo:font-size="12.0pt" style:font-name="휴먼명조" style:font-name-asian="휴먼명조" style:font-size-asian="12.0pt"/>
    </style:style>
    <style:style style:family="paragraph" style:name="P181" style:parent-style-name="0">
      <style:paragraph-properties fo:line-height="155%" style:snap-to-layout-grid="false"/>
    </style:style>
    <style:style style:family="paragraph" style:name="P182" style:parent-style-name="15">
      <style:paragraph-properties fo:line-height="155%" style:snap-to-layout-grid="false"/>
    </style:style>
    <style:style style:family="text" style:name="T1047">
      <style:text-properties fo:font-size="12.0pt" style:font-name="휴먼명조" style:font-name-asian="휴먼명조" style:font-size-asian="12.0pt"/>
    </style:style>
    <style:style style:family="text" style:name="T10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83" style:parent-style-name="15">
      <style:paragraph-properties fo:line-height="155%" style:snap-to-layout-grid="false"/>
    </style:style>
    <style:style style:family="paragraph" style:name="P184" style:parent-style-name="15">
      <style:paragraph-properties fo:line-height="155%" style:snap-to-layout-grid="false"/>
    </style:style>
    <style:style style:family="text" style:name="T1049">
      <style:text-properties fo:font-size="12.0pt" style:font-name="휴먼명조" style:font-name-asian="휴먼명조" style:font-size-asian="12.0pt"/>
    </style:style>
    <style:style style:family="text" style:name="T10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51">
      <style:text-properties fo:font-size="12.0pt" style:font-name="휴먼명조" style:font-name-asian="휴먼명조" style:font-size-asian="12.0pt"/>
    </style:style>
    <style:style style:family="text" style:name="T10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53">
      <style:text-properties fo:font-size="12.0pt" style:font-name="휴먼명조" style:font-name-asian="휴먼명조" style:font-size-asian="12.0pt"/>
    </style:style>
    <style:style style:family="text" style:name="T10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55">
      <style:text-properties fo:font-size="12.0pt" style:font-name="휴먼명조" style:font-name-asian="휴먼명조" style:font-size-asian="12.0pt"/>
    </style:style>
    <style:style style:family="text" style:name="T10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57">
      <style:text-properties fo:font-size="12.0pt" style:font-name="휴먼명조" style:font-name-asian="휴먼명조" style:font-size-asian="12.0pt"/>
    </style:style>
    <style:style style:family="text" style:name="T10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59">
      <style:text-properties fo:font-size="12.0pt" style:font-name="휴먼명조" style:font-name-asian="휴먼명조" style:font-size-asian="12.0pt"/>
    </style:style>
    <style:style style:family="text" style:name="T10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61">
      <style:text-properties fo:font-size="12.0pt" style:font-name="휴먼명조" style:font-name-asian="휴먼명조" style:font-size-asian="12.0pt"/>
    </style:style>
    <style:style style:family="text" style:name="T10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63">
      <style:text-properties fo:font-size="12.0pt" style:font-name="휴먼명조" style:font-name-asian="휴먼명조" style:font-size-asian="12.0pt"/>
    </style:style>
    <style:style style:family="text" style:name="T10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65">
      <style:text-properties fo:font-size="12.0pt" style:font-name="휴먼명조" style:font-name-asian="휴먼명조" style:font-size-asian="12.0pt"/>
    </style:style>
    <style:style style:family="text" style:name="T10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67">
      <style:text-properties fo:font-size="12.0pt" style:font-name="휴먼명조" style:font-name-asian="휴먼명조" style:font-size-asian="12.0pt"/>
    </style:style>
    <style:style style:family="text" style:name="T10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69">
      <style:text-properties fo:font-size="12.0pt" style:font-name="휴먼명조" style:font-name-asian="휴먼명조" style:font-size-asian="12.0pt"/>
    </style:style>
    <style:style style:family="text" style:name="T10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71">
      <style:text-properties fo:font-size="12.0pt" style:font-name="휴먼명조" style:font-name-asian="휴먼명조" style:font-size-asian="12.0pt"/>
    </style:style>
    <style:style style:family="text" style:name="T10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73">
      <style:text-properties fo:font-size="12.0pt" style:font-name="휴먼명조" style:font-name-asian="휴먼명조" style:font-size-asian="12.0pt"/>
    </style:style>
    <style:style style:family="text" style:name="T10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75">
      <style:text-properties fo:font-size="12.0pt" style:font-name="휴먼명조" style:font-name-asian="휴먼명조" style:font-size-asian="12.0pt"/>
    </style:style>
    <style:style style:family="paragraph" style:name="P185" style:parent-style-name="15">
      <style:paragraph-properties fo:line-height="155%" style:snap-to-layout-grid="false"/>
    </style:style>
    <style:style style:family="paragraph" style:name="P186" style:parent-style-name="15">
      <style:paragraph-properties fo:line-height="155%" style:snap-to-layout-grid="false"/>
    </style:style>
    <style:style style:family="text" style:name="T1076">
      <style:text-properties fo:font-size="12.0pt" style:font-name="휴먼명조" style:font-name-asian="휴먼명조" style:font-size-asian="12.0pt"/>
    </style:style>
    <style:style style:family="text" style:name="T10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87" style:parent-style-name="15">
      <style:paragraph-properties fo:line-height="155%" style:snap-to-layout-grid="false"/>
    </style:style>
    <style:style style:family="paragraph" style:name="P188" style:parent-style-name="15">
      <style:paragraph-properties fo:line-height="155%" style:snap-to-layout-grid="false"/>
    </style:style>
    <style:style style:family="text" style:name="T10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79">
      <style:text-properties fo:font-size="12.0pt" style:font-name="휴먼명조" style:font-name-asian="휴먼명조" style:font-size-asian="12.0pt"/>
    </style:style>
    <style:style style:family="text" style:name="T10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81">
      <style:text-properties fo:font-size="12.0pt" style:font-name="휴먼명조" style:font-name-asian="휴먼명조" style:font-size-asian="12.0pt"/>
    </style:style>
    <style:style style:family="text" style:name="T10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83">
      <style:text-properties fo:font-size="12.0pt" style:font-name="휴먼명조" style:font-name-asian="휴먼명조" style:font-size-asian="12.0pt"/>
    </style:style>
    <style:style style:family="text" style:name="T10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85">
      <style:text-properties fo:font-size="12.0pt" style:font-name="휴먼명조" style:font-name-asian="휴먼명조" style:font-size-asian="12.0pt"/>
    </style:style>
    <style:style style:family="text" style:name="T10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87">
      <style:text-properties fo:font-size="12.0pt" style:font-name="휴먼명조" style:font-name-asian="휴먼명조" style:font-size-asian="12.0pt"/>
    </style:style>
    <style:style style:family="text" style:name="T10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89">
      <style:text-properties fo:font-size="12.0pt" style:font-name="휴먼명조" style:font-name-asian="휴먼명조" style:font-size-asian="12.0pt"/>
    </style:style>
    <style:style style:family="text" style:name="T10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91">
      <style:text-properties fo:font-size="12.0pt" style:font-name="휴먼명조" style:font-name-asian="휴먼명조" style:font-size-asian="12.0pt"/>
    </style:style>
    <style:style style:family="text" style:name="T10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93">
      <style:text-properties fo:font-size="12.0pt" style:font-name="휴먼명조" style:font-name-asian="휴먼명조" style:font-size-asian="12.0pt"/>
    </style:style>
    <style:style style:family="text" style:name="T10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95">
      <style:text-properties fo:font-size="12.0pt" style:font-name="휴먼명조" style:font-name-asian="휴먼명조" style:font-size-asian="12.0pt"/>
    </style:style>
    <style:style style:family="paragraph" style:name="P189" style:parent-style-name="15">
      <style:paragraph-properties fo:line-height="155%" style:snap-to-layout-grid="false"/>
    </style:style>
    <style:style style:family="paragraph" style:name="P190" style:parent-style-name="15">
      <style:paragraph-properties fo:line-height="155%" style:snap-to-layout-grid="false"/>
    </style:style>
    <style:style style:family="text" style:name="T1096">
      <style:text-properties fo:font-size="12.0pt" style:font-name="휴먼명조" style:font-name-asian="휴먼명조" style:font-size-asian="12.0pt"/>
    </style:style>
    <style:style style:family="text" style:name="T10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98">
      <style:text-properties fo:font-size="12.0pt" style:font-name="휴먼명조" style:font-name-asian="휴먼명조" style:font-size-asian="12.0pt"/>
    </style:style>
    <style:style style:family="text" style:name="T10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00">
      <style:text-properties fo:font-size="12.0pt" style:font-name="휴먼명조" style:font-name-asian="휴먼명조" style:font-size-asian="12.0pt"/>
    </style:style>
    <style:style style:family="text" style:name="T11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91" style:parent-style-name="15">
      <style:paragraph-properties fo:line-height="155%" style:snap-to-layout-grid="false"/>
    </style:style>
    <style:style style:family="text" style:name="T11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192" style:parent-style-name="14">
      <style:paragraph-properties fo:line-height="155%" style:snap-to-layout-grid="false"/>
    </style:style>
    <style:style style:family="table" style:name="T4">
      <style:table-properties style:width="0.000cm" table:border-model="collapsing"/>
    </style:style>
    <style:style style:family="graphic" style:name="fr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68">
      <style:table-column-properties style:column-width="2.430cm"/>
    </style:style>
    <style:style style:family="table-column" style:name="T4.C69">
      <style:table-column-properties style:column-width="5.856cm"/>
    </style:style>
    <style:style style:family="table-column" style:name="T4.C70">
      <style:table-column-properties style:column-width="4.520cm"/>
    </style:style>
    <style:style style:family="table-column" style:name="T4.C71">
      <style:table-column-properties style:column-width="3.924cm"/>
    </style:style>
    <style:style style:family="paragraph" style:name="P193" style:parent-style-name="0">
      <style:paragraph-properties fo:line-height="100%" fo:text-align="center" style:snap-to-layout-grid="false"/>
    </style:style>
    <style:style style:family="text" style:name="T1103">
      <style:text-properties fo:font-size="9.0pt" fo:font-weight="bold" style:font-name="바탕" style:font-name-asian="굴림" style:font-size-asian="9.0pt" style:font-weight-asian="bold"/>
    </style:style>
    <style:style style:family="table-cell" style:name="T4.R1_C0">
      <style:table-cell-properties fo:background-color="#bbbbbb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4" style:parent-style-name="0">
      <style:paragraph-properties fo:line-height="100%" fo:text-align="center" style:snap-to-layout-grid="false"/>
    </style:style>
    <style:style style:family="text" style:name="T1104">
      <style:text-properties fo:font-size="9.0pt" fo:font-weight="bold" style:font-name="바탕" style:font-name-asian="굴림" style:font-size-asian="9.0pt" style:font-weight-asian="bold"/>
    </style:style>
    <style:style style:family="table-cell" style:name="T4.R1_C1">
      <style:table-cell-properties fo:background-color="#bbbbbb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5" style:parent-style-name="0">
      <style:paragraph-properties fo:line-height="100%" fo:text-align="center" style:snap-to-layout-grid="false"/>
    </style:style>
    <style:style style:family="text" style:name="T1105">
      <style:text-properties fo:font-size="9.0pt" fo:font-weight="bold" style:font-name="바탕" style:font-name-asian="굴림" style:font-size-asian="9.0pt" style:font-weight-asian="bold"/>
    </style:style>
    <style:style style:family="table-cell" style:name="T4.R1_C2">
      <style:table-cell-properties fo:background-color="#bbbbbb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6" style:parent-style-name="0">
      <style:paragraph-properties fo:line-height="100%" fo:text-align="center" style:snap-to-layout-grid="false"/>
    </style:style>
    <style:style style:family="text" style:name="T1106">
      <style:text-properties fo:font-size="9.0pt" fo:font-weight="bold" style:font-name="바탕" style:font-name-asian="굴림" style:font-size-asian="9.0pt" style:font-weight-asian="bold"/>
    </style:style>
    <style:style style:family="table-cell" style:name="T4.R1_C3">
      <style:table-cell-properties fo:background-color="#bbbbbb" fo:border-bottom="0.009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1">
      <style:table-row-properties style:min-row-height="0.821cm"/>
    </style:style>
    <style:style style:family="paragraph" style:name="P197" style:parent-style-name="0">
      <style:paragraph-properties fo:line-height="100%" fo:text-align="center" style:snap-to-layout-grid="false"/>
    </style:style>
    <style:style style:family="text" style:name="T1107">
      <style:text-properties fo:font-size="9.0pt" style:font-name="바탕" style:font-name-asian="굴림" style:font-size-asian="9.0pt"/>
    </style:style>
    <style:style style:family="table-cell" style:name="T4.R2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8" style:parent-style-name="0">
      <style:paragraph-properties fo:line-height="100%" fo:text-align="center" style:snap-to-layout-grid="false"/>
    </style:style>
    <style:style style:family="text" style:name="T1108">
      <style:text-properties fo:font-size="9.0pt" fo:font-weight="bold" fo:letter-spacing="-0.4pt" style:font-name="바탕" style:font-name-asian="굴림" style:font-size-asian="9.0pt" style:font-weight-asian="bold"/>
    </style:style>
    <style:style style:family="text" style:name="T1109">
      <style:text-properties fo:font-size="9.0pt" style:font-name="굴림" style:font-name-asian="굴림" style:font-size-asian="9.0pt"/>
    </style:style>
    <style:style style:family="text" style:name="T1110">
      <style:text-properties fo:font-size="9.0pt" fo:font-weight="bold" fo:letter-spacing="-0.4pt" style:font-name="바탕" style:font-name-asian="굴림" style:font-size-asian="9.0pt" style:font-weight-asian="bold"/>
    </style:style>
    <style:style style:family="text" style:name="T1111">
      <style:text-properties fo:font-size="9.0pt" style:font-name="굴림" style:font-name-asian="굴림" style:font-size-asian="9.0pt"/>
    </style:style>
    <style:style style:family="text" style:name="T1112">
      <style:text-properties fo:font-size="9.0pt" fo:font-weight="bold" fo:letter-spacing="-0.4pt" style:font-name="바탕" style:font-name-asian="굴림" style:font-size-asian="9.0pt" style:font-weight-asian="bold"/>
    </style:style>
    <style:style style:family="text" style:name="T1113">
      <style:text-properties fo:font-size="9.0pt" style:font-name="굴림" style:font-name-asian="굴림" style:font-size-asian="9.0pt"/>
    </style:style>
    <style:style style:family="table-cell" style:name="T4.R2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9" style:parent-style-name="0">
      <style:paragraph-properties fo:line-height="100%" fo:text-align="center" style:snap-to-layout-grid="false"/>
    </style:style>
    <style:style style:family="text" style:name="T1114">
      <style:text-properties fo:font-size="9.0pt" style:font-name="굴림" style:font-name-asian="굴림" style:font-size-asian="9.0pt"/>
    </style:style>
    <style:style style:family="text" style:name="T1115">
      <style:text-properties fo:font-size="9.0pt" style:font-name="바탕" style:font-name-asian="굴림" style:font-size-asian="9.0pt"/>
    </style:style>
    <style:style style:family="text" style:name="T1116">
      <style:text-properties fo:font-size="9.0pt" style:font-name="굴림" style:font-name-asian="굴림" style:font-size-asian="9.0pt"/>
    </style:style>
    <style:style style:family="text" style:name="T1117">
      <style:text-properties fo:font-size="9.0pt" style:font-name="바탕" style:font-name-asian="굴림" style:font-size-asian="9.0pt"/>
    </style:style>
    <style:style style:family="table-cell" style:name="T4.R2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0" style:parent-style-name="0">
      <style:paragraph-properties fo:line-height="100%" fo:text-align="center" style:snap-to-layout-grid="false"/>
    </style:style>
    <style:style style:family="text" style:name="T1118">
      <style:text-properties fo:font-size="9.0pt" style:font-name="굴림" style:font-name-asian="굴림" style:font-size-asian="9.0pt"/>
    </style:style>
    <style:style style:family="table-cell" style:name="T4.R2_C3">
      <style:table-cell-properties fo:border-bottom="0.009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2">
      <style:table-row-properties style:min-row-height="0.722cm"/>
    </style:style>
    <style:style style:family="paragraph" style:name="P201" style:parent-style-name="0">
      <style:paragraph-properties fo:line-height="100%" fo:text-align="center" style:snap-to-layout-grid="false"/>
    </style:style>
    <style:style style:family="text" style:name="T1119">
      <style:text-properties fo:font-size="9.0pt" style:font-name="바탕" style:font-name-asian="굴림" style:font-size-asian="9.0pt"/>
    </style:style>
    <style:style style:family="table-cell" style:name="T4.R3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2" style:parent-style-name="0">
      <style:paragraph-properties fo:line-height="100%" fo:text-align="center" style:snap-to-layout-grid="false"/>
    </style:style>
    <style:style style:family="text" style:name="T1120">
      <style:text-properties fo:font-size="9.0pt" style:font-name="바탕" style:font-name-asian="굴림" style:font-size-asian="9.0pt"/>
    </style:style>
    <style:style style:family="table-cell" style:name="T4.R3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3" style:parent-style-name="0">
      <style:paragraph-properties fo:line-height="100%" fo:text-align="center" style:snap-to-layout-grid="false"/>
    </style:style>
    <style:style style:family="text" style:name="T1121">
      <style:text-properties fo:font-size="9.0pt" style:font-name="굴림" style:font-name-asian="굴림" style:font-size-asian="9.0pt"/>
    </style:style>
    <style:style style:family="text" style:name="T1122">
      <style:text-properties fo:font-size="9.0pt" fo:font-weight="bold" fo:letter-spacing="-0.5pt" style:font-name="바탕" style:font-name-asian="굴림" style:font-size-asian="9.0pt" style:font-weight-asian="bold"/>
    </style:style>
    <style:style style:family="text" style:name="T1123">
      <style:text-properties fo:font-size="9.0pt" style:font-name="굴림" style:font-name-asian="굴림" style:font-size-asian="9.0pt"/>
    </style:style>
    <style:style style:family="text" style:name="T1124">
      <style:text-properties fo:font-size="9.0pt" fo:font-weight="bold" fo:letter-spacing="-0.5pt" style:font-name="바탕" style:font-name-asian="굴림" style:font-size-asian="9.0pt" style:font-weight-asian="bold"/>
    </style:style>
    <style:style style:family="table-cell" style:name="T4.R3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4" style:parent-style-name="0">
      <style:paragraph-properties fo:line-height="100%" fo:text-align="center" style:snap-to-layout-grid="false"/>
    </style:style>
    <style:style style:family="text" style:name="T1125">
      <style:text-properties fo:font-size="9.0pt" style:font-name="굴림" style:font-name-asian="굴림" style:font-size-asian="9.0pt"/>
    </style:style>
    <style:style style:family="table-cell" style:name="T4.R3_C3">
      <style:table-cell-properties fo:border-bottom="0.009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3">
      <style:table-row-properties style:min-row-height="0.722cm"/>
    </style:style>
    <style:style style:family="paragraph" style:name="P205" style:parent-style-name="0">
      <style:paragraph-properties fo:line-height="100%" fo:text-align="center" style:snap-to-layout-grid="false"/>
    </style:style>
    <style:style style:family="text" style:name="T1126">
      <style:text-properties fo:font-size="9.0pt" style:font-name="바탕" style:font-name-asian="굴림" style:font-size-asian="9.0pt"/>
    </style:style>
    <style:style style:family="table-cell" style:name="T4.R4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6" style:parent-style-name="0">
      <style:paragraph-properties fo:line-height="100%" fo:text-align="center" style:snap-to-layout-grid="false"/>
    </style:style>
    <style:style style:family="text" style:name="T1127">
      <style:text-properties fo:font-size="9.0pt" style:font-name="바탕" style:font-name-asian="굴림" style:font-size-asian="9.0pt"/>
    </style:style>
    <style:style style:family="table-cell" style:name="T4.R4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7" style:parent-style-name="0">
      <style:paragraph-properties fo:line-height="100%" fo:text-align="center" style:snap-to-layout-grid="false"/>
    </style:style>
    <style:style style:family="text" style:name="T1128">
      <style:text-properties fo:font-size="9.0pt" style:font-name="바탕" style:font-name-asian="굴림" style:font-size-asian="9.0pt"/>
    </style:style>
    <style:style style:family="text" style:name="T1129">
      <style:text-properties fo:font-size="9.0pt" style:font-name="굴림" style:font-name-asian="굴림" style:font-size-asian="9.0pt"/>
    </style:style>
    <style:style style:family="text" style:name="T1130">
      <style:text-properties fo:font-size="9.0pt" style:font-name="바탕" style:font-name-asian="굴림" style:font-size-asian="9.0pt"/>
    </style:style>
    <style:style style:family="text" style:name="T1131">
      <style:text-properties fo:font-size="9.0pt" style:font-name="굴림" style:font-name-asian="굴림" style:font-size-asian="9.0pt"/>
    </style:style>
    <style:style style:family="table-cell" style:name="T4.R4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8" style:parent-style-name="0">
      <style:paragraph-properties fo:line-height="100%" fo:text-align="center" style:snap-to-layout-grid="false"/>
    </style:style>
    <style:style style:family="text" style:name="T1132">
      <style:text-properties fo:font-size="9.0pt" style:font-name="굴림" style:font-name-asian="굴림" style:font-size-asian="9.0pt"/>
    </style:style>
    <style:style style:family="table-cell" style:name="T4.R4_C3">
      <style:table-cell-properties fo:border-bottom="0.009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4">
      <style:table-row-properties style:min-row-height="0.722cm"/>
    </style:style>
    <style:style style:family="paragraph" style:name="P209" style:parent-style-name="0">
      <style:paragraph-properties fo:line-height="100%" fo:text-align="center" style:snap-to-layout-grid="false"/>
    </style:style>
    <style:style style:family="text" style:name="T1133">
      <style:text-properties fo:font-size="9.0pt" style:font-name="바탕" style:font-name-asian="굴림" style:font-size-asian="9.0pt"/>
    </style:style>
    <style:style style:family="table-cell" style:name="T4.R5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0" style:parent-style-name="0">
      <style:paragraph-properties fo:line-height="100%" fo:text-align="center" style:snap-to-layout-grid="false"/>
    </style:style>
    <style:style style:family="text" style:name="T1134">
      <style:text-properties fo:font-size="9.0pt" style:font-name="바탕" style:font-name-asian="굴림" style:font-size-asian="9.0pt"/>
    </style:style>
    <style:style style:family="table-cell" style:name="T4.R5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1" style:parent-style-name="0">
      <style:paragraph-properties fo:line-height="100%" fo:text-align="center" style:snap-to-layout-grid="false"/>
    </style:style>
    <style:style style:family="text" style:name="T1135">
      <style:text-properties fo:font-size="9.0pt" style:font-name="바탕" style:font-name-asian="굴림" style:font-size-asian="9.0pt"/>
    </style:style>
    <style:style style:family="text" style:name="T1136">
      <style:text-properties fo:font-size="9.0pt" style:font-name="굴림" style:font-name-asian="굴림" style:font-size-asian="9.0pt"/>
    </style:style>
    <style:style style:family="text" style:name="T1137">
      <style:text-properties fo:font-size="9.0pt" style:font-name="바탕" style:font-name-asian="굴림" style:font-size-asian="9.0pt"/>
    </style:style>
    <style:style style:family="text" style:name="T1138">
      <style:text-properties fo:font-size="9.0pt" style:font-name="굴림" style:font-name-asian="굴림" style:font-size-asian="9.0pt"/>
    </style:style>
    <style:style style:family="table-cell" style:name="T4.R5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2" style:parent-style-name="0">
      <style:paragraph-properties fo:line-height="100%" fo:text-align="center" style:snap-to-layout-grid="false"/>
    </style:style>
    <style:style style:family="text" style:name="T1139">
      <style:text-properties fo:font-size="9.0pt" style:font-name="굴림" style:font-name-asian="굴림" style:font-size-asian="9.0pt"/>
    </style:style>
    <style:style style:family="table-cell" style:name="T4.R5_C3">
      <style:table-cell-properties fo:border-bottom="0.009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5">
      <style:table-row-properties style:min-row-height="0.722cm"/>
    </style:style>
    <style:style style:family="paragraph" style:name="P213" style:parent-style-name="0">
      <style:paragraph-properties fo:line-height="100%" fo:text-align="center" style:snap-to-layout-grid="false"/>
    </style:style>
    <style:style style:family="text" style:name="T1140">
      <style:text-properties fo:font-size="9.0pt" style:font-name="바탕" style:font-name-asian="굴림" style:font-size-asian="9.0pt"/>
    </style:style>
    <style:style style:family="table-cell" style:name="T4.R6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4" style:parent-style-name="0">
      <style:paragraph-properties fo:line-height="100%" fo:text-align="center" style:snap-to-layout-grid="false"/>
    </style:style>
    <style:style style:family="text" style:name="T1141">
      <style:text-properties fo:font-size="9.0pt" style:font-name="바탕" style:font-name-asian="굴림" style:font-size-asian="9.0pt"/>
    </style:style>
    <style:style style:family="table-cell" style:name="T4.R6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5" style:parent-style-name="0">
      <style:paragraph-properties fo:line-height="100%" fo:text-align="center" style:snap-to-layout-grid="false"/>
    </style:style>
    <style:style style:family="text" style:name="T1142">
      <style:text-properties fo:font-size="9.0pt" fo:font-weight="bold" style:font-name="바탕" style:font-name-asian="굴림" style:font-size-asian="9.0pt" style:font-weight-asian="bold"/>
    </style:style>
    <style:style style:family="table-cell" style:name="T4.R6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6" style:parent-style-name="0">
      <style:paragraph-properties fo:line-height="100%" fo:text-align="center" style:snap-to-layout-grid="false"/>
    </style:style>
    <style:style style:family="text" style:name="T1143">
      <style:text-properties fo:font-size="9.0pt" style:font-name="굴림" style:font-name-asian="굴림" style:font-size-asian="9.0pt"/>
    </style:style>
    <style:style style:family="table-cell" style:name="T4.R6_C3">
      <style:table-cell-properties fo:border-bottom="0.009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6">
      <style:table-row-properties style:min-row-height="0.722cm"/>
    </style:style>
    <style:style style:family="paragraph" style:name="P217" style:parent-style-name="0">
      <style:paragraph-properties fo:line-height="100%" fo:text-align="center" style:snap-to-layout-grid="false"/>
    </style:style>
    <style:style style:family="text" style:name="T1144">
      <style:text-properties fo:font-size="9.0pt" style:font-name="바탕" style:font-name-asian="굴림" style:font-size-asian="9.0pt"/>
    </style:style>
    <style:style style:family="table-cell" style:name="T4.R7_C0">
      <style:table-cell-properties fo:border-bottom="0.050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8" style:parent-style-name="0">
      <style:paragraph-properties fo:line-height="100%" fo:text-align="center" style:snap-to-layout-grid="false"/>
    </style:style>
    <style:style style:family="text" style:name="T1145">
      <style:text-properties fo:font-size="9.0pt" style:font-name="바탕" style:font-name-asian="굴림" style:font-size-asian="9.0pt"/>
    </style:style>
    <style:style style:family="table-cell" style:name="T4.R7_C1">
      <style:table-cell-properties fo:border-bottom="0.050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9" style:parent-style-name="0">
      <style:paragraph-properties fo:line-height="100%" fo:text-align="center" style:snap-to-layout-grid="false"/>
    </style:style>
    <style:style style:family="text" style:name="T1146">
      <style:text-properties fo:font-size="9.0pt" style:font-name="굴림" style:font-name-asian="굴림" style:font-size-asian="9.0pt"/>
    </style:style>
    <style:style style:family="text" style:name="T1147">
      <style:text-properties fo:font-size="9.0pt" style:font-name="바탕" style:font-name-asian="굴림" style:font-size-asian="9.0pt"/>
    </style:style>
    <style:style style:family="text" style:name="T1148">
      <style:text-properties fo:font-size="9.0pt" style:font-name="굴림" style:font-name-asian="굴림" style:font-size-asian="9.0pt"/>
    </style:style>
    <style:style style:family="text" style:name="T1149">
      <style:text-properties fo:font-size="9.0pt" style:font-name="바탕" style:font-name-asian="굴림" style:font-size-asian="9.0pt"/>
    </style:style>
    <style:style style:family="table-cell" style:name="T4.R7_C2">
      <style:table-cell-properties fo:border-bottom="0.050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20" style:parent-style-name="0">
      <style:paragraph-properties fo:line-height="100%" fo:text-align="center" style:snap-to-layout-grid="false"/>
    </style:style>
    <style:style style:family="text" style:name="T1150">
      <style:text-properties fo:font-size="9.0pt" style:font-name="굴림" style:font-name-asian="굴림" style:font-size-asian="9.0pt"/>
    </style:style>
    <style:style style:family="table-cell" style:name="T4.R7_C3">
      <style:table-cell-properties fo:border-bottom="0.050cm solid #000000" fo:border-left="0.009cm solid #000000" fo:border-right="0.050cm solid #000000" fo:border-top="0.009cm solid #000000" fo:padding-bottom="0.049cm" fo:padding-left="0.180cm" fo:padding-right="0.180cm" fo:padding-top="0.049cm" style:vertical-align="middle"/>
    </style:style>
    <style:style style:family="table-row" style:name="T4.R7">
      <style:table-row-properties style:min-row-height="0.722cm"/>
    </style:style>
    <style:style style:family="paragraph" style:name="P221" style:parent-style-name="15">
      <style:paragraph-properties fo:line-height="155%" style:snap-to-layout-grid="false"/>
    </style:style>
    <style:style style:family="paragraph" style:name="P222" style:parent-style-name="15">
      <style:paragraph-properties fo:line-height="155%" style:snap-to-layout-grid="false"/>
    </style:style>
    <style:style style:family="text" style:name="T11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23" style:parent-style-name="15">
      <style:paragraph-properties fo:line-height="155%" style:snap-to-layout-grid="false"/>
    </style:style>
    <style:style style:family="text" style:name="T1152">
      <style:text-properties fo:font-size="12.0pt" style:font-name="휴먼명조" style:font-name-asian="휴먼명조" style:font-size-asian="12.0pt"/>
    </style:style>
    <style:style style:family="text" style:name="T11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24" style:parent-style-name="15">
      <style:paragraph-properties fo:line-height="155%" style:snap-to-layout-grid="false"/>
    </style:style>
    <style:style style:family="paragraph" style:name="P225" style:parent-style-name="15">
      <style:paragraph-properties fo:line-height="155%" style:snap-to-layout-grid="false"/>
    </style:style>
    <style:style style:family="text" style:name="T11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55">
      <style:text-properties fo:font-size="12.0pt" style:font-name="휴먼명조" style:font-name-asian="휴먼명조" style:font-size-asian="12.0pt"/>
    </style:style>
    <style:style style:family="text" style:name="T11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57">
      <style:text-properties fo:font-size="12.0pt" style:font-name="휴먼명조" style:font-name-asian="휴먼명조" style:font-size-asian="12.0pt"/>
    </style:style>
    <style:style style:family="text" style:name="T11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59">
      <style:text-properties fo:font-size="12.0pt" style:font-name="휴먼명조" style:font-name-asian="휴먼명조" style:font-size-asian="12.0pt"/>
    </style:style>
    <style:style style:family="text" style:name="T11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61">
      <style:text-properties fo:font-size="12.0pt" style:font-name="휴먼명조" style:font-name-asian="휴먼명조" style:font-size-asian="12.0pt"/>
    </style:style>
    <style:style style:family="text" style:name="T11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63">
      <style:text-properties fo:font-size="12.0pt" style:font-name="휴먼명조" style:font-name-asian="휴먼명조" style:font-size-asian="12.0pt"/>
    </style:style>
    <style:style style:family="text" style:name="T11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65">
      <style:text-properties fo:font-size="12.0pt" style:font-name="휴먼명조" style:font-name-asian="휴먼명조" style:font-size-asian="12.0pt"/>
    </style:style>
    <style:style style:family="text" style:name="T11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67">
      <style:text-properties fo:font-size="12.0pt" style:font-name="휴먼명조" style:font-name-asian="휴먼명조" style:font-size-asian="12.0pt"/>
    </style:style>
    <style:style style:family="text" style:name="T11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69">
      <style:text-properties fo:font-size="12.0pt" style:font-name="휴먼명조" style:font-name-asian="휴먼명조" style:font-size-asian="12.0pt"/>
    </style:style>
    <style:style style:family="text" style:name="T11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71">
      <style:text-properties fo:font-size="12.0pt" style:font-name="휴먼명조" style:font-name-asian="휴먼명조" style:font-size-asian="12.0pt"/>
    </style:style>
    <style:style style:family="text" style:name="T11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73">
      <style:text-properties fo:font-size="12.0pt" style:font-name="휴먼명조" style:font-name-asian="휴먼명조" style:font-size-asian="12.0pt"/>
    </style:style>
    <style:style style:family="text" style:name="T11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75">
      <style:text-properties fo:font-size="12.0pt" style:font-name="휴먼명조" style:font-name-asian="휴먼명조" style:font-size-asian="12.0pt"/>
    </style:style>
    <style:style style:family="text" style:name="T11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77">
      <style:text-properties fo:font-size="12.0pt" style:font-name="휴먼명조" style:font-name-asian="휴먼명조" style:font-size-asian="12.0pt"/>
    </style:style>
    <style:style style:family="text" style:name="T11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79">
      <style:text-properties fo:font-size="12.0pt" style:font-name="휴먼명조" style:font-name-asian="휴먼명조" style:font-size-asian="12.0pt"/>
    </style:style>
    <style:style style:family="text" style:name="T11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81">
      <style:text-properties fo:font-size="12.0pt" style:font-name="휴먼명조" style:font-name-asian="휴먼명조" style:font-size-asian="12.0pt"/>
    </style:style>
    <style:style style:family="text" style:name="T11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83">
      <style:text-properties fo:font-size="12.0pt" style:font-name="휴먼명조" style:font-name-asian="휴먼명조" style:font-size-asian="12.0pt"/>
    </style:style>
    <style:style style:family="text" style:name="T11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85">
      <style:text-properties fo:font-size="12.0pt" style:font-name="휴먼명조" style:font-name-asian="휴먼명조" style:font-size-asian="12.0pt"/>
    </style:style>
    <style:style style:family="paragraph" style:name="P226" style:parent-style-name="15">
      <style:paragraph-properties fo:line-height="155%" style:snap-to-layout-grid="false"/>
    </style:style>
    <style:style style:family="paragraph" style:name="P227" style:parent-style-name="15">
      <style:paragraph-properties fo:line-height="155%" style:snap-to-layout-grid="false"/>
    </style:style>
    <style:style style:family="text" style:name="T1186">
      <style:text-properties fo:font-size="12.0pt" style:font-name="휴먼명조" style:font-name-asian="휴먼명조" style:font-size-asian="12.0pt"/>
    </style:style>
    <style:style style:family="text" style:name="T11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88">
      <style:text-properties fo:font-size="12.0pt" style:font-name="휴먼명조" style:font-name-asian="휴먼명조" style:font-size-asian="12.0pt"/>
    </style:style>
    <style:style style:family="text" style:name="T11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90">
      <style:text-properties fo:font-size="12.0pt" style:font-name="휴먼명조" style:font-name-asian="휴먼명조" style:font-size-asian="12.0pt"/>
    </style:style>
    <style:style style:family="text" style:name="T11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92">
      <style:text-properties fo:font-size="12.0pt" style:font-name="휴먼명조" style:font-name-asian="휴먼명조" style:font-size-asian="12.0pt"/>
    </style:style>
    <style:style style:family="text" style:name="T11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94">
      <style:text-properties fo:font-size="12.0pt" style:font-name="휴먼명조" style:font-name-asian="휴먼명조" style:font-size-asian="12.0pt"/>
    </style:style>
    <style:style style:family="text" style:name="T11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96">
      <style:text-properties fo:font-size="12.0pt" style:font-name="휴먼명조" style:font-name-asian="휴먼명조" style:font-size-asian="12.0pt"/>
    </style:style>
    <style:style style:family="text" style:name="T11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98">
      <style:text-properties fo:font-size="12.0pt" style:font-name="휴먼명조" style:font-name-asian="휴먼명조" style:font-size-asian="12.0pt"/>
    </style:style>
    <style:style style:family="text" style:name="T11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00">
      <style:text-properties fo:font-size="12.0pt" style:font-name="휴먼명조" style:font-name-asian="휴먼명조" style:font-size-asian="12.0pt"/>
    </style:style>
    <style:style style:family="text" style:name="T12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02">
      <style:text-properties fo:font-size="12.0pt" style:font-name="휴먼명조" style:font-name-asian="휴먼명조" style:font-size-asian="12.0pt"/>
    </style:style>
    <style:style style:family="text" style:name="T12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04">
      <style:text-properties fo:font-size="12.0pt" style:font-name="휴먼명조" style:font-name-asian="휴먼명조" style:font-size-asian="12.0pt"/>
    </style:style>
    <style:style style:family="paragraph" style:name="P228" style:parent-style-name="0">
      <style:paragraph-properties fo:line-height="155%" style:snap-to-layout-grid="false"/>
    </style:style>
    <style:style style:family="paragraph" style:name="P229" style:parent-style-name="0">
      <style:paragraph-properties fo:line-height="155%" style:snap-to-layout-grid="false"/>
    </style:style>
    <style:style style:family="text" style:name="T12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30" style:parent-style-name="0">
      <style:paragraph-properties fo:line-height="155%" style:snap-to-layout-grid="false"/>
    </style:style>
    <style:style style:family="text" style:name="T1206">
      <style:text-properties fo:font-size="12.0pt" fo:font-weight="bold" style:font-name="휴먼명조" style:font-name-asian="휴먼명조" style:font-size-asian="12.0pt" style:font-weight-asian="bold"/>
    </style:style>
    <style:style style:family="text" style:name="T12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08">
      <style:text-properties fo:font-size="12.0pt" fo:font-weight="bold" style:font-name="휴먼명조" style:font-name-asian="휴먼명조" style:font-size-asian="12.0pt" style:font-weight-asian="bold"/>
    </style:style>
    <style:style style:family="text" style:name="T12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10">
      <style:text-properties fo:font-size="12.0pt" fo:font-weight="bold" style:font-name="휴먼명조" style:font-name-asian="휴먼명조" style:font-size-asian="12.0pt" style:font-weight-asian="bold"/>
    </style:style>
    <style:style style:family="text" style:name="T12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12">
      <style:text-properties fo:font-size="12.0pt" fo:font-weight="bold" style:font-name="휴먼명조" style:font-name-asian="휴먼명조" style:font-size-asian="12.0pt" style:font-weight-asian="bold"/>
    </style:style>
    <style:style style:family="text" style:name="T12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14">
      <style:text-properties fo:font-size="12.0pt" fo:font-weight="bold" style:font-name="휴먼명조" style:font-name-asian="휴먼명조" style:font-size-asian="12.0pt" style:font-weight-asian="bold"/>
    </style:style>
    <style:style style:family="text" style:name="T12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16">
      <style:text-properties fo:font-size="12.0pt" fo:font-weight="bold" style:font-name="휴먼명조" style:font-name-asian="휴먼명조" style:font-size-asian="12.0pt" style:font-weight-asian="bold"/>
    </style:style>
    <style:style style:family="text" style:name="T12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18">
      <style:text-properties fo:font-size="12.0pt" fo:font-weight="bold" style:font-name="휴먼명조" style:font-name-asian="휴먼명조" style:font-size-asian="12.0pt" style:font-weight-asian="bold"/>
    </style:style>
    <style:style style:family="text" style:name="T12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20">
      <style:text-properties fo:font-size="12.0pt" fo:font-weight="bold" style:font-name="휴먼명조" style:font-name-asian="휴먼명조" style:font-size-asian="12.0pt" style:font-weight-asian="bold"/>
    </style:style>
    <style:style style:family="text" style:name="T12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22">
      <style:text-properties fo:font-size="12.0pt" fo:font-weight="bold" style:font-name="휴먼명조" style:font-name-asian="휴먼명조" style:font-size-asian="12.0pt" style:font-weight-asian="bold"/>
    </style:style>
    <style:style style:family="text" style:name="T12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24">
      <style:text-properties fo:font-size="12.0pt" fo:font-weight="bold" style:font-name="휴먼명조" style:font-name-asian="휴먼명조" style:font-size-asian="12.0pt" style:font-weight-asian="bold"/>
    </style:style>
    <style:style style:family="text" style:name="T12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26">
      <style:text-properties fo:font-size="12.0pt" fo:font-weight="bold" style:font-name="휴먼명조" style:font-name-asian="휴먼명조" style:font-size-asian="12.0pt" style:font-weight-asian="bold"/>
    </style:style>
    <style:style style:family="text" style:name="T12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28">
      <style:text-properties fo:font-size="12.0pt" fo:font-weight="bold" style:font-name="휴먼명조" style:font-name-asian="휴먼명조" style:font-size-asian="12.0pt" style:font-weight-asian="bold"/>
    </style:style>
    <style:style style:family="text" style:name="T12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30">
      <style:text-properties fo:font-size="12.0pt" fo:font-weight="bold" style:font-name="휴먼명조" style:font-name-asian="휴먼명조" style:font-size-asian="12.0pt" style:font-weight-asian="bold"/>
    </style:style>
    <style:style style:family="text" style:name="T12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32">
      <style:text-properties fo:font-size="12.0pt" fo:font-weight="bold" style:font-name="휴먼명조" style:font-name-asian="휴먼명조" style:font-size-asian="12.0pt" style:font-weight-asian="bold"/>
    </style:style>
    <style:style style:family="text" style:name="T12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34">
      <style:text-properties fo:font-size="12.0pt" fo:font-weight="bold" style:font-name="휴먼명조" style:font-name-asian="휴먼명조" style:font-size-asian="12.0pt" style:font-weight-asian="bold"/>
    </style:style>
    <style:style style:family="text" style:name="T12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36">
      <style:text-properties fo:font-size="12.0pt" fo:font-weight="bold" style:font-name="휴먼명조" style:font-name-asian="휴먼명조" style:font-size-asian="12.0pt" style:font-weight-asian="bold"/>
    </style:style>
    <style:style style:family="text" style:name="T12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38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231" style:parent-style-name="0">
      <style:paragraph-properties fo:line-height="155%" style:snap-to-layout-grid="false"/>
    </style:style>
    <style:style style:family="paragraph" style:name="P232" style:parent-style-name="0">
      <style:paragraph-properties fo:line-height="155%" style:snap-to-layout-grid="false"/>
    </style:style>
    <style:style style:family="text" style:name="T1239">
      <style:text-properties fo:font-size="12.0pt" style:font-name="휴먼명조" style:font-name-asian="휴먼명조" style:font-size-asian="12.0pt"/>
    </style:style>
    <style:style style:family="text" style:name="T12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41">
      <style:text-properties fo:font-size="12.0pt" style:font-name="휴먼명조" style:font-name-asian="휴먼명조" style:font-size-asian="12.0pt"/>
    </style:style>
    <style:style style:family="text" style:name="T12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43">
      <style:text-properties fo:font-size="12.0pt" style:font-name="휴먼명조" style:font-name-asian="휴먼명조" style:font-size-asian="12.0pt"/>
    </style:style>
    <style:style style:family="text" style:name="T12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45">
      <style:text-properties fo:font-size="12.0pt" style:font-name="휴먼명조" style:font-name-asian="휴먼명조" style:font-size-asian="12.0pt"/>
    </style:style>
    <style:style style:family="text" style:name="T12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47">
      <style:text-properties fo:font-size="12.0pt" style:font-name="휴먼명조" style:font-name-asian="휴먼명조" style:font-size-asian="12.0pt"/>
    </style:style>
    <style:style style:family="text" style:name="T12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49">
      <style:text-properties fo:font-size="12.0pt" style:font-name="휴먼명조" style:font-name-asian="휴먼명조" style:font-size-asian="12.0pt"/>
    </style:style>
    <style:style style:family="text" style:name="T12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1">
      <style:text-properties fo:font-size="12.0pt" style:font-name="휴먼명조" style:font-name-asian="휴먼명조" style:font-size-asian="12.0pt"/>
    </style:style>
    <style:style style:family="text" style:name="T12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3">
      <style:text-properties fo:font-size="12.0pt" style:font-name="휴먼명조" style:font-name-asian="휴먼명조" style:font-size-asian="12.0pt"/>
    </style:style>
    <style:style style:family="text" style:name="T12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5">
      <style:text-properties fo:font-size="12.0pt" style:font-name="휴먼명조" style:font-name-asian="휴먼명조" style:font-size-asian="12.0pt"/>
    </style:style>
    <style:style style:family="text" style:name="T12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7">
      <style:text-properties fo:font-size="12.0pt" style:font-name="휴먼명조" style:font-name-asian="휴먼명조" style:font-size-asian="12.0pt"/>
    </style:style>
    <style:style style:family="text" style:name="T12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59">
      <style:text-properties fo:font-size="12.0pt" style:font-name="휴먼명조" style:font-name-asian="휴먼명조" style:font-size-asian="12.0pt"/>
    </style:style>
    <style:style style:family="text" style:name="T12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1">
      <style:text-properties fo:font-size="12.0pt" style:font-name="휴먼명조" style:font-name-asian="휴먼명조" style:font-size-asian="12.0pt"/>
    </style:style>
    <style:style style:family="text" style:name="T12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3">
      <style:text-properties fo:font-size="12.0pt" style:font-name="휴먼명조" style:font-name-asian="휴먼명조" style:font-size-asian="12.0pt"/>
    </style:style>
    <style:style style:family="paragraph" style:name="P233" style:parent-style-name="0">
      <style:paragraph-properties fo:line-height="155%" style:snap-to-layout-grid="false"/>
    </style:style>
    <style:style style:family="paragraph" style:name="P234" style:parent-style-name="0">
      <style:paragraph-properties fo:line-height="155%" style:snap-to-layout-grid="false"/>
    </style:style>
    <style:style style:family="text" style:name="T1264">
      <style:text-properties fo:font-size="12.0pt" style:font-name="휴먼명조" style:font-name-asian="휴먼명조" style:font-size-asian="12.0pt"/>
    </style:style>
    <style:style style:family="text" style:name="T12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6">
      <style:text-properties fo:font-size="12.0pt" style:font-name="휴먼명조" style:font-name-asian="휴먼명조" style:font-size-asian="12.0pt"/>
    </style:style>
    <style:style style:family="text" style:name="T12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8">
      <style:text-properties fo:font-size="12.0pt" style:font-name="휴먼명조" style:font-name-asian="휴먼명조" style:font-size-asian="12.0pt"/>
    </style:style>
    <style:style style:family="text" style:name="T12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0">
      <style:text-properties fo:font-size="12.0pt" style:font-name="휴먼명조" style:font-name-asian="휴먼명조" style:font-size-asian="12.0pt"/>
    </style:style>
    <style:style style:family="text" style:name="T12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2">
      <style:text-properties fo:font-size="12.0pt" style:font-name="휴먼명조" style:font-name-asian="휴먼명조" style:font-size-asian="12.0pt"/>
    </style:style>
    <style:style style:family="text" style:name="T12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4">
      <style:text-properties fo:font-size="12.0pt" style:font-name="휴먼명조" style:font-name-asian="휴먼명조" style:font-size-asian="12.0pt"/>
    </style:style>
    <style:style style:family="text" style:name="T12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6">
      <style:text-properties fo:font-size="12.0pt" style:font-name="휴먼명조" style:font-name-asian="휴먼명조" style:font-size-asian="12.0pt"/>
    </style:style>
    <style:style style:family="text" style:name="T12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78">
      <style:text-properties fo:font-size="12.0pt" style:font-name="휴먼명조" style:font-name-asian="휴먼명조" style:font-size-asian="12.0pt"/>
    </style:style>
    <style:style style:family="text" style:name="T12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0">
      <style:text-properties fo:font-size="12.0pt" style:font-name="휴먼명조" style:font-name-asian="휴먼명조" style:font-size-asian="12.0pt"/>
    </style:style>
    <style:style style:family="text" style:name="T12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2">
      <style:text-properties fo:font-size="12.0pt" style:font-name="휴먼명조" style:font-name-asian="휴먼명조" style:font-size-asian="12.0pt"/>
    </style:style>
    <style:style style:family="text" style:name="T12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4">
      <style:text-properties fo:font-size="12.0pt" style:font-name="휴먼명조" style:font-name-asian="휴먼명조" style:font-size-asian="12.0pt"/>
    </style:style>
    <style:style style:family="text" style:name="T12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6">
      <style:text-properties fo:font-size="12.0pt" style:font-name="휴먼명조" style:font-name-asian="휴먼명조" style:font-size-asian="12.0pt"/>
    </style:style>
    <style:style style:family="text" style:name="T12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8">
      <style:text-properties fo:font-size="12.0pt" style:font-name="휴먼명조" style:font-name-asian="휴먼명조" style:font-size-asian="12.0pt"/>
    </style:style>
    <style:style style:family="text" style:name="T12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0">
      <style:text-properties fo:font-size="12.0pt" style:font-name="휴먼명조" style:font-name-asian="휴먼명조" style:font-size-asian="12.0pt"/>
    </style:style>
    <style:style style:family="text" style:name="T12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2">
      <style:text-properties fo:font-size="12.0pt" style:font-name="휴먼명조" style:font-name-asian="휴먼명조" style:font-size-asian="12.0pt"/>
    </style:style>
    <style:style style:family="text" style:name="T12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4">
      <style:text-properties fo:font-size="12.0pt" style:font-name="휴먼명조" style:font-name-asian="휴먼명조" style:font-size-asian="12.0pt"/>
    </style:style>
    <style:style style:family="text" style:name="T12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6">
      <style:text-properties fo:font-size="12.0pt" style:font-name="휴먼명조" style:font-name-asian="휴먼명조" style:font-size-asian="12.0pt"/>
    </style:style>
    <style:style style:family="text" style:name="T12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98">
      <style:text-properties fo:font-size="12.0pt" style:font-name="휴먼명조" style:font-name-asian="휴먼명조" style:font-size-asian="12.0pt"/>
    </style:style>
    <style:style style:family="text" style:name="T12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0">
      <style:text-properties fo:font-size="12.0pt" style:font-name="휴먼명조" style:font-name-asian="휴먼명조" style:font-size-asian="12.0pt"/>
    </style:style>
    <style:style style:family="paragraph" style:name="P235" style:parent-style-name="0">
      <style:paragraph-properties fo:line-height="155%" style:snap-to-layout-grid="false"/>
    </style:style>
    <style:style style:family="paragraph" style:name="P236" style:parent-style-name="0">
      <style:paragraph-properties fo:line-height="155%" style:snap-to-layout-grid="false"/>
    </style:style>
    <style:style style:family="text" style:name="T1301">
      <style:text-properties fo:font-size="12.0pt" style:font-name="휴먼명조" style:font-name-asian="휴먼명조" style:font-size-asian="12.0pt"/>
    </style:style>
    <style:style style:family="text" style:name="T13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3">
      <style:text-properties fo:font-size="12.0pt" style:font-name="휴먼명조" style:font-name-asian="휴먼명조" style:font-size-asian="12.0pt"/>
    </style:style>
    <style:style style:family="text" style:name="T13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5">
      <style:text-properties fo:font-size="12.0pt" style:font-name="휴먼명조" style:font-name-asian="휴먼명조" style:font-size-asian="12.0pt"/>
    </style:style>
    <style:style style:family="text" style:name="T13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7">
      <style:text-properties fo:font-size="12.0pt" style:font-name="휴먼명조" style:font-name-asian="휴먼명조" style:font-size-asian="12.0pt"/>
    </style:style>
    <style:style style:family="text" style:name="T13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9">
      <style:text-properties fo:font-size="12.0pt" style:font-name="휴먼명조" style:font-name-asian="휴먼명조" style:font-size-asian="12.0pt"/>
    </style:style>
    <style:style style:family="text" style:name="T13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1">
      <style:text-properties fo:font-size="12.0pt" style:font-name="휴먼명조" style:font-name-asian="휴먼명조" style:font-size-asian="12.0pt"/>
    </style:style>
    <style:style style:family="text" style:name="T13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3">
      <style:text-properties fo:font-size="12.0pt" style:font-name="휴먼명조" style:font-name-asian="휴먼명조" style:font-size-asian="12.0pt"/>
    </style:style>
    <style:style style:family="text" style:name="T13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5">
      <style:text-properties fo:font-size="12.0pt" style:font-name="휴먼명조" style:font-name-asian="휴먼명조" style:font-size-asian="12.0pt"/>
    </style:style>
    <style:style style:family="text" style:name="T13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7">
      <style:text-properties fo:font-size="12.0pt" style:font-name="휴먼명조" style:font-name-asian="휴먼명조" style:font-size-asian="12.0pt"/>
    </style:style>
    <style:style style:family="text" style:name="T13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19">
      <style:text-properties fo:font-size="12.0pt" style:font-name="휴먼명조" style:font-name-asian="휴먼명조" style:font-size-asian="12.0pt"/>
    </style:style>
    <style:style style:family="text" style:name="T13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1">
      <style:text-properties fo:font-size="12.0pt" style:font-name="휴먼명조" style:font-name-asian="휴먼명조" style:font-size-asian="12.0pt"/>
    </style:style>
    <style:style style:family="text" style:name="T13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3">
      <style:text-properties fo:font-size="12.0pt" style:font-name="휴먼명조" style:font-name-asian="휴먼명조" style:font-size-asian="12.0pt"/>
    </style:style>
    <style:style style:family="text" style:name="T13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5">
      <style:text-properties fo:font-size="12.0pt" style:font-name="휴먼명조" style:font-name-asian="휴먼명조" style:font-size-asian="12.0pt"/>
    </style:style>
    <style:style style:family="text" style:name="T13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7">
      <style:text-properties fo:font-size="12.0pt" style:font-name="휴먼명조" style:font-name-asian="휴먼명조" style:font-size-asian="12.0pt"/>
    </style:style>
    <style:style style:family="text" style:name="T13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9">
      <style:text-properties fo:font-size="12.0pt" style:font-name="휴먼명조" style:font-name-asian="휴먼명조" style:font-size-asian="12.0pt"/>
    </style:style>
    <style:style style:family="text" style:name="T13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1">
      <style:text-properties fo:font-size="12.0pt" style:font-name="휴먼명조" style:font-name-asian="휴먼명조" style:font-size-asian="12.0pt"/>
    </style:style>
    <style:style style:family="paragraph" style:name="P237" style:parent-style-name="0">
      <style:paragraph-properties fo:line-height="155%" style:snap-to-layout-grid="false"/>
    </style:style>
    <style:style style:family="paragraph" style:name="P238" style:parent-style-name="0">
      <style:paragraph-properties fo:line-height="155%" style:snap-to-layout-grid="false"/>
    </style:style>
    <style:style style:family="text" style:name="T1332">
      <style:text-properties fo:font-size="12.0pt" style:font-name="휴먼명조" style:font-name-asian="휴먼명조" style:font-size-asian="12.0pt"/>
    </style:style>
    <style:style style:family="text" style:name="T13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4">
      <style:text-properties fo:font-size="12.0pt" style:font-name="휴먼명조" style:font-name-asian="휴먼명조" style:font-size-asian="12.0pt"/>
    </style:style>
    <style:style style:family="text" style:name="T13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6">
      <style:text-properties fo:font-size="12.0pt" style:font-name="휴먼명조" style:font-name-asian="휴먼명조" style:font-size-asian="12.0pt"/>
    </style:style>
    <style:style style:family="text" style:name="T13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38">
      <style:text-properties fo:font-size="12.0pt" style:font-name="휴먼명조" style:font-name-asian="휴먼명조" style:font-size-asian="12.0pt"/>
    </style:style>
    <style:style style:family="text" style:name="T13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0">
      <style:text-properties fo:font-size="12.0pt" style:font-name="휴먼명조" style:font-name-asian="휴먼명조" style:font-size-asian="12.0pt"/>
    </style:style>
    <style:style style:family="text" style:name="T13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2">
      <style:text-properties fo:font-size="12.0pt" style:font-name="휴먼명조" style:font-name-asian="휴먼명조" style:font-size-asian="12.0pt"/>
    </style:style>
    <style:style style:family="text" style:name="T13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4">
      <style:text-properties fo:font-size="12.0pt" style:font-name="휴먼명조" style:font-name-asian="휴먼명조" style:font-size-asian="12.0pt"/>
    </style:style>
    <style:style style:family="text" style:name="T13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6">
      <style:text-properties fo:font-size="12.0pt" style:font-name="휴먼명조" style:font-name-asian="휴먼명조" style:font-size-asian="12.0pt"/>
    </style:style>
    <style:style style:family="text" style:name="T13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8">
      <style:text-properties fo:font-size="12.0pt" style:font-name="휴먼명조" style:font-name-asian="휴먼명조" style:font-size-asian="12.0pt"/>
    </style:style>
    <style:style style:family="text" style:name="T13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50">
      <style:text-properties fo:font-size="12.0pt" style:font-name="휴먼명조" style:font-name-asian="휴먼명조" style:font-size-asian="12.0pt"/>
    </style:style>
    <style:style style:family="text" style:name="T13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52">
      <style:text-properties fo:font-size="12.0pt" style:font-name="휴먼명조" style:font-name-asian="휴먼명조" style:font-size-asian="12.0pt"/>
    </style:style>
    <style:style style:family="text" style:name="T13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54">
      <style:text-properties fo:font-size="12.0pt" style:font-name="휴먼명조" style:font-name-asian="휴먼명조" style:font-size-asian="12.0pt"/>
    </style:style>
    <style:style style:family="text" style:name="T13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56">
      <style:text-properties fo:font-size="12.0pt" style:font-name="휴먼명조" style:font-name-asian="휴먼명조" style:font-size-asian="12.0pt"/>
    </style:style>
    <style:style style:family="text" style:name="T13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58">
      <style:text-properties fo:font-size="12.0pt" style:font-name="휴먼명조" style:font-name-asian="휴먼명조" style:font-size-asian="12.0pt"/>
    </style:style>
    <style:style style:family="paragraph" style:name="P239" style:parent-style-name="0">
      <style:paragraph-properties fo:line-height="155%" style:snap-to-layout-grid="false"/>
    </style:style>
    <style:style style:family="paragraph" style:name="P240" style:parent-style-name="0">
      <style:paragraph-properties fo:line-height="155%" style:snap-to-layout-grid="false"/>
    </style:style>
    <style:style style:family="text" style:name="T1359">
      <style:text-properties fo:font-size="12.0pt" style:font-name="휴먼명조" style:font-name-asian="휴먼명조" style:font-size-asian="12.0pt"/>
    </style:style>
    <style:style style:family="text" style:name="T13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1">
      <style:text-properties fo:font-size="12.0pt" style:font-name="휴먼명조" style:font-name-asian="휴먼명조" style:font-size-asian="12.0pt"/>
    </style:style>
    <style:style style:family="text" style:name="T13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3">
      <style:text-properties fo:font-size="12.0pt" style:font-name="휴먼명조" style:font-name-asian="휴먼명조" style:font-size-asian="12.0pt"/>
    </style:style>
    <style:style style:family="text" style:name="T13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5">
      <style:text-properties fo:font-size="12.0pt" style:font-name="휴먼명조" style:font-name-asian="휴먼명조" style:font-size-asian="12.0pt"/>
    </style:style>
    <style:style style:family="text" style:name="T13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7">
      <style:text-properties fo:font-size="12.0pt" style:font-name="휴먼명조" style:font-name-asian="휴먼명조" style:font-size-asian="12.0pt"/>
    </style:style>
    <style:style style:family="text" style:name="T13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9">
      <style:text-properties fo:font-size="12.0pt" style:font-name="휴먼명조" style:font-name-asian="휴먼명조" style:font-size-asian="12.0pt"/>
    </style:style>
    <style:style style:family="text" style:name="T13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71">
      <style:text-properties fo:font-size="12.0pt" style:font-name="휴먼명조" style:font-name-asian="휴먼명조" style:font-size-asian="12.0pt"/>
    </style:style>
    <style:style style:family="text" style:name="T13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73">
      <style:text-properties fo:font-size="12.0pt" style:font-name="휴먼명조" style:font-name-asian="휴먼명조" style:font-size-asian="12.0pt"/>
    </style:style>
    <style:style style:family="text" style:name="T13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75">
      <style:text-properties fo:font-size="12.0pt" style:font-name="휴먼명조" style:font-name-asian="휴먼명조" style:font-size-asian="12.0pt"/>
    </style:style>
    <style:style style:family="text" style:name="T13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77">
      <style:text-properties fo:font-size="12.0pt" style:font-name="휴먼명조" style:font-name-asian="휴먼명조" style:font-size-asian="12.0pt"/>
    </style:style>
    <style:style style:family="text" style:name="T13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79">
      <style:text-properties fo:font-size="12.0pt" style:font-name="휴먼명조" style:font-name-asian="휴먼명조" style:font-size-asian="12.0pt"/>
    </style:style>
    <style:style style:family="text" style:name="T13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81">
      <style:text-properties fo:font-size="12.0pt" style:font-name="휴먼명조" style:font-name-asian="휴먼명조" style:font-size-asian="12.0pt"/>
    </style:style>
    <style:style style:family="text" style:name="T13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83">
      <style:text-properties fo:font-size="12.0pt" style:font-name="휴먼명조" style:font-name-asian="휴먼명조" style:font-size-asian="12.0pt"/>
    </style:style>
    <style:style style:family="text" style:name="T13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85">
      <style:text-properties fo:font-size="12.0pt" style:font-name="휴먼명조" style:font-name-asian="휴먼명조" style:font-size-asian="12.0pt"/>
    </style:style>
    <style:style style:family="text" style:name="T13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87">
      <style:text-properties fo:font-size="12.0pt" style:font-name="휴먼명조" style:font-name-asian="휴먼명조" style:font-size-asian="12.0pt"/>
    </style:style>
    <style:style style:family="paragraph" style:name="P241" style:parent-style-name="0">
      <style:paragraph-properties fo:line-height="155%" style:snap-to-layout-grid="false"/>
    </style:style>
    <style:style style:family="paragraph" style:name="P242" style:parent-style-name="0">
      <style:paragraph-properties fo:line-height="155%" style:snap-to-layout-grid="false"/>
    </style:style>
    <style:style style:family="text" style:name="T1388">
      <style:text-properties fo:font-size="12.0pt" style:font-name="휴먼명조" style:font-name-asian="휴먼명조" style:font-size-asian="12.0pt"/>
    </style:style>
    <style:style style:family="text" style:name="T13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90">
      <style:text-properties fo:font-size="12.0pt" style:font-name="휴먼명조" style:font-name-asian="휴먼명조" style:font-size-asian="12.0pt"/>
    </style:style>
    <style:style style:family="text" style:name="T13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92">
      <style:text-properties fo:font-size="12.0pt" style:font-name="휴먼명조" style:font-name-asian="휴먼명조" style:font-size-asian="12.0pt"/>
    </style:style>
    <style:style style:family="text" style:name="T13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94">
      <style:text-properties fo:font-size="12.0pt" style:font-name="휴먼명조" style:font-name-asian="휴먼명조" style:font-size-asian="12.0pt"/>
    </style:style>
    <style:style style:family="text" style:name="T13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96">
      <style:text-properties fo:font-size="12.0pt" style:font-name="휴먼명조" style:font-name-asian="휴먼명조" style:font-size-asian="12.0pt"/>
    </style:style>
    <style:style style:family="text" style:name="T13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98">
      <style:text-properties fo:font-size="12.0pt" style:font-name="휴먼명조" style:font-name-asian="휴먼명조" style:font-size-asian="12.0pt"/>
    </style:style>
    <style:style style:family="text" style:name="T13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00">
      <style:text-properties fo:font-size="12.0pt" style:font-name="휴먼명조" style:font-name-asian="휴먼명조" style:font-size-asian="12.0pt"/>
    </style:style>
    <style:style style:family="text" style:name="T14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02">
      <style:text-properties fo:font-size="12.0pt" style:font-name="휴먼명조" style:font-name-asian="휴먼명조" style:font-size-asian="12.0pt"/>
    </style:style>
    <style:style style:family="text" style:name="T14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04">
      <style:text-properties fo:font-size="12.0pt" style:font-name="휴먼명조" style:font-name-asian="휴먼명조" style:font-size-asian="12.0pt"/>
    </style:style>
    <style:style style:family="text" style:name="T14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06">
      <style:text-properties fo:font-size="12.0pt" style:font-name="휴먼명조" style:font-name-asian="휴먼명조" style:font-size-asian="12.0pt"/>
    </style:style>
    <style:style style:family="text" style:name="T14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08">
      <style:text-properties fo:font-size="12.0pt" style:font-name="휴먼명조" style:font-name-asian="휴먼명조" style:font-size-asian="12.0pt"/>
    </style:style>
    <style:style style:family="text" style:name="T14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10">
      <style:text-properties fo:font-size="12.0pt" style:font-name="휴먼명조" style:font-name-asian="휴먼명조" style:font-size-asian="12.0pt"/>
    </style:style>
    <style:style style:family="text" style:name="T14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12">
      <style:text-properties fo:font-size="12.0pt" style:font-name="휴먼명조" style:font-name-asian="휴먼명조" style:font-size-asian="12.0pt"/>
    </style:style>
    <style:style style:family="text" style:name="T14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14">
      <style:text-properties fo:font-size="12.0pt" style:font-name="휴먼명조" style:font-name-asian="휴먼명조" style:font-size-asian="12.0pt"/>
    </style:style>
    <style:style style:family="text" style:name="T14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16">
      <style:text-properties fo:font-size="12.0pt" style:font-name="휴먼명조" style:font-name-asian="휴먼명조" style:font-size-asian="12.0pt"/>
    </style:style>
    <style:style style:family="text" style:name="T14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18">
      <style:text-properties fo:font-size="12.0pt" style:font-name="휴먼명조" style:font-name-asian="휴먼명조" style:font-size-asian="12.0pt"/>
    </style:style>
    <style:style style:family="text" style:name="T14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20">
      <style:text-properties fo:font-size="12.0pt" style:font-name="휴먼명조" style:font-name-asian="휴먼명조" style:font-size-asian="12.0pt"/>
    </style:style>
    <style:style style:family="text" style:name="T14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22">
      <style:text-properties fo:font-size="12.0pt" style:font-name="휴먼명조" style:font-name-asian="휴먼명조" style:font-size-asian="12.0pt"/>
    </style:style>
    <style:style style:family="text" style:name="T14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24">
      <style:text-properties fo:font-size="12.0pt" style:font-name="휴먼명조" style:font-name-asian="휴먼명조" style:font-size-asian="12.0pt"/>
    </style:style>
    <style:style style:family="text" style:name="T14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26">
      <style:text-properties fo:font-size="12.0pt" style:font-name="휴먼명조" style:font-name-asian="휴먼명조" style:font-size-asian="12.0pt"/>
    </style:style>
    <style:style style:family="text" style:name="T14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28">
      <style:text-properties fo:font-size="12.0pt" style:font-name="휴먼명조" style:font-name-asian="휴먼명조" style:font-size-asian="12.0pt"/>
    </style:style>
    <style:style style:family="text" style:name="T14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30">
      <style:text-properties fo:font-size="12.0pt" style:font-name="휴먼명조" style:font-name-asian="휴먼명조" style:font-size-asian="12.0pt"/>
    </style:style>
    <style:style style:family="text" style:name="T14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32">
      <style:text-properties fo:font-size="12.0pt" style:font-name="휴먼명조" style:font-name-asian="휴먼명조" style:font-size-asian="12.0pt"/>
    </style:style>
    <style:style style:family="text" style:name="T14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34">
      <style:text-properties fo:font-size="12.0pt" style:font-name="휴먼명조" style:font-name-asian="휴먼명조" style:font-size-asian="12.0pt"/>
    </style:style>
    <style:style style:family="text" style:name="T14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36">
      <style:text-properties fo:font-size="12.0pt" style:font-name="휴먼명조" style:font-name-asian="휴먼명조" style:font-size-asian="12.0pt"/>
    </style:style>
    <style:style style:family="text" style:name="T14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38">
      <style:text-properties fo:font-size="12.0pt" style:font-name="휴먼명조" style:font-name-asian="휴먼명조" style:font-size-asian="12.0pt"/>
    </style:style>
    <style:style style:family="text" style:name="T14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40">
      <style:text-properties fo:font-size="12.0pt" style:font-name="휴먼명조" style:font-name-asian="휴먼명조" style:font-size-asian="12.0pt"/>
    </style:style>
    <style:style style:family="text" style:name="T14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42">
      <style:text-properties fo:font-size="12.0pt" style:font-name="휴먼명조" style:font-name-asian="휴먼명조" style:font-size-asian="12.0pt"/>
    </style:style>
    <style:style style:family="text" style:name="T14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44">
      <style:text-properties fo:font-size="12.0pt" style:font-name="휴먼명조" style:font-name-asian="휴먼명조" style:font-size-asian="12.0pt"/>
    </style:style>
    <style:style style:family="text" style:name="T14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46">
      <style:text-properties fo:font-size="12.0pt" style:font-name="휴먼명조" style:font-name-asian="휴먼명조" style:font-size-asian="12.0pt"/>
    </style:style>
    <style:style style:family="text" style:name="T14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48">
      <style:text-properties fo:font-size="12.0pt" style:font-name="휴먼명조" style:font-name-asian="휴먼명조" style:font-size-asian="12.0pt"/>
    </style:style>
    <style:style style:family="paragraph" style:name="P243" style:parent-style-name="0">
      <style:paragraph-properties fo:line-height="155%" style:snap-to-layout-grid="false"/>
    </style:style>
    <style:style style:family="paragraph" style:name="P244" style:parent-style-name="0">
      <style:paragraph-properties fo:line-height="155%" style:snap-to-layout-grid="false"/>
    </style:style>
    <style:style style:family="text" style:name="T1449">
      <style:text-properties fo:font-size="12.0pt" style:font-name="휴먼명조" style:font-name-asian="휴먼명조" style:font-size-asian="12.0pt"/>
    </style:style>
    <style:style style:family="text" style:name="T14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51">
      <style:text-properties fo:font-size="12.0pt" style:font-name="휴먼명조" style:font-name-asian="휴먼명조" style:font-size-asian="12.0pt"/>
    </style:style>
    <style:style style:family="text" style:name="T14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53">
      <style:text-properties fo:font-size="12.0pt" style:font-name="휴먼명조" style:font-name-asian="휴먼명조" style:font-size-asian="12.0pt"/>
    </style:style>
    <style:style style:family="text" style:name="T14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55">
      <style:text-properties fo:font-size="12.0pt" style:font-name="휴먼명조" style:font-name-asian="휴먼명조" style:font-size-asian="12.0pt"/>
    </style:style>
    <style:style style:family="text" style:name="T14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57">
      <style:text-properties fo:font-size="12.0pt" style:font-name="휴먼명조" style:font-name-asian="휴먼명조" style:font-size-asian="12.0pt"/>
    </style:style>
    <style:style style:family="text" style:name="T14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59">
      <style:text-properties fo:font-size="12.0pt" style:font-name="휴먼명조" style:font-name-asian="휴먼명조" style:font-size-asian="12.0pt"/>
    </style:style>
    <style:style style:family="text" style:name="T14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61">
      <style:text-properties fo:font-size="12.0pt" style:font-name="휴먼명조" style:font-name-asian="휴먼명조" style:font-size-asian="12.0pt"/>
    </style:style>
    <style:style style:family="text" style:name="T14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63">
      <style:text-properties fo:font-size="12.0pt" style:font-name="휴먼명조" style:font-name-asian="휴먼명조" style:font-size-asian="12.0pt"/>
    </style:style>
    <style:style style:family="text" style:name="T14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65">
      <style:text-properties fo:font-size="12.0pt" style:font-name="휴먼명조" style:font-name-asian="휴먼명조" style:font-size-asian="12.0pt"/>
    </style:style>
    <style:style style:family="text" style:name="T14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67">
      <style:text-properties fo:font-size="12.0pt" style:font-name="휴먼명조" style:font-name-asian="휴먼명조" style:font-size-asian="12.0pt"/>
    </style:style>
    <style:style style:family="text" style:name="T14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69">
      <style:text-properties fo:font-size="12.0pt" style:font-name="휴먼명조" style:font-name-asian="휴먼명조" style:font-size-asian="12.0pt"/>
    </style:style>
    <style:style style:family="text" style:name="T14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71">
      <style:text-properties fo:font-size="12.0pt" style:font-name="휴먼명조" style:font-name-asian="휴먼명조" style:font-size-asian="12.0pt"/>
    </style:style>
    <style:style style:family="text" style:name="T14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73">
      <style:text-properties fo:font-size="12.0pt" style:font-name="휴먼명조" style:font-name-asian="휴먼명조" style:font-size-asian="12.0pt"/>
    </style:style>
    <style:style style:family="text" style:name="T14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75">
      <style:text-properties fo:font-size="12.0pt" style:font-name="휴먼명조" style:font-name-asian="휴먼명조" style:font-size-asian="12.0pt"/>
    </style:style>
    <style:style style:family="text" style:name="T14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77">
      <style:text-properties fo:font-size="12.0pt" style:font-name="바탕" style:font-name-asian="휴먼명조" style:font-size-asian="12.0pt"/>
    </style:style>
    <style:style style:family="text" style:name="T14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79">
      <style:text-properties fo:font-size="12.0pt" style:font-name="휴먼명조" style:font-name-asian="휴먼명조" style:font-size-asian="12.0pt"/>
    </style:style>
    <style:style style:family="text" style:name="T14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1">
      <style:text-properties fo:font-size="12.0pt" style:font-name="휴먼명조" style:font-name-asian="휴먼명조" style:font-size-asian="12.0pt"/>
    </style:style>
    <style:style style:family="text" style:name="T14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3">
      <style:text-properties fo:font-size="12.0pt" style:font-name="휴먼명조" style:font-name-asian="휴먼명조" style:font-size-asian="12.0pt"/>
    </style:style>
    <style:style style:family="text" style:name="T14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5">
      <style:text-properties fo:font-size="12.0pt" style:font-name="휴먼명조" style:font-name-asian="휴먼명조" style:font-size-asian="12.0pt"/>
    </style:style>
    <style:style style:family="text" style:name="T14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7">
      <style:text-properties fo:font-size="12.0pt" style:font-name="휴먼명조" style:font-name-asian="휴먼명조" style:font-size-asian="12.0pt"/>
    </style:style>
    <style:style style:family="text" style:name="T14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9">
      <style:text-properties fo:font-size="12.0pt" style:font-name="휴먼명조" style:font-name-asian="휴먼명조" style:font-size-asian="12.0pt"/>
    </style:style>
    <style:style style:family="text" style:name="T14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91">
      <style:text-properties fo:font-size="12.0pt" style:font-name="휴먼명조" style:font-name-asian="휴먼명조" style:font-size-asian="12.0pt"/>
    </style:style>
    <style:style style:family="text" style:name="T14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93">
      <style:text-properties fo:font-size="12.0pt" style:font-name="휴먼명조" style:font-name-asian="휴먼명조" style:font-size-asian="12.0pt"/>
    </style:style>
    <style:style style:family="paragraph" style:name="P245" style:parent-style-name="0">
      <style:paragraph-properties fo:line-height="155%" style:snap-to-layout-grid="false"/>
    </style:style>
    <style:style style:family="paragraph" style:name="P246" style:parent-style-name="0">
      <style:paragraph-properties fo:line-height="155%" style:snap-to-layout-grid="false"/>
    </style:style>
    <style:style style:family="text" style:name="T1494">
      <style:text-properties fo:font-size="12.0pt" style:font-name="휴먼명조" style:font-name-asian="휴먼명조" style:font-size-asian="12.0pt"/>
    </style:style>
    <style:style style:family="text" style:name="T14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96">
      <style:text-properties fo:font-size="12.0pt" style:font-name="휴먼명조" style:font-name-asian="휴먼명조" style:font-size-asian="12.0pt"/>
    </style:style>
    <style:style style:family="text" style:name="T14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98">
      <style:text-properties fo:font-size="12.0pt" style:font-name="휴먼명조" style:font-name-asian="휴먼명조" style:font-size-asian="12.0pt"/>
    </style:style>
    <style:style style:family="text" style:name="T14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0">
      <style:text-properties fo:font-size="12.0pt" style:font-name="휴먼명조" style:font-name-asian="휴먼명조" style:font-size-asian="12.0pt"/>
    </style:style>
    <style:style style:family="text" style:name="T15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2">
      <style:text-properties fo:font-size="12.0pt" style:font-name="휴먼명조" style:font-name-asian="휴먼명조" style:font-size-asian="12.0pt"/>
    </style:style>
    <style:style style:family="text" style:name="T15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4">
      <style:text-properties fo:font-size="12.0pt" style:font-name="휴먼명조" style:font-name-asian="휴먼명조" style:font-size-asian="12.0pt"/>
    </style:style>
    <style:style style:family="text" style:name="T15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6">
      <style:text-properties fo:font-size="12.0pt" style:font-name="휴먼명조" style:font-name-asian="휴먼명조" style:font-size-asian="12.0pt"/>
    </style:style>
    <style:style style:family="text" style:name="T15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8">
      <style:text-properties fo:font-size="12.0pt" style:font-name="휴먼명조" style:font-name-asian="휴먼명조" style:font-size-asian="12.0pt"/>
    </style:style>
    <style:style style:family="text" style:name="T15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10">
      <style:text-properties fo:font-size="12.0pt" style:font-name="휴먼명조" style:font-name-asian="휴먼명조" style:font-size-asian="12.0pt"/>
    </style:style>
    <style:style style:family="text" style:name="T15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12">
      <style:text-properties fo:font-size="12.0pt" style:font-name="휴먼명조" style:font-name-asian="휴먼명조" style:font-size-asian="12.0pt"/>
    </style:style>
    <style:style style:family="text" style:name="T15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14">
      <style:text-properties fo:font-size="12.0pt" style:font-name="휴먼명조" style:font-name-asian="휴먼명조" style:font-size-asian="12.0pt"/>
    </style:style>
    <style:style style:family="text" style:name="T15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16">
      <style:text-properties fo:font-size="12.0pt" style:font-name="휴먼명조" style:font-name-asian="휴먼명조" style:font-size-asian="12.0pt"/>
    </style:style>
    <style:style style:family="text" style:name="T15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18">
      <style:text-properties fo:font-size="12.0pt" style:font-name="휴먼명조" style:font-name-asian="휴먼명조" style:font-size-asian="12.0pt"/>
    </style:style>
    <style:style style:family="text" style:name="T15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20">
      <style:text-properties fo:font-size="12.0pt" style:font-name="휴먼명조" style:font-name-asian="휴먼명조" style:font-size-asian="12.0pt"/>
    </style:style>
    <style:style style:family="text" style:name="T15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22">
      <style:text-properties fo:font-size="12.0pt" style:font-name="휴먼명조" style:font-name-asian="휴먼명조" style:font-size-asian="12.0pt"/>
    </style:style>
    <style:style style:family="text" style:name="T15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24">
      <style:text-properties fo:font-size="12.0pt" style:font-name="휴먼명조" style:font-name-asian="휴먼명조" style:font-size-asian="12.0pt"/>
    </style:style>
    <style:style style:family="text" style:name="T15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26">
      <style:text-properties fo:font-size="12.0pt" style:font-name="휴먼명조" style:font-name-asian="휴먼명조" style:font-size-asian="12.0pt"/>
    </style:style>
    <style:style style:family="text" style:name="T15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28">
      <style:text-properties fo:font-size="12.0pt" style:font-name="휴먼명조" style:font-name-asian="휴먼명조" style:font-size-asian="12.0pt"/>
    </style:style>
    <style:style style:family="text" style:name="T15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30">
      <style:text-properties fo:font-size="12.0pt" style:font-name="휴먼명조" style:font-name-asian="휴먼명조" style:font-size-asian="12.0pt"/>
    </style:style>
    <style:style style:family="text" style:name="T15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32">
      <style:text-properties fo:font-size="12.0pt" style:font-name="휴먼명조" style:font-name-asian="휴먼명조" style:font-size-asian="12.0pt"/>
    </style:style>
    <style:style style:family="text" style:name="T15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34">
      <style:text-properties fo:font-size="12.0pt" style:font-name="휴먼명조" style:font-name-asian="휴먼명조" style:font-size-asian="12.0pt"/>
    </style:style>
    <style:style style:family="text" style:name="T15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36">
      <style:text-properties fo:font-size="12.0pt" style:font-name="휴먼명조" style:font-name-asian="휴먼명조" style:font-size-asian="12.0pt"/>
    </style:style>
    <style:style style:family="text" style:name="T15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38">
      <style:text-properties fo:font-size="12.0pt" style:font-name="휴먼명조" style:font-name-asian="휴먼명조" style:font-size-asian="12.0pt"/>
    </style:style>
    <style:style style:family="text" style:name="T15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0">
      <style:text-properties fo:font-size="12.0pt" style:font-name="휴먼명조" style:font-name-asian="휴먼명조" style:font-size-asian="12.0pt"/>
    </style:style>
    <style:style style:family="text" style:name="T15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2">
      <style:text-properties fo:font-size="12.0pt" style:font-name="휴먼명조" style:font-name-asian="휴먼명조" style:font-size-asian="12.0pt"/>
    </style:style>
    <style:style style:family="text" style:name="T15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4">
      <style:text-properties fo:font-size="12.0pt" style:font-name="휴먼명조" style:font-name-asian="휴먼명조" style:font-size-asian="12.0pt"/>
    </style:style>
    <style:style style:family="text" style:name="T15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6">
      <style:text-properties fo:font-size="12.0pt" style:font-name="휴먼명조" style:font-name-asian="휴먼명조" style:font-size-asian="12.0pt"/>
    </style:style>
    <style:style style:family="text" style:name="T15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8">
      <style:text-properties fo:font-size="12.0pt" style:font-name="휴먼명조" style:font-name-asian="휴먼명조" style:font-size-asian="12.0pt"/>
    </style:style>
    <style:style style:family="text" style:name="T15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50">
      <style:text-properties fo:font-size="12.0pt" style:font-name="휴먼명조" style:font-name-asian="휴먼명조" style:font-size-asian="12.0pt"/>
    </style:style>
    <style:style style:family="text" style:name="T15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52">
      <style:text-properties fo:font-size="12.0pt" style:font-name="휴먼명조" style:font-name-asian="휴먼명조" style:font-size-asian="12.0pt"/>
    </style:style>
    <style:style style:family="text" style:name="T15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54">
      <style:text-properties fo:font-size="12.0pt" style:font-name="휴먼명조" style:font-name-asian="휴먼명조" style:font-size-asian="12.0pt"/>
    </style:style>
    <style:style style:family="text" style:name="T15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56">
      <style:text-properties fo:font-size="12.0pt" style:font-name="휴먼명조" style:font-name-asian="휴먼명조" style:font-size-asian="12.0pt"/>
    </style:style>
    <style:style style:family="text" style:name="T15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58">
      <style:text-properties fo:font-size="12.0pt" style:font-name="휴먼명조" style:font-name-asian="휴먼명조" style:font-size-asian="12.0pt"/>
    </style:style>
    <style:style style:family="text" style:name="T15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60">
      <style:text-properties fo:font-size="12.0pt" style:font-name="휴먼명조" style:font-name-asian="휴먼명조" style:font-size-asian="12.0pt"/>
    </style:style>
    <style:style style:family="text" style:name="T15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62">
      <style:text-properties fo:font-size="12.0pt" style:font-name="휴먼명조" style:font-name-asian="휴먼명조" style:font-size-asian="12.0pt"/>
    </style:style>
    <style:style style:family="text" style:name="T15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64">
      <style:text-properties fo:font-size="12.0pt" style:font-name="휴먼명조" style:font-name-asian="휴먼명조" style:font-size-asian="12.0pt"/>
    </style:style>
    <style:style style:family="text" style:name="T15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66">
      <style:text-properties fo:font-size="12.0pt" style:font-name="휴먼명조" style:font-name-asian="휴먼명조" style:font-size-asian="12.0pt"/>
    </style:style>
    <style:style style:family="text" style:name="T15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68">
      <style:text-properties fo:font-size="12.0pt" style:font-name="휴먼명조" style:font-name-asian="휴먼명조" style:font-size-asian="12.0pt"/>
    </style:style>
    <style:style style:family="text" style:name="T15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70">
      <style:text-properties fo:font-size="12.0pt" style:font-name="휴먼명조" style:font-name-asian="휴먼명조" style:font-size-asian="12.0pt"/>
    </style:style>
    <style:style style:family="text" style:name="T15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72">
      <style:text-properties fo:font-size="12.0pt" style:font-name="휴먼명조" style:font-name-asian="휴먼명조" style:font-size-asian="12.0pt"/>
    </style:style>
    <style:style style:family="text" style:name="T15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74">
      <style:text-properties fo:font-size="12.0pt" style:font-name="휴먼명조" style:font-name-asian="휴먼명조" style:font-size-asian="12.0pt"/>
    </style:style>
    <style:style style:family="text" style:name="T15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76">
      <style:text-properties fo:font-size="12.0pt" style:font-name="휴먼명조" style:font-name-asian="휴먼명조" style:font-size-asian="12.0pt"/>
    </style:style>
    <style:style style:family="text" style:name="T15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78">
      <style:text-properties fo:font-size="12.0pt" style:font-name="휴먼명조" style:font-name-asian="휴먼명조" style:font-size-asian="12.0pt"/>
    </style:style>
    <style:style style:family="text" style:name="T15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80">
      <style:text-properties fo:font-size="12.0pt" style:font-name="휴먼명조" style:font-name-asian="휴먼명조" style:font-size-asian="12.0pt"/>
    </style:style>
    <style:style style:family="text" style:name="T15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82">
      <style:text-properties fo:font-size="12.0pt" style:font-name="휴먼명조" style:font-name-asian="휴먼명조" style:font-size-asian="12.0pt"/>
    </style:style>
    <style:style style:family="text" style:name="T15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84">
      <style:text-properties fo:font-size="12.0pt" style:font-name="휴먼명조" style:font-name-asian="휴먼명조" style:font-size-asian="12.0pt"/>
    </style:style>
    <style:style style:family="text" style:name="T15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86">
      <style:text-properties fo:font-size="12.0pt" style:font-name="휴먼명조" style:font-name-asian="휴먼명조" style:font-size-asian="12.0pt"/>
    </style:style>
    <style:style style:family="text" style:name="T15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88">
      <style:text-properties fo:font-size="12.0pt" style:font-name="휴먼명조" style:font-name-asian="휴먼명조" style:font-size-asian="12.0pt"/>
    </style:style>
    <style:style style:family="text" style:name="T15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90">
      <style:text-properties fo:font-size="12.0pt" style:font-name="휴먼명조" style:font-name-asian="휴먼명조" style:font-size-asian="12.0pt"/>
    </style:style>
    <style:style style:family="text" style:name="T15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92">
      <style:text-properties fo:font-size="12.0pt" style:font-name="휴먼명조" style:font-name-asian="휴먼명조" style:font-size-asian="12.0pt"/>
    </style:style>
    <style:style style:family="text" style:name="T15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94">
      <style:text-properties fo:font-size="12.0pt" style:font-name="휴먼명조" style:font-name-asian="휴먼명조" style:font-size-asian="12.0pt"/>
    </style:style>
    <style:style style:family="text" style:name="T15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96">
      <style:text-properties fo:font-size="12.0pt" style:font-name="휴먼명조" style:font-name-asian="휴먼명조" style:font-size-asian="12.0pt"/>
    </style:style>
    <style:style style:family="text" style:name="T15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98">
      <style:text-properties fo:font-size="12.0pt" style:font-name="휴먼명조" style:font-name-asian="휴먼명조" style:font-size-asian="12.0pt"/>
    </style:style>
    <style:style style:family="text" style:name="T15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00">
      <style:text-properties fo:font-size="12.0pt" style:font-name="휴먼명조" style:font-name-asian="휴먼명조" style:font-size-asian="12.0pt"/>
    </style:style>
    <style:style style:family="text" style:name="T16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02">
      <style:text-properties fo:font-size="12.0pt" style:font-name="휴먼명조" style:font-name-asian="휴먼명조" style:font-size-asian="12.0pt"/>
    </style:style>
    <style:style style:family="text" style:name="T16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04">
      <style:text-properties fo:font-size="12.0pt" style:font-name="휴먼명조" style:font-name-asian="휴먼명조" style:font-size-asian="12.0pt"/>
    </style:style>
    <style:style style:family="text" style:name="T16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06">
      <style:text-properties fo:font-size="12.0pt" style:font-name="휴먼명조" style:font-name-asian="휴먼명조" style:font-size-asian="12.0pt"/>
    </style:style>
    <style:style style:family="text" style:name="T16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08">
      <style:text-properties fo:font-size="12.0pt" style:font-name="휴먼명조" style:font-name-asian="휴먼명조" style:font-size-asian="12.0pt"/>
    </style:style>
    <style:style style:family="text" style:name="T16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10">
      <style:text-properties fo:font-size="12.0pt" style:font-name="휴먼명조" style:font-name-asian="휴먼명조" style:font-size-asian="12.0pt"/>
    </style:style>
    <style:style style:family="text" style:name="T16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12">
      <style:text-properties fo:font-size="12.0pt" style:font-name="휴먼명조" style:font-name-asian="휴먼명조" style:font-size-asian="12.0pt"/>
    </style:style>
    <style:style style:family="text" style:name="T16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14">
      <style:text-properties fo:font-size="12.0pt" style:font-name="휴먼명조" style:font-name-asian="휴먼명조" style:font-size-asian="12.0pt"/>
    </style:style>
    <style:style style:family="text" style:name="T16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16">
      <style:text-properties fo:font-size="12.0pt" style:font-name="휴먼명조" style:font-name-asian="휴먼명조" style:font-size-asian="12.0pt"/>
    </style:style>
    <style:style style:family="text" style:name="T16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18">
      <style:text-properties fo:font-size="12.0pt" style:font-name="휴먼명조" style:font-name-asian="휴먼명조" style:font-size-asian="12.0pt"/>
    </style:style>
    <style:style style:family="text" style:name="T16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0">
      <style:text-properties fo:font-size="12.0pt" style:font-name="휴먼명조" style:font-name-asian="휴먼명조" style:font-size-asian="12.0pt"/>
    </style:style>
    <style:style style:family="text" style:name="T16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2">
      <style:text-properties fo:font-size="12.0pt" style:font-name="휴먼명조" style:font-name-asian="휴먼명조" style:font-size-asian="12.0pt"/>
    </style:style>
    <style:style style:family="text" style:name="T16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4">
      <style:text-properties fo:font-size="12.0pt" style:font-name="휴먼명조" style:font-name-asian="휴먼명조" style:font-size-asian="12.0pt"/>
    </style:style>
    <style:style style:family="text" style:name="T16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6">
      <style:text-properties fo:font-size="12.0pt" style:font-name="휴먼명조" style:font-name-asian="휴먼명조" style:font-size-asian="12.0pt"/>
    </style:style>
    <style:style style:family="text" style:name="T16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8">
      <style:text-properties fo:font-size="12.0pt" style:font-name="휴먼명조" style:font-name-asian="휴먼명조" style:font-size-asian="12.0pt"/>
    </style:style>
    <style:style style:family="text" style:name="T16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30">
      <style:text-properties fo:font-size="12.0pt" style:font-name="휴먼명조" style:font-name-asian="휴먼명조" style:font-size-asian="12.0pt"/>
    </style:style>
    <style:style style:family="text" style:name="T16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32">
      <style:text-properties fo:font-size="12.0pt" style:font-name="휴먼명조" style:font-name-asian="휴먼명조" style:font-size-asian="12.0pt"/>
    </style:style>
    <style:style style:family="text" style:name="T16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34">
      <style:text-properties fo:font-size="12.0pt" style:font-name="휴먼명조" style:font-name-asian="휴먼명조" style:font-size-asian="12.0pt"/>
    </style:style>
    <style:style style:family="text" style:name="T16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36">
      <style:text-properties fo:font-size="12.0pt" style:font-name="휴먼명조" style:font-name-asian="휴먼명조" style:font-size-asian="12.0pt"/>
    </style:style>
    <style:style style:family="text" style:name="T16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38">
      <style:text-properties fo:font-size="12.0pt" style:font-name="휴먼명조" style:font-name-asian="휴먼명조" style:font-size-asian="12.0pt"/>
    </style:style>
    <style:style style:family="text" style:name="T16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0">
      <style:text-properties fo:font-size="12.0pt" style:font-name="휴먼명조" style:font-name-asian="휴먼명조" style:font-size-asian="12.0pt"/>
    </style:style>
    <style:style style:family="text" style:name="T16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2">
      <style:text-properties fo:font-size="12.0pt" style:font-name="휴먼명조" style:font-name-asian="휴먼명조" style:font-size-asian="12.0pt"/>
    </style:style>
    <style:style style:family="text" style:name="T16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4">
      <style:text-properties fo:font-size="12.0pt" style:font-name="휴먼명조" style:font-name-asian="휴먼명조" style:font-size-asian="12.0pt"/>
    </style:style>
    <style:style style:family="text" style:name="T16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6">
      <style:text-properties fo:font-size="12.0pt" style:font-name="휴먼명조" style:font-name-asian="휴먼명조" style:font-size-asian="12.0pt"/>
    </style:style>
    <style:style style:family="text" style:name="T16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8">
      <style:text-properties fo:font-size="12.0pt" style:font-name="휴먼명조" style:font-name-asian="휴먼명조" style:font-size-asian="12.0pt"/>
    </style:style>
    <style:style style:family="text" style:name="T16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50">
      <style:text-properties fo:font-size="12.0pt" style:font-name="휴먼명조" style:font-name-asian="휴먼명조" style:font-size-asian="12.0pt"/>
    </style:style>
    <style:style style:family="text" style:name="T16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52">
      <style:text-properties fo:font-size="12.0pt" style:font-name="휴먼명조" style:font-name-asian="휴먼명조" style:font-size-asian="12.0pt"/>
    </style:style>
    <style:style style:family="text" style:name="T16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54">
      <style:text-properties fo:font-size="12.0pt" style:font-name="휴먼명조" style:font-name-asian="휴먼명조" style:font-size-asian="12.0pt"/>
    </style:style>
    <style:style style:family="text" style:name="T16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56">
      <style:text-properties fo:font-size="12.0pt" style:font-name="휴먼명조" style:font-name-asian="휴먼명조" style:font-size-asian="12.0pt"/>
    </style:style>
    <style:style style:family="text" style:name="T16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58">
      <style:text-properties fo:font-size="12.0pt" style:font-name="휴먼명조" style:font-name-asian="휴먼명조" style:font-size-asian="12.0pt"/>
    </style:style>
    <style:style style:family="text" style:name="T16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0">
      <style:text-properties fo:font-size="12.0pt" style:font-name="휴먼명조" style:font-name-asian="휴먼명조" style:font-size-asian="12.0pt"/>
    </style:style>
    <style:style style:family="text" style:name="T16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2">
      <style:text-properties fo:font-size="12.0pt" style:font-name="휴먼명조" style:font-name-asian="휴먼명조" style:font-size-asian="12.0pt"/>
    </style:style>
    <style:style style:family="text" style:name="T16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4">
      <style:text-properties fo:font-size="12.0pt" style:font-name="휴먼명조" style:font-name-asian="휴먼명조" style:font-size-asian="12.0pt"/>
    </style:style>
    <style:style style:family="text" style:name="T16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6">
      <style:text-properties fo:font-size="12.0pt" style:font-name="휴먼명조" style:font-name-asian="휴먼명조" style:font-size-asian="12.0pt"/>
    </style:style>
    <style:style style:family="paragraph" style:name="P247" style:parent-style-name="0">
      <style:paragraph-properties fo:line-height="155%" style:snap-to-layout-grid="false"/>
    </style:style>
    <style:style style:family="paragraph" style:name="P248" style:parent-style-name="0">
      <style:paragraph-properties fo:line-height="155%" style:snap-to-layout-grid="false"/>
    </style:style>
    <style:style style:family="text" style:name="T1667">
      <style:text-properties fo:font-size="12.0pt" style:font-name="휴먼명조" style:font-name-asian="휴먼명조" style:font-size-asian="12.0pt"/>
    </style:style>
    <style:style style:family="text" style:name="T16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9">
      <style:text-properties fo:font-size="12.0pt" style:font-name="휴먼명조" style:font-name-asian="휴먼명조" style:font-size-asian="12.0pt"/>
    </style:style>
    <style:style style:family="text" style:name="T16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71">
      <style:text-properties fo:font-size="12.0pt" style:font-name="휴먼명조" style:font-name-asian="휴먼명조" style:font-size-asian="12.0pt"/>
    </style:style>
    <style:style style:family="text" style:name="T16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73">
      <style:text-properties fo:font-size="12.0pt" style:font-name="바탕" style:font-name-asian="휴먼명조" style:font-size-asian="12.0pt"/>
    </style:style>
    <style:style style:family="text" style:name="T16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75">
      <style:text-properties fo:font-size="12.0pt" style:font-name="휴먼명조" style:font-name-asian="휴먼명조" style:font-size-asian="12.0pt"/>
    </style:style>
    <style:style style:family="text" style:name="T16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77">
      <style:text-properties fo:font-size="12.0pt" style:font-name="휴먼명조" style:font-name-asian="휴먼명조" style:font-size-asian="12.0pt"/>
    </style:style>
    <style:style style:family="text" style:name="T16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79">
      <style:text-properties fo:font-size="12.0pt" style:font-name="휴먼명조" style:font-name-asian="휴먼명조" style:font-size-asian="12.0pt"/>
    </style:style>
    <style:style style:family="text" style:name="T16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1">
      <style:text-properties fo:font-size="12.0pt" style:font-name="휴먼명조" style:font-name-asian="휴먼명조" style:font-size-asian="12.0pt"/>
    </style:style>
    <style:style style:family="text" style:name="T16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3">
      <style:text-properties fo:font-size="12.0pt" style:font-name="휴먼명조" style:font-name-asian="휴먼명조" style:font-size-asian="12.0pt"/>
    </style:style>
    <style:style style:family="text" style:name="T16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5">
      <style:text-properties fo:font-size="12.0pt" style:font-name="휴먼명조" style:font-name-asian="휴먼명조" style:font-size-asian="12.0pt"/>
    </style:style>
    <style:style style:family="text" style:name="T16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7">
      <style:text-properties fo:font-size="12.0pt" style:font-name="휴먼명조" style:font-name-asian="휴먼명조" style:font-size-asian="12.0pt"/>
    </style:style>
    <style:style style:family="text" style:name="T16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9">
      <style:text-properties fo:font-size="12.0pt" style:font-name="휴먼명조" style:font-name-asian="휴먼명조" style:font-size-asian="12.0pt"/>
    </style:style>
    <style:style style:family="text" style:name="T16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91">
      <style:text-properties fo:font-size="12.0pt" style:font-name="휴먼명조" style:font-name-asian="휴먼명조" style:font-size-asian="12.0pt"/>
    </style:style>
    <style:style style:family="text" style:name="T16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93">
      <style:text-properties fo:font-size="12.0pt" style:font-name="휴먼명조" style:font-name-asian="휴먼명조" style:font-size-asian="12.0pt"/>
    </style:style>
    <style:style style:family="text" style:name="T16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95">
      <style:text-properties fo:font-size="12.0pt" style:font-name="휴먼명조" style:font-name-asian="휴먼명조" style:font-size-asian="12.0pt"/>
    </style:style>
    <style:style style:family="text" style:name="T16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97">
      <style:text-properties fo:font-size="12.0pt" style:font-name="휴먼명조" style:font-name-asian="휴먼명조" style:font-size-asian="12.0pt"/>
    </style:style>
    <style:style style:family="text" style:name="T16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99">
      <style:text-properties fo:font-size="12.0pt" style:font-name="휴먼명조" style:font-name-asian="휴먼명조" style:font-size-asian="12.0pt"/>
    </style:style>
    <style:style style:family="text" style:name="T17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01">
      <style:text-properties fo:font-size="12.0pt" style:font-name="휴먼명조" style:font-name-asian="휴먼명조" style:font-size-asian="12.0pt"/>
    </style:style>
    <style:style style:family="text" style:name="T17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03">
      <style:text-properties fo:font-size="12.0pt" style:font-name="휴먼명조" style:font-name-asian="휴먼명조" style:font-size-asian="12.0pt"/>
    </style:style>
    <style:style style:family="paragraph" style:name="P249" style:parent-style-name="0">
      <style:paragraph-properties fo:line-height="155%" style:snap-to-layout-grid="false"/>
    </style:style>
    <style:style style:family="paragraph" style:name="P250" style:parent-style-name="0">
      <style:paragraph-properties fo:line-height="155%" style:snap-to-layout-grid="false"/>
    </style:style>
    <style:style style:family="text" style:name="T1704">
      <style:text-properties fo:font-size="12.0pt" style:font-name="휴먼명조" style:font-name-asian="휴먼명조" style:font-size-asian="12.0pt"/>
    </style:style>
    <style:style style:family="text" style:name="T17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06">
      <style:text-properties fo:font-size="12.0pt" style:font-name="휴먼명조" style:font-name-asian="휴먼명조" style:font-size-asian="12.0pt"/>
    </style:style>
    <style:style style:family="text" style:name="T17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08">
      <style:text-properties fo:font-size="12.0pt" style:font-name="휴먼명조" style:font-name-asian="휴먼명조" style:font-size-asian="12.0pt"/>
    </style:style>
    <style:style style:family="text" style:name="T17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10">
      <style:text-properties fo:font-size="12.0pt" style:font-name="휴먼명조" style:font-name-asian="휴먼명조" style:font-size-asian="12.0pt"/>
    </style:style>
    <style:style style:family="text" style:name="T17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12">
      <style:text-properties fo:font-size="12.0pt" style:font-name="휴먼명조" style:font-name-asian="휴먼명조" style:font-size-asian="12.0pt"/>
    </style:style>
    <style:style style:family="text" style:name="T17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14">
      <style:text-properties fo:font-size="12.0pt" style:font-name="휴먼명조" style:font-name-asian="휴먼명조" style:font-size-asian="12.0pt"/>
    </style:style>
    <style:style style:family="text" style:name="T17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16">
      <style:text-properties fo:font-size="12.0pt" style:font-name="휴먼명조" style:font-name-asian="휴먼명조" style:font-size-asian="12.0pt"/>
    </style:style>
    <style:style style:family="text" style:name="T17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18">
      <style:text-properties fo:font-size="12.0pt" style:font-name="휴먼명조" style:font-name-asian="휴먼명조" style:font-size-asian="12.0pt"/>
    </style:style>
    <style:style style:family="text" style:name="T17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0">
      <style:text-properties fo:font-size="12.0pt" style:font-name="휴먼명조" style:font-name-asian="휴먼명조" style:font-size-asian="12.0pt"/>
    </style:style>
    <style:style style:family="text" style:name="T17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2">
      <style:text-properties fo:font-size="12.0pt" style:font-name="휴먼명조" style:font-name-asian="휴먼명조" style:font-size-asian="12.0pt"/>
    </style:style>
    <style:style style:family="text" style:name="T17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4">
      <style:text-properties fo:font-size="12.0pt" style:font-name="휴먼명조" style:font-name-asian="휴먼명조" style:font-size-asian="12.0pt"/>
    </style:style>
    <style:style style:family="text" style:name="T17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6">
      <style:text-properties fo:font-size="12.0pt" style:font-name="휴먼명조" style:font-name-asian="휴먼명조" style:font-size-asian="12.0pt"/>
    </style:style>
    <style:style style:family="text" style:name="T17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8">
      <style:text-properties fo:font-size="12.0pt" style:font-name="휴먼명조" style:font-name-asian="휴먼명조" style:font-size-asian="12.0pt"/>
    </style:style>
    <style:style style:family="text" style:name="T17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0">
      <style:text-properties fo:font-size="12.0pt" style:font-name="휴먼명조" style:font-name-asian="휴먼명조" style:font-size-asian="12.0pt"/>
    </style:style>
    <style:style style:family="text" style:name="T17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2">
      <style:text-properties fo:font-size="12.0pt" style:font-name="휴먼명조" style:font-name-asian="휴먼명조" style:font-size-asian="12.0pt"/>
    </style:style>
    <style:style style:family="text" style:name="T17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4">
      <style:text-properties fo:font-size="12.0pt" style:font-name="휴먼명조" style:font-name-asian="휴먼명조" style:font-size-asian="12.0pt"/>
    </style:style>
    <style:style style:family="text" style:name="T17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6">
      <style:text-properties fo:font-size="12.0pt" style:font-name="휴먼명조" style:font-name-asian="휴먼명조" style:font-size-asian="12.0pt"/>
    </style:style>
    <style:style style:family="text" style:name="T17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38">
      <style:text-properties fo:font-size="12.0pt" style:font-name="휴먼명조" style:font-name-asian="휴먼명조" style:font-size-asian="12.0pt"/>
    </style:style>
    <style:style style:family="paragraph" style:name="P251" style:parent-style-name="0">
      <style:paragraph-properties fo:line-height="155%" style:snap-to-layout-grid="false"/>
    </style:style>
    <style:style style:family="paragraph" style:name="P252" style:parent-style-name="2">
      <style:paragraph-properties fo:line-height="155%" style:snap-to-layout-grid="false"/>
    </style:style>
    <style:style style:family="paragraph" style:name="P253" style:parent-style-name="2">
      <style:paragraph-properties fo:line-height="155%" style:snap-to-layout-grid="false"/>
    </style:style>
    <style:style style:family="text" style:name="T1739">
      <style:text-properties fo:font-size="12.0pt" fo:font-weight="bold" style:font-name="휴먼명조" style:font-name-asian="휴먼명조" style:font-size-asian="12.0pt" style:font-weight-asian="bold"/>
    </style:style>
    <style:style style:family="text" style:name="T17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1">
      <style:text-properties fo:font-size="12.0pt" fo:font-weight="bold" style:font-name="휴먼명조" style:font-name-asian="휴먼명조" style:font-size-asian="12.0pt" style:font-weight-asian="bold"/>
    </style:style>
    <style:style style:family="text" style:name="T17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3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254" style:parent-style-name="0">
      <style:paragraph-properties fo:line-height="155%" style:snap-to-layout-grid="false"/>
    </style:style>
    <style:style style:family="paragraph" style:name="P255" style:parent-style-name="15">
      <style:paragraph-properties fo:line-height="155%" style:snap-to-layout-grid="false"/>
    </style:style>
    <style:style style:family="text" style:name="T1744">
      <style:text-properties fo:font-size="12.0pt" fo:font-weight="bold" style:font-name="휴먼명조" style:font-name-asian="휴먼명조" style:font-size-asian="12.0pt" style:font-weight-asian="bold"/>
    </style:style>
    <style:style style:family="text" style:name="T17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6">
      <style:text-properties fo:font-size="12.0pt" fo:font-weight="bold" style:font-name="바탕" style:font-name-asian="휴먼명조" style:font-size-asian="12.0pt" style:font-weight-asian="bold"/>
    </style:style>
    <style:style style:family="text" style:name="T17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56" style:parent-style-name="15">
      <style:paragraph-properties fo:line-height="155%" style:snap-to-layout-grid="false"/>
    </style:style>
    <style:style style:family="text" style:name="T17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0">
      <style:text-properties fo:font-size="12.0pt" style:font-name="휴먼명조" style:font-name-asian="휴먼명조" style:font-size-asian="12.0pt"/>
    </style:style>
    <style:style style:family="text" style:name="T17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2">
      <style:text-properties fo:font-size="12.0pt" style:font-name="휴먼명조" style:font-name-asian="휴먼명조" style:font-size-asian="12.0pt"/>
    </style:style>
    <style:style style:family="text" style:name="T17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4">
      <style:text-properties fo:font-size="12.0pt" style:font-name="휴먼명조" style:font-name-asian="휴먼명조" style:font-size-asian="12.0pt"/>
    </style:style>
    <style:style style:family="text" style:name="T17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6">
      <style:text-properties fo:font-size="12.0pt" style:font-name="휴먼명조" style:font-name-asian="휴먼명조" style:font-size-asian="12.0pt"/>
    </style:style>
    <style:style style:family="text" style:name="T17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8">
      <style:text-properties fo:font-size="12.0pt" style:font-name="휴먼명조" style:font-name-asian="휴먼명조" style:font-size-asian="12.0pt"/>
    </style:style>
    <style:style style:family="text" style:name="T17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0">
      <style:text-properties fo:font-size="12.0pt" style:font-name="휴먼명조" style:font-name-asian="휴먼명조" style:font-size-asian="12.0pt"/>
    </style:style>
    <style:style style:family="text" style:name="T17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2">
      <style:text-properties fo:font-size="12.0pt" style:font-name="휴먼명조" style:font-name-asian="휴먼명조" style:font-size-asian="12.0pt"/>
    </style:style>
    <style:style style:family="text" style:name="T17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4">
      <style:text-properties fo:font-size="12.0pt" style:font-name="휴먼명조" style:font-name-asian="휴먼명조" style:font-size-asian="12.0pt"/>
    </style:style>
    <style:style style:family="text" style:name="T17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6">
      <style:text-properties fo:font-size="12.0pt" style:font-name="휴먼명조" style:font-name-asian="휴먼명조" style:font-size-asian="12.0pt"/>
    </style:style>
    <style:style style:family="text" style:name="T17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68">
      <style:text-properties fo:font-size="12.0pt" style:font-name="휴먼명조" style:font-name-asian="휴먼명조" style:font-size-asian="12.0pt"/>
    </style:style>
    <style:style style:family="text" style:name="T17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0">
      <style:text-properties fo:font-size="12.0pt" style:font-name="휴먼명조" style:font-name-asian="휴먼명조" style:font-size-asian="12.0pt"/>
    </style:style>
    <style:style style:family="text" style:name="T17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2">
      <style:text-properties fo:font-size="12.0pt" style:font-name="휴먼명조" style:font-name-asian="휴먼명조" style:font-size-asian="12.0pt"/>
    </style:style>
    <style:style style:family="text" style:name="T17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4">
      <style:text-properties fo:font-size="12.0pt" style:font-name="휴먼명조" style:font-name-asian="휴먼명조" style:font-size-asian="12.0pt"/>
    </style:style>
    <style:style style:family="text" style:name="T17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6">
      <style:text-properties fo:font-size="12.0pt" style:font-name="휴먼명조" style:font-name-asian="휴먼명조" style:font-size-asian="12.0pt"/>
    </style:style>
    <style:style style:family="text" style:name="T17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8">
      <style:text-properties fo:font-size="12.0pt" style:font-name="휴먼명조" style:font-name-asian="휴먼명조" style:font-size-asian="12.0pt"/>
    </style:style>
    <style:style style:family="text" style:name="T17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0">
      <style:text-properties fo:font-size="12.0pt" style:font-name="휴먼명조" style:font-name-asian="휴먼명조" style:font-size-asian="12.0pt"/>
    </style:style>
    <style:style style:family="text" style:name="T17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2">
      <style:text-properties fo:font-size="12.0pt" style:font-name="휴먼명조" style:font-name-asian="휴먼명조" style:font-size-asian="12.0pt"/>
    </style:style>
    <style:style style:family="text" style:name="T17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4">
      <style:text-properties fo:font-size="12.0pt" style:font-name="휴먼명조" style:font-name-asian="휴먼명조" style:font-size-asian="12.0pt"/>
    </style:style>
    <style:style style:family="text" style:name="T17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6">
      <style:text-properties fo:font-size="12.0pt" style:font-name="휴먼명조" style:font-name-asian="휴먼명조" style:font-size-asian="12.0pt"/>
    </style:style>
    <style:style style:family="paragraph" style:name="P257" style:parent-style-name="15">
      <style:paragraph-properties fo:line-height="155%" style:snap-to-layout-grid="false"/>
    </style:style>
    <style:style style:family="paragraph" style:name="P258" style:parent-style-name="15">
      <style:paragraph-properties fo:line-height="155%" style:snap-to-layout-grid="false"/>
    </style:style>
    <style:style style:family="text" style:name="T17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88">
      <style:text-properties fo:font-size="12.0pt" style:font-name="휴먼명조" style:font-name-asian="휴먼명조" style:font-size-asian="12.0pt"/>
    </style:style>
    <style:style style:family="text" style:name="T17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0">
      <style:text-properties fo:font-size="12.0pt" style:font-name="휴먼명조" style:font-name-asian="휴먼명조" style:font-size-asian="12.0pt"/>
    </style:style>
    <style:style style:family="text" style:name="T17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2">
      <style:text-properties fo:font-size="12.0pt" style:font-name="휴먼명조" style:font-name-asian="휴먼명조" style:font-size-asian="12.0pt"/>
    </style:style>
    <style:style style:family="paragraph" style:name="P259" style:parent-style-name="15">
      <style:paragraph-properties fo:line-height="155%" style:snap-to-layout-grid="false"/>
    </style:style>
    <style:style style:family="paragraph" style:name="P260" style:parent-style-name="15">
      <style:paragraph-properties fo:line-height="155%" style:snap-to-layout-grid="false"/>
    </style:style>
    <style:style style:family="text" style:name="T17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4">
      <style:text-properties fo:font-size="12.0pt" style:font-name="휴먼명조" style:font-name-asian="휴먼명조" style:font-size-asian="12.0pt"/>
    </style:style>
    <style:style style:family="text" style:name="T17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6">
      <style:text-properties fo:font-size="12.0pt" style:font-name="휴먼명조" style:font-name-asian="휴먼명조" style:font-size-asian="12.0pt"/>
    </style:style>
    <style:style style:family="text" style:name="T17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8">
      <style:text-properties fo:font-size="12.0pt" style:font-name="휴먼명조" style:font-name-asian="휴먼명조" style:font-size-asian="12.0pt"/>
    </style:style>
    <style:style style:family="text" style:name="T17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0">
      <style:text-properties fo:font-size="12.0pt" style:font-name="휴먼명조" style:font-name-asian="휴먼명조" style:font-size-asian="12.0pt"/>
    </style:style>
    <style:style style:family="text" style:name="T18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2">
      <style:text-properties fo:font-size="12.0pt" style:font-name="휴먼명조" style:font-name-asian="휴먼명조" style:font-size-asian="12.0pt"/>
    </style:style>
    <style:style style:family="text" style:name="T18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4">
      <style:text-properties fo:font-size="12.0pt" style:font-name="휴먼명조" style:font-name-asian="휴먼명조" style:font-size-asian="12.0pt"/>
    </style:style>
    <style:style style:family="text" style:name="T18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6">
      <style:text-properties fo:font-size="12.0pt" style:font-name="휴먼명조" style:font-name-asian="휴먼명조" style:font-size-asian="12.0pt"/>
    </style:style>
    <style:style style:family="text" style:name="T18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08">
      <style:text-properties fo:font-size="12.0pt" style:font-name="휴먼명조" style:font-name-asian="휴먼명조" style:font-size-asian="12.0pt"/>
    </style:style>
    <style:style style:family="text" style:name="T18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0">
      <style:text-properties fo:font-size="12.0pt" style:font-name="휴먼명조" style:font-name-asian="휴먼명조" style:font-size-asian="12.0pt"/>
    </style:style>
    <style:style style:family="text" style:name="T18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2">
      <style:text-properties fo:font-size="12.0pt" style:font-name="휴먼명조" style:font-name-asian="휴먼명조" style:font-size-asian="12.0pt"/>
    </style:style>
    <style:style style:family="text" style:name="T18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4">
      <style:text-properties fo:font-size="12.0pt" style:font-name="휴먼명조" style:font-name-asian="휴먼명조" style:font-size-asian="12.0pt"/>
    </style:style>
    <style:style style:family="text" style:name="T18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6">
      <style:text-properties fo:font-size="12.0pt" style:font-name="휴먼명조" style:font-name-asian="휴먼명조" style:font-size-asian="12.0pt"/>
    </style:style>
    <style:style style:family="text" style:name="T18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8">
      <style:text-properties fo:font-size="12.0pt" style:font-name="바탕" style:font-name-asian="휴먼명조" style:font-size-asian="12.0pt"/>
    </style:style>
    <style:style style:family="text" style:name="T18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0">
      <style:text-properties fo:font-size="12.0pt" style:font-name="휴먼명조" style:font-name-asian="휴먼명조" style:font-size-asian="12.0pt"/>
    </style:style>
    <style:style style:family="text" style:name="T18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2">
      <style:text-properties fo:font-size="12.0pt" style:font-name="휴먼명조" style:font-name-asian="휴먼명조" style:font-size-asian="12.0pt"/>
    </style:style>
    <style:style style:family="text" style:name="T18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4">
      <style:text-properties fo:font-size="12.0pt" style:font-name="휴먼명조" style:font-name-asian="휴먼명조" style:font-size-asian="12.0pt"/>
    </style:style>
    <style:style style:family="text" style:name="T18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6">
      <style:text-properties fo:font-size="12.0pt" style:font-name="휴먼명조" style:font-name-asian="휴먼명조" style:font-size-asian="12.0pt"/>
    </style:style>
    <style:style style:family="text" style:name="T18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28">
      <style:text-properties fo:font-size="12.0pt" style:font-name="휴먼명조" style:font-name-asian="휴먼명조" style:font-size-asian="12.0pt"/>
    </style:style>
    <style:style style:family="text" style:name="T18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0">
      <style:text-properties fo:font-size="12.0pt" style:font-name="휴먼명조" style:font-name-asian="휴먼명조" style:font-size-asian="12.0pt"/>
    </style:style>
    <style:style style:family="text" style:name="T18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2">
      <style:text-properties fo:font-size="12.0pt" style:font-name="휴먼명조" style:font-name-asian="휴먼명조" style:font-size-asian="12.0pt"/>
    </style:style>
    <style:style style:family="text" style:name="T18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4">
      <style:text-properties fo:font-size="12.0pt" style:font-name="휴먼명조" style:font-name-asian="휴먼명조" style:font-size-asian="12.0pt"/>
    </style:style>
    <style:style style:family="text" style:name="T18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6">
      <style:text-properties fo:font-size="12.0pt" style:font-name="휴먼명조" style:font-name-asian="휴먼명조" style:font-size-asian="12.0pt"/>
    </style:style>
    <style:style style:family="text" style:name="T18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8">
      <style:text-properties fo:font-size="12.0pt" style:font-name="휴먼명조" style:font-name-asian="휴먼명조" style:font-size-asian="12.0pt"/>
    </style:style>
    <style:style style:family="text" style:name="T18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0">
      <style:text-properties fo:font-size="12.0pt" style:font-name="휴먼명조" style:font-name-asian="휴먼명조" style:font-size-asian="12.0pt"/>
    </style:style>
    <style:style style:family="text" style:name="T18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2">
      <style:text-properties fo:font-size="12.0pt" style:font-name="휴먼명조" style:font-name-asian="휴먼명조" style:font-size-asian="12.0pt"/>
    </style:style>
    <style:style style:family="text" style:name="T18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4">
      <style:text-properties fo:font-size="12.0pt" style:font-name="휴먼명조" style:font-name-asian="휴먼명조" style:font-size-asian="12.0pt"/>
    </style:style>
    <style:style style:family="text" style:name="T18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6">
      <style:text-properties fo:font-size="12.0pt" style:font-name="휴먼명조" style:font-name-asian="휴먼명조" style:font-size-asian="12.0pt"/>
    </style:style>
    <style:style style:family="text" style:name="T18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48">
      <style:text-properties fo:font-size="12.0pt" style:font-name="휴먼명조" style:font-name-asian="휴먼명조" style:font-size-asian="12.0pt"/>
    </style:style>
    <style:style style:family="paragraph" style:name="P261" style:parent-style-name="15">
      <style:paragraph-properties fo:line-height="155%" style:snap-to-layout-grid="false"/>
    </style:style>
    <style:style style:family="paragraph" style:name="P262" style:parent-style-name="15">
      <style:paragraph-properties fo:line-height="155%" style:snap-to-layout-grid="false"/>
    </style:style>
    <style:style style:family="text" style:name="T18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0">
      <style:text-properties fo:font-size="12.0pt" style:font-name="휴먼명조" style:font-name-asian="휴먼명조" style:font-size-asian="12.0pt"/>
    </style:style>
    <style:style style:family="text" style:name="T18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2">
      <style:text-properties fo:font-size="12.0pt" style:font-name="휴먼명조" style:font-name-asian="휴먼명조" style:font-size-asian="12.0pt"/>
    </style:style>
    <style:style style:family="text" style:name="T18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4">
      <style:text-properties fo:font-size="12.0pt" style:font-name="휴먼명조" style:font-name-asian="휴먼명조" style:font-size-asian="12.0pt"/>
    </style:style>
    <style:style style:family="text" style:name="T18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6">
      <style:text-properties fo:font-size="12.0pt" style:font-name="휴먼명조" style:font-name-asian="휴먼명조" style:font-size-asian="12.0pt"/>
    </style:style>
    <style:style style:family="text" style:name="T18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8">
      <style:text-properties fo:font-size="12.0pt" style:font-name="휴먼명조" style:font-name-asian="휴먼명조" style:font-size-asian="12.0pt"/>
    </style:style>
    <style:style style:family="text" style:name="T18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0">
      <style:text-properties fo:font-size="12.0pt" style:font-name="휴먼명조" style:font-name-asian="휴먼명조" style:font-size-asian="12.0pt"/>
    </style:style>
    <style:style style:family="paragraph" style:name="P263" style:parent-style-name="15">
      <style:paragraph-properties fo:line-height="155%" style:snap-to-layout-grid="false"/>
    </style:style>
    <style:style style:family="paragraph" style:name="P264" style:parent-style-name="15">
      <style:paragraph-properties fo:line-height="155%" style:snap-to-layout-grid="false"/>
    </style:style>
    <style:style style:family="text" style:name="T18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2">
      <style:text-properties fo:font-size="12.0pt" style:font-name="휴먼명조" style:font-name-asian="휴먼명조" style:font-size-asian="12.0pt"/>
    </style:style>
    <style:style style:family="text" style:name="T18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4">
      <style:text-properties fo:font-size="12.0pt" style:font-name="휴먼명조" style:font-name-asian="휴먼명조" style:font-size-asian="12.0pt"/>
    </style:style>
    <style:style style:family="text" style:name="T18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6">
      <style:text-properties fo:font-size="12.0pt" style:font-name="휴먼명조" style:font-name-asian="휴먼명조" style:font-size-asian="12.0pt"/>
    </style:style>
    <style:style style:family="text" style:name="T18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68">
      <style:text-properties fo:font-size="12.0pt" style:font-name="휴먼명조" style:font-name-asian="휴먼명조" style:font-size-asian="12.0pt"/>
    </style:style>
    <style:style style:family="text" style:name="T18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0">
      <style:text-properties fo:font-size="12.0pt" style:font-name="휴먼명조" style:font-name-asian="휴먼명조" style:font-size-asian="12.0pt"/>
    </style:style>
    <style:style style:family="paragraph" style:name="P265" style:parent-style-name="15">
      <style:paragraph-properties fo:line-height="155%" style:snap-to-layout-grid="false"/>
    </style:style>
    <style:style style:family="paragraph" style:name="P266" style:parent-style-name="15">
      <style:paragraph-properties fo:line-height="155%" style:snap-to-layout-grid="false"/>
    </style:style>
    <style:style style:family="text" style:name="T18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2">
      <style:text-properties fo:font-size="12.0pt" style:font-name="휴먼명조" style:font-name-asian="휴먼명조" style:font-size-asian="12.0pt"/>
    </style:style>
    <style:style style:family="text" style:name="T18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4">
      <style:text-properties fo:font-size="12.0pt" style:font-name="휴먼명조" style:font-name-asian="휴먼명조" style:font-size-asian="12.0pt"/>
    </style:style>
    <style:style style:family="text" style:name="T1875">
      <style:text-properties fo:font-size="12.0pt" style:font-name="바탕" style:font-name-asian="휴먼명조" style:font-size-asian="12.0pt"/>
    </style:style>
    <style:style style:family="text" style:name="T1876">
      <style:text-properties fo:font-size="12.0pt" style:font-name="휴먼명조" style:font-name-asian="휴먼명조" style:font-size-asian="12.0pt"/>
    </style:style>
    <style:style style:family="text" style:name="T18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8">
      <style:text-properties fo:font-size="12.0pt" style:font-name="휴먼명조" style:font-name-asian="휴먼명조" style:font-size-asian="12.0pt"/>
    </style:style>
    <style:style style:family="text" style:name="T18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80">
      <style:text-properties fo:font-size="12.0pt" style:font-name="휴먼명조" style:font-name-asian="휴먼명조" style:font-size-asian="12.0pt"/>
    </style:style>
    <style:style style:family="text" style:name="T18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82">
      <style:text-properties fo:font-size="12.0pt" style:font-name="휴먼명조" style:font-name-asian="휴먼명조" style:font-size-asian="12.0pt"/>
    </style:style>
    <style:style style:family="text" style:name="T18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84">
      <style:text-properties fo:font-size="12.0pt" style:font-name="휴먼명조" style:font-name-asian="휴먼명조" style:font-size-asian="12.0pt"/>
    </style:style>
    <style:style style:family="text" style:name="T18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86">
      <style:text-properties fo:font-size="12.0pt" style:font-name="휴먼명조" style:font-name-asian="휴먼명조" style:font-size-asian="12.0pt"/>
    </style:style>
    <style:style style:family="text" style:name="T18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88">
      <style:text-properties fo:font-size="12.0pt" style:font-name="휴먼명조" style:font-name-asian="휴먼명조" style:font-size-asian="12.0pt"/>
    </style:style>
    <style:style style:family="paragraph" style:name="P267" style:parent-style-name="15">
      <style:paragraph-properties fo:line-height="155%" style:snap-to-layout-grid="false"/>
    </style:style>
    <style:style style:family="paragraph" style:name="P268" style:parent-style-name="15">
      <style:paragraph-properties fo:line-height="155%" style:snap-to-layout-grid="false"/>
    </style:style>
    <style:style style:family="text" style:name="T18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0">
      <style:text-properties fo:font-size="12.0pt" style:font-name="휴먼명조" style:font-name-asian="휴먼명조" style:font-size-asian="12.0pt"/>
    </style:style>
    <style:style style:family="text" style:name="T18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2">
      <style:text-properties fo:font-size="12.0pt" style:font-name="휴먼명조" style:font-name-asian="휴먼명조" style:font-size-asian="12.0pt"/>
    </style:style>
    <style:style style:family="text" style:name="T18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4">
      <style:text-properties fo:font-size="12.0pt" style:font-name="휴먼명조" style:font-name-asian="휴먼명조" style:font-size-asian="12.0pt"/>
    </style:style>
    <style:style style:family="text" style:name="T18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6">
      <style:text-properties fo:font-size="12.0pt" style:font-name="휴먼명조" style:font-name-asian="휴먼명조" style:font-size-asian="12.0pt"/>
    </style:style>
    <style:style style:family="paragraph" style:name="P269" style:parent-style-name="15">
      <style:paragraph-properties fo:line-height="155%" style:snap-to-layout-grid="false"/>
    </style:style>
    <style:style style:family="paragraph" style:name="P270" style:parent-style-name="15">
      <style:paragraph-properties fo:line-height="155%" style:snap-to-layout-grid="false"/>
    </style:style>
    <style:style style:family="text" style:name="T18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8">
      <style:text-properties fo:font-size="12.0pt" style:font-name="휴먼명조" style:font-name-asian="휴먼명조" style:font-size-asian="12.0pt"/>
    </style:style>
    <style:style style:family="text" style:name="T18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00">
      <style:text-properties fo:font-size="12.0pt" style:font-name="휴먼명조" style:font-name-asian="휴먼명조" style:font-size-asian="12.0pt"/>
    </style:style>
    <style:style style:family="text" style:name="T19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02">
      <style:text-properties fo:font-size="12.0pt" style:font-name="휴먼명조" style:font-name-asian="휴먼명조" style:font-size-asian="12.0pt"/>
    </style:style>
    <style:style style:family="text" style:name="T19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04">
      <style:text-properties fo:font-size="12.0pt" style:font-name="휴먼명조" style:font-name-asian="휴먼명조" style:font-size-asian="12.0pt"/>
    </style:style>
    <style:style style:family="text" style:name="T19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06">
      <style:text-properties fo:font-size="12.0pt" style:font-name="휴먼명조" style:font-name-asian="휴먼명조" style:font-size-asian="12.0pt"/>
    </style:style>
    <style:style style:family="text" style:name="T19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08">
      <style:text-properties fo:font-size="12.0pt" style:font-name="휴먼명조" style:font-name-asian="휴먼명조" style:font-size-asian="12.0pt"/>
    </style:style>
    <style:style style:family="paragraph" style:name="P271" style:parent-style-name="15">
      <style:paragraph-properties fo:line-height="155%" style:snap-to-layout-grid="false"/>
    </style:style>
    <style:style style:family="paragraph" style:name="P272" style:parent-style-name="15">
      <style:paragraph-properties fo:line-height="155%" style:snap-to-layout-grid="false"/>
    </style:style>
    <style:style style:family="text" style:name="T19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10">
      <style:text-properties fo:font-size="12.0pt" style:font-name="휴먼명조" style:font-name-asian="휴먼명조" style:font-size-asian="12.0pt"/>
    </style:style>
    <style:style style:family="paragraph" style:name="P273" style:parent-style-name="15">
      <style:paragraph-properties fo:line-height="155%" style:snap-to-layout-grid="false"/>
    </style:style>
    <style:style style:family="paragraph" style:name="P274" style:parent-style-name="15">
      <style:paragraph-properties fo:line-height="155%" style:snap-to-layout-grid="false"/>
    </style:style>
    <style:style style:family="text" style:name="T19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12">
      <style:text-properties fo:font-size="12.0pt" style:font-name="휴먼명조" style:font-name-asian="휴먼명조" style:font-size-asian="12.0pt"/>
    </style:style>
    <style:style style:family="text" style:name="T19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14">
      <style:text-properties fo:font-size="12.0pt" style:font-name="휴먼명조" style:font-name-asian="휴먼명조" style:font-size-asian="12.0pt"/>
    </style:style>
    <style:style style:family="text" style:name="T19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16">
      <style:text-properties fo:font-size="12.0pt" style:font-name="휴먼명조" style:font-name-asian="휴먼명조" style:font-size-asian="12.0pt"/>
    </style:style>
    <style:style style:family="text" style:name="T19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18">
      <style:text-properties fo:font-size="12.0pt" style:font-name="휴먼명조" style:font-name-asian="휴먼명조" style:font-size-asian="12.0pt"/>
    </style:style>
    <style:style style:family="text" style:name="T19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20">
      <style:text-properties fo:font-size="12.0pt" style:font-name="휴먼명조" style:font-name-asian="휴먼명조" style:font-size-asian="12.0pt"/>
    </style:style>
    <style:style style:family="paragraph" style:name="P275" style:parent-style-name="15">
      <style:paragraph-properties fo:line-height="155%" style:snap-to-layout-grid="false"/>
    </style:style>
    <style:style style:family="paragraph" style:name="P276" style:parent-style-name="15">
      <style:paragraph-properties fo:line-height="155%" style:snap-to-layout-grid="false"/>
    </style:style>
    <style:style style:family="text" style:name="T19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22">
      <style:text-properties fo:font-size="12.0pt" style:font-name="휴먼명조" style:font-name-asian="휴먼명조" style:font-size-asian="12.0pt"/>
    </style:style>
    <style:style style:family="text" style:name="T19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24">
      <style:text-properties fo:font-size="12.0pt" style:font-name="휴먼명조" style:font-name-asian="휴먼명조" style:font-size-asian="12.0pt"/>
    </style:style>
    <style:style style:family="text" style:name="T19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26">
      <style:text-properties fo:font-size="12.0pt" style:font-name="휴먼명조" style:font-name-asian="휴먼명조" style:font-size-asian="12.0pt"/>
    </style:style>
    <style:style style:family="text" style:name="T19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28">
      <style:text-properties fo:font-size="12.0pt" style:font-name="휴먼명조" style:font-name-asian="휴먼명조" style:font-size-asian="12.0pt"/>
    </style:style>
    <style:style style:family="text" style:name="T19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30">
      <style:text-properties fo:font-size="12.0pt" style:font-name="휴먼명조" style:font-name-asian="휴먼명조" style:font-size-asian="12.0pt"/>
    </style:style>
    <style:style style:family="text" style:name="T19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32">
      <style:text-properties fo:font-size="12.0pt" style:font-name="휴먼명조" style:font-name-asian="휴먼명조" style:font-size-asian="12.0pt"/>
    </style:style>
    <style:style style:family="text" style:name="T19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34">
      <style:text-properties fo:font-size="12.0pt" style:font-name="휴먼명조" style:font-name-asian="휴먼명조" style:font-size-asian="12.0pt"/>
    </style:style>
    <style:style style:family="text" style:name="T19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36">
      <style:text-properties fo:font-size="12.0pt" style:font-name="휴먼명조" style:font-name-asian="휴먼명조" style:font-size-asian="12.0pt"/>
    </style:style>
    <style:style style:family="paragraph" style:name="P277" style:parent-style-name="7">
      <style:paragraph-properties fo:line-height="155%" style:snap-to-layout-grid="false"/>
    </style:style>
    <style:style style:family="paragraph" style:name="P278" style:parent-style-name="7">
      <style:paragraph-properties fo:line-height="155%" style:snap-to-layout-grid="false"/>
    </style:style>
    <style:style style:family="paragraph" style:name="P279" style:parent-style-name="7">
      <style:paragraph-properties fo:line-height="155%" style:snap-to-layout-grid="false"/>
    </style:style>
    <style:style style:family="text" style:name="T1937">
      <style:text-properties fo:font-size="12.0pt" fo:font-weight="bold" style:font-name="휴먼명조" style:font-name-asian="휴먼명조" style:font-size-asian="12.0pt" style:font-weight-asian="bold"/>
    </style:style>
    <style:style style:family="text" style:name="T1938">
      <style:text-properties fo:font-size="12.0pt" fo:font-weight="bold" style:font-name="휴먼명조" style:font-name-asian="휴먼명조" style:font-size-asian="12.0pt" style:font-weight-asian="bold"/>
    </style:style>
    <style:style style:family="text" style:name="T1939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0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1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2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3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4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5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6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7">
      <style:text-properties fo:font-size="12.0pt" fo:font-weight="bold" style:font-name="휴먼명조" style:font-name-asian="휴먼명조" style:font-size-asian="12.0pt" style:font-weight-asian="bold"/>
    </style:style>
    <style:style style:family="text" style:name="T1948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280" style:parent-style-name="7">
      <style:paragraph-properties fo:line-height="155%" style:snap-to-layout-grid="false"/>
    </style:style>
    <style:style style:family="text" style:name="T1949">
      <style:text-properties fo:font-size="12.0pt" fo:font-weight="bold" style:font-name="휴먼명조" style:font-name-asian="휴먼명조" style:font-size-asian="12.0pt" style:font-weight-asian="bold"/>
    </style:style>
    <style:style style:family="text" style:name="T1950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1951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1952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1953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paragraph" style:name="P281" style:parent-style-name="7">
      <style:paragraph-properties fo:line-height="155%" style:snap-to-layout-grid="false"/>
    </style:style>
    <style:style style:family="text" style:name="T1954">
      <style:text-properties fo:font-size="12.0pt" style:font-name="휴먼명조" style:font-name-asian="휴먼명조" style:font-size-asian="12.0pt"/>
    </style:style>
    <style:style style:family="text" style:name="T1955">
      <style:text-properties fo:font-size="12.0pt" style:font-name="휴먼명조" style:font-name-asian="휴먼명조" style:font-size-asian="12.0pt"/>
    </style:style>
    <style:style style:family="text" style:name="T1956">
      <style:text-properties fo:font-size="12.0pt" style:font-name="휴먼명조" style:font-name-asian="휴먼명조" style:font-size-asian="12.0pt"/>
    </style:style>
    <style:style style:family="text" style:name="T1957">
      <style:text-properties fo:font-size="12.0pt" style:font-name="휴먼명조" style:font-name-asian="휴먼명조" style:font-size-asian="12.0pt"/>
    </style:style>
    <style:style style:family="text" style:name="T1958">
      <style:text-properties fo:font-size="12.0pt" style:font-name="휴먼명조" style:font-name-asian="휴먼명조" style:font-size-asian="12.0pt"/>
    </style:style>
    <style:style style:family="paragraph" style:name="P282" style:parent-style-name="7">
      <style:paragraph-properties fo:line-height="155%" style:snap-to-layout-grid="false"/>
    </style:style>
    <style:style style:family="text" style:name="T1959">
      <style:text-properties fo:font-size="12.0pt" style:font-name="휴먼명조" style:font-name-asian="휴먼명조" style:font-size-asian="12.0pt"/>
    </style:style>
    <style:style style:family="text" style:name="T1960">
      <style:text-properties fo:font-size="12.0pt" style:font-name="휴먼명조" style:font-name-asian="휴먼명조" style:font-size-asian="12.0pt"/>
    </style:style>
    <style:style style:family="text" style:name="T1961">
      <style:text-properties fo:font-size="12.0pt" style:font-name="휴먼명조" style:font-name-asian="휴먼명조" style:font-size-asian="12.0pt"/>
    </style:style>
    <style:style style:family="text" style:name="T1962">
      <style:text-properties fo:font-size="12.0pt" style:font-name="휴먼명조" style:font-name-asian="휴먼명조" style:font-size-asian="12.0pt"/>
    </style:style>
    <style:style style:family="text" style:name="T1963">
      <style:text-properties fo:font-size="12.0pt" style:font-name="휴먼명조" style:font-name-asian="휴먼명조" style:font-size-asian="12.0pt"/>
    </style:style>
    <style:style style:family="text" style:name="T1964">
      <style:text-properties fo:font-size="12.0pt" style:font-name="휴먼명조" style:font-name-asian="휴먼명조" style:font-size-asian="12.0pt"/>
    </style:style>
    <style:style style:family="text" style:name="T1965">
      <style:text-properties fo:font-size="12.0pt" style:font-name="휴먼명조" style:font-name-asian="휴먼명조" style:font-size-asian="12.0pt"/>
    </style:style>
    <style:style style:family="text" style:name="T1966">
      <style:text-properties fo:font-size="12.0pt" style:font-name="휴먼명조" style:font-name-asian="휴먼명조" style:font-size-asian="12.0pt"/>
    </style:style>
    <style:style style:family="paragraph" style:name="P283" style:parent-style-name="7">
      <style:paragraph-properties fo:line-height="155%" style:snap-to-layout-grid="false"/>
    </style:style>
    <style:style style:family="table" style:name="T5">
      <style:table-properties style:width="0.000cm" table:border-model="collapsing"/>
    </style:style>
    <style:style style:family="graphic" style:name="fr9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5.C72">
      <style:table-column-properties style:column-width="16.801cm"/>
    </style:style>
    <style:style style:family="paragraph" style:name="P284" style:parent-style-name="0">
      <style:paragraph-properties style:snap-to-layout-grid="false"/>
    </style:style>
    <style:style style:family="paragraph" style:name="P285" style:parent-style-name="0">
      <style:paragraph-properties style:snap-to-layout-grid="false"/>
    </style:style>
    <style:style style:family="text" style:name="T1967">
      <style:text-properties style:font-name="바탕" style:font-name-asian="한양신명조"/>
    </style:style>
    <style:style style:family="text" style:name="T1968">
      <style:text-properties style:font-name="바탕" style:font-name-asian="한양신명조"/>
    </style:style>
    <style:style style:family="paragraph" style:name="P286" style:parent-style-name="0">
      <style:paragraph-properties style:snap-to-layout-grid="false"/>
    </style:style>
    <style:style style:family="text" style:name="T1969">
      <style:text-properties style:font-name="바탕" style:font-name-asian="한양신명조"/>
    </style:style>
    <style:style style:family="text" style:name="T1970">
      <style:text-properties style:font-name="바탕" style:font-name-asian="한양신명조"/>
    </style:style>
    <style:style style:family="text" style:name="T1971">
      <style:text-properties style:font-name="바탕" style:font-name-asian="한양신명조"/>
    </style:style>
    <style:style style:family="text" style:name="T1972">
      <style:text-properties style:font-name="바탕" style:font-name-asian="한양신명조"/>
    </style:style>
    <style:style style:family="text" style:name="T1973">
      <style:text-properties style:font-name="바탕" style:font-name-asian="한양신명조"/>
    </style:style>
    <style:style style:family="text" style:name="T1974">
      <style:text-properties style:font-name="바탕" style:font-name-asian="한양신명조"/>
    </style:style>
    <style:style style:family="text" style:name="T1975">
      <style:text-properties style:font-name="바탕" style:font-name-asian="한양신명조"/>
    </style:style>
    <style:style style:family="text" style:name="T1976">
      <style:text-properties style:font-name="바탕" style:font-name-asian="한양신명조"/>
    </style:style>
    <style:style style:family="text" style:name="T1977">
      <style:text-properties style:font-name="바탕" style:font-name-asian="한양신명조"/>
    </style:style>
    <style:style style:family="text" style:name="T1978">
      <style:text-properties style:font-name="바탕" style:font-name-asian="한양신명조"/>
    </style:style>
    <style:style style:family="paragraph" style:name="P287" style:parent-style-name="0">
      <style:paragraph-properties style:snap-to-layout-grid="false"/>
    </style:style>
    <style:style style:family="paragraph" style:name="P288" style:parent-style-name="0">
      <style:paragraph-properties style:snap-to-layout-grid="false"/>
    </style:style>
    <style:style style:family="text" style:name="T1979">
      <style:text-properties style:font-name="바탕" style:font-name-asian="한양신명조"/>
    </style:style>
    <style:style style:family="text" style:name="T1980">
      <style:text-properties style:font-name="바탕" style:font-name-asian="한양신명조"/>
    </style:style>
    <style:style style:family="text" style:name="T1981">
      <style:text-properties style:font-name="바탕" style:font-name-asian="한양신명조"/>
    </style:style>
    <style:style style:family="text" style:name="T1982">
      <style:text-properties style:font-name="바탕" style:font-name-asian="한양신명조"/>
    </style:style>
    <style:style style:family="text" style:name="T1983">
      <style:text-properties style:font-name="바탕" style:font-name-asian="한양신명조"/>
    </style:style>
    <style:style style:family="text" style:name="T1984">
      <style:text-properties style:font-name="바탕" style:font-name-asian="한양신명조"/>
    </style:style>
    <style:style style:family="text" style:name="T1985">
      <style:text-properties style:font-name="바탕" style:font-name-asian="한양신명조"/>
    </style:style>
    <style:style style:family="text" style:name="T1986">
      <style:text-properties style:font-name="바탕" style:font-name-asian="한양신명조"/>
    </style:style>
    <style:style style:family="text" style:name="T1987">
      <style:text-properties style:font-name="바탕" style:font-name-asian="한양신명조"/>
    </style:style>
    <style:style style:family="text" style:name="T1988">
      <style:text-properties style:font-name="바탕" style:font-name-asian="한양신명조"/>
    </style:style>
    <style:style style:family="text" style:name="T1989">
      <style:text-properties style:font-name="바탕" style:font-name-asian="한양신명조"/>
    </style:style>
    <style:style style:family="text" style:name="T1990">
      <style:text-properties style:font-name="바탕" style:font-name-asian="한양신명조"/>
    </style:style>
    <style:style style:family="text" style:name="T1991">
      <style:text-properties style:font-name="바탕" style:font-name-asian="한양신명조"/>
    </style:style>
    <style:style style:family="paragraph" style:name="P289" style:parent-style-name="0">
      <style:paragraph-properties style:snap-to-layout-grid="false"/>
    </style:style>
    <style:style style:family="paragraph" style:name="P290" style:parent-style-name="0">
      <style:paragraph-properties style:snap-to-layout-grid="false"/>
    </style:style>
    <style:style style:family="text" style:name="T1992">
      <style:text-properties style:font-name="바탕" style:font-name-asian="한양신명조"/>
    </style:style>
    <style:style style:family="text" style:name="T1993">
      <style:text-properties style:font-name="바탕" style:font-name-asian="한양신명조"/>
    </style:style>
    <style:style style:family="text" style:name="T1994">
      <style:text-properties style:font-name="바탕" style:font-name-asian="한양신명조"/>
    </style:style>
    <style:style style:family="text" style:name="T1995">
      <style:text-properties style:font-name="바탕" style:font-name-asian="한양신명조"/>
    </style:style>
    <style:style style:family="text" style:name="T1996">
      <style:text-properties style:font-name="바탕" style:font-name-asian="한양신명조"/>
    </style:style>
    <style:style style:family="text" style:name="T1997">
      <style:text-properties style:font-name="바탕" style:font-name-asian="한양신명조"/>
    </style:style>
    <style:style style:family="text" style:name="T1998">
      <style:text-properties style:font-name="바탕" style:font-name-asian="한양신명조"/>
    </style:style>
    <style:style style:family="text" style:name="T1999">
      <style:text-properties style:font-name="바탕" style:font-name-asian="한양신명조"/>
    </style:style>
    <style:style style:family="text" style:name="T2000">
      <style:text-properties style:font-name="바탕" style:font-name-asian="한양신명조"/>
    </style:style>
    <style:style style:family="text" style:name="T2001">
      <style:text-properties style:font-name="바탕" style:font-name-asian="한양신명조"/>
    </style:style>
    <style:style style:family="text" style:name="T2002">
      <style:text-properties style:font-name="바탕" style:font-name-asian="한양신명조"/>
    </style:style>
    <style:style style:family="paragraph" style:name="P291" style:parent-style-name="0">
      <style:paragraph-properties style:snap-to-layout-grid="false"/>
    </style:style>
    <style:style style:family="paragraph" style:name="P292" style:parent-style-name="0">
      <style:paragraph-properties style:snap-to-layout-grid="false"/>
    </style:style>
    <style:style style:family="graphic" style:name="fr10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10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293" style:parent-style-name="0">
      <style:paragraph-properties style:snap-to-layout-grid="false"/>
    </style:style>
    <style:style style:family="paragraph" style:name="P294" style:parent-style-name="0">
      <style:paragraph-properties style:snap-to-layout-grid="false"/>
    </style:style>
    <style:style style:family="text" style:name="T2003">
      <style:text-properties style:font-name="바탕" style:font-name-asian="한양신명조"/>
    </style:style>
    <style:style style:family="text" style:name="T2004">
      <style:text-properties style:font-name="바탕" style:font-name-asian="한양신명조"/>
    </style:style>
    <style:style style:family="text" style:name="T2005">
      <style:text-properties style:font-name="바탕" style:font-name-asian="한양신명조"/>
    </style:style>
    <style:style style:family="text" style:name="T2006">
      <style:text-properties style:font-name="바탕" style:font-name-asian="한양신명조"/>
    </style:style>
    <style:style style:family="text" style:name="T2007">
      <style:text-properties style:font-name="바탕" style:font-name-asian="한양신명조"/>
    </style:style>
    <style:style style:family="text" style:name="T2008">
      <style:text-properties style:font-name="바탕" style:font-name-asian="한양신명조"/>
    </style:style>
    <style:style style:family="text" style:name="T2009">
      <style:text-properties style:font-name="바탕" style:font-name-asian="한양신명조"/>
    </style:style>
    <style:style style:family="text" style:name="T2010">
      <style:text-properties style:font-name="바탕" style:font-name-asian="한양신명조"/>
    </style:style>
    <style:style style:family="text" style:name="T2011">
      <style:text-properties style:font-name="바탕" style:font-name-asian="한양신명조"/>
    </style:style>
    <style:style style:family="text" style:name="T2012">
      <style:text-properties style:font-name="바탕" style:font-name-asian="한양신명조"/>
    </style:style>
    <style:style style:family="text" style:name="T2013">
      <style:text-properties style:font-name="바탕" style:font-name-asian="한양신명조"/>
    </style:style>
    <style:style style:family="text" style:name="T2014">
      <style:text-properties style:font-name="바탕" style:font-name-asian="한양신명조"/>
    </style:style>
    <style:style style:family="text" style:name="T2015">
      <style:text-properties style:font-name="바탕" style:font-name-asian="한양신명조"/>
    </style:style>
    <style:style style:family="text" style:name="T2016">
      <style:text-properties style:font-name="바탕" style:font-name-asian="한양신명조"/>
    </style:style>
    <style:style style:family="text" style:name="T2017">
      <style:text-properties style:font-name="바탕" style:font-name-asian="한양신명조"/>
    </style:style>
    <style:style style:family="text" style:name="T2018">
      <style:text-properties style:font-name="바탕" style:font-name-asian="한양신명조"/>
    </style:style>
    <style:style style:family="text" style:name="T2019">
      <style:text-properties style:font-name="바탕" style:font-name-asian="한양신명조"/>
    </style:style>
    <style:style style:family="text" style:name="T2020">
      <style:text-properties style:font-name="바탕" style:font-name-asian="한양신명조"/>
    </style:style>
    <style:style style:family="text" style:name="T2021">
      <style:text-properties style:font-name="바탕" style:font-name-asian="한양신명조"/>
    </style:style>
    <style:style style:family="text" style:name="T2022">
      <style:text-properties style:font-name="바탕" style:font-name-asian="한양신명조"/>
    </style:style>
    <style:style style:family="text" style:name="T2023">
      <style:text-properties style:font-name="바탕" style:font-name-asian="한양신명조"/>
    </style:style>
    <style:style style:family="text" style:name="T2024">
      <style:text-properties style:font-name="바탕" style:font-name-asian="한양신명조"/>
    </style:style>
    <style:style style:family="text" style:name="T2025">
      <style:text-properties style:font-name="바탕" style:font-name-asian="한양신명조"/>
    </style:style>
    <style:style style:family="text" style:name="T2026">
      <style:text-properties style:font-name="바탕" style:font-name-asian="한양신명조"/>
    </style:style>
    <style:style style:family="text" style:name="T2027">
      <style:text-properties style:font-name="바탕" style:font-name-asian="한양신명조"/>
    </style:style>
    <style:style style:family="text" style:name="T2028">
      <style:text-properties style:font-name="바탕" style:font-name-asian="한양신명조"/>
    </style:style>
    <style:style style:family="text" style:name="T2029">
      <style:text-properties style:font-name="바탕" style:font-name-asian="한양신명조"/>
    </style:style>
    <style:style style:family="text" style:name="T2030">
      <style:text-properties style:font-name="바탕" style:font-name-asian="한양신명조"/>
    </style:style>
    <style:style style:family="text" style:name="T2031">
      <style:text-properties style:font-name="바탕" style:font-name-asian="한양신명조"/>
    </style:style>
    <style:style style:family="text" style:name="T2032">
      <style:text-properties style:font-name="바탕" style:font-name-asian="한양신명조"/>
    </style:style>
    <style:style style:family="text" style:name="T2033">
      <style:text-properties style:font-name="바탕" style:font-name-asian="한양신명조"/>
    </style:style>
    <style:style style:family="text" style:name="T2034">
      <style:text-properties style:font-name="바탕" style:font-name-asian="한양신명조"/>
    </style:style>
    <style:style style:family="text" style:name="T2035">
      <style:text-properties style:font-name="바탕" style:font-name-asian="한양신명조"/>
    </style:style>
    <style:style style:family="text" style:name="T2036">
      <style:text-properties style:font-name="바탕" style:font-name-asian="한양신명조"/>
    </style:style>
    <style:style style:family="text" style:name="T2037">
      <style:text-properties style:font-name="바탕" style:font-name-asian="한양신명조"/>
    </style:style>
    <style:style style:family="text" style:name="T2038">
      <style:text-properties style:font-name="바탕" style:font-name-asian="한양신명조"/>
    </style:style>
    <style:style style:family="text" style:name="T2039">
      <style:text-properties style:font-name="바탕" style:font-name-asian="한양신명조"/>
    </style:style>
    <style:style style:family="text" style:name="T2040">
      <style:text-properties style:font-name="바탕" style:font-name-asian="한양신명조"/>
    </style:style>
    <style:style style:family="text" style:name="T2041">
      <style:text-properties style:font-name="바탕" style:font-name-asian="한양신명조"/>
    </style:style>
    <style:style style:family="text" style:name="T2042">
      <style:text-properties style:font-name="바탕" style:font-name-asian="한양신명조"/>
    </style:style>
    <style:style style:family="paragraph" style:name="P295" style:parent-style-name="0">
      <style:paragraph-properties style:snap-to-layout-grid="false"/>
    </style:style>
    <style:style style:family="paragraph" style:name="P296" style:parent-style-name="0">
      <style:paragraph-properties style:snap-to-layout-grid="false"/>
    </style:style>
    <style:style style:family="text" style:name="T2043">
      <style:text-properties style:font-name="바탕" style:font-name-asian="한양신명조"/>
    </style:style>
    <style:style style:family="text" style:name="T2044">
      <style:text-properties style:font-name="바탕" style:font-name-asian="한양신명조"/>
    </style:style>
    <style:style style:family="text" style:name="T2045">
      <style:text-properties style:font-name="바탕" style:font-name-asian="한양신명조"/>
    </style:style>
    <style:style style:family="text" style:name="T2046">
      <style:text-properties style:font-name="바탕" style:font-name-asian="한양신명조"/>
    </style:style>
    <style:style style:family="text" style:name="T2047">
      <style:text-properties style:font-name="바탕" style:font-name-asian="한양신명조"/>
    </style:style>
    <style:style style:family="text" style:name="T2048">
      <style:text-properties style:font-name="바탕" style:font-name-asian="한양신명조"/>
    </style:style>
    <style:style style:family="text" style:name="T2049">
      <style:text-properties style:font-name="바탕" style:font-name-asian="한양신명조"/>
    </style:style>
    <style:style style:family="text" style:name="T2050">
      <style:text-properties style:font-name="바탕" style:font-name-asian="한양신명조"/>
    </style:style>
    <style:style style:family="text" style:name="T2051">
      <style:text-properties style:font-name="바탕" style:font-name-asian="한양신명조"/>
    </style:style>
    <style:style style:family="text" style:name="T2052">
      <style:text-properties style:font-name="바탕" style:font-name-asian="한양신명조"/>
    </style:style>
    <style:style style:family="paragraph" style:name="P297" style:parent-style-name="0">
      <style:paragraph-properties style:snap-to-layout-grid="false"/>
    </style:style>
    <style:style style:family="paragraph" style:name="P298" style:parent-style-name="0">
      <style:paragraph-properties style:snap-to-layout-grid="false"/>
    </style:style>
    <style:style style:family="text" style:name="T2053">
      <style:text-properties style:font-name="바탕" style:font-name-asian="한양신명조"/>
    </style:style>
    <style:style style:family="text" style:name="T2054">
      <style:text-properties style:font-name="바탕" style:font-name-asian="한양신명조"/>
    </style:style>
    <style:style style:family="text" style:name="T2055">
      <style:text-properties style:font-name="바탕" style:font-name-asian="한양신명조"/>
    </style:style>
    <style:style style:family="text" style:name="T2056">
      <style:text-properties style:font-name="바탕" style:font-name-asian="한양신명조"/>
    </style:style>
    <style:style style:family="text" style:name="T2057">
      <style:text-properties style:font-name="바탕" style:font-name-asian="한양신명조"/>
    </style:style>
    <style:style style:family="text" style:name="T2058">
      <style:text-properties style:font-name="바탕" style:font-name-asian="한양신명조"/>
    </style:style>
    <style:style style:family="text" style:name="T2059">
      <style:text-properties style:font-name="바탕" style:font-name-asian="한양신명조"/>
    </style:style>
    <style:style style:family="text" style:name="T2060">
      <style:text-properties style:font-name="바탕" style:font-name-asian="한양신명조"/>
    </style:style>
    <style:style style:family="text" style:name="T2061">
      <style:text-properties style:font-name="바탕" style:font-name-asian="한양신명조"/>
    </style:style>
    <style:style style:family="text" style:name="T2062">
      <style:text-properties style:font-name="바탕" style:font-name-asian="한양신명조"/>
    </style:style>
    <style:style style:family="text" style:name="T2063">
      <style:text-properties style:font-name="바탕" style:font-name-asian="한양신명조"/>
    </style:style>
    <style:style style:family="text" style:name="T2064">
      <style:text-properties style:font-name="바탕" style:font-name-asian="한양신명조"/>
    </style:style>
    <style:style style:family="text" style:name="T2065">
      <style:text-properties style:font-name="바탕" style:font-name-asian="한양신명조"/>
    </style:style>
    <style:style style:family="text" style:name="T2066">
      <style:text-properties style:font-name="바탕" style:font-name-asian="한양신명조"/>
    </style:style>
    <style:style style:family="text" style:name="T2067">
      <style:text-properties style:font-name="바탕" style:font-name-asian="한양신명조"/>
    </style:style>
    <style:style style:family="text" style:name="T2068">
      <style:text-properties style:font-name="바탕" style:font-name-asian="한양신명조"/>
    </style:style>
    <style:style style:family="text" style:name="T2069">
      <style:text-properties style:font-name="바탕" style:font-name-asian="한양신명조"/>
    </style:style>
    <style:style style:family="text" style:name="T2070">
      <style:text-properties style:font-name="바탕" style:font-name-asian="한양신명조"/>
    </style:style>
    <style:style style:family="text" style:name="T2071">
      <style:text-properties style:font-name="바탕" style:font-name-asian="한양신명조"/>
    </style:style>
    <style:style style:family="text" style:name="T2072">
      <style:text-properties style:font-name="바탕" style:font-name-asian="한양신명조"/>
    </style:style>
    <style:style style:family="text" style:name="T2073">
      <style:text-properties style:font-name="바탕" style:font-name-asian="한양신명조"/>
    </style:style>
    <style:style style:family="text" style:name="T2074">
      <style:text-properties style:font-name="바탕" style:font-name-asian="한양신명조"/>
    </style:style>
    <style:style style:family="text" style:name="T2075">
      <style:text-properties style:font-name="바탕" style:font-name-asian="한양신명조"/>
    </style:style>
    <style:style style:family="text" style:name="T2076">
      <style:text-properties style:font-name="바탕" style:font-name-asian="한양신명조"/>
    </style:style>
    <style:style style:family="text" style:name="T2077">
      <style:text-properties style:font-name="바탕" style:font-name-asian="한양신명조"/>
    </style:style>
    <style:style style:family="text" style:name="T2078">
      <style:text-properties style:font-name="바탕" style:font-name-asian="한양신명조"/>
    </style:style>
    <style:style style:family="text" style:name="T2079">
      <style:text-properties style:font-name="바탕" style:font-name-asian="한양신명조"/>
    </style:style>
    <style:style style:family="text" style:name="T2080">
      <style:text-properties style:font-name="바탕" style:font-name-asian="한양신명조"/>
    </style:style>
    <style:style style:family="text" style:name="T2081">
      <style:text-properties style:font-name="바탕" style:font-name-asian="한양신명조"/>
    </style:style>
    <style:style style:family="text" style:name="T2082">
      <style:text-properties style:font-name="바탕" style:font-name-asian="한양신명조"/>
    </style:style>
    <style:style style:family="text" style:name="T2083">
      <style:text-properties style:font-name="바탕" style:font-name-asian="한양신명조"/>
    </style:style>
    <style:style style:family="text" style:name="T2084">
      <style:text-properties style:font-name="바탕" style:font-name-asian="한양신명조"/>
    </style:style>
    <style:style style:family="text" style:name="T2085">
      <style:text-properties style:font-name="바탕" style:font-name-asian="한양신명조"/>
    </style:style>
    <style:style style:family="text" style:name="T2086">
      <style:text-properties style:font-name="바탕" style:font-name-asian="한양신명조"/>
    </style:style>
    <style:style style:family="text" style:name="T2087">
      <style:text-properties style:font-name="바탕" style:font-name-asian="한양신명조"/>
    </style:style>
    <style:style style:family="text" style:name="T2088">
      <style:text-properties style:font-name="바탕" style:font-name-asian="한양신명조"/>
    </style:style>
    <style:style style:family="text" style:name="T2089">
      <style:text-properties style:font-name="바탕" style:font-name-asian="한양신명조"/>
    </style:style>
    <style:style style:family="text" style:name="T2090">
      <style:text-properties style:font-name="바탕" style:font-name-asian="한양신명조"/>
    </style:style>
    <style:style style:family="text" style:name="T2091">
      <style:text-properties style:font-name="바탕" style:font-name-asian="한양신명조"/>
    </style:style>
    <style:style style:family="text" style:name="T2092">
      <style:text-properties style:font-name="바탕" style:font-name-asian="한양신명조"/>
    </style:style>
    <style:style style:family="text" style:name="T2093">
      <style:text-properties style:font-name="바탕" style:font-name-asian="한양신명조"/>
    </style:style>
    <style:style style:family="text" style:name="T2094">
      <style:text-properties style:font-name="바탕" style:font-name-asian="한양신명조"/>
    </style:style>
    <style:style style:family="text" style:name="T2095">
      <style:text-properties style:font-name="바탕" style:font-name-asian="한양신명조"/>
    </style:style>
    <style:style style:family="text" style:name="T2096">
      <style:text-properties style:font-name="바탕" style:font-name-asian="한양신명조"/>
    </style:style>
    <style:style style:family="paragraph" style:name="P299" style:parent-style-name="0">
      <style:paragraph-properties style:snap-to-layout-grid="false"/>
    </style:style>
    <style:style style:family="paragraph" style:name="P300" style:parent-style-name="0">
      <style:paragraph-properties style:snap-to-layout-grid="false"/>
    </style:style>
    <style:style style:family="text" style:name="T2097">
      <style:text-properties style:font-name="바탕" style:font-name-asian="한양신명조"/>
    </style:style>
    <style:style style:family="text" style:name="T2098">
      <style:text-properties style:font-name="바탕" style:font-name-asian="한양신명조"/>
    </style:style>
    <style:style style:family="text" style:name="T2099">
      <style:text-properties style:font-name="바탕" style:font-name-asian="한양신명조"/>
    </style:style>
    <style:style style:family="text" style:name="T2100">
      <style:text-properties style:font-name="바탕" style:font-name-asian="한양신명조"/>
    </style:style>
    <style:style style:family="text" style:name="T2101">
      <style:text-properties style:font-name="바탕" style:font-name-asian="한양신명조"/>
    </style:style>
    <style:style style:family="text" style:name="T2102">
      <style:text-properties style:font-name="바탕" style:font-name-asian="한양신명조"/>
    </style:style>
    <style:style style:family="text" style:name="T2103">
      <style:text-properties style:font-name="바탕" style:font-name-asian="한양신명조"/>
    </style:style>
    <style:style style:family="text" style:name="T2104">
      <style:text-properties style:font-name="바탕" style:font-name-asian="한양신명조"/>
    </style:style>
    <style:style style:family="text" style:name="T2105">
      <style:text-properties style:font-name="바탕" style:font-name-asian="한양신명조"/>
    </style:style>
    <style:style style:family="text" style:name="T2106">
      <style:text-properties style:font-name="바탕" style:font-name-asian="한양신명조"/>
    </style:style>
    <style:style style:family="text" style:name="T2107">
      <style:text-properties style:font-name="바탕" style:font-name-asian="한양신명조"/>
    </style:style>
    <style:style style:family="text" style:name="T2108">
      <style:text-properties style:font-name="바탕" style:font-name-asian="한양신명조"/>
    </style:style>
    <style:style style:family="text" style:name="T2109">
      <style:text-properties style:font-name="바탕" style:font-name-asian="한양신명조"/>
    </style:style>
    <style:style style:family="text" style:name="T2110">
      <style:text-properties style:font-name="바탕" style:font-name-asian="한양신명조"/>
    </style:style>
    <style:style style:family="text" style:name="T2111">
      <style:text-properties style:font-name="바탕" style:font-name-asian="한양신명조"/>
    </style:style>
    <style:style style:family="text" style:name="T2112">
      <style:text-properties style:font-name="바탕" style:font-name-asian="한양신명조"/>
    </style:style>
    <style:style style:family="text" style:name="T2113">
      <style:text-properties style:font-name="바탕" style:font-name-asian="한양신명조"/>
    </style:style>
    <style:style style:family="text" style:name="T2114">
      <style:text-properties style:font-name="바탕" style:font-name-asian="한양신명조"/>
    </style:style>
    <style:style style:family="text" style:name="T2115">
      <style:text-properties style:font-name="바탕" style:font-name-asian="한양신명조"/>
    </style:style>
    <style:style style:family="text" style:name="T2116">
      <style:text-properties style:font-name="바탕" style:font-name-asian="한양신명조"/>
    </style:style>
    <style:style style:family="text" style:name="T2117">
      <style:text-properties style:font-name="바탕" style:font-name-asian="한양신명조"/>
    </style:style>
    <style:style style:family="text" style:name="T2118">
      <style:text-properties style:font-name="바탕" style:font-name-asian="한양신명조"/>
    </style:style>
    <style:style style:family="text" style:name="T2119">
      <style:text-properties style:font-name="바탕" style:font-name-asian="한양신명조"/>
    </style:style>
    <style:style style:family="text" style:name="T2120">
      <style:text-properties style:font-name="바탕" style:font-name-asian="한양신명조"/>
    </style:style>
    <style:style style:family="paragraph" style:name="P301" style:parent-style-name="0">
      <style:paragraph-properties style:snap-to-layout-grid="false"/>
    </style:style>
    <style:style style:family="paragraph" style:name="P302" style:parent-style-name="0">
      <style:paragraph-properties style:snap-to-layout-grid="false"/>
    </style:style>
    <style:style style:family="text" style:name="T2121">
      <style:text-properties style:font-name="바탕" style:font-name-asian="한양신명조"/>
    </style:style>
    <style:style style:family="text" style:name="T2122">
      <style:text-properties style:font-name="바탕" style:font-name-asian="한양신명조"/>
    </style:style>
    <style:style style:family="text" style:name="T2123">
      <style:text-properties style:font-name="바탕" style:font-name-asian="한양신명조"/>
    </style:style>
    <style:style style:family="text" style:name="T2124">
      <style:text-properties style:font-name="바탕" style:font-name-asian="한양신명조"/>
    </style:style>
    <style:style style:family="text" style:name="T2125">
      <style:text-properties style:font-name="바탕" style:font-name-asian="한양신명조"/>
    </style:style>
    <style:style style:family="text" style:name="T2126">
      <style:text-properties style:font-name="바탕" style:font-name-asian="한양신명조"/>
    </style:style>
    <style:style style:family="text" style:name="T2127">
      <style:text-properties style:font-name="바탕" style:font-name-asian="한양신명조"/>
    </style:style>
    <style:style style:family="text" style:name="T2128">
      <style:text-properties style:font-name="바탕" style:font-name-asian="한양신명조"/>
    </style:style>
    <style:style style:family="text" style:name="T2129">
      <style:text-properties style:font-name="바탕" style:font-name-asian="한양신명조"/>
    </style:style>
    <style:style style:family="text" style:name="T2130">
      <style:text-properties style:font-name="바탕" style:font-name-asian="한양신명조"/>
    </style:style>
    <style:style style:family="text" style:name="T2131">
      <style:text-properties style:font-name="바탕" style:font-name-asian="한양신명조"/>
    </style:style>
    <style:style style:family="text" style:name="T2132">
      <style:text-properties style:font-name="바탕" style:font-name-asian="한양신명조"/>
    </style:style>
    <style:style style:family="text" style:name="T2133">
      <style:text-properties style:font-name="바탕" style:font-name-asian="한양신명조"/>
    </style:style>
    <style:style style:family="text" style:name="T2134">
      <style:text-properties style:font-name="바탕" style:font-name-asian="한양신명조"/>
    </style:style>
    <style:style style:family="text" style:name="T2135">
      <style:text-properties style:font-name="바탕" style:font-name-asian="한양신명조"/>
    </style:style>
    <style:style style:family="text" style:name="T2136">
      <style:text-properties style:font-name="바탕" style:font-name-asian="한양신명조"/>
    </style:style>
    <style:style style:family="text" style:name="T2137">
      <style:text-properties style:font-name="바탕" style:font-name-asian="한양신명조"/>
    </style:style>
    <style:style style:family="text" style:name="T2138">
      <style:text-properties style:font-name="바탕" style:font-name-asian="한양신명조"/>
    </style:style>
    <style:style style:family="text" style:name="T2139">
      <style:text-properties style:font-name="바탕" style:font-name-asian="한양신명조"/>
    </style:style>
    <style:style style:family="text" style:name="T2140">
      <style:text-properties style:font-name="바탕" style:font-name-asian="한양신명조"/>
    </style:style>
    <style:style style:family="text" style:name="T2141">
      <style:text-properties style:font-name="바탕" style:font-name-asian="한양신명조"/>
    </style:style>
    <style:style style:family="text" style:name="T2142">
      <style:text-properties style:font-name="바탕" style:font-name-asian="한양신명조"/>
    </style:style>
    <style:style style:family="text" style:name="T2143">
      <style:text-properties style:font-name="바탕" style:font-name-asian="한양신명조"/>
    </style:style>
    <style:style style:family="text" style:name="T2144">
      <style:text-properties style:font-name="바탕" style:font-name-asian="한양신명조"/>
    </style:style>
    <style:style style:family="text" style:name="T2145">
      <style:text-properties style:font-name="바탕" style:font-name-asian="한양신명조"/>
    </style:style>
    <style:style style:family="text" style:name="T2146">
      <style:text-properties style:font-name="바탕" style:font-name-asian="한양신명조"/>
    </style:style>
    <style:style style:family="paragraph" style:name="P303" style:parent-style-name="0">
      <style:paragraph-properties style:snap-to-layout-grid="false"/>
    </style:style>
    <style:style style:family="paragraph" style:name="P304" style:parent-style-name="0">
      <style:paragraph-properties style:snap-to-layout-grid="false"/>
    </style:style>
    <style:style style:family="text" style:name="T2147">
      <style:text-properties style:font-name="바탕" style:font-name-asian="한양신명조"/>
    </style:style>
    <style:style style:family="text" style:name="T2148">
      <style:text-properties style:font-name="바탕" style:font-name-asian="한양신명조"/>
    </style:style>
    <style:style style:family="text" style:name="T2149">
      <style:text-properties style:font-name="바탕" style:font-name-asian="한양신명조"/>
    </style:style>
    <style:style style:family="text" style:name="T2150">
      <style:text-properties style:font-name="바탕" style:font-name-asian="한양신명조"/>
    </style:style>
    <style:style style:family="text" style:name="T2151">
      <style:text-properties style:font-name="바탕" style:font-name-asian="한양신명조"/>
    </style:style>
    <style:style style:family="text" style:name="T2152">
      <style:text-properties style:font-name="바탕" style:font-name-asian="한양신명조"/>
    </style:style>
    <style:style style:family="text" style:name="T2153">
      <style:text-properties style:font-name="바탕" style:font-name-asian="한양신명조"/>
    </style:style>
    <style:style style:family="text" style:name="T2154">
      <style:text-properties style:font-name="바탕" style:font-name-asian="한양신명조"/>
    </style:style>
    <style:style style:family="text" style:name="T2155">
      <style:text-properties style:font-name="바탕" style:font-name-asian="한양신명조"/>
    </style:style>
    <style:style style:family="text" style:name="T2156">
      <style:text-properties style:font-name="바탕" style:font-name-asian="한양신명조"/>
    </style:style>
    <style:style style:family="text" style:name="T2157">
      <style:text-properties style:font-name="바탕" style:font-name-asian="한양신명조"/>
    </style:style>
    <style:style style:family="text" style:name="T2158">
      <style:text-properties style:font-name="바탕" style:font-name-asian="한양신명조"/>
    </style:style>
    <style:style style:family="text" style:name="T2159">
      <style:text-properties style:font-name="바탕" style:font-name-asian="한양신명조"/>
    </style:style>
    <style:style style:family="text" style:name="T2160">
      <style:text-properties style:font-name="바탕" style:font-name-asian="한양신명조"/>
    </style:style>
    <style:style style:family="text" style:name="T2161">
      <style:text-properties style:font-name="바탕" style:font-name-asian="한양신명조"/>
    </style:style>
    <style:style style:family="text" style:name="T2162">
      <style:text-properties style:font-name="바탕" style:font-name-asian="한양신명조"/>
    </style:style>
    <style:style style:family="text" style:name="T2163">
      <style:text-properties style:font-name="바탕" style:font-name-asian="한양신명조"/>
    </style:style>
    <style:style style:family="text" style:name="T2164">
      <style:text-properties style:font-name="바탕" style:font-name-asian="한양신명조"/>
    </style:style>
    <style:style style:family="text" style:name="T2165">
      <style:text-properties style:font-name="바탕" style:font-name-asian="한양신명조"/>
    </style:style>
    <style:style style:family="text" style:name="T2166">
      <style:text-properties style:font-name="바탕" style:font-name-asian="한양신명조"/>
    </style:style>
    <style:style style:family="text" style:name="T2167">
      <style:text-properties style:font-name="바탕" style:font-name-asian="한양신명조"/>
    </style:style>
    <style:style style:family="text" style:name="T2168">
      <style:text-properties style:font-name="바탕" style:font-name-asian="한양신명조"/>
    </style:style>
    <style:style style:family="text" style:name="T2169">
      <style:text-properties style:font-name="바탕" style:font-name-asian="한양신명조"/>
    </style:style>
    <style:style style:family="text" style:name="T2170">
      <style:text-properties style:font-name="바탕" style:font-name-asian="한양신명조"/>
    </style:style>
    <style:style style:family="text" style:name="T2171">
      <style:text-properties style:font-name="바탕" style:font-name-asian="한양신명조"/>
    </style:style>
    <style:style style:family="text" style:name="T2172">
      <style:text-properties style:font-name="바탕" style:font-name-asian="한양신명조"/>
    </style:style>
    <style:style style:family="text" style:name="T2173">
      <style:text-properties style:font-name="바탕" style:font-name-asian="한양신명조"/>
    </style:style>
    <style:style style:family="text" style:name="T2174">
      <style:text-properties style:font-name="바탕" style:font-name-asian="한양신명조"/>
    </style:style>
    <style:style style:family="text" style:name="T2175">
      <style:text-properties style:font-name="바탕" style:font-name-asian="한양신명조"/>
    </style:style>
    <style:style style:family="text" style:name="T2176">
      <style:text-properties style:font-name="바탕" style:font-name-asian="한양신명조"/>
    </style:style>
    <style:style style:family="text" style:name="T2177">
      <style:text-properties style:font-name="바탕" style:font-name-asian="한양신명조"/>
    </style:style>
    <style:style style:family="text" style:name="T2178">
      <style:text-properties style:font-name="바탕" style:font-name-asian="한양신명조"/>
    </style:style>
    <style:style style:family="text" style:name="T2179">
      <style:text-properties style:font-name="바탕" style:font-name-asian="한양신명조"/>
    </style:style>
    <style:style style:family="text" style:name="T2180">
      <style:text-properties style:font-name="바탕" style:font-name-asian="한양신명조"/>
    </style:style>
    <style:style style:family="text" style:name="T2181">
      <style:text-properties style:font-name="바탕" style:font-name-asian="한양신명조"/>
    </style:style>
    <style:style style:family="text" style:name="T2182">
      <style:text-properties style:font-name="바탕" style:font-name-asian="한양신명조"/>
    </style:style>
    <style:style style:family="text" style:name="T2183">
      <style:text-properties style:font-name="바탕" style:font-name-asian="한양신명조"/>
    </style:style>
    <style:style style:family="text" style:name="T2184">
      <style:text-properties style:font-name="바탕" style:font-name-asian="한양신명조"/>
    </style:style>
    <style:style style:family="text" style:name="T2185">
      <style:text-properties style:font-name="바탕" style:font-name-asian="한양신명조"/>
    </style:style>
    <style:style style:family="text" style:name="T2186">
      <style:text-properties style:font-name="바탕" style:font-name-asian="한양신명조"/>
    </style:style>
    <style:style style:family="text" style:name="T2187">
      <style:text-properties style:font-name="바탕" style:font-name-asian="한양신명조"/>
    </style:style>
    <style:style style:family="text" style:name="T2188">
      <style:text-properties style:font-name="바탕" style:font-name-asian="한양신명조"/>
    </style:style>
    <style:style style:family="text" style:name="T2189">
      <style:text-properties style:font-name="바탕" style:font-name-asian="한양신명조"/>
    </style:style>
    <style:style style:family="text" style:name="T2190">
      <style:text-properties style:font-name="바탕" style:font-name-asian="한양신명조"/>
    </style:style>
    <style:style style:family="text" style:name="T2191">
      <style:text-properties style:font-name="바탕" style:font-name-asian="한양신명조"/>
    </style:style>
    <style:style style:family="text" style:name="T2192">
      <style:text-properties style:font-name="바탕" style:font-name-asian="한양신명조"/>
    </style:style>
    <style:style style:family="text" style:name="T2193">
      <style:text-properties style:font-name="바탕" style:font-name-asian="한양신명조"/>
    </style:style>
    <style:style style:family="text" style:name="T2194">
      <style:text-properties style:font-name="바탕" style:font-name-asian="한양신명조"/>
    </style:style>
    <style:style style:family="text" style:name="T2195">
      <style:text-properties style:font-name="바탕" style:font-name-asian="한양신명조"/>
    </style:style>
    <style:style style:family="text" style:name="T2196">
      <style:text-properties style:font-name="바탕" style:font-name-asian="한양신명조"/>
    </style:style>
    <style:style style:family="paragraph" style:name="P305" style:parent-style-name="0">
      <style:paragraph-properties style:snap-to-layout-grid="false"/>
    </style:style>
    <style:style style:family="paragraph" style:name="P306" style:parent-style-name="0">
      <style:paragraph-properties style:snap-to-layout-grid="false"/>
    </style:style>
    <style:style style:family="text" style:name="T2197">
      <style:text-properties style:font-name="바탕" style:font-name-asian="한양신명조"/>
    </style:style>
    <style:style style:family="text" style:name="T2198">
      <style:text-properties style:font-name="바탕" style:font-name-asian="한양신명조"/>
    </style:style>
    <style:style style:family="text" style:name="T2199">
      <style:text-properties style:font-name="바탕" style:font-name-asian="한양신명조"/>
    </style:style>
    <style:style style:family="text" style:name="T2200">
      <style:text-properties style:font-name="바탕" style:font-name-asian="한양신명조"/>
    </style:style>
    <style:style style:family="text" style:name="T2201">
      <style:text-properties style:font-name="바탕" style:font-name-asian="한양신명조"/>
    </style:style>
    <style:style style:family="text" style:name="T2202">
      <style:text-properties style:font-name="바탕" style:font-name-asian="한양신명조"/>
    </style:style>
    <style:style style:family="text" style:name="T2203">
      <style:text-properties style:font-name="바탕" style:font-name-asian="한양신명조"/>
    </style:style>
    <style:style style:family="text" style:name="T2204">
      <style:text-properties style:font-name="바탕" style:font-name-asian="한양신명조"/>
    </style:style>
    <style:style style:family="text" style:name="T2205">
      <style:text-properties style:font-name="바탕" style:font-name-asian="한양신명조"/>
    </style:style>
    <style:style style:family="text" style:name="T2206">
      <style:text-properties style:font-name="바탕" style:font-name-asian="한양신명조"/>
    </style:style>
    <style:style style:family="text" style:name="T2207">
      <style:text-properties style:font-name="바탕" style:font-name-asian="한양신명조"/>
    </style:style>
    <style:style style:family="text" style:name="T2208">
      <style:text-properties style:font-name="바탕" style:font-name-asian="한양신명조"/>
    </style:style>
    <style:style style:family="text" style:name="T2209">
      <style:text-properties style:font-name="바탕" style:font-name-asian="한양신명조"/>
    </style:style>
    <style:style style:family="text" style:name="T2210">
      <style:text-properties style:font-name="바탕" style:font-name-asian="한양신명조"/>
    </style:style>
    <style:style style:family="text" style:name="T2211">
      <style:text-properties style:font-name="바탕" style:font-name-asian="한양신명조"/>
    </style:style>
    <style:style style:family="text" style:name="T2212">
      <style:text-properties style:font-name="바탕" style:font-name-asian="한양신명조"/>
    </style:style>
    <style:style style:family="text" style:name="T2213">
      <style:text-properties style:font-name="바탕" style:font-name-asian="한양신명조"/>
    </style:style>
    <style:style style:family="text" style:name="T2214">
      <style:text-properties style:font-name="바탕" style:font-name-asian="한양신명조"/>
    </style:style>
    <style:style style:family="text" style:name="T2215">
      <style:text-properties style:font-name="바탕" style:font-name-asian="한양신명조"/>
    </style:style>
    <style:style style:family="text" style:name="T2216">
      <style:text-properties style:font-name="바탕" style:font-name-asian="한양신명조"/>
    </style:style>
    <style:style style:family="text" style:name="T2217">
      <style:text-properties style:font-name="바탕" style:font-name-asian="한양신명조"/>
    </style:style>
    <style:style style:family="text" style:name="T2218">
      <style:text-properties style:font-name="바탕" style:font-name-asian="한양신명조"/>
    </style:style>
    <style:style style:family="text" style:name="T2219">
      <style:text-properties style:font-name="바탕" style:font-name-asian="한양신명조"/>
    </style:style>
    <style:style style:family="text" style:name="T2220">
      <style:text-properties style:font-name="바탕" style:font-name-asian="한양신명조"/>
    </style:style>
    <style:style style:family="text" style:name="T2221">
      <style:text-properties style:font-name="바탕" style:font-name-asian="한양신명조"/>
    </style:style>
    <style:style style:family="text" style:name="T2222">
      <style:text-properties style:font-name="바탕" style:font-name-asian="한양신명조"/>
    </style:style>
    <style:style style:family="text" style:name="T2223">
      <style:text-properties style:font-name="바탕" style:font-name-asian="한양신명조"/>
    </style:style>
    <style:style style:family="text" style:name="T2224">
      <style:text-properties style:font-name="바탕" style:font-name-asian="한양신명조"/>
    </style:style>
    <style:style style:family="text" style:name="T2225">
      <style:text-properties style:font-name="바탕" style:font-name-asian="한양신명조"/>
    </style:style>
    <style:style style:family="text" style:name="T2226">
      <style:text-properties style:font-name="바탕" style:font-name-asian="한양신명조"/>
    </style:style>
    <style:style style:family="text" style:name="T2227">
      <style:text-properties style:font-name="바탕" style:font-name-asian="한양신명조"/>
    </style:style>
    <style:style style:family="text" style:name="T2228">
      <style:text-properties style:font-name="바탕" style:font-name-asian="한양신명조"/>
    </style:style>
    <style:style style:family="text" style:name="T2229">
      <style:text-properties style:font-name="바탕" style:font-name-asian="한양신명조"/>
    </style:style>
    <style:style style:family="text" style:name="T2230">
      <style:text-properties style:font-name="바탕" style:font-name-asian="한양신명조"/>
    </style:style>
    <style:style style:family="text" style:name="T2231">
      <style:text-properties style:font-name="바탕" style:font-name-asian="한양신명조"/>
    </style:style>
    <style:style style:family="text" style:name="T2232">
      <style:text-properties style:font-name="바탕" style:font-name-asian="한양신명조"/>
    </style:style>
    <style:style style:family="text" style:name="T2233">
      <style:text-properties style:font-name="바탕" style:font-name-asian="한양신명조"/>
    </style:style>
    <style:style style:family="text" style:name="T2234">
      <style:text-properties style:font-name="바탕" style:font-name-asian="한양신명조"/>
    </style:style>
    <style:style style:family="text" style:name="T2235">
      <style:text-properties style:font-name="바탕" style:font-name-asian="한양신명조"/>
    </style:style>
    <style:style style:family="text" style:name="T2236">
      <style:text-properties style:font-name="바탕" style:font-name-asian="한양신명조"/>
    </style:style>
    <style:style style:family="text" style:name="T2237">
      <style:text-properties style:font-name="바탕" style:font-name-asian="한양신명조"/>
    </style:style>
    <style:style style:family="text" style:name="T2238">
      <style:text-properties style:font-name="바탕" style:font-name-asian="한양신명조"/>
    </style:style>
    <style:style style:family="text" style:name="T2239">
      <style:text-properties style:font-name="바탕" style:font-name-asian="한양신명조"/>
    </style:style>
    <style:style style:family="text" style:name="T2240">
      <style:text-properties style:font-name="바탕" style:font-name-asian="한양신명조"/>
    </style:style>
    <style:style style:family="text" style:name="T2241">
      <style:text-properties style:font-name="바탕" style:font-name-asian="한양신명조"/>
    </style:style>
    <style:style style:family="text" style:name="T2242">
      <style:text-properties style:font-name="바탕" style:font-name-asian="한양신명조"/>
    </style:style>
    <style:style style:family="text" style:name="T2243">
      <style:text-properties style:font-name="바탕" style:font-name-asian="한양신명조"/>
    </style:style>
    <style:style style:family="text" style:name="T2244">
      <style:text-properties style:font-name="바탕" style:font-name-asian="한양신명조"/>
    </style:style>
    <style:style style:family="text" style:name="T2245">
      <style:text-properties style:font-name="바탕" style:font-name-asian="한양신명조"/>
    </style:style>
    <style:style style:family="text" style:name="T2246">
      <style:text-properties style:font-name="바탕" style:font-name-asian="한양신명조"/>
    </style:style>
    <style:style style:family="paragraph" style:name="P307" style:parent-style-name="0">
      <style:paragraph-properties style:snap-to-layout-grid="false"/>
    </style:style>
    <style:style style:family="paragraph" style:name="P308" style:parent-style-name="0">
      <style:paragraph-properties style:snap-to-layout-grid="false"/>
    </style:style>
    <style:style style:family="text" style:name="T2247">
      <style:text-properties style:font-name="바탕" style:font-name-asian="한양신명조"/>
    </style:style>
    <style:style style:family="text" style:name="T2248">
      <style:text-properties style:font-name="바탕" style:font-name-asian="한양신명조"/>
    </style:style>
    <style:style style:family="text" style:name="T2249">
      <style:text-properties style:font-name="바탕" style:font-name-asian="한양신명조"/>
    </style:style>
    <style:style style:family="text" style:name="T2250">
      <style:text-properties style:font-name="바탕" style:font-name-asian="한양신명조"/>
    </style:style>
    <style:style style:family="text" style:name="T2251">
      <style:text-properties style:font-name="바탕" style:font-name-asian="한양신명조"/>
    </style:style>
    <style:style style:family="text" style:name="T2252">
      <style:text-properties style:font-name="바탕" style:font-name-asian="한양신명조"/>
    </style:style>
    <style:style style:family="text" style:name="T2253">
      <style:text-properties style:font-name="바탕" style:font-name-asian="한양신명조"/>
    </style:style>
    <style:style style:family="text" style:name="T2254">
      <style:text-properties style:font-name="바탕" style:font-name-asian="한양신명조"/>
    </style:style>
    <style:style style:family="text" style:name="T2255">
      <style:text-properties style:font-name="바탕" style:font-name-asian="한양신명조"/>
    </style:style>
    <style:style style:family="text" style:name="T2256">
      <style:text-properties style:font-name="바탕" style:font-name-asian="한양신명조"/>
    </style:style>
    <style:style style:family="text" style:name="T2257">
      <style:text-properties style:font-name="바탕" style:font-name-asian="한양신명조"/>
    </style:style>
    <style:style style:family="text" style:name="T2258">
      <style:text-properties style:font-name="바탕" style:font-name-asian="한양신명조"/>
    </style:style>
    <style:style style:family="text" style:name="T2259">
      <style:text-properties style:font-name="바탕" style:font-name-asian="한양신명조"/>
    </style:style>
    <style:style style:family="text" style:name="T2260">
      <style:text-properties style:font-name="바탕" style:font-name-asian="한양신명조"/>
    </style:style>
    <style:style style:family="text" style:name="T2261">
      <style:text-properties style:font-name="바탕" style:font-name-asian="한양신명조"/>
    </style:style>
    <style:style style:family="text" style:name="T2262">
      <style:text-properties style:font-name="바탕" style:font-name-asian="한양신명조"/>
    </style:style>
    <style:style style:family="paragraph" style:name="P309" style:parent-style-name="0">
      <style:paragraph-properties style:snap-to-layout-grid="false"/>
    </style:style>
    <style:style style:family="table-cell" style:name="T5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39.638cm"/>
    </style:style>
    <style:style style:family="paragraph" style:name="P310" style:parent-style-name="7">
      <style:paragraph-properties fo:line-height="155%" style:snap-to-layout-grid="false"/>
    </style:style>
    <style:style style:family="paragraph" style:name="P311" style:parent-style-name="7">
      <style:paragraph-properties fo:line-height="155%" style:snap-to-layout-grid="false"/>
    </style:style>
    <style:style style:family="paragraph" style:name="P312" style:parent-style-name="7">
      <style:paragraph-properties fo:line-height="155%" style:snap-to-layout-grid="false"/>
    </style:style>
    <style:style style:family="text" style:name="T2263">
      <style:text-properties fo:font-size="12.0pt" fo:font-weight="bold" style:font-name="휴먼명조" style:font-name-asian="휴먼명조" style:font-size-asian="12.0pt" style:font-weight-asian="bold"/>
    </style:style>
    <style:style style:family="text" style:name="T2264">
      <style:text-properties fo:font-size="12.0pt" fo:font-weight="bold" style:font-name="휴먼명조" style:font-name-asian="휴먼명조" style:font-size-asian="12.0pt" style:font-weight-asian="bold"/>
    </style:style>
    <style:style style:family="text" style:name="T2265">
      <style:text-properties fo:font-size="12.0pt" fo:font-weight="bold" style:font-name="휴먼명조" style:font-name-asian="휴먼명조" style:font-size-asian="12.0pt" style:font-weight-asian="bold"/>
    </style:style>
    <style:style style:family="text" style:name="T2266">
      <style:text-properties fo:font-size="12.0pt" fo:font-weight="bold" style:font-name="휴먼명조" style:font-name-asian="휴먼명조" style:font-size-asian="12.0pt" style:font-weight-asian="bold"/>
    </style:style>
    <style:style style:family="text" style:name="T2267">
      <style:text-properties fo:font-size="12.0pt" fo:font-weight="bold" style:font-name="휴먼명조" style:font-name-asian="휴먼명조" style:font-size-asian="12.0pt" style:font-weight-asian="bold"/>
    </style:style>
    <style:style style:family="text" style:name="T2268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313" style:parent-style-name="7">
      <style:paragraph-properties fo:line-height="155%" style:snap-to-layout-grid="false"/>
    </style:style>
    <style:style style:family="paragraph" style:name="P314" style:parent-style-name="0">
      <style:paragraph-properties fo:line-height="155%" style:snap-to-layout-grid="false"/>
    </style:style>
    <style:style style:family="text" style:name="T2269">
      <style:text-properties fo:font-size="12.0pt" style:font-name="휴먼명조" style:font-name-asian="휴먼명조" style:font-size-asian="12.0pt"/>
    </style:style>
    <style:style style:family="text" style:name="T22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71">
      <style:text-properties fo:font-size="12.0pt" style:font-name="휴먼명조" style:font-name-asian="휴먼명조" style:font-size-asian="12.0pt"/>
    </style:style>
    <style:style style:family="text" style:name="T22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73">
      <style:text-properties fo:font-size="12.0pt" style:font-name="휴먼명조" style:font-name-asian="휴먼명조" style:font-size-asian="12.0pt"/>
    </style:style>
    <style:style style:family="text" style:name="T22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75">
      <style:text-properties fo:font-size="12.0pt" style:font-name="휴먼명조" style:font-name-asian="휴먼명조" style:font-size-asian="12.0pt"/>
    </style:style>
    <style:style style:family="text" style:name="T22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77">
      <style:text-properties fo:font-size="12.0pt" style:font-name="휴먼명조" style:font-name-asian="휴먼명조" style:font-size-asian="12.0pt"/>
    </style:style>
    <style:style style:family="text" style:name="T22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79">
      <style:text-properties fo:font-size="12.0pt" style:font-name="휴먼명조" style:font-name-asian="휴먼명조" style:font-size-asian="12.0pt"/>
    </style:style>
    <style:style style:family="text" style:name="T22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1">
      <style:text-properties fo:font-size="12.0pt" style:font-name="휴먼명조" style:font-name-asian="휴먼명조" style:font-size-asian="12.0pt"/>
    </style:style>
    <style:style style:family="text" style:name="T22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3">
      <style:text-properties fo:font-size="12.0pt" style:font-name="휴먼명조" style:font-name-asian="휴먼명조" style:font-size-asian="12.0pt"/>
    </style:style>
    <style:style style:family="text" style:name="T22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5">
      <style:text-properties fo:font-size="12.0pt" style:font-name="휴먼명조" style:font-name-asian="휴먼명조" style:font-size-asian="12.0pt"/>
    </style:style>
    <style:style style:family="text" style:name="T22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7">
      <style:text-properties fo:font-size="12.0pt" style:font-name="휴먼명조" style:font-name-asian="휴먼명조" style:font-size-asian="12.0pt"/>
    </style:style>
    <style:style style:family="text" style:name="T22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9">
      <style:text-properties fo:font-size="12.0pt" style:font-name="휴먼명조" style:font-name-asian="휴먼명조" style:font-size-asian="12.0pt"/>
    </style:style>
    <style:style style:family="paragraph" style:name="P315" style:parent-style-name="0">
      <style:paragraph-properties fo:line-height="155%" style:snap-to-layout-grid="false"/>
    </style:style>
    <style:style style:family="paragraph" style:name="P316" style:parent-style-name="0">
      <style:paragraph-properties fo:line-height="155%" style:snap-to-layout-grid="false"/>
    </style:style>
    <style:style style:family="text" style:name="T22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91">
      <style:text-properties fo:font-size="12.0pt" style:font-name="휴먼명조" style:font-name-asian="휴먼명조" style:font-size-asian="12.0pt"/>
    </style:style>
    <style:style style:family="text" style:name="T22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93">
      <style:text-properties fo:font-size="12.0pt" style:font-name="휴먼명조" style:font-name-asian="휴먼명조" style:font-size-asian="12.0pt"/>
    </style:style>
    <style:style style:family="text" style:name="T22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95">
      <style:text-properties fo:font-size="12.0pt" style:font-name="휴먼명조" style:font-name-asian="휴먼명조" style:font-size-asian="12.0pt"/>
    </style:style>
    <style:style style:family="text" style:name="T22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97">
      <style:text-properties fo:font-size="12.0pt" style:font-name="휴먼명조" style:font-name-asian="휴먼명조" style:font-size-asian="12.0pt"/>
    </style:style>
    <style:style style:family="text" style:name="T22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99">
      <style:text-properties fo:font-size="12.0pt" style:font-name="휴먼명조" style:font-name-asian="휴먼명조" style:font-size-asian="12.0pt"/>
    </style:style>
    <style:style style:family="text" style:name="T23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01">
      <style:text-properties fo:font-size="12.0pt" style:font-name="휴먼명조" style:font-name-asian="휴먼명조" style:font-size-asian="12.0pt"/>
    </style:style>
    <style:style style:family="text" style:name="T23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03">
      <style:text-properties fo:font-size="12.0pt" style:font-name="휴먼명조" style:font-name-asian="휴먼명조" style:font-size-asian="12.0pt"/>
    </style:style>
    <style:style style:family="text" style:name="T23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05">
      <style:text-properties fo:font-size="12.0pt" style:font-name="휴먼명조" style:font-name-asian="휴먼명조" style:font-size-asian="12.0pt"/>
    </style:style>
    <style:style style:family="paragraph" style:name="P317" style:parent-style-name="0">
      <style:paragraph-properties fo:line-height="155%" style:snap-to-layout-grid="false"/>
    </style:style>
    <style:style style:family="paragraph" style:name="P318" style:parent-style-name="0">
      <style:paragraph-properties fo:line-height="155%" style:snap-to-layout-grid="false"/>
    </style:style>
    <style:style style:family="text" style:name="T23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07">
      <style:text-properties fo:font-size="12.0pt" style:font-name="휴먼명조" style:font-name-asian="휴먼명조" style:font-size-asian="12.0pt"/>
    </style:style>
    <style:style style:family="text" style:name="T23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09">
      <style:text-properties fo:font-size="12.0pt" style:font-name="휴먼명조" style:font-name-asian="휴먼명조" style:font-size-asian="12.0pt"/>
    </style:style>
    <style:style style:family="text" style:name="T2310">
      <style:text-properties fo:font-size="12.0pt" style:font-name="휴먼명조" style:font-name-asian="휴먼명조" style:font-size-asian="12.0pt"/>
    </style:style>
    <style:style style:family="text" style:name="T23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12">
      <style:text-properties fo:font-size="12.0pt" style:font-name="휴먼명조" style:font-name-asian="휴먼명조" style:font-size-asian="12.0pt"/>
    </style:style>
    <style:style style:family="paragraph" style:name="P319" style:parent-style-name="0">
      <style:paragraph-properties fo:line-height="155%" style:snap-to-layout-grid="false"/>
    </style:style>
    <style:style style:family="paragraph" style:name="P320" style:parent-style-name="0">
      <style:paragraph-properties fo:line-height="155%" style:snap-to-layout-grid="false"/>
    </style:style>
    <style:style style:family="text" style:name="T23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14">
      <style:text-properties fo:font-size="12.0pt" fo:font-weight="bold" style:font-name="휴먼명조" style:font-name-asian="휴먼명조" style:font-size-asian="12.0pt" style:font-weight-asian="bold"/>
    </style:style>
    <style:style style:family="text" style:name="T23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16">
      <style:text-properties fo:font-size="12.0pt" style:font-name="휴먼명조" style:font-name-asian="휴먼명조" style:font-size-asian="12.0pt"/>
    </style:style>
    <style:style style:family="text" style:name="T23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18">
      <style:text-properties fo:font-size="12.0pt" style:font-name="휴먼명조" style:font-name-asian="휴먼명조" style:font-size-asian="12.0pt"/>
    </style:style>
    <style:style style:family="text" style:name="T23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20">
      <style:text-properties fo:font-size="12.0pt" style:font-name="휴먼명조" style:font-name-asian="휴먼명조" style:font-size-asian="12.0pt"/>
    </style:style>
    <style:style style:family="text" style:name="T23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22">
      <style:text-properties fo:font-size="12.0pt" style:font-name="휴먼명조" style:font-name-asian="휴먼명조" style:font-size-asian="12.0pt"/>
    </style:style>
    <style:style style:family="text" style:name="T23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24">
      <style:text-properties fo:font-size="12.0pt" style:font-name="휴먼명조" style:font-name-asian="휴먼명조" style:font-size-asian="12.0pt"/>
    </style:style>
    <style:style style:family="text" style:name="T23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26">
      <style:text-properties fo:font-size="12.0pt" style:font-name="휴먼명조" style:font-name-asian="휴먼명조" style:font-size-asian="12.0pt"/>
    </style:style>
    <style:style style:family="text" style:name="T23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28">
      <style:text-properties fo:font-size="12.0pt" style:font-name="휴먼명조" style:font-name-asian="휴먼명조" style:font-size-asian="12.0pt"/>
    </style:style>
    <style:style style:family="text" style:name="T23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30">
      <style:text-properties fo:font-size="12.0pt" style:font-name="휴먼명조" style:font-name-asian="휴먼명조" style:font-size-asian="12.0pt"/>
    </style:style>
    <style:style style:family="text" style:name="T23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32">
      <style:text-properties fo:font-size="12.0pt" style:font-name="휴먼명조" style:font-name-asian="휴먼명조" style:font-size-asian="12.0pt"/>
    </style:style>
    <style:style style:family="text" style:name="T23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34">
      <style:text-properties fo:font-size="12.0pt" style:font-name="휴먼명조" style:font-name-asian="휴먼명조" style:font-size-asian="12.0pt"/>
    </style:style>
    <style:style style:family="paragraph" style:name="P321" style:parent-style-name="14">
      <style:paragraph-properties fo:line-height="155%" style:snap-to-layout-grid="false"/>
    </style:style>
    <style:style style:family="paragraph" style:name="P322" style:parent-style-name="14">
      <style:paragraph-properties fo:line-height="155%" style:snap-to-layout-grid="false"/>
    </style:style>
    <style:style style:family="text" style:name="T23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36">
      <style:text-properties fo:font-size="12.0pt" style:font-name="휴먼명조" style:font-name-asian="휴먼명조" style:font-size-asian="12.0pt"/>
    </style:style>
    <style:style style:family="text" style:name="T23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38">
      <style:text-properties fo:font-size="12.0pt" style:font-name="휴먼명조" style:font-name-asian="휴먼명조" style:font-size-asian="12.0pt"/>
    </style:style>
    <style:style style:family="text" style:name="T23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40">
      <style:text-properties fo:font-size="12.0pt" style:font-name="휴먼명조" style:font-name-asian="휴먼명조" style:font-size-asian="12.0pt"/>
    </style:style>
    <style:style style:family="text" style:name="T23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42">
      <style:text-properties fo:font-size="12.0pt" style:font-name="휴먼명조" style:font-name-asian="휴먼명조" style:font-size-asian="12.0pt"/>
    </style:style>
    <style:style style:family="text" style:name="T23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44">
      <style:text-properties fo:font-size="12.0pt" style:font-name="휴먼명조" style:font-name-asian="휴먼명조" style:font-size-asian="12.0pt"/>
    </style:style>
    <style:style style:family="text" style:name="T23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46">
      <style:text-properties fo:font-size="12.0pt" style:font-name="휴먼명조" style:font-name-asian="휴먼명조" style:font-size-asian="12.0pt"/>
    </style:style>
    <style:style style:family="text" style:name="T23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48">
      <style:text-properties fo:font-size="12.0pt" style:font-name="휴먼명조" style:font-name-asian="휴먼명조" style:font-size-asian="12.0pt"/>
    </style:style>
    <style:style style:family="paragraph" style:name="P323" style:parent-style-name="14">
      <style:paragraph-properties fo:line-height="155%" style:snap-to-layout-grid="false"/>
    </style:style>
    <style:style style:family="paragraph" style:name="P324" style:parent-style-name="14">
      <style:paragraph-properties fo:line-height="155%" style:snap-to-layout-grid="false"/>
    </style:style>
    <style:style style:family="text" style:name="T23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50">
      <style:text-properties fo:font-size="12.0pt" style:font-name="휴먼명조" style:font-name-asian="휴먼명조" style:font-size-asian="12.0pt"/>
    </style:style>
    <style:style style:family="text" style:name="T23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52">
      <style:text-properties fo:font-size="12.0pt" style:font-name="휴먼명조" style:font-name-asian="휴먼명조" style:font-size-asian="12.0pt"/>
    </style:style>
    <style:style style:family="text" style:name="T23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54">
      <style:text-properties fo:font-size="12.0pt" style:font-name="휴먼명조" style:font-name-asian="휴먼명조" style:font-size-asian="12.0pt"/>
    </style:style>
    <style:style style:family="text" style:name="T23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56">
      <style:text-properties fo:font-size="12.0pt" style:font-name="휴먼명조" style:font-name-asian="휴먼명조" style:font-size-asian="12.0pt"/>
    </style:style>
    <style:style style:family="text" style:name="T23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58">
      <style:text-properties fo:font-size="12.0pt" style:font-name="휴먼명조" style:font-name-asian="휴먼명조" style:font-size-asian="12.0pt"/>
    </style:style>
    <style:style style:family="paragraph" style:name="P325" style:parent-style-name="14">
      <style:paragraph-properties fo:line-height="155%" style:snap-to-layout-grid="false"/>
    </style:style>
    <style:style style:family="paragraph" style:name="P326" style:parent-style-name="14">
      <style:paragraph-properties fo:line-height="155%" style:snap-to-layout-grid="false"/>
    </style:style>
    <style:style style:family="text" style:name="T23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60">
      <style:text-properties fo:font-size="12.0pt" style:font-name="휴먼명조" style:font-name-asian="휴먼명조" style:font-size-asian="12.0pt"/>
    </style:style>
    <style:style style:family="text" style:name="T23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62">
      <style:text-properties fo:font-size="12.0pt" style:font-name="휴먼명조" style:font-name-asian="휴먼명조" style:font-size-asian="12.0pt"/>
    </style:style>
    <style:style style:family="text" style:name="T23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64">
      <style:text-properties fo:font-size="12.0pt" style:font-name="휴먼명조" style:font-name-asian="휴먼명조" style:font-size-asian="12.0pt"/>
    </style:style>
    <style:style style:family="text" style:name="T23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66">
      <style:text-properties fo:font-size="12.0pt" style:font-name="휴먼명조" style:font-name-asian="휴먼명조" style:font-size-asian="12.0pt"/>
    </style:style>
    <style:style style:family="paragraph" style:name="P327" style:parent-style-name="14">
      <style:paragraph-properties fo:line-height="155%" style:snap-to-layout-grid="false"/>
    </style:style>
    <style:style style:family="paragraph" style:name="P328" style:parent-style-name="14">
      <style:paragraph-properties fo:line-height="155%" style:snap-to-layout-grid="false"/>
    </style:style>
    <style:style style:family="text" style:name="T23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68">
      <style:text-properties fo:font-size="12.0pt" style:font-name="휴먼명조" style:font-name-asian="휴먼명조" style:font-size-asian="12.0pt"/>
    </style:style>
    <style:style style:family="text" style:name="T23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70">
      <style:text-properties fo:font-size="12.0pt" style:font-name="휴먼명조" style:font-name-asian="휴먼명조" style:font-size-asian="12.0pt"/>
    </style:style>
    <style:style style:family="text" style:name="T23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72">
      <style:text-properties fo:font-size="12.0pt" style:font-name="휴먼명조" style:font-name-asian="휴먼명조" style:font-size-asian="12.0pt"/>
    </style:style>
    <style:style style:family="text" style:name="T23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74">
      <style:text-properties fo:font-size="12.0pt" style:font-name="휴먼명조" style:font-name-asian="휴먼명조" style:font-size-asian="12.0pt"/>
    </style:style>
    <style:style style:family="text" style:name="T23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76">
      <style:text-properties fo:font-size="12.0pt" style:font-name="휴먼명조" style:font-name-asian="휴먼명조" style:font-size-asian="12.0pt"/>
    </style:style>
    <style:style style:family="text" style:name="T23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78">
      <style:text-properties fo:font-size="12.0pt" style:font-name="휴먼명조" style:font-name-asian="휴먼명조" style:font-size-asian="12.0pt"/>
    </style:style>
    <style:style style:family="text" style:name="T23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80">
      <style:text-properties fo:font-size="12.0pt" style:font-name="휴먼명조" style:font-name-asian="휴먼명조" style:font-size-asian="12.0pt"/>
    </style:style>
    <style:style style:family="text" style:name="T23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82">
      <style:text-properties fo:font-size="12.0pt" style:font-name="휴먼명조" style:font-name-asian="휴먼명조" style:font-size-asian="12.0pt"/>
    </style:style>
    <style:style style:family="text" style:name="T23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84">
      <style:text-properties fo:font-size="12.0pt" style:font-name="휴먼명조" style:font-name-asian="휴먼명조" style:font-size-asian="12.0pt"/>
    </style:style>
    <style:style style:family="text" style:name="T23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86">
      <style:text-properties fo:font-size="12.0pt" style:font-name="휴먼명조" style:font-name-asian="휴먼명조" style:font-size-asian="12.0pt"/>
    </style:style>
    <style:style style:family="text" style:name="T23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88">
      <style:text-properties fo:font-size="12.0pt" style:font-name="휴먼명조" style:font-name-asian="휴먼명조" style:font-size-asian="12.0pt"/>
    </style:style>
    <style:style style:family="text" style:name="T23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90">
      <style:text-properties fo:font-size="12.0pt" style:font-name="휴먼명조" style:font-name-asian="휴먼명조" style:font-size-asian="12.0pt"/>
    </style:style>
    <style:style style:family="text" style:name="T23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92">
      <style:text-properties fo:font-size="12.0pt" style:font-name="휴먼명조" style:font-name-asian="휴먼명조" style:font-size-asian="12.0pt"/>
    </style:style>
    <style:style style:family="text" style:name="T23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94">
      <style:text-properties fo:font-size="12.0pt" style:font-name="휴먼명조" style:font-name-asian="휴먼명조" style:font-size-asian="12.0pt"/>
    </style:style>
    <style:style style:family="text" style:name="T23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96">
      <style:text-properties fo:font-size="12.0pt" style:font-name="휴먼명조" style:font-name-asian="휴먼명조" style:font-size-asian="12.0pt"/>
    </style:style>
    <style:style style:family="text" style:name="T23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98">
      <style:text-properties fo:font-size="12.0pt" style:font-name="휴먼명조" style:font-name-asian="휴먼명조" style:font-size-asian="12.0pt"/>
    </style:style>
    <style:style style:family="text" style:name="T23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00">
      <style:text-properties fo:font-size="12.0pt" style:font-name="휴먼명조" style:font-name-asian="휴먼명조" style:font-size-asian="12.0pt"/>
    </style:style>
    <style:style style:family="paragraph" style:name="P329" style:parent-style-name="14">
      <style:paragraph-properties fo:line-height="155%" style:snap-to-layout-grid="false"/>
    </style:style>
    <style:style style:family="paragraph" style:name="P330" style:parent-style-name="14">
      <style:paragraph-properties fo:line-height="155%" style:snap-to-layout-grid="false"/>
    </style:style>
    <style:style style:family="text" style:name="T24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02">
      <style:text-properties fo:font-size="12.0pt" style:font-name="휴먼명조" style:font-name-asian="휴먼명조" style:font-size-asian="12.0pt"/>
    </style:style>
    <style:style style:family="text" style:name="T24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04">
      <style:text-properties fo:font-size="12.0pt" style:font-name="휴먼명조" style:font-name-asian="휴먼명조" style:font-size-asian="12.0pt"/>
    </style:style>
    <style:style style:family="text" style:name="T24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06">
      <style:text-properties fo:font-size="12.0pt" style:font-name="휴먼명조" style:font-name-asian="휴먼명조" style:font-size-asian="12.0pt"/>
    </style:style>
    <style:style style:family="text" style:name="T24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08">
      <style:text-properties fo:font-size="12.0pt" style:font-name="휴먼명조" style:font-name-asian="휴먼명조" style:font-size-asian="12.0pt"/>
    </style:style>
    <style:style style:family="paragraph" style:name="P331" style:parent-style-name="14">
      <style:paragraph-properties fo:line-height="155%" style:snap-to-layout-grid="false"/>
    </style:style>
    <style:style style:family="paragraph" style:name="P332" style:parent-style-name="14">
      <style:paragraph-properties fo:line-height="155%" style:snap-to-layout-grid="false"/>
    </style:style>
    <style:style style:family="text" style:name="T2409">
      <style:text-properties fo:font-size="12.0pt" style:font-name="휴먼명조" style:font-name-asian="휴먼명조" style:font-size-asian="12.0pt"/>
    </style:style>
    <style:style style:family="text" style:name="T24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11">
      <style:text-properties fo:font-size="12.0pt" style:font-name="휴먼명조" style:font-name-asian="휴먼명조" style:font-size-asian="12.0pt"/>
    </style:style>
    <style:style style:family="text" style:name="T24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13">
      <style:text-properties fo:font-size="12.0pt" style:font-name="휴먼명조" style:font-name-asian="휴먼명조" style:font-size-asian="12.0pt"/>
    </style:style>
    <style:style style:family="text" style:name="T24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15">
      <style:text-properties fo:font-size="12.0pt" style:font-name="휴먼명조" style:font-name-asian="휴먼명조" style:font-size-asian="12.0pt"/>
    </style:style>
    <style:style style:family="text" style:name="T24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17">
      <style:text-properties fo:font-size="12.0pt" style:font-name="휴먼명조" style:font-name-asian="휴먼명조" style:font-size-asian="12.0pt"/>
    </style:style>
    <style:style style:family="text" style:name="T24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19">
      <style:text-properties fo:font-size="12.0pt" style:font-name="휴먼명조" style:font-name-asian="휴먼명조" style:font-size-asian="12.0pt"/>
    </style:style>
    <style:style style:family="text" style:name="T24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21">
      <style:text-properties fo:font-size="12.0pt" style:font-name="휴먼명조" style:font-name-asian="휴먼명조" style:font-size-asian="12.0pt"/>
    </style:style>
    <style:style style:family="text" style:name="T24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23">
      <style:text-properties fo:font-size="12.0pt" style:font-name="휴먼명조" style:font-name-asian="휴먼명조" style:font-size-asian="12.0pt"/>
    </style:style>
    <style:style style:family="text" style:name="T24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25">
      <style:text-properties fo:font-size="12.0pt" style:font-name="휴먼명조" style:font-name-asian="휴먼명조" style:font-size-asian="12.0pt"/>
    </style:style>
    <style:style style:family="text" style:name="T24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27">
      <style:text-properties fo:font-size="12.0pt" style:font-name="휴먼명조" style:font-name-asian="휴먼명조" style:font-size-asian="12.0pt"/>
    </style:style>
    <style:style style:family="text" style:name="T24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29">
      <style:text-properties fo:font-size="12.0pt" style:font-name="휴먼명조" style:font-name-asian="휴먼명조" style:font-size-asian="12.0pt"/>
    </style:style>
    <style:style style:family="text" style:name="T24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31">
      <style:text-properties fo:font-size="12.0pt" style:font-name="휴먼명조" style:font-name-asian="휴먼명조" style:font-size-asian="12.0pt"/>
    </style:style>
    <style:style style:family="text" style:name="T24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33">
      <style:text-properties fo:font-size="12.0pt" style:font-name="휴먼명조" style:font-name-asian="휴먼명조" style:font-size-asian="12.0pt"/>
    </style:style>
    <style:style style:family="text" style:name="T24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35">
      <style:text-properties fo:font-size="12.0pt" style:font-name="휴먼명조" style:font-name-asian="휴먼명조" style:font-size-asian="12.0pt"/>
    </style:style>
    <style:style style:family="text" style:name="T24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37">
      <style:text-properties fo:font-size="12.0pt" style:font-name="휴먼명조" style:font-name-asian="휴먼명조" style:font-size-asian="12.0pt"/>
    </style:style>
    <style:style style:family="paragraph" style:name="P333" style:parent-style-name="14">
      <style:paragraph-properties fo:line-height="155%" style:snap-to-layout-grid="false"/>
    </style:style>
    <style:style style:family="paragraph" style:name="P334" style:parent-style-name="14">
      <style:paragraph-properties fo:line-height="155%" style:snap-to-layout-grid="false"/>
    </style:style>
    <style:style style:family="text" style:name="T24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39">
      <style:text-properties fo:font-size="12.0pt" style:font-name="휴먼명조" style:font-name-asian="휴먼명조" style:font-size-asian="12.0pt"/>
    </style:style>
    <style:style style:family="text" style:name="T24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41">
      <style:text-properties fo:font-size="12.0pt" style:font-name="휴먼명조" style:font-name-asian="휴먼명조" style:font-size-asian="12.0pt"/>
    </style:style>
    <style:style style:family="text" style:name="T24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43">
      <style:text-properties fo:font-size="12.0pt" style:font-name="휴먼명조" style:font-name-asian="휴먼명조" style:font-size-asian="12.0pt"/>
    </style:style>
    <style:style style:family="text" style:name="T24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45">
      <style:text-properties fo:font-size="12.0pt" style:font-name="휴먼명조" style:font-name-asian="휴먼명조" style:font-size-asian="12.0pt"/>
    </style:style>
    <style:style style:family="text" style:name="T24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47">
      <style:text-properties fo:font-size="12.0pt" style:font-name="휴먼명조" style:font-name-asian="휴먼명조" style:font-size-asian="12.0pt"/>
    </style:style>
    <style:style style:family="text" style:name="T24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49">
      <style:text-properties fo:font-size="12.0pt" style:font-name="휴먼명조" style:font-name-asian="휴먼명조" style:font-size-asian="12.0pt"/>
    </style:style>
    <style:style style:family="text" style:name="T24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51">
      <style:text-properties fo:font-size="12.0pt" style:font-name="휴먼명조" style:font-name-asian="휴먼명조" style:font-size-asian="12.0pt"/>
    </style:style>
    <style:style style:family="text" style:name="T24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53">
      <style:text-properties fo:font-size="12.0pt" style:font-name="휴먼명조" style:font-name-asian="휴먼명조" style:font-size-asian="12.0pt"/>
    </style:style>
    <style:style style:family="text" style:name="T24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55">
      <style:text-properties fo:font-size="12.0pt" style:font-name="휴먼명조" style:font-name-asian="휴먼명조" style:font-size-asian="12.0pt"/>
    </style:style>
    <style:style style:family="text" style:name="T24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57">
      <style:text-properties fo:font-size="12.0pt" style:font-name="휴먼명조" style:font-name-asian="휴먼명조" style:font-size-asian="12.0pt"/>
    </style:style>
    <style:style style:family="text" style:name="T24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59">
      <style:text-properties fo:font-size="12.0pt" style:font-name="휴먼명조" style:font-name-asian="휴먼명조" style:font-size-asian="12.0pt"/>
    </style:style>
    <style:style style:family="text" style:name="T24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61">
      <style:text-properties fo:font-size="12.0pt" style:font-name="휴먼명조" style:font-name-asian="휴먼명조" style:font-size-asian="12.0pt"/>
    </style:style>
    <style:style style:family="text" style:name="T24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63">
      <style:text-properties fo:font-size="12.0pt" style:font-name="휴먼명조" style:font-name-asian="휴먼명조" style:font-size-asian="12.0pt"/>
    </style:style>
    <style:style style:family="text" style:name="T24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65">
      <style:text-properties fo:font-size="12.0pt" style:font-name="휴먼명조" style:font-name-asian="휴먼명조" style:font-size-asian="12.0pt"/>
    </style:style>
    <style:style style:family="paragraph" style:name="P335" style:parent-style-name="14">
      <style:paragraph-properties fo:line-height="155%" style:snap-to-layout-grid="false"/>
    </style:style>
    <style:style style:family="paragraph" style:name="P336" style:parent-style-name="14">
      <style:paragraph-properties fo:line-height="155%" style:snap-to-layout-grid="false"/>
    </style:style>
    <style:style style:family="text" style:name="T24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67">
      <style:text-properties fo:font-size="12.0pt" style:font-name="휴먼명조" style:font-name-asian="휴먼명조" style:font-size-asian="12.0pt"/>
    </style:style>
    <style:style style:family="text" style:name="T24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69">
      <style:text-properties fo:font-size="12.0pt" style:font-name="휴먼명조" style:font-name-asian="휴먼명조" style:font-size-asian="12.0pt"/>
    </style:style>
    <style:style style:family="text" style:name="T24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71">
      <style:text-properties fo:font-size="12.0pt" style:font-name="휴먼명조" style:font-name-asian="휴먼명조" style:font-size-asian="12.0pt"/>
    </style:style>
    <style:style style:family="text" style:name="T24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73">
      <style:text-properties fo:font-size="12.0pt" style:font-name="휴먼명조" style:font-name-asian="휴먼명조" style:font-size-asian="12.0pt"/>
    </style:style>
    <style:style style:family="text" style:name="T24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75">
      <style:text-properties fo:font-size="12.0pt" style:font-name="휴먼명조" style:font-name-asian="휴먼명조" style:font-size-asian="12.0pt"/>
    </style:style>
    <style:style style:family="text" style:name="T24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77">
      <style:text-properties fo:font-size="12.0pt" style:font-name="휴먼명조" style:font-name-asian="휴먼명조" style:font-size-asian="12.0pt"/>
    </style:style>
    <style:style style:family="text" style:name="T24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79">
      <style:text-properties fo:font-size="12.0pt" style:font-name="휴먼명조" style:font-name-asian="휴먼명조" style:font-size-asian="12.0pt"/>
    </style:style>
    <style:style style:family="text" style:name="T24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81">
      <style:text-properties fo:font-size="12.0pt" style:font-name="휴먼명조" style:font-name-asian="휴먼명조" style:font-size-asian="12.0pt"/>
    </style:style>
    <style:style style:family="text" style:name="T24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83">
      <style:text-properties fo:font-size="12.0pt" style:font-name="휴먼명조" style:font-name-asian="휴먼명조" style:font-size-asian="12.0pt"/>
    </style:style>
    <style:style style:family="text" style:name="T24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85">
      <style:text-properties fo:font-size="12.0pt" style:font-name="휴먼명조" style:font-name-asian="휴먼명조" style:font-size-asian="12.0pt"/>
    </style:style>
    <style:style style:family="text" style:name="T24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87">
      <style:text-properties fo:font-size="12.0pt" style:font-name="휴먼명조" style:font-name-asian="휴먼명조" style:font-size-asian="12.0pt"/>
    </style:style>
    <style:style style:family="text" style:name="T24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89">
      <style:text-properties fo:font-size="12.0pt" style:font-name="휴먼명조" style:font-name-asian="휴먼명조" style:font-size-asian="12.0pt"/>
    </style:style>
    <style:style style:family="text" style:name="T24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91">
      <style:text-properties fo:font-size="12.0pt" style:font-name="휴먼명조" style:font-name-asian="휴먼명조" style:font-size-asian="12.0pt"/>
    </style:style>
    <style:style style:family="text" style:name="T24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93">
      <style:text-properties fo:font-size="12.0pt" style:font-name="휴먼명조" style:font-name-asian="휴먼명조" style:font-size-asian="12.0pt"/>
    </style:style>
    <style:style style:family="text" style:name="T24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95">
      <style:text-properties fo:font-size="12.0pt" style:font-name="휴먼명조" style:font-name-asian="휴먼명조" style:font-size-asian="12.0pt"/>
    </style:style>
    <style:style style:family="text" style:name="T24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97">
      <style:text-properties fo:font-size="12.0pt" style:font-name="휴먼명조" style:font-name-asian="휴먼명조" style:font-size-asian="12.0pt"/>
    </style:style>
    <style:style style:family="text" style:name="T24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99">
      <style:text-properties fo:font-size="12.0pt" style:font-name="휴먼명조" style:font-name-asian="휴먼명조" style:font-size-asian="12.0pt"/>
    </style:style>
    <style:style style:family="paragraph" style:name="P337" style:parent-style-name="14">
      <style:paragraph-properties fo:line-height="155%" style:snap-to-layout-grid="false"/>
    </style:style>
    <style:style style:family="paragraph" style:name="P338" style:parent-style-name="14">
      <style:paragraph-properties fo:line-height="155%" style:snap-to-layout-grid="false"/>
    </style:style>
    <style:style style:family="text" style:name="T25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01">
      <style:text-properties fo:font-size="12.0pt" style:font-name="휴먼명조" style:font-name-asian="휴먼명조" style:font-size-asian="12.0pt"/>
    </style:style>
    <style:style style:family="text" style:name="T25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03">
      <style:text-properties fo:font-size="12.0pt" style:font-name="휴먼명조" style:font-name-asian="휴먼명조" style:font-size-asian="12.0pt"/>
    </style:style>
    <style:style style:family="text" style:name="T25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05">
      <style:text-properties fo:font-size="12.0pt" style:font-name="휴먼명조" style:font-name-asian="휴먼명조" style:font-size-asian="12.0pt"/>
    </style:style>
    <style:style style:family="text" style:name="T25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07">
      <style:text-properties fo:font-size="12.0pt" style:font-name="휴먼명조" style:font-name-asian="휴먼명조" style:font-size-asian="12.0pt"/>
    </style:style>
    <style:style style:family="paragraph" style:name="P339" style:parent-style-name="14">
      <style:paragraph-properties fo:line-height="155%" style:snap-to-layout-grid="false"/>
    </style:style>
    <style:style style:family="paragraph" style:name="P340" style:parent-style-name="14">
      <style:paragraph-properties fo:line-height="155%" style:snap-to-layout-grid="false"/>
    </style:style>
    <style:style style:family="text" style:name="T25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09">
      <style:text-properties fo:font-size="12.0pt" style:font-name="휴먼명조" style:font-name-asian="휴먼명조" style:font-size-asian="12.0pt"/>
    </style:style>
    <style:style style:family="text" style:name="T25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11">
      <style:text-properties fo:font-size="12.0pt" style:font-name="휴먼명조" style:font-name-asian="휴먼명조" style:font-size-asian="12.0pt"/>
    </style:style>
    <style:style style:family="text" style:name="T25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13">
      <style:text-properties fo:font-size="12.0pt" style:font-name="휴먼명조" style:font-name-asian="휴먼명조" style:font-size-asian="12.0pt"/>
    </style:style>
    <style:style style:family="text" style:name="T25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15">
      <style:text-properties fo:font-size="12.0pt" style:font-name="휴먼명조" style:font-name-asian="휴먼명조" style:font-size-asian="12.0pt"/>
    </style:style>
    <style:style style:family="text" style:name="T25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17">
      <style:text-properties fo:font-size="12.0pt" style:font-name="휴먼명조" style:font-name-asian="휴먼명조" style:font-size-asian="12.0pt"/>
    </style:style>
    <style:style style:family="text" style:name="T25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19">
      <style:text-properties fo:font-size="12.0pt" style:font-name="휴먼명조" style:font-name-asian="휴먼명조" style:font-size-asian="12.0pt"/>
    </style:style>
    <style:style style:family="paragraph" style:name="P341" style:parent-style-name="14">
      <style:paragraph-properties fo:line-height="155%" style:snap-to-layout-grid="false"/>
    </style:style>
    <style:style style:family="paragraph" style:name="P342" style:parent-style-name="14">
      <style:paragraph-properties fo:line-height="155%" style:snap-to-layout-grid="false"/>
    </style:style>
    <style:style style:family="text" style:name="T25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21">
      <style:text-properties fo:font-size="12.0pt" style:font-name="휴먼명조" style:font-name-asian="휴먼명조" style:font-size-asian="12.0pt"/>
    </style:style>
    <style:style style:family="text" style:name="T25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23">
      <style:text-properties fo:font-size="12.0pt" style:font-name="휴먼명조" style:font-name-asian="휴먼명조" style:font-size-asian="12.0pt"/>
    </style:style>
    <style:style style:family="text" style:name="T25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25">
      <style:text-properties fo:font-size="12.0pt" style:font-name="휴먼명조" style:font-name-asian="휴먼명조" style:font-size-asian="12.0pt"/>
    </style:style>
    <style:style style:family="text" style:name="T25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27">
      <style:text-properties fo:font-size="12.0pt" style:font-name="휴먼명조" style:font-name-asian="휴먼명조" style:font-size-asian="12.0pt"/>
    </style:style>
    <style:style style:family="text" style:name="T25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29">
      <style:text-properties fo:font-size="12.0pt" style:font-name="휴먼명조" style:font-name-asian="휴먼명조" style:font-size-asian="12.0pt"/>
    </style:style>
    <style:style style:family="text" style:name="T25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31">
      <style:text-properties fo:font-size="12.0pt" style:font-name="휴먼명조" style:font-name-asian="휴먼명조" style:font-size-asian="12.0pt"/>
    </style:style>
    <style:style style:family="text" style:name="T25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33">
      <style:text-properties fo:font-size="12.0pt" style:font-name="휴먼명조" style:font-name-asian="휴먼명조" style:font-size-asian="12.0pt"/>
    </style:style>
    <style:style style:family="paragraph" style:name="P343" style:parent-style-name="14">
      <style:paragraph-properties fo:line-height="155%" style:snap-to-layout-grid="false"/>
    </style:style>
    <style:style style:family="paragraph" style:name="P344" style:parent-style-name="14">
      <style:paragraph-properties fo:line-height="155%" style:snap-to-layout-grid="false"/>
    </style:style>
    <style:style style:family="text" style:name="T25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35">
      <style:text-properties fo:font-size="12.0pt" style:font-name="휴먼명조" style:font-name-asian="휴먼명조" style:font-size-asian="12.0pt"/>
    </style:style>
    <style:style style:family="text" style:name="T25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37">
      <style:text-properties fo:font-size="12.0pt" style:font-name="휴먼명조" style:font-name-asian="휴먼명조" style:font-size-asian="12.0pt"/>
    </style:style>
    <style:style style:family="text" style:name="T25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39">
      <style:text-properties fo:font-size="12.0pt" style:font-name="휴먼명조" style:font-name-asian="휴먼명조" style:font-size-asian="12.0pt"/>
    </style:style>
    <style:style style:family="text" style:name="T25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41">
      <style:text-properties fo:font-size="12.0pt" style:font-name="휴먼명조" style:font-name-asian="휴먼명조" style:font-size-asian="12.0pt"/>
    </style:style>
    <style:style style:family="text" style:name="T25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43">
      <style:text-properties fo:font-size="12.0pt" style:font-name="휴먼명조" style:font-name-asian="휴먼명조" style:font-size-asian="12.0pt"/>
    </style:style>
    <style:style style:family="text" style:name="T25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45">
      <style:text-properties fo:font-size="12.0pt" style:font-name="휴먼명조" style:font-name-asian="휴먼명조" style:font-size-asian="12.0pt"/>
    </style:style>
    <style:style style:family="text" style:name="T25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47">
      <style:text-properties fo:font-size="12.0pt" style:font-name="휴먼명조" style:font-name-asian="휴먼명조" style:font-size-asian="12.0pt"/>
    </style:style>
    <style:style style:family="text" style:name="T25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49">
      <style:text-properties fo:font-size="12.0pt" style:font-name="휴먼명조" style:font-name-asian="휴먼명조" style:font-size-asian="12.0pt"/>
    </style:style>
    <style:style style:family="text" style:name="T25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51">
      <style:text-properties fo:font-size="12.0pt" style:font-name="휴먼명조" style:font-name-asian="휴먼명조" style:font-size-asian="12.0pt"/>
    </style:style>
    <style:style style:family="text" style:name="T25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53">
      <style:text-properties fo:font-size="12.0pt" style:font-name="휴먼명조" style:font-name-asian="휴먼명조" style:font-size-asian="12.0pt"/>
    </style:style>
    <style:style style:family="text" style:name="T25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55">
      <style:text-properties fo:font-size="12.0pt" style:font-name="휴먼명조" style:font-name-asian="휴먼명조" style:font-size-asian="12.0pt"/>
    </style:style>
    <style:style style:family="text" style:name="T25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57">
      <style:text-properties fo:font-size="12.0pt" style:font-name="휴먼명조" style:font-name-asian="휴먼명조" style:font-size-asian="12.0pt"/>
    </style:style>
    <style:style style:family="text" style:name="T25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59">
      <style:text-properties fo:font-size="12.0pt" style:font-name="휴먼명조" style:font-name-asian="휴먼명조" style:font-size-asian="12.0pt"/>
    </style:style>
    <style:style style:family="text" style:name="T25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61">
      <style:text-properties fo:font-size="12.0pt" style:font-name="휴먼명조" style:font-name-asian="휴먼명조" style:font-size-asian="12.0pt"/>
    </style:style>
    <style:style style:family="text" style:name="T25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63">
      <style:text-properties fo:font-size="12.0pt" style:font-name="휴먼명조" style:font-name-asian="휴먼명조" style:font-size-asian="12.0pt"/>
    </style:style>
    <style:style style:family="text" style:name="T25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65">
      <style:text-properties fo:font-size="12.0pt" style:font-name="휴먼명조" style:font-name-asian="휴먼명조" style:font-size-asian="12.0pt"/>
    </style:style>
    <style:style style:family="text" style:name="T25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67">
      <style:text-properties fo:font-size="12.0pt" style:font-name="휴먼명조" style:font-name-asian="휴먼명조" style:font-size-asian="12.0pt"/>
    </style:style>
    <style:style style:family="text" style:name="T25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69">
      <style:text-properties fo:font-size="12.0pt" style:font-name="휴먼명조" style:font-name-asian="휴먼명조" style:font-size-asian="12.0pt"/>
    </style:style>
    <style:style style:family="text" style:name="T25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71">
      <style:text-properties fo:font-size="12.0pt" style:font-name="휴먼명조" style:font-name-asian="휴먼명조" style:font-size-asian="12.0pt"/>
    </style:style>
    <style:style style:family="text" style:name="T25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73">
      <style:text-properties fo:font-size="12.0pt" style:font-name="휴먼명조" style:font-name-asian="휴먼명조" style:font-size-asian="12.0pt"/>
    </style:style>
    <style:style style:family="text" style:name="T25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75">
      <style:text-properties fo:font-size="12.0pt" style:font-name="휴먼명조" style:font-name-asian="휴먼명조" style:font-size-asian="12.0pt"/>
    </style:style>
    <style:style style:family="text" style:name="T25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77">
      <style:text-properties fo:font-size="12.0pt" style:font-name="휴먼명조" style:font-name-asian="휴먼명조" style:font-size-asian="12.0pt"/>
    </style:style>
    <style:style style:family="text" style:name="T25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79">
      <style:text-properties fo:font-size="12.0pt" style:font-name="휴먼명조" style:font-name-asian="휴먼명조" style:font-size-asian="12.0pt"/>
    </style:style>
    <style:style style:family="text" style:name="T25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81">
      <style:text-properties fo:font-size="12.0pt" style:font-name="휴먼명조" style:font-name-asian="휴먼명조" style:font-size-asian="12.0pt"/>
    </style:style>
    <style:style style:family="text" style:name="T25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83">
      <style:text-properties fo:font-size="12.0pt" style:font-name="휴먼명조" style:font-name-asian="휴먼명조" style:font-size-asian="12.0pt"/>
    </style:style>
    <style:style style:family="paragraph" style:name="P345" style:parent-style-name="14">
      <style:paragraph-properties fo:line-height="155%" style:snap-to-layout-grid="false"/>
    </style:style>
    <style:style style:family="paragraph" style:name="P346" style:parent-style-name="14">
      <style:paragraph-properties fo:line-height="155%" style:snap-to-layout-grid="false"/>
    </style:style>
    <style:style style:family="text" style:name="T25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85">
      <style:text-properties fo:font-size="12.0pt" style:font-name="휴먼명조" style:font-name-asian="휴먼명조" style:font-size-asian="12.0pt"/>
    </style:style>
    <style:style style:family="text" style:name="T25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87">
      <style:text-properties fo:font-size="12.0pt" style:font-name="휴먼명조" style:font-name-asian="휴먼명조" style:font-size-asian="12.0pt"/>
    </style:style>
    <style:style style:family="text" style:name="T25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89">
      <style:text-properties fo:font-size="12.0pt" style:font-name="휴먼명조" style:font-name-asian="휴먼명조" style:font-size-asian="12.0pt"/>
    </style:style>
    <style:style style:family="text" style:name="T25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91">
      <style:text-properties fo:font-size="12.0pt" style:font-name="휴먼명조" style:font-name-asian="휴먼명조" style:font-size-asian="12.0pt"/>
    </style:style>
    <style:style style:family="text" style:name="T25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93">
      <style:text-properties fo:font-size="12.0pt" style:font-name="휴먼명조" style:font-name-asian="휴먼명조" style:font-size-asian="12.0pt"/>
    </style:style>
    <style:style style:family="text" style:name="T25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95">
      <style:text-properties fo:font-size="12.0pt" style:font-name="휴먼명조" style:font-name-asian="휴먼명조" style:font-size-asian="12.0pt"/>
    </style:style>
    <style:style style:family="text" style:name="T25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97">
      <style:text-properties fo:font-size="12.0pt" style:font-name="휴먼명조" style:font-name-asian="휴먼명조" style:font-size-asian="12.0pt"/>
    </style:style>
    <style:style style:family="text" style:name="T25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99">
      <style:text-properties fo:font-size="12.0pt" style:font-name="휴먼명조" style:font-name-asian="휴먼명조" style:font-size-asian="12.0pt"/>
    </style:style>
    <style:style style:family="text" style:name="T26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01">
      <style:text-properties fo:font-size="12.0pt" style:font-name="휴먼명조" style:font-name-asian="휴먼명조" style:font-size-asian="12.0pt"/>
    </style:style>
    <style:style style:family="text" style:name="T26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03">
      <style:text-properties fo:font-size="12.0pt" style:font-name="휴먼명조" style:font-name-asian="휴먼명조" style:font-size-asian="12.0pt"/>
    </style:style>
    <style:style style:family="text" style:name="T26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05">
      <style:text-properties fo:font-size="12.0pt" style:font-name="휴먼명조" style:font-name-asian="휴먼명조" style:font-size-asian="12.0pt"/>
    </style:style>
    <style:style style:family="text" style:name="T26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07">
      <style:text-properties fo:font-size="12.0pt" style:font-name="휴먼명조" style:font-name-asian="휴먼명조" style:font-size-asian="12.0pt"/>
    </style:style>
    <style:style style:family="text" style:name="T26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09">
      <style:text-properties fo:font-size="12.0pt" style:font-name="휴먼명조" style:font-name-asian="휴먼명조" style:font-size-asian="12.0pt"/>
    </style:style>
    <style:style style:family="text" style:name="T26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11">
      <style:text-properties fo:font-size="12.0pt" style:font-name="휴먼명조" style:font-name-asian="휴먼명조" style:font-size-asian="12.0pt"/>
    </style:style>
    <style:style style:family="text" style:name="T26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13">
      <style:text-properties fo:font-size="12.0pt" style:font-name="휴먼명조" style:font-name-asian="휴먼명조" style:font-size-asian="12.0pt"/>
    </style:style>
    <style:style style:family="paragraph" style:name="P347" style:parent-style-name="0">
      <style:paragraph-properties fo:line-height="155%" style:snap-to-layout-grid="false"/>
    </style:style>
    <style:style style:family="paragraph" style:name="P348" style:parent-style-name="0">
      <style:paragraph-properties fo:line-height="155%" style:snap-to-layout-grid="false"/>
    </style:style>
    <style:style style:family="paragraph" style:name="P349" style:parent-style-name="15">
      <style:paragraph-properties fo:line-height="155%" style:snap-to-layout-grid="false"/>
    </style:style>
    <style:style style:family="text" style:name="T2614">
      <style:text-properties fo:font-size="12.0pt" fo:font-weight="bold" style:font-name="휴먼명조" style:font-name-asian="휴먼명조" style:font-size-asian="12.0pt" style:font-weight-asian="bold"/>
    </style:style>
    <style:style style:family="text" style:name="T26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50" style:parent-style-name="0">
      <style:paragraph-properties fo:line-height="155%" style:snap-to-layout-grid="false"/>
    </style:style>
    <style:style style:family="paragraph" style:name="P351" style:parent-style-name="0">
      <style:paragraph-properties fo:line-height="155%" style:snap-to-layout-grid="false"/>
    </style:style>
    <style:style style:family="text" style:name="T26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17">
      <style:text-properties fo:font-size="12.0pt" style:font-name="휴먼명조" style:font-name-asian="휴먼명조" style:font-size-asian="12.0pt"/>
    </style:style>
    <style:style style:family="text" style:name="T26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19">
      <style:text-properties fo:font-size="12.0pt" style:font-name="휴먼명조" style:font-name-asian="휴먼명조" style:font-size-asian="12.0pt"/>
    </style:style>
    <style:style style:family="text" style:name="T26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21">
      <style:text-properties fo:font-size="12.0pt" style:font-name="휴먼명조" style:font-name-asian="휴먼명조" style:font-size-asian="12.0pt"/>
    </style:style>
    <style:style style:family="text" style:name="T26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23">
      <style:text-properties fo:font-size="12.0pt" style:font-name="휴먼명조" style:font-name-asian="휴먼명조" style:font-size-asian="12.0pt"/>
    </style:style>
    <style:style style:family="text" style:name="T26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25">
      <style:text-properties fo:font-size="12.0pt" style:font-name="휴먼명조" style:font-name-asian="휴먼명조" style:font-size-asian="12.0pt"/>
    </style:style>
    <style:style style:family="text" style:name="T26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27">
      <style:text-properties fo:font-size="12.0pt" style:font-name="휴먼명조" style:font-name-asian="휴먼명조" style:font-size-asian="12.0pt"/>
    </style:style>
    <style:style style:family="text" style:name="T26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29">
      <style:text-properties fo:font-size="12.0pt" style:font-name="휴먼명조" style:font-name-asian="휴먼명조" style:font-size-asian="12.0pt"/>
    </style:style>
    <style:style style:family="text" style:name="T26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31">
      <style:text-properties fo:font-size="12.0pt" style:font-name="휴먼명조" style:font-name-asian="휴먼명조" style:font-size-asian="12.0pt"/>
    </style:style>
    <style:style style:family="paragraph" style:name="P352" style:parent-style-name="0">
      <style:paragraph-properties fo:line-height="155%" style:snap-to-layout-grid="false"/>
    </style:style>
    <style:style style:family="paragraph" style:name="P353" style:parent-style-name="0">
      <style:paragraph-properties fo:line-height="155%" style:snap-to-layout-grid="false"/>
    </style:style>
    <style:style style:family="text" style:name="T26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33">
      <style:text-properties fo:font-size="12.0pt" style:font-name="휴먼명조" style:font-name-asian="휴먼명조" style:font-size-asian="12.0pt"/>
    </style:style>
    <style:style style:family="text" style:name="T26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35">
      <style:text-properties fo:font-size="12.0pt" style:font-name="휴먼명조" style:font-name-asian="휴먼명조" style:font-size-asian="12.0pt"/>
    </style:style>
    <style:style style:family="text" style:name="T26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37">
      <style:text-properties fo:font-size="12.0pt" style:font-name="휴먼명조" style:font-name-asian="휴먼명조" style:font-size-asian="12.0pt"/>
    </style:style>
    <style:style style:family="text" style:name="T26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39">
      <style:text-properties fo:font-size="12.0pt" style:font-name="휴먼명조" style:font-name-asian="휴먼명조" style:font-size-asian="12.0pt"/>
    </style:style>
    <style:style style:family="text" style:name="T26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41">
      <style:text-properties fo:font-size="12.0pt" style:font-name="휴먼명조" style:font-name-asian="휴먼명조" style:font-size-asian="12.0pt"/>
    </style:style>
    <style:style style:family="text" style:name="T26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43">
      <style:text-properties fo:font-size="12.0pt" style:font-name="휴먼명조" style:font-name-asian="휴먼명조" style:font-size-asian="12.0pt"/>
    </style:style>
    <style:style style:family="text" style:name="T26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45">
      <style:text-properties fo:font-size="12.0pt" style:font-name="휴먼명조" style:font-name-asian="휴먼명조" style:font-size-asian="12.0pt"/>
    </style:style>
    <style:style style:family="text" style:name="T26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47">
      <style:text-properties fo:font-size="12.0pt" style:font-name="휴먼명조" style:font-name-asian="휴먼명조" style:font-size-asian="12.0pt"/>
    </style:style>
    <style:style style:family="text" style:name="T26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49">
      <style:text-properties fo:font-size="12.0pt" style:font-name="휴먼명조" style:font-name-asian="휴먼명조" style:font-size-asian="12.0pt"/>
    </style:style>
    <style:style style:family="text" style:name="T26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51">
      <style:text-properties fo:font-size="12.0pt" style:font-name="휴먼명조" style:font-name-asian="휴먼명조" style:font-size-asian="12.0pt"/>
    </style:style>
    <style:style style:family="text" style:name="T26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53">
      <style:text-properties fo:font-size="12.0pt" style:font-name="휴먼명조" style:font-name-asian="휴먼명조" style:font-size-asian="12.0pt"/>
    </style:style>
    <style:style style:family="text" style:name="T26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55">
      <style:text-properties fo:font-size="12.0pt" style:font-name="휴먼명조" style:font-name-asian="휴먼명조" style:font-size-asian="12.0pt"/>
    </style:style>
    <style:style style:family="text" style:name="T26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57">
      <style:text-properties fo:font-size="12.0pt" style:font-name="휴먼명조" style:font-name-asian="휴먼명조" style:font-size-asian="12.0pt"/>
    </style:style>
    <style:style style:family="text" style:name="T26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59">
      <style:text-properties fo:font-size="12.0pt" style:font-name="휴먼명조" style:font-name-asian="휴먼명조" style:font-size-asian="12.0pt"/>
    </style:style>
    <style:style style:family="text" style:name="T26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61">
      <style:text-properties fo:font-size="12.0pt" style:font-name="휴먼명조" style:font-name-asian="휴먼명조" style:font-size-asian="12.0pt"/>
    </style:style>
    <style:style style:family="text" style:name="T26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63">
      <style:text-properties fo:font-size="12.0pt" style:font-name="휴먼명조" style:font-name-asian="휴먼명조" style:font-size-asian="12.0pt"/>
    </style:style>
    <style:style style:family="text" style:name="T26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65">
      <style:text-properties fo:font-size="12.0pt" style:font-name="휴먼명조" style:font-name-asian="휴먼명조" style:font-size-asian="12.0pt"/>
    </style:style>
    <style:style style:family="paragraph" style:name="P354" style:parent-style-name="0">
      <style:paragraph-properties fo:line-height="155%" style:snap-to-layout-grid="false"/>
    </style:style>
    <style:style style:family="paragraph" style:name="P355" style:parent-style-name="0">
      <style:paragraph-properties fo:line-height="155%" style:snap-to-layout-grid="false"/>
    </style:style>
    <style:style style:family="text" style:name="T26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67">
      <style:text-properties fo:font-size="12.0pt" style:font-name="휴먼명조" style:font-name-asian="휴먼명조" style:font-size-asian="12.0pt"/>
    </style:style>
    <style:style style:family="text" style:name="T26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69">
      <style:text-properties fo:font-size="12.0pt" style:font-name="휴먼명조" style:font-name-asian="휴먼명조" style:font-size-asian="12.0pt"/>
    </style:style>
    <style:style style:family="text" style:name="T26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71">
      <style:text-properties fo:font-size="12.0pt" style:font-name="휴먼명조" style:font-name-asian="휴먼명조" style:font-size-asian="12.0pt"/>
    </style:style>
    <style:style style:family="text" style:name="T26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73">
      <style:text-properties fo:font-size="12.0pt" style:font-name="휴먼명조" style:font-name-asian="휴먼명조" style:font-size-asian="12.0pt"/>
    </style:style>
    <style:style style:family="text" style:name="T26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75">
      <style:text-properties fo:font-size="12.0pt" style:font-name="휴먼명조" style:font-name-asian="휴먼명조" style:font-size-asian="12.0pt"/>
    </style:style>
    <style:style style:family="paragraph" style:name="P356" style:parent-style-name="0">
      <style:paragraph-properties fo:line-height="155%" style:snap-to-layout-grid="false"/>
    </style:style>
    <style:style style:family="paragraph" style:name="P357" style:parent-style-name="0">
      <style:paragraph-properties fo:line-height="155%" style:snap-to-layout-grid="false"/>
    </style:style>
    <style:style style:family="text" style:name="T26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77">
      <style:text-properties fo:font-size="12.0pt" style:font-name="휴먼명조" style:font-name-asian="휴먼명조" style:font-size-asian="12.0pt"/>
    </style:style>
    <style:style style:family="text" style:name="T26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79">
      <style:text-properties fo:font-size="12.0pt" style:font-name="휴먼명조" style:font-name-asian="휴먼명조" style:font-size-asian="12.0pt"/>
    </style:style>
    <style:style style:family="text" style:name="T26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81">
      <style:text-properties fo:font-size="12.0pt" style:font-name="휴먼명조" style:font-name-asian="휴먼명조" style:font-size-asian="12.0pt"/>
    </style:style>
    <style:style style:family="text" style:name="T26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83">
      <style:text-properties fo:font-size="12.0pt" style:font-name="휴먼명조" style:font-name-asian="휴먼명조" style:font-size-asian="12.0pt"/>
    </style:style>
    <style:style style:family="text" style:name="T26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85">
      <style:text-properties fo:font-size="12.0pt" style:font-name="휴먼명조" style:font-name-asian="휴먼명조" style:font-size-asian="12.0pt"/>
    </style:style>
    <style:style style:family="text" style:name="T26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87">
      <style:text-properties fo:font-size="12.0pt" style:font-name="휴먼명조" style:font-name-asian="휴먼명조" style:font-size-asian="12.0pt"/>
    </style:style>
    <style:style style:family="text" style:name="T26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89">
      <style:text-properties fo:font-size="12.0pt" style:font-name="휴먼명조" style:font-name-asian="휴먼명조" style:font-size-asian="12.0pt"/>
    </style:style>
    <style:style style:family="text" style:name="T26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91">
      <style:text-properties fo:font-size="12.0pt" style:font-name="휴먼명조" style:font-name-asian="휴먼명조" style:font-size-asian="12.0pt"/>
    </style:style>
    <style:style style:family="text" style:name="T26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93">
      <style:text-properties fo:font-size="12.0pt" style:font-name="휴먼명조" style:font-name-asian="휴먼명조" style:font-size-asian="12.0pt"/>
    </style:style>
    <style:style style:family="paragraph" style:name="P358" style:parent-style-name="0">
      <style:paragraph-properties fo:line-height="155%" style:snap-to-layout-grid="false"/>
    </style:style>
    <style:style style:family="paragraph" style:name="P359" style:parent-style-name="0">
      <style:paragraph-properties fo:line-height="155%" style:snap-to-layout-grid="false"/>
    </style:style>
    <style:style style:family="text" style:name="T26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95">
      <style:text-properties fo:font-size="12.0pt" style:font-name="휴먼명조" style:font-name-asian="휴먼명조" style:font-size-asian="12.0pt"/>
    </style:style>
    <style:style style:family="text" style:name="T26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97">
      <style:text-properties fo:font-size="12.0pt" style:font-name="휴먼명조" style:font-name-asian="휴먼명조" style:font-size-asian="12.0pt"/>
    </style:style>
    <style:style style:family="text" style:name="T26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99">
      <style:text-properties fo:font-size="12.0pt" style:font-name="휴먼명조" style:font-name-asian="휴먼명조" style:font-size-asian="12.0pt"/>
    </style:style>
    <style:style style:family="text" style:name="T27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01">
      <style:text-properties fo:font-size="12.0pt" style:font-name="휴먼명조" style:font-name-asian="휴먼명조" style:font-size-asian="12.0pt"/>
    </style:style>
    <style:style style:family="text" style:name="T27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03">
      <style:text-properties fo:font-size="12.0pt" style:font-name="휴먼명조" style:font-name-asian="휴먼명조" style:font-size-asian="12.0pt"/>
    </style:style>
    <style:style style:family="text" style:name="T27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05">
      <style:text-properties fo:font-size="12.0pt" style:font-name="휴먼명조" style:font-name-asian="휴먼명조" style:font-size-asian="12.0pt"/>
    </style:style>
    <style:style style:family="text" style:name="T27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07">
      <style:text-properties fo:font-size="12.0pt" style:font-name="휴먼명조" style:font-name-asian="휴먼명조" style:font-size-asian="12.0pt"/>
    </style:style>
    <style:style style:family="text" style:name="T27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09">
      <style:text-properties fo:font-size="12.0pt" style:font-name="휴먼명조" style:font-name-asian="휴먼명조" style:font-size-asian="12.0pt"/>
    </style:style>
    <style:style style:family="text" style:name="T27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11">
      <style:text-properties fo:font-size="12.0pt" style:font-name="휴먼명조" style:font-name-asian="휴먼명조" style:font-size-asian="12.0pt"/>
    </style:style>
    <style:style style:family="text" style:name="T27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13">
      <style:text-properties fo:font-size="12.0pt" style:font-name="휴먼명조" style:font-name-asian="휴먼명조" style:font-size-asian="12.0pt"/>
    </style:style>
    <style:style style:family="text" style:name="T2714">
      <style:text-properties fo:font-size="12.0pt" style:font-name="바탕" style:font-name-asian="휴먼명조" style:font-size-asian="12.0pt"/>
    </style:style>
    <style:style style:family="text" style:name="T2715">
      <style:text-properties fo:font-size="12.0pt" style:font-name="휴먼명조" style:font-name-asian="휴먼명조" style:font-size-asian="12.0pt"/>
    </style:style>
    <style:style style:family="text" style:name="T27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17">
      <style:text-properties fo:font-size="12.0pt" style:font-name="휴먼명조" style:font-name-asian="휴먼명조" style:font-size-asian="12.0pt"/>
    </style:style>
    <style:style style:family="text" style:name="T27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19">
      <style:text-properties fo:font-size="12.0pt" style:font-name="휴먼명조" style:font-name-asian="휴먼명조" style:font-size-asian="12.0pt"/>
    </style:style>
    <style:style style:family="text" style:name="T27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21">
      <style:text-properties fo:font-size="12.0pt" style:font-name="휴먼명조" style:font-name-asian="휴먼명조" style:font-size-asian="12.0pt"/>
    </style:style>
    <style:style style:family="paragraph" style:name="P360" style:parent-style-name="0">
      <style:paragraph-properties fo:line-height="155%" style:snap-to-layout-grid="false"/>
    </style:style>
    <style:style style:family="paragraph" style:name="P361" style:parent-style-name="0">
      <style:paragraph-properties fo:line-height="155%" style:snap-to-layout-grid="false"/>
    </style:style>
    <style:style style:family="text" style:name="T27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23">
      <style:text-properties fo:font-size="12.0pt" style:font-name="휴먼명조" style:font-name-asian="휴먼명조" style:font-size-asian="12.0pt"/>
    </style:style>
    <style:style style:family="text" style:name="T27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25">
      <style:text-properties fo:font-size="12.0pt" style:font-name="휴먼명조" style:font-name-asian="휴먼명조" style:font-size-asian="12.0pt"/>
    </style:style>
    <style:style style:family="text" style:name="T27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27">
      <style:text-properties fo:font-size="12.0pt" style:font-name="휴먼명조" style:font-name-asian="휴먼명조" style:font-size-asian="12.0pt"/>
    </style:style>
    <style:style style:family="text" style:name="T27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29">
      <style:text-properties fo:font-size="12.0pt" style:font-name="휴먼명조" style:font-name-asian="휴먼명조" style:font-size-asian="12.0pt"/>
    </style:style>
    <style:style style:family="text" style:name="T27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31">
      <style:text-properties fo:font-size="12.0pt" style:font-name="휴먼명조" style:font-name-asian="휴먼명조" style:font-size-asian="12.0pt"/>
    </style:style>
    <style:style style:family="text" style:name="T27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33">
      <style:text-properties fo:font-size="12.0pt" style:font-name="휴먼명조" style:font-name-asian="휴먼명조" style:font-size-asian="12.0pt"/>
    </style:style>
    <style:style style:family="text" style:name="T27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35">
      <style:text-properties fo:font-size="12.0pt" style:font-name="휴먼명조" style:font-name-asian="휴먼명조" style:font-size-asian="12.0pt"/>
    </style:style>
    <style:style style:family="text" style:name="T27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37">
      <style:text-properties fo:font-size="12.0pt" style:font-name="휴먼명조" style:font-name-asian="휴먼명조" style:font-size-asian="12.0pt"/>
    </style:style>
    <style:style style:family="text" style:name="T27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39">
      <style:text-properties fo:font-size="12.0pt" style:font-name="휴먼명조" style:font-name-asian="휴먼명조" style:font-size-asian="12.0pt"/>
    </style:style>
    <style:style style:family="text" style:name="T27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41">
      <style:text-properties fo:font-size="12.0pt" style:font-name="휴먼명조" style:font-name-asian="휴먼명조" style:font-size-asian="12.0pt"/>
    </style:style>
    <style:style style:family="text" style:name="T27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43">
      <style:text-properties fo:font-size="12.0pt" style:font-name="휴먼명조" style:font-name-asian="휴먼명조" style:font-size-asian="12.0pt"/>
    </style:style>
    <style:style style:family="text" style:name="T27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45">
      <style:text-properties fo:font-size="12.0pt" style:font-name="휴먼명조" style:font-name-asian="휴먼명조" style:font-size-asian="12.0pt"/>
    </style:style>
    <style:style style:family="paragraph" style:name="P362" style:parent-style-name="15">
      <style:paragraph-properties fo:line-height="155%" style:snap-to-layout-grid="false"/>
    </style:style>
    <style:style style:family="paragraph" style:name="P363" style:parent-style-name="15">
      <style:paragraph-properties fo:line-height="155%" style:snap-to-layout-grid="false"/>
    </style:style>
    <style:style style:family="paragraph" style:name="P364" style:parent-style-name="15">
      <style:paragraph-properties fo:line-height="155%" style:snap-to-layout-grid="false"/>
    </style:style>
    <style:style style:family="text" style:name="T2746">
      <style:text-properties fo:font-size="12.0pt" fo:font-weight="bold" style:font-name="휴먼명조" style:font-name-asian="휴먼명조" style:font-size-asian="12.0pt" style:font-weight-asian="bold"/>
    </style:style>
    <style:style style:family="text" style:name="T27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65" style:parent-style-name="0">
      <style:paragraph-properties fo:line-height="155%" style:snap-to-layout-grid="false"/>
    </style:style>
    <style:style style:family="text" style:name="T2748">
      <style:text-properties fo:font-size="12.0pt" style:font-name="휴먼명조" style:font-name-asian="휴먼명조" style:font-size-asian="12.0pt"/>
    </style:style>
    <style:style style:family="text" style:name="T27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366" style:parent-style-name="0">
      <style:paragraph-properties fo:line-height="155%" style:snap-to-layout-grid="false"/>
    </style:style>
    <style:style style:family="text" style:name="T2750">
      <style:text-properties fo:font-size="12.0pt" style:font-name="휴먼명조" style:font-name-asian="휴먼명조" style:font-size-asian="12.0pt"/>
    </style:style>
    <style:style style:family="text" style:name="T2751">
      <style:text-properties fo:font-size="12.0pt" fo:font-weight="bold" fo:letter-spacing="-0.7pt" style:font-name="바탕" style:font-name-asian="휴먼명조" style:font-size-asian="12.0pt" style:font-weight-asian="bold"/>
    </style:style>
    <style:style style:family="text" style:name="T2752">
      <style:text-properties fo:font-size="14.0pt" fo:font-weight="bold" fo:letter-spacing="-1.0pt" style:font-name="바탕" style:font-name-asian="휴먼명조" style:font-size-asian="14.0pt" style:font-weight-asian="bold"/>
    </style:style>
  </office:automatic-styles>
  <office:body>
    <office:text>
      <text:p text:style-name="P1"><draw:frame draw:style-name="fr1" draw:z-index="0" svg:width="14.918cm" svg:x="0.000cm" svg:y="-4.665cm" text:anchor-type="as-char"><draw:text-box fo:min-height="4.665cm"><table:table table:name="T1" table:style-name="T1" text:anchor-type="paragraph"><table:table-column table:style-name="T1.C65"/><table:table-row table:style-name="T1.R1"><table:table-cell table:style-name="T1.R1_C0"><text:p text:style-name="P2"><text:span text:style-name="T1">■ </text:span><text:span text:style-name="T2">2016. 7. 21 </text:span><text:span text:style-name="T3">발신 </text:span><text:span text:style-name="T4">: </text:span><text:span text:style-name="T5">가습기살균제참사전국네트워크 사무국 </text:span></text:p><text:p text:style-name="P3"><text:span text:style-name="T6">                     </text:span><text:span text:style-name="T7">참여연대 장동엽 선임간사  </text:span><text:span text:style-name="T8">010-4220-5574  </text:span><text:span text:style-name="T9">taijist@pspd.org</text:span><text:span text:style-name="T10"> </text:span></text:p><text:p text:style-name="P4"><text:span text:style-name="T11">                             </text:span><text:span text:style-name="T12">안진걸 공동사무처장  </text:span><text:span text:style-name="T13">010-2279-4251 </text:span><text:span text:style-name="T14">ngo8518@pspd.org</text:span></text:p></table:table-cell></table:table-row><table:table-row table:style-name="T1.R2"><table:table-cell table:style-name="T1.R2_C0"><text:p text:style-name="P5"><text:span text:style-name="T15">보도자료</text:span></text:p></table:table-cell></table:table-row></table:table></draw:text-box></draw:frame></text:p>
      <text:p text:style-name="P6"><draw:frame draw:style-name="fr2" draw:z-index="0" svg:width="14.920cm" svg:x="0.000cm" svg:y="-4.198cm" text:anchor-type="as-char"><draw:text-box fo:min-height="4.198cm"><table:table table:name="T2" table:style-name="T2" text:anchor-type="paragraph"><table:table-column table:style-name="T2.C66"/><table:table-row table:style-name="T2.R1"><table:table-cell table:style-name="T2.R1_C0"><text:p text:style-name="P7"><text:span text:style-name="T16">희생자 </text:span><text:span text:style-name="T17">700</text:span><text:span text:style-name="T18">여명 대참사</text:span><text:span text:style-name="T19">, </text:span><text:span text:style-name="T20">감사원은 언제 감사에 나서려나</text:span><text:span text:style-name="T21">?</text:span></text:p><text:p text:style-name="P8"><text:span text:style-name="T22">가습기살균제 참사 관련 정부 각 부처의 책임 규명 위해 </text:span><text:line-break/><text:span text:style-name="T23">  감사원의 즉각적인 감사 돌입을 촉구하는 성명 발표에 이은 </text:span></text:p><text:p text:style-name="P9"><text:span text:style-name="T24">감사 착수 호소</text:span><text:span text:style-name="T25">ㆍ</text:span><text:span text:style-name="T26">항의 방문 및 추가 감사청구 내용 제출 기자회견</text:span></text:p></table:table-cell></table:table-row><table:table-row table:style-name="T2.R2"><table:table-cell table:style-name="T2.R2_C0"><text:p text:style-name="P10"><text:span text:style-name="T27">기자회견 일시</text:span><text:span text:style-name="T28">ㆍ</text:span><text:span text:style-name="T29">장소 </text:span><text:span text:style-name="T30">: 7.21(</text:span><text:span text:style-name="T31">목</text:span><text:span text:style-name="T32">) 11:00</text:span><text:span text:style-name="T33">ㆍ</text:span><text:span text:style-name="T34">감사원 앞</text:span><text:span text:style-name="T35">(</text:span><text:span text:style-name="T36">서울 삼청동</text:span><text:span text:style-name="T37">)</text:span></text:p></table:table-cell></table:table-row></table:table></draw:text-box></draw:frame></text:p>
      <text:p text:style-name="P11"/>
      <text:p text:style-name="P12"/>
      <text:p text:style-name="P13"><text:span text:style-name="T38">1. </text:span><text:span text:style-name="T39">안녕하십니까</text:span><text:span text:style-name="T40">? </text:span><text:span text:style-name="T41">귀 언론사의 발전과 정론직필을 빕니다</text:span><text:span text:style-name="T42">. </text:span></text:p>
      <text:p text:style-name="P14"/>
      <text:p text:style-name="P15"><text:span text:style-name="T43">2. </text:span><text:span text:style-name="T44">감사원의 기이한 행태가 지금 여론의 도마 위에 올라 있습니다</text:span><text:span text:style-name="T45">. </text:span><text:span text:style-name="T46">감사원이 가습기 살균제 참사라는 재난을 지켜보고도</text:span><text:span text:style-name="T47">, </text:span><text:span text:style-name="T48">정부의 책임에 대한 국민의 비판 여론이 들끓고 있음에도 불구하고 책임 있는 정부 부처에 대한 감사 실시를 미루고만 있기 때문입니다</text:span><text:span text:style-name="T49">. </text:span><text:span text:style-name="T50">사실</text:span><text:span text:style-name="T51">, </text:span><text:span text:style-name="T52">감사원은 환경</text:span><text:span text:style-name="T53">·</text:span><text:span text:style-name="T54">시민단체들이 이 참사의 책임을 묻는 공익감사를 청구하기 전에 이미 직권으로 감사에 나섰어야 했습니다</text:span><text:span text:style-name="T55">. </text:span><text:span text:style-name="T56">가습기 살균제 참사의 원인이 밝혀진 </text:span><text:span text:style-name="T57">2011</text:span><text:span text:style-name="T58">년부터 지금까지 감사에 나설 기회와 계기는 충분했지만</text:span><text:span text:style-name="T59">, </text:span><text:span text:style-name="T60">감사원은 아직도 감사에 나서지 않고 있는 이유가 무엇인지 국민들에게 답해야 합니다</text:span><text:span text:style-name="T61">. </text:span></text:p>
      <text:p text:style-name="P16"/>
      <text:p text:style-name="P17"><text:span text:style-name="T62">3. </text:span><text:span text:style-name="T63">감사원의 이같은 기회주의적</text:span><text:span text:style-name="T64">, </text:span><text:span text:style-name="T65">반국민적</text:span><text:span text:style-name="T66">, </text:span><text:span text:style-name="T67">반공익적 태도는 국회에서도 문제가 되고 있습니다</text:span><text:span text:style-name="T68">. </text:span><text:span text:style-name="T69">백혜련 의원</text:span><text:span text:style-name="T70">(</text:span><text:span text:style-name="T71">국회 법제사법위원회</text:span><text:span text:style-name="T72">, </text:span><text:span text:style-name="T73">더불어민주당</text:span><text:span text:style-name="T74">)</text:span><text:span text:style-name="T75">은 지난 </text:span><text:span text:style-name="T76">7</text:span><text:span text:style-name="T77">월 </text:span><text:span text:style-name="T78">12</text:span><text:span text:style-name="T79">일 감사원이 가습기살균제 참사와 관련해 감사 실시를 결정하지 않는 것은 큰 문제라며 공개적으로 비판하기도 했습니다</text:span><text:span text:style-name="T80">. </text:span><text:span text:style-name="T81">올해 </text:span><text:span text:style-name="T82">3</text:span><text:span text:style-name="T83">월 </text:span><text:span text:style-name="T84">29</text:span><text:span text:style-name="T85">일</text:span><text:span text:style-name="T86">, 5</text:span><text:span text:style-name="T87">월 </text:span><text:span text:style-name="T88">19</text:span><text:span text:style-name="T89">일 두 차례에 걸쳐 환경운동연합</text:span><text:span text:style-name="T90">ㆍ</text:span><text:span text:style-name="T91">참여연대</text:span><text:span text:style-name="T92">ㆍ</text:span><text:span text:style-name="T93">민주사회를위한변호사모임 등이 감사원에 공익감사청구를 했지만</text:span><text:span text:style-name="T94">, </text:span><text:span text:style-name="T95">지금까지도 감사 착수를 결정하지 않는 이유가 무엇인지 가습기살균제참사전국네트워크와 시민사회단체들도 함께 따져 묻지 않을 수 없습니다</text:span><text:span text:style-name="T96">. </text:span><text:span text:style-name="T97">국회 법사위와 여야 정당들도 감사원의 이같은 행태를 고치기 위해 더 적극적으로 노력해주실 것을 당부드립니다</text:span><text:span text:style-name="T98">. </text:span><text:span text:style-name="T99">법규대로라면 공익감사청구에 대해서는 접수일로부터 </text:span><text:span text:style-name="T100">1</text:span><text:span text:style-name="T101">개월 이내에 감사 실시 여부를 결정해야 함에도 감사원이 청와대</text:span><text:span text:style-name="T102">, </text:span><text:span text:style-name="T103">정부 부처</text:span><text:span text:style-name="T104">, </text:span><text:span text:style-name="T105">검찰 눈치를 보는 건</text:span><text:span text:style-name="T106">, </text:span><text:span text:style-name="T107">직무를 유기하는 행태나 다름없습니다</text:span><text:span text:style-name="T108">.</text:span></text:p>
      <text:p text:style-name="P18"/>
      <text:p text:style-name="P19"><text:span text:style-name="T109">4. </text:span><text:span text:style-name="T110">이에 </text:span><text:span text:style-name="T111">가습기살균제참사전국네트워크와 공익감사청구서를 제출했던 환경운동연합</text:span><text:span text:style-name="T112">ㆍ</text:span><text:span text:style-name="T113">참여연대</text:span><text:span text:style-name="T114">ㆍ</text:span><text:span text:style-name="T115">민주사회를위한변호사모임은 어제</text:span><text:span text:style-name="T116">(7.20) </text:span><text:span text:style-name="T117">이 문제에 대한 비판 성명을 발표한 데 이어</text:span><text:span text:style-name="T118">, </text:span><text:span text:style-name="T119">오늘</text:span><text:span text:style-name="T120">(7.21) 11</text:span><text:span text:style-name="T121">시에 감사원을 항의 방문하여 즉각 감사 착수할 것을 호소하고</text:span><text:span text:style-name="T122">, “</text:span><text:span text:style-name="T123">그동안 생활 속 유해화학물질 관리에 대해 정부가 총체적으로 실패한 점과 실제 유독성 물질 관리체계 전반</text:span><text:span text:style-name="T124">”</text:span><text:span text:style-name="T125">에 대해 감사원에 추가적으로 감사를 요청합니다</text:span><text:span text:style-name="T126">.</text:span></text:p>
      <text:p text:style-name="P20"/>
      <text:p text:style-name="P21"><text:span text:style-name="T127">5. </text:span><text:span text:style-name="T128">관련해서 </text:span><text:span text:style-name="T129">감사원 앞</text:span><text:span text:style-name="T130">(7.21(</text:span><text:span text:style-name="T131">목</text:span><text:span text:style-name="T132">) 11:00)</text:span><text:span text:style-name="T133">에서 직무 유기 중인 감사원에 대해 대화를 나누는 기자회견을 진행코자 합니다</text:span><text:span text:style-name="T134">.</text:span><text:span text:style-name="T135"> </text:span><text:span text:style-name="T136">귀 언론사의 많은 관심과 취재 부탁드립니다</text:span><text:span text:style-name="T137">.  </text:span><text:span text:style-name="T138">끝</text:span><text:span text:style-name="T139">.</text:span></text:p>
      <text:p text:style-name="P22"/>
      <text:p text:style-name="P23"/>
      <text:p text:style-name="P24"/>
      <text:p text:style-name="P25"><text:span text:style-name="T140">▣ </text:span><text:span text:style-name="T141">별첨 </text:span><text:span text:style-name="T142">1) </text:span><text:span text:style-name="T143">감사원의 즉각적인 감사 돌입을 촉구하는 </text:span><text:line-break/><text:span text:style-name="T144">  </text:span><text:span text:style-name="T145">&lt;</text:span><text:span text:style-name="T146">가습기살균제참사전국네트워크</text:span><text:span text:style-name="T147">&gt; </text:span><text:span text:style-name="T148">성명서 </text:span><text:span text:style-name="T149">(2016. 7. 20) </text:span></text:p>
      <text:p text:style-name="P26"/>
      <text:p text:style-name="P27"><text:span text:style-name="T150">▣ </text:span><text:span text:style-name="T151">별첨 </text:span><text:span text:style-name="T152">2) </text:span><text:span text:style-name="T153">감사원에 오늘 제출하는 추가 감사 청구 내용 </text:span><text:span text:style-name="T154">(2016. 7. 21)</text:span><text:line-break/><text:span text:style-name="T155"> * </text:span><text:span text:style-name="T156">첨부 </text:span><text:span text:style-name="T157">: 5.19 </text:span><text:span text:style-name="T158">공익감사청구서 전문</text:span></text:p>
      <text:p text:style-name="P28"><text:span text:style-name="T159">▣ </text:span><text:span text:style-name="T160">별첨 </text:span><text:span text:style-name="T161">1) &lt;</text:span><text:span text:style-name="T162">가습기살균제참사전국네트워크</text:span><text:span text:style-name="T163">&gt; </text:span><text:span text:style-name="T164">성명 </text:span><text:span text:style-name="T165">(2016. 7. 20)</text:span></text:p>
      <text:p text:style-name="P29"/>
      <text:p text:style-name="P30"><draw:frame draw:style-name="fr3" draw:z-index="0" svg:width="14.920cm" svg:x="0.000cm" svg:y="-2.631cm" text:anchor-type="as-char"><draw:text-box fo:min-height="2.631cm"><table:table table:name="T3" table:style-name="T3" text:anchor-type="paragraph"><table:table-column table:style-name="T3.C67"/><table:table-row table:style-name="T3.R1"><table:table-cell table:style-name="T3.R1_C0"><text:p text:style-name="P31"><text:span text:style-name="T166">‘</text:span><text:span text:style-name="T167">희생자 </text:span><text:span text:style-name="T168">701</text:span><text:span text:style-name="T169">명</text:span><text:span text:style-name="T170">’ </text:span><text:span text:style-name="T171">감사원이 나설 이유 더 필요한가</text:span><text:span text:style-name="T172">!</text:span></text:p><text:p text:style-name="P32"><text:span text:style-name="T173">가습기 살균제 참사 </text:span><text:span text:style-name="T174">‘</text:span><text:span text:style-name="T175">정부 책임</text:span><text:span text:style-name="T176">’ </text:span><text:span text:style-name="T177">감사 미루는 건 중대한 직무 유기</text:span></text:p></table:table-cell></table:table-row></table:table></draw:text-box></draw:frame></text:p>
      <text:p text:style-name="P33"/>
      <text:p text:style-name="P34"><text:span text:style-name="T178">희생자 </text:span><text:span text:style-name="T179">701</text:span><text:span text:style-name="T180">명</text:span><text:span text:style-name="T181">, </text:span><text:span text:style-name="T182">피해자 </text:span><text:span text:style-name="T183">3,689</text:span><text:span text:style-name="T184">명</text:span><text:span text:style-name="T185">… </text:span><text:span text:style-name="T186">2011</text:span><text:span text:style-name="T187">년 </text:span><text:span text:style-name="T188">9</text:span><text:span text:style-name="T189">월부터 올 </text:span><text:span text:style-name="T190">6</text:span><text:span text:style-name="T191">월말까지 정부로 신고된 가습기 살균제 피해 현황이다</text:span><text:span text:style-name="T192">. </text:span><text:span text:style-name="T193">길게는 </text:span><text:span text:style-name="T194">22</text:span><text:span text:style-name="T195">년</text:span><text:span text:style-name="T196">, </text:span><text:span text:style-name="T197">짧게 잡아도 지난 </text:span><text:span text:style-name="T198">5</text:span><text:span text:style-name="T199">년을 국가가</text:span><text:span text:style-name="T200">, </text:span><text:span text:style-name="T201">즉 정부 부처 및 책임 있는 각 기관들이</text:span><text:span text:style-name="T202">, </text:span><text:span text:style-name="T203">검찰 등 수사기관과 관련 전문가들이 이 사태에 손 놓고 있었던 것은 무어라 변명할 여지가 없는 명백한 잘못이다</text:span><text:span text:style-name="T204">.</text:span></text:p>
      <text:p text:style-name="P35"/>
      <text:p text:style-name="P36"><text:span text:style-name="T205">그런데도 감사원은 아직도 </text:span><text:span text:style-name="T206">‘</text:span><text:span text:style-name="T207">직무 유기</text:span><text:span text:style-name="T208">’ </text:span><text:span text:style-name="T209">중이다</text:span><text:span text:style-name="T210">. </text:span><text:span text:style-name="T211">그래서 가습기 살균제 피해자들에게는 이 참사가</text:span><text:span text:style-name="T212">‘</text:span><text:span text:style-name="T213">아직 진행 중</text:span><text:span text:style-name="T214">’</text:span><text:span text:style-name="T215">이라 말해도 결코 틀리지 않다</text:span><text:span text:style-name="T216">. </text:span><text:span text:style-name="T217">감사원은 참사를 낳고 피해를 방치해 온 정부의 책임을 따져 물어야 할 독립적 헌법기관이다</text:span><text:span text:style-name="T218">. </text:span><text:span text:style-name="T219">다시는 이처럼 참혹한 비극이 되풀이되지 않도록 가장 먼저 발 벗고 나서야 할 기관이 다름 아닌 감사원이다</text:span><text:span text:style-name="T220">. </text:span></text:p>
      <text:p text:style-name="P37"/>
      <text:p text:style-name="P38"><text:span text:style-name="T221">그러나 가습기 살균제 참사와 엄청난 피해를 낳고 방조한 정부와 각 부처의 책임을 묻는 시민사회단체들의 연이은 공익감사청구에도 감사원은 아직 답이 없다</text:span><text:span text:style-name="T222">. </text:span><text:span text:style-name="T223">심지어 감사는커녕 감사를 할지 말지 그 결정조차 미루고 있다</text:span><text:span text:style-name="T224">. </text:span><text:span text:style-name="T225">가습기 살균제 피해자들과 시민사회단체들은 국회 법제사법위원회 백혜련 의원</text:span><text:span text:style-name="T226">(</text:span><text:span text:style-name="T227">경기 수원을</text:span><text:span text:style-name="T228">, </text:span><text:span text:style-name="T229">더불어민주당</text:span><text:span text:style-name="T230">)</text:span><text:span text:style-name="T231">의 말처럼 </text:span><text:span text:style-name="T232">“</text:span><text:span text:style-name="T233">감사원이 의도성을 갖고 감사를 실시하지 않고 있다</text:span><text:span text:style-name="T234">”</text:span><text:span text:style-name="T235">고 의심할 수밖에 없다</text:span><text:span text:style-name="T236">. </text:span></text:p>
      <text:p text:style-name="P39"/>
      <text:p text:style-name="P40"><text:span text:style-name="T237">민주사회를위한변호사모임</text:span><text:span text:style-name="T238">ㆍ</text:span><text:span text:style-name="T239">참여연대</text:span><text:span text:style-name="T240">ㆍ</text:span><text:span text:style-name="T241">환경운동연합 등 시민사회단체들은 가습기 살균제 참사와 관련해 지난 </text:span><text:span text:style-name="T242">3</text:span><text:span text:style-name="T243">월 </text:span><text:span text:style-name="T244">29</text:span><text:span text:style-name="T245">일과 </text:span><text:span text:style-name="T246">5</text:span><text:span text:style-name="T247">월 </text:span><text:span text:style-name="T248">19</text:span><text:span text:style-name="T249">일 두 차례에 걸쳐 감사원에 공익감사를 청구했다</text:span><text:span text:style-name="T250">. </text:span><text:span text:style-name="T251">이 청구에 대해 감사원은 스스로 정한 </text:span><text:span text:style-name="T252">‘</text:span><text:span text:style-name="T253">공익사항에 관한 감사원 감사청구 처리에 관한 규정</text:span><text:span text:style-name="T254">’(</text:span><text:span text:style-name="T255">훈령</text:span><text:span text:style-name="T256">)</text:span><text:span text:style-name="T257">에 따라 접수일로부터 </text:span><text:span text:style-name="T258">1</text:span><text:span text:style-name="T259">개월 이내에 사무총장이 감사 실시 여부를 결정했어야 했다</text:span><text:span text:style-name="T260">. </text:span></text:p>
      <text:p text:style-name="P41"/>
      <text:p text:style-name="P42"><text:span text:style-name="T261">혹여 감사원이 국가의 중요한 정책과 관련된 사항 및 기타 국민적 관심사항에 대한 청구라고 판단했다면</text:span><text:span text:style-name="T262">, </text:span><text:span text:style-name="T263">훈령에서 정한대로 공익감사청구자문위원회</text:span><text:span text:style-name="T264">(</text:span><text:span text:style-name="T265">자문위</text:span><text:span text:style-name="T266">)</text:span><text:span text:style-name="T267">의 심의를 거쳐 감사 실시 여부를 결정하게 할 일이다</text:span><text:span text:style-name="T268">. </text:span><text:span text:style-name="T269">그런데 감사원은 감사 착수는커녕 감사 실시 여부나 자문위 심의 여부조차 결정하지 않고 있다</text:span><text:span text:style-name="T270">. </text:span></text:p>
      <text:p text:style-name="P43"/>
      <text:p text:style-name="P44"><text:span text:style-name="T271">감사원은</text:span><text:span text:style-name="T272">‘</text:span><text:span text:style-name="T273">수사 중인 사안이며 사회적 파급효과가 크다는 이유로 논의 중에 있다</text:span><text:span text:style-name="T274">’</text:span><text:span text:style-name="T275">고만 답하고 있다</text:span><text:span text:style-name="T276">. </text:span><text:span text:style-name="T277">감사원의 이같은 답변이야말로 스스로 법령을 어가고 있음을 시인하는 것일 뿐 아니라</text:span><text:span text:style-name="T278">, </text:span><text:span text:style-name="T279">오히려 하루라도 빨리 공익감사가 이루어져야 할 까닭이다</text:span><text:span text:style-name="T280">. </text:span><text:span text:style-name="T281">더구나 시민사회단체들은 두 차례에 걸친 공익감사청구 사안에서 검찰 수사 중인 내용을 일부러 뺐다</text:span><text:span text:style-name="T282">. </text:span><text:span text:style-name="T283">혹여 감사원이 검찰 수사를 이유로 감사를 미루거나 거부할 것을 우려했기 때문이다</text:span><text:span text:style-name="T284">.</text:span></text:p>
      <text:p text:style-name="P45"><text:span text:style-name="T285"> </text:span></text:p>
      <text:p text:style-name="P46"><text:span text:style-name="T286">무엇보다 그나마 검찰 수사는 그동안 가해기업들에만 머물렀고</text:span><text:span text:style-name="T287">, </text:span><text:span text:style-name="T288">정부 부처로 수사를 넓히기로 한 게 이달 </text:span><text:span text:style-name="T289">11</text:span><text:span text:style-name="T290">일의 일이다</text:span><text:span text:style-name="T291">. </text:span><text:span text:style-name="T292">그러나 감사원은 두 차례의 감사청구 접수일에서 한 달이 지난 </text:span><text:span text:style-name="T293">4</text:span><text:span text:style-name="T294">월 </text:span><text:span text:style-name="T295">29</text:span><text:span text:style-name="T296">일과 </text:span><text:span text:style-name="T297">6</text:span><text:span text:style-name="T298">월 </text:span><text:span text:style-name="T299">19</text:span><text:span text:style-name="T300">일을 넘겨서도 감사 여부 결정조차 미루고 있다</text:span><text:span text:style-name="T301">. </text:span><text:span text:style-name="T302">공익감사가 청구되자마자 감사를 시작해도 시원찮을 감사원이 명백히 법령을 어기고 직무를 내던지고 있음을 보여준다</text:span><text:span text:style-name="T303">. </text:span><text:span text:style-name="T304">설령 </text:span><text:span text:style-name="T305">‘</text:span><text:span text:style-name="T306">수사 중</text:span><text:span text:style-name="T307">’</text:span><text:span text:style-name="T308">이더라도 감사원은 훈령 제</text:span><text:span text:style-name="T309">5</text:span><text:span text:style-name="T310">조 </text:span><text:span text:style-name="T311">②</text:span><text:span text:style-name="T312">의 단서 조항에 따라 긴급한 필요가 있다고 인정될 때에는 감사를 실시할 수 있다</text:span><text:span text:style-name="T313">. </text:span><text:span text:style-name="T314">감사원은 이 대재앙과 참사가 감사에 나섰어야 할 사안으로 보이지 않는다는 말인가</text:span><text:span text:style-name="T315">. </text:span></text:p>
      <text:p text:style-name="P47"/>
      <text:p text:style-name="P48"><text:span text:style-name="T316">황찬현 감사원장에 묻는다</text:span><text:span text:style-name="T317">. </text:span><text:span text:style-name="T318">감사 실시 결정조차 미룬 직무 유기 행위는 결정권자인 이완수 사무총장의 독단인가</text:span><text:span text:style-name="T319">, </text:span><text:span text:style-name="T320">황 감사원장의 판단인가</text:span><text:span text:style-name="T321">? </text:span><text:span text:style-name="T322">그조차 아니라면 청와대와 각 정부부처</text:span><text:span text:style-name="T323">, </text:span><text:span text:style-name="T324">그리고 검찰의 눈치를 보는 것인가</text:span><text:span text:style-name="T325">? ‘</text:span><text:span text:style-name="T326">독립적 헌법기관</text:span><text:span text:style-name="T327">’</text:span><text:span text:style-name="T328">이라는 간판이 부끄럽지 않으려면 즉각 감사에 착수하라</text:span><text:span text:style-name="T329">. </text:span></text:p>
      <text:p text:style-name="P49"/>
      <text:p text:style-name="P50"><text:span text:style-name="T330">이 같은 직무 유기가 계속된다면</text:span><text:span text:style-name="T331">, </text:span><text:span text:style-name="T332">국회 국정조사특별위원회에서 감사원도 조사대상기관에 포함시켜 그 책임을 물어야 한다</text:span><text:span text:style-name="T333">. </text:span><text:span text:style-name="T334">거듭 명토 박는다</text:span><text:span text:style-name="T335">. </text:span><text:span text:style-name="T336">정부 부처들</text:span><text:span text:style-name="T337">, </text:span><text:span text:style-name="T338">검찰 등 수사기관</text:span><text:span text:style-name="T339">, </text:span><text:span text:style-name="T340">감사원까지도 직무를 내던지고 미루는 한</text:span><text:span text:style-name="T341">, </text:span><text:span text:style-name="T342">가습기 살균제 참사는 </text:span><text:span text:style-name="T343">‘</text:span><text:span text:style-name="T344">진행 중</text:span><text:span text:style-name="T345">’</text:span><text:span text:style-name="T346">이다</text:span><text:span text:style-name="T347">. </text:span><text:span text:style-name="T348">우리는 다시 한 번 감사원의 전면적이고 즉각적인 감사 돌입을 호소한다</text:span><text:span text:style-name="T349">. </text:span><text:span text:style-name="T350">이 대재앙과 참사를 불러일으킨 원인과 문제점과 관련하여 감사원이 할 수 있는 일이 많이 있기 때문이다</text:span><text:span text:style-name="T351">. </text:span><text:span text:style-name="T352">부디 목 놓아 당부한다</text:span><text:span text:style-name="T353">. </text:span><text:span text:style-name="T354">감사원은 최대한 빠른 시일 안에 감사에 돌입하라</text:span><text:span text:style-name="T355">. </text:span></text:p>
      <text:p text:style-name="P51"><text:span text:style-name="T356">▣ </text:span><text:span text:style-name="T357">별첨 </text:span><text:span text:style-name="T358">2) </text:span><text:span text:style-name="T359">감사원에 제출하는 추가 감사 청구 내용 </text:span><text:span text:style-name="T360">(2016. 7. 21)</text:span></text:p>
      <text:p text:style-name="P52"/>
      <text:p text:style-name="P53"><text:span text:style-name="T361">5.19 </text:span><text:span text:style-name="T362">공익사항에 관한 감사원 감사청구서 </text:span></text:p>
      <text:p text:style-name="P54"><text:span text:style-name="T363">관련 추가 감사청구 내용</text:span></text:p>
      <text:p text:style-name="P55"/>
      <text:p text:style-name="P56"><text:span text:style-name="T364">□ </text:span><text:span text:style-name="T365">수신 </text:span><text:span text:style-name="T366">: </text:span><text:span text:style-name="T367">감사원장 </text:span><text:span text:style-name="T368">(</text:span><text:span text:style-name="T369">추가청구일자 </text:span><text:span text:style-name="T370">: 2016. 07. 21.)</text:span></text:p>
      <text:p text:style-name="P57"><text:span text:style-name="T371">□ </text:span><text:span text:style-name="T372">발신 </text:span><text:span text:style-name="T373">: </text:span><text:span text:style-name="T374">환경운동연합</text:span><text:span text:style-name="T375">, </text:span><text:span text:style-name="T376">참여연대</text:span><text:span text:style-name="T377">, </text:span><text:span text:style-name="T378">민주사회를위한변호사모임</text:span><text:line-break/><text:span text:style-name="T379">(</text:span><text:span text:style-name="T380">세 단체를 실무적으로 대표하여 </text:span><text:line-break/><text:span text:style-name="T381">참여연대 공동사무처장 안진걸 </text:span><text:span text:style-name="T382">010-2279-4251, </text:span><text:span text:style-name="T383">담당 </text:span><text:span text:style-name="T384">: </text:span><text:span text:style-name="T385">참여연대 민생희망본부</text:span><text:span text:style-name="T386">)</text:span></text:p>
      <text:p text:style-name="P58"/>
      <text:p text:style-name="P59"><text:span text:style-name="T387">1. </text:span><text:span text:style-name="T388">안녕하십니까</text:span><text:span text:style-name="T389">. </text:span><text:span text:style-name="T390">감사원의 노고에 감사드립니다</text:span><text:span text:style-name="T391">.</text:span></text:p>
      <text:p text:style-name="P60"/>
      <text:p text:style-name="P61"><text:span text:style-name="T392">2. </text:span><text:span text:style-name="T393">감사원이 가습기살균제 참사라는 대참사와 국민적 재난을 목도하고도</text:span><text:span text:style-name="T394">, </text:span><text:span text:style-name="T395">관련해서 정부의 책임에 대한 국민적 비판 여론이 들끓고 있음에도 불구하고 책임 있는 정부 부처에 대한 감사 실시를 미루고만 있는 것에 대한 범국민적 비판의 목소리가 높아지고 있습니다</text:span><text:span text:style-name="T396">. </text:span><text:span text:style-name="T397">사실</text:span><text:span text:style-name="T398">, </text:span><text:span text:style-name="T399">감사원은 환경</text:span><text:span text:style-name="T400">·</text:span><text:span text:style-name="T401">시민단체들이 이 참사와 관련한 공익감사 청구를 하기 전에 이미 직권으로 감사에 나섰어야 했습니다</text:span><text:span text:style-name="T402">. </text:span><text:span text:style-name="T403">가습기살균제 참사의 원인이 밝혀진 </text:span><text:span text:style-name="T404">2011</text:span><text:span text:style-name="T405">년부터 지금까지 감사에 나설 계기와 조건은 충분했지만</text:span><text:span text:style-name="T406">, </text:span><text:span text:style-name="T407">감사원이 지금까지도 감사에 착수하지 않고 있는 이유가 실로 궁금하기만 합니다</text:span><text:span text:style-name="T408">.</text:span></text:p>
      <text:p text:style-name="P62"/>
      <text:p text:style-name="P63"><text:span text:style-name="T409">3. </text:span><text:span text:style-name="T410">감사원의 이 같은 행태는 국회에서도 문제가 되고 있습니다</text:span><text:span text:style-name="T411">. </text:span><text:span text:style-name="T412">더불어민주당 백혜련 의원</text:span><text:span text:style-name="T413">(</text:span><text:span text:style-name="T414">국회 법사위</text:span><text:span text:style-name="T415">)</text:span><text:span text:style-name="T416">은 지난 </text:span><text:span text:style-name="T417">7</text:span><text:span text:style-name="T418">월 </text:span><text:span text:style-name="T419">12</text:span><text:span text:style-name="T420">일 감사원이 가습기살균제 참사와 관련해 감사 실시를 결정하지 않는 것은 큰 문제라며 공개적으로 비판하기도 했습니다</text:span><text:span text:style-name="T421">. </text:span><text:span text:style-name="T422">올해 </text:span><text:span text:style-name="T423">3</text:span><text:span text:style-name="T424">월 </text:span><text:span text:style-name="T425">29</text:span><text:span text:style-name="T426">일</text:span><text:span text:style-name="T427">, 5</text:span><text:span text:style-name="T428">월 </text:span><text:span text:style-name="T429">29</text:span><text:span text:style-name="T430">일 두 차례에 걸쳐 환경운동연합</text:span><text:span text:style-name="T431">, </text:span><text:span text:style-name="T432">참여연대</text:span><text:span text:style-name="T433">, </text:span><text:span text:style-name="T434">민변 등이 감사원에 공익감사청구를 한 것에 대해 감사원이 감사 착수를 미룰 하등의 이유가 없을 것입니다</text:span><text:span text:style-name="T435">. </text:span><text:span text:style-name="T436">법규대로라면 공익감사청구에 대해서는 접수일로부터 </text:span><text:span text:style-name="T437">1</text:span><text:span text:style-name="T438">개월 이내에 감사 실시 여부를 결정해야 함에도 지금까지 감사 착수를 미루는 것은 감사원이 그 귀중한 직무를 유기하는 것이나 다름없습니다</text:span><text:span text:style-name="T439">.</text:span></text:p>
      <text:p text:style-name="P64"/>
      <text:p text:style-name="P65"><text:span text:style-name="T440">4. </text:span><text:span text:style-name="T441">이에 가습기살균제참사전국네트워크와 실제 공익감사청구서를 제출했던 환경운동연합</text:span><text:span text:style-name="T442">, </text:span><text:span text:style-name="T443">참여연대</text:span><text:span text:style-name="T444">, </text:span><text:span text:style-name="T445">민변은 </text:span><text:span text:style-name="T446">7</text:span><text:span text:style-name="T447">월 </text:span><text:span text:style-name="T448">20</text:span><text:span text:style-name="T449">일 어제는 이 문제에 대한 비판 성명을 발표했고</text:span><text:span text:style-name="T450">, 7</text:span><text:span text:style-name="T451">월 </text:span><text:span text:style-name="T452">21</text:span><text:span text:style-name="T453">일 오늘은 감사원을 집단적으로 항의 방문하여 가습기 살균제 관련 대참사와 관련해 감사원이 즉각적으로 감사에 착수할 것을 다시 한 번 간절히 호소드리고</text:span><text:span text:style-name="T454">, </text:span><text:span text:style-name="T455">그동안 생활 속의 유해화학물질 관리에 대해 정부가 총체적으로 실패한 점과 실제 유독성 물질 관리체계 전반</text:span><text:span text:style-name="T456">”</text:span><text:span text:style-name="T457">에 대해 감사원이 추가적으로</text:span><text:span text:style-name="T458">, </text:span><text:span text:style-name="T459">함께 감사에 나서줄 것을 요청하는 문서를 제출하게 되었습니다</text:span><text:span text:style-name="T460">.</text:span></text:p>
      <text:p text:style-name="P66"/>
      <text:p text:style-name="P67"/>
      <text:p text:style-name="P68"/>
      <text:p text:style-name="P69"><text:span text:style-name="T461">추가감사청구내용</text:span></text:p>
      <text:p text:style-name="P70"/>
      <text:p text:style-name="P71"/>
      <text:p text:style-name="P72"><text:span text:style-name="T462">1. </text:span><text:span text:style-name="T463">추가 감사청구의 배경</text:span></text:p>
      <text:p text:style-name="P73"/>
      <text:p text:style-name="P74"><text:span text:style-name="T464">지금 전국에서는 우리 국민들의 옥시 제품 불매운동이 계속되고 있습니다</text:span><text:span text:style-name="T465">. </text:span><text:span text:style-name="T466">우리 국민들을 죽이고</text:span><text:span text:style-name="T467">, </text:span><text:span text:style-name="T468">국민들의 안전을 위협하고 공동체를 파괴하는 기업이라면</text:span><text:span text:style-name="T469">, </text:span><text:span text:style-name="T470">더 이상 이 땅에서 용납하지 않겠다는 공감대가 확산되어 가고 있는 것입니다</text:span><text:span text:style-name="T471">. </text:span><text:span text:style-name="T472">또한 이것은</text:span><text:span text:style-name="T473">, </text:span><text:span text:style-name="T474">소리도 못 내고</text:span><text:span text:style-name="T475">, </text:span><text:span text:style-name="T476">손도 써보지 못한 채</text:span><text:span text:style-name="T477">, </text:span><text:span text:style-name="T478">아이를</text:span><text:span text:style-name="T479">, </text:span><text:span text:style-name="T480">아내를</text:span><text:span text:style-name="T481">, </text:span><text:span text:style-name="T482">가족을 떠나보내야 했던 이웃들의 고통에 대한 우리 국민들의 화답이기도 할 것입니다</text:span><text:span text:style-name="T483">. </text:span></text:p>
      <text:p text:style-name="P75"/>
      <text:p text:style-name="P76"><text:span text:style-name="T484">그런데</text:span><text:span text:style-name="T485">, </text:span><text:span text:style-name="T486">우리 국민들은 동시에 대한민국 정부에 절규하고 절망하고 있습니다</text:span><text:span text:style-name="T487">. </text:span><text:span text:style-name="T488">지금까지 확인된 것만으로도 </text:span><text:span text:style-name="T489">800</text:span><text:span text:style-name="T490">만명 안팎의 국민들이 가습기 살균제를 흡입한 것으로 추정되며</text:span><text:span text:style-name="T491">, </text:span><text:span text:style-name="T492">그 중에서 상태가 심각한 수천여명의 환자가 발생해</text:span><text:span text:style-name="T493">, </text:span><text:span text:style-name="T494">2016</text:span><text:span text:style-name="T495">년 </text:span><text:span text:style-name="T496">6</text:span><text:span text:style-name="T497">월</text:span><text:span text:style-name="T498">30</text:span><text:span text:style-name="T499">일까지 신고된 피해자만 </text:span><text:span text:style-name="T500">3,698</text:span><text:span text:style-name="T501">명이고 이중 사망자는 무려 </text:span><text:span text:style-name="T502">701</text:span><text:span text:style-name="T503">명이나 됩니다</text:span><text:span text:style-name="T504">. </text:span><text:span text:style-name="T505">피해신고는 계속 늘어나는 추세입니다</text:span><text:span text:style-name="T506">. </text:span><text:span text:style-name="T507">다시 한 번 절규하게 됩니다</text:span><text:span text:style-name="T508">. </text:span><text:span text:style-name="T509">이렇게 많은 국민들이 죽어나가는 동안 우리 정부는 무엇을 했냐는 것입니다</text:span><text:span text:style-name="T510">.</text:span><text:span text:style-name="T511"> </text:span></text:p>
      <text:p text:style-name="P77"/>
      <text:p text:style-name="P78"><text:span text:style-name="T512">갑자기 거역할 수 없는 자연 재해가 발생한 것도 아니라</text:span><text:span text:style-name="T513">, </text:span><text:span text:style-name="T514">멀쩡한 우리 국민들이 정부의 허가 하에 출시된 가습기 살균제라는 제품으로 인해 안방에서 죽어간 것을 우리가 어찌 용납할 수 있겠습니까</text:span><text:span text:style-name="T515">?</text:span></text:p>
      <text:p text:style-name="P79"/>
      <text:p text:style-name="P80"><text:span text:style-name="T516">최소한의 기업윤리와 사회적 책임을 저버리고 악의적 술수로 일관한 기업들을 징벌해 사회 정의를 세우는 것도 절체절명의 과제이지만</text:span><text:span text:style-name="T517">, </text:span><text:span text:style-name="T518">동시에 국민들의 안전을 최우선시 하면서</text:span><text:span text:style-name="T519">, </text:span><text:span text:style-name="T520">국민들을 보호하는 의무가 부여된 국가와 정부가</text:span><text:span text:style-name="T521">, </text:span><text:span text:style-name="T522">오히려 국민들보다는 기업의 편에 서서 국민들을 죽이는 일에 가담한 것은 아닌지 단단히 따지지 않을 수 없습니다</text:span><text:span text:style-name="T523">. </text:span><text:span text:style-name="T524">이 참혹한 가습기살균제 참사의 책임을 대한민국 정부는 결코 피해갈 수 없다는 것입니다</text:span><text:span text:style-name="T525">. </text:span><text:span text:style-name="T526">가습기살균제 참사의 진상을 규명하는 과정에서 환경부</text:span><text:span text:style-name="T527">, </text:span><text:span text:style-name="T528">산업자원부</text:span><text:span text:style-name="T529">, </text:span><text:span text:style-name="T530">국가기술표준원</text:span><text:span text:style-name="T531">, </text:span><text:span text:style-name="T532">보건복지부</text:span><text:span text:style-name="T533">, </text:span><text:span text:style-name="T534">식약처</text:span><text:span text:style-name="T535">, </text:span><text:span text:style-name="T536">질병관리본부</text:span><text:span text:style-name="T537">, </text:span><text:span text:style-name="T538">공정거래위원회</text:span><text:span text:style-name="T539">, </text:span><text:span text:style-name="T540">소비자원</text:span><text:span text:style-name="T541">, </text:span><text:span text:style-name="T542">법무부</text:span><text:span text:style-name="T543">(</text:span><text:span text:style-name="T544">검찰</text:span><text:span text:style-name="T545">), </text:span><text:span text:style-name="T546">미래부</text:span><text:span text:style-name="T547">, </text:span><text:span text:style-name="T548">내각을 총괄하는 국무총리</text:span><text:span text:style-name="T549">(</text:span><text:span text:style-name="T550">실</text:span><text:span text:style-name="T551">), </text:span><text:span text:style-name="T552">청와대 등의 크고 작은 잘못과 책임이 밝혀지고 있습니다</text:span><text:span text:style-name="T553">. </text:span><text:span text:style-name="T554">하지만</text:span><text:span text:style-name="T555">, </text:span><text:span text:style-name="T556">가습기살균제 참사가 오랫동안 진행되어온 참사라는 측면에서</text:span><text:span text:style-name="T557">, </text:span><text:span text:style-name="T558">여러 정부 부처의 책임이 실타래처럼 얽혀있다는 측면에서 그 실체와 진상이 지금까지 정확하게 다 드러나지 못하고 있습니다</text:span><text:span text:style-name="T559">.</text:span></text:p>
      <text:p text:style-name="P81"/>
      <text:p text:style-name="P82"><text:span text:style-name="T560">이에 환경운동연합</text:span><text:span text:style-name="T561">, </text:span><text:span text:style-name="T562">민변</text:span><text:span text:style-name="T563">, </text:span><text:span text:style-name="T564">참여연대 등이 감사원에 가습기살균제 참사와 관련한 그동안의 정부의 책임과 각 정부 부처들의 잘못에 공익감사 청구를</text:span><text:span text:style-name="T565">, </text:span><text:span text:style-name="T566">지난 </text:span><text:span text:style-name="T567">3</text:span><text:span text:style-name="T568">월과 </text:span><text:span text:style-name="T569">5</text:span><text:span text:style-name="T570">월에 잇따라 진행하게 된 것입니다</text:span><text:span text:style-name="T571">. </text:span><text:span text:style-name="T572">감사원의 추상과 같은 감사</text:span><text:span text:style-name="T573">, </text:span><text:span text:style-name="T574">총체적이고 입체적인 감사가 시급한 상황입니다</text:span><text:span text:style-name="T575">. </text:span><text:span text:style-name="T576">지금까지 밝혀진 것만으로도 정부와 각 정부부처의 위법</text:span><text:span text:style-name="T577">·</text:span><text:span text:style-name="T578">부당한 행위</text:span><text:span text:style-name="T579">, </text:span><text:span text:style-name="T580">공익에 현저히 반하는 행위가 상당합니다</text:span><text:span text:style-name="T581">. </text:span><text:span text:style-name="T582">지금 많은 국민들이</text:span><text:span text:style-name="T583">, </text:span><text:span text:style-name="T584">이 사건에 대한 감사원의 신속하고 대대적인 감사를 학수고대하고 있습니다</text:span><text:span text:style-name="T585">.</text:span></text:p>
      <text:p text:style-name="P83"/>
      <text:p text:style-name="P84"><text:span text:style-name="T586">한편</text:span><text:span text:style-name="T587">, </text:span><text:span text:style-name="T588">작년 </text:span><text:span text:style-name="T589">12</text:span><text:span text:style-name="T590">월 서울대 보건대학원 직업환경건강연구실과 환경시민단체인 </text:span><text:span text:style-name="T591">‘</text:span><text:span text:style-name="T592">환경보건시민센터</text:span><text:span text:style-name="T593">’</text:span><text:span text:style-name="T594">가 전문 여론조사 기관에 의뢰한 가습기살균제 관련 여론조사에서는 전국성인남녀 </text:span><text:span text:style-name="T595">1</text:span><text:span text:style-name="T596">천명의 응답자중 </text:span><text:span text:style-name="T597">22%</text:span><text:span text:style-name="T598">가 </text:span><text:span text:style-name="T599">‘</text:span><text:span text:style-name="T600">가습기살균제를 사용한 경험 있다</text:span><text:span text:style-name="T601">’</text:span><text:span text:style-name="T602">고 답했고</text:span><text:span text:style-name="T603">, </text:span><text:span text:style-name="T604">이중 </text:span><text:span text:style-name="T605">20.9%</text:span><text:span text:style-name="T606">가 </text:span><text:span text:style-name="T607">‘</text:span><text:span text:style-name="T608">호흡기 질환 등 건강상의 피해 경험있다</text:span><text:span text:style-name="T609">’</text:span><text:span text:style-name="T610">고 답했습니다</text:span><text:span text:style-name="T611">. </text:span><text:span text:style-name="T612">가습기살균제 사용자가 </text:span><text:span text:style-name="T613">1</text:span><text:span text:style-name="T614">천만명이 넘고 건강피해 경험자가 </text:span><text:span text:style-name="T615">227</text:span><text:span text:style-name="T616">만명으로 추산됩니다</text:span><text:span text:style-name="T617">. </text:span><text:span text:style-name="T618">이 조사에서 응답자의 </text:span><text:span text:style-name="T619">68.4%</text:span><text:span text:style-name="T620">는 </text:span><text:span text:style-name="T621">‘</text:span><text:span text:style-name="T622">가습기살균제 제조사에 살인죄를 적용해 처벌해야 한다</text:span><text:span text:style-name="T623">’</text:span><text:span text:style-name="T624">고 답했습니다</text:span><text:span text:style-name="T625">. </text:span></text:p>
      <text:p text:style-name="P85"/>
      <text:p text:style-name="P86"><text:span text:style-name="T626">올해 </text:span><text:span text:style-name="T627">1</text:span><text:span text:style-name="T628">월의 여론조사에서는 응답자의 </text:span><text:span text:style-name="T629">75.9%</text:span><text:span text:style-name="T630">가 </text:span><text:span text:style-name="T631">‘</text:span><text:span text:style-name="T632">가습기살균제 문제에 관해 국가에 책임소재가 있다</text:span><text:span text:style-name="T633">’</text:span><text:span text:style-name="T634">고 답했습니다</text:span><text:span text:style-name="T635">. </text:span><text:span text:style-name="T636">응답자의 </text:span><text:span text:style-name="T637">85.1%</text:span><text:span text:style-name="T638">는 </text:span><text:span text:style-name="T639">‘</text:span><text:span text:style-name="T640">스프레이식 제품의 흡입독성 안전조사를 법으로 의무화해야 한다</text:span><text:span text:style-name="T641">’</text:span><text:span text:style-name="T642">고도 했습니다</text:span><text:span text:style-name="T643">. </text:span><text:span text:style-name="T644">감사원이 하루 빨리 이 사건 관련 전면적인 감사와 합당한 조처에 나서야 할 이유가 여기에도 있습니다</text:span><text:span text:style-name="T645">.</text:span></text:p>
      <text:p text:style-name="P87"/>
      <text:p text:style-name="P88"/>
      <text:p text:style-name="P89"/>
      <text:p text:style-name="P90"/>
      <text:p text:style-name="P91"/>
      <text:p text:style-name="P92"><text:span text:style-name="T646">※ </text:span><text:span text:style-name="T647">참조 표 </text:span><text:span text:style-name="T648">: </text:span><text:span text:style-name="T649">환경보건시민센터가 발표한 가습기 살균제 참사 관련 피해자</text:span><text:span text:style-name="T650">, </text:span><text:span text:style-name="T651">사망자 현황</text:span></text:p>
      <text:p text:style-name="P93"><draw:frame draw:style-name="fr4" draw:z-index="0" svg:height="10.011cm" svg:width="15.000cm" svg:x="0.000cm" svg:y="0.000cm" text:anchor-type="paragraph"><draw:image draw:style-name="gr4" text:anchor-type="paragraph" xlink:actuate="onLoad" xlink:href="Pictures/00000.jpeg" xlink:show="embed" xlink:type="simple"/></draw:frame></text:p>
      <text:p text:style-name="P94"/>
      <text:p text:style-name="P95"/>
      <text:p text:style-name="P96"><text:span text:style-name="T652">2. </text:span><text:span text:style-name="T653">추가 감사청구의 내용</text:span></text:p>
      <text:p text:style-name="P97"/>
      <text:p text:style-name="P98"><text:span text:style-name="T654">가습기살균제 사건과 관련된 여러 행정부처에 대한 감사의 필요성은 단지 사건발생의 책임을 묻는 데에만 있지 않습니다</text:span><text:span text:style-name="T655">. </text:span><text:span text:style-name="T656">가습기살균제와 유사한 호흡독성과 같은 건강피해를 일으킬 수 있는 생활제품의 안전을 확보하기 위해서도 감사원의 감사 착수는 매우 중요합니다</text:span><text:span text:style-name="T657">. </text:span><text:span text:style-name="T658">즉</text:span><text:span text:style-name="T659">, </text:span><text:span text:style-name="T660">제</text:span><text:span text:style-name="T661">2</text:span><text:span text:style-name="T662">의 가습기살균제 피해를 막아야 한다는 것입니다</text:span><text:span text:style-name="T663">. </text:span><text:span text:style-name="T664">그 중에서 가장 직접적인 생활제품은 스프레이 제품들입니다</text:span><text:span text:style-name="T665">. </text:span><text:span text:style-name="T666">가습기살균제와 같이 실내에서 분무시켜 사용하는 각종 스프레이 제품은</text:span><text:span text:style-name="T667">, </text:span><text:span text:style-name="T668">그 기능상 사용자가 호흡을 통해 스프레이 제품의 독성에 노출될 수밖에 없습니다</text:span><text:span text:style-name="T669">.</text:span><text:span text:style-name="T670"> </text:span></text:p>
      <text:p text:style-name="P99"/>
      <text:p text:style-name="P100"><text:span text:style-name="T671">2014</text:span><text:span text:style-name="T672">년 </text:span><text:span text:style-name="T673">9</text:span><text:span text:style-name="T674">월 환경보건시민센터가 서울대학교 보건대학원 직업환경건강연구실과 함께 시중의 대형마트에서 판매되는 </text:span><text:span text:style-name="T675">100</text:span><text:span text:style-name="T676">개의 스프레이 생활용품에 대한 안전평가를 실시한 결과</text:span><text:span text:style-name="T677">, </text:span><text:span text:style-name="T678">절반이 넘는 </text:span><text:span text:style-name="T679">55%</text:span><text:span text:style-name="T680">의 제품들이 성분</text:span><text:span text:style-name="T681">, </text:span><text:span text:style-name="T682">노출부위</text:span><text:span text:style-name="T683">, </text:span><text:span text:style-name="T684">사용자연령대</text:span><text:span text:style-name="T685">, </text:span><text:span text:style-name="T686">사용빈도 등을 고려한 </text:span><text:span text:style-name="T687">4</text:span><text:span text:style-name="T688">개 등급 평가에서 위험도가 높은 상위 </text:span><text:span text:style-name="T689">2</text:span><text:span text:style-name="T690">개 등급으로 분류되었습니다</text:span><text:span text:style-name="T691">.</text:span></text:p>
      <text:p text:style-name="P101"/>
      <text:p text:style-name="P102"><text:span text:style-name="T692">더욱 놀라운 사실은 시중에 판매되는 스프레이형 생활용품 중에서 단 한 개의 제품도 호흡독성 안전시험을 실시하지 않았다는 사실입니다</text:span><text:span text:style-name="T693">. </text:span><text:span text:style-name="T694">그동안 도대체 정부는 무엇을 하고 있었는지 역시 따지지 않을 수 없는 것입니다</text:span><text:span text:style-name="T695">. </text:span><text:span text:style-name="T696">가습기살균제 사건이 발생한 </text:span><text:span text:style-name="T697">2011</text:span><text:span text:style-name="T698">년말 국무총리실은 </text:span><text:span text:style-name="T699">T/F</text:span><text:span text:style-name="T700">를 꾸려 피해대책과 재발방지조치를 취하겠다고 했지만 실제로는 아무런 변화를 가져오지 않았던 것입니다</text:span><text:span text:style-name="T701">.</text:span><text:span text:style-name="T702"> </text:span><text:span text:style-name="T703">이제라도 엄격한 감사를 통해 잘못되고 소극적인 행정을 바로잡아 가습기살균제 참사가 주고 있는 사회적 교훈이 정부의 행정과 법</text:span><text:span text:style-name="T704">‧</text:span><text:span text:style-name="T705">제도에 반영되도록 해야 합니다</text:span><text:span text:style-name="T706">.</text:span></text:p>
      <text:p text:style-name="P103"/>
      <text:p text:style-name="P104"><text:span text:style-name="T707">1) </text:span><text:span text:style-name="T708">즉 감사원이</text:span><text:span text:style-name="T709">, </text:span><text:span text:style-name="T710">지난 </text:span><text:span text:style-name="T711">3</text:span><text:span text:style-name="T712">월</text:span><text:span text:style-name="T713">‧</text:span><text:span text:style-name="T714">5</text:span><text:span text:style-name="T715">월의 시민사회단체들의 감사청구에 대한 감사 착수와 함께</text:span><text:span text:style-name="T716">, </text:span><text:span text:style-name="T717">생활 속 유독화학물질 관리와 위험성 예방에 총체적으로 실패했다는 범국민적 우려와 지적과 관련한 정부부처의 책임에 대해 추가적으로</text:span><text:span text:style-name="T718">, </text:span><text:span text:style-name="T719">함께 감사에 착수해야 한다는 것입니다</text:span><text:span text:style-name="T720">. </text:span><text:span text:style-name="T721">우리 국민들은 일터에서</text:span><text:span text:style-name="T722">, </text:span><text:span text:style-name="T723">가정에서</text:span><text:span text:style-name="T724">, </text:span><text:span text:style-name="T725">생활 현장 곳곳에서 마시거나 호흡하거나</text:span><text:span text:style-name="T726">, </text:span><text:span text:style-name="T727">피부에 와닿는 온갖 유독화학물질에 노출되어 있지만</text:span><text:span text:style-name="T728">, </text:span><text:span text:style-name="T729">한번도 이런 문제들에 대한 제대로 된 설명도</text:span><text:span text:style-name="T730">, </text:span><text:span text:style-name="T731">예방조치도 경험해본 바가 없는 것입니다</text:span><text:span text:style-name="T732">. </text:span><text:span text:style-name="T733">그 사이에 많은 국민들이 유독화학물질고 관련해 사망하거나 부상을 당한 것입니다</text:span><text:span text:style-name="T734">.</text:span></text:p>
      <text:p text:style-name="P105"/>
      <text:p text:style-name="P106"><text:span text:style-name="T735">2) </text:span><text:span text:style-name="T736">또</text:span><text:span text:style-name="T737">, </text:span><text:span text:style-name="T738">스프레이 제품 등 생활 속 유독화학물질 관리와 위험성 예방과 관련된 지금의 정부의 체계는 잘 잡혀있는 것인지</text:span><text:span text:style-name="T739">, </text:span><text:span text:style-name="T740">우리 국민들의 노동 환경</text:span><text:span text:style-name="T741">, </text:span><text:span text:style-name="T742">생활 환경 속에 깊숙이 침투되어 있는 유독화학물질에 대한 대책이나 대응은 충분하고 적절한지에 대해서도 함께 감사에 착수해야 할 것입니다</text:span><text:span text:style-name="T743">.</text:span></text:p>
      <text:p text:style-name="P107"/>
      <text:p text:style-name="P108"><text:span text:style-name="T744">3) </text:span><text:span text:style-name="T745">또</text:span><text:span text:style-name="T746">, </text:span><text:span text:style-name="T747">차제에 가습기살균제 참사</text:span><text:span text:style-name="T748">, </text:span><text:span text:style-name="T749">생활 속 유독화학물질 대책 등과 같이 여러 개의 정부 부처가 연관되어 있는 이슈나 사안들의 경우 정부 내에 이에 대한 효과적은 대응 및 공조</text:span><text:span text:style-name="T750">, </text:span><text:span text:style-name="T751">협력체계 및 시스템이 갖추어져 있는지에 대해서도 함께 감사에 돌입해</text:span><text:span text:style-name="T752">, </text:span><text:span text:style-name="T753">이를 전반적으로 점검</text:span><text:span text:style-name="T754">‧</text:span><text:span text:style-name="T755">개선해 나가야 할 것입니다</text:span><text:span text:style-name="T756">.</text:span></text:p>
      <text:p text:style-name="P109"/>
      <text:p text:style-name="P110"><text:span text:style-name="T757">3. </text:span><text:span text:style-name="T758">설명 자료 </text:span><text:span text:style-name="T759">1 : </text:span><text:span text:style-name="T760">각 정부 부처의 책임에 대한 요약</text:span></text:p>
      <text:p text:style-name="P111"><text:span text:style-name="T761">다음 그림과 표는 가습기살균제 참사와 직접 관련된 </text:span><text:span text:style-name="T762">10</text:span><text:span text:style-name="T763">여개 부처와 문제점을 요약한 것입니다</text:span><text:span text:style-name="T764">. </text:span></text:p>
      <text:p text:style-name="P112"/>
      <text:p text:style-name="P113"><draw:frame draw:style-name="fr5" draw:z-index="0" svg:height="13.899cm" svg:width="14.588cm" svg:x="0.526cm" svg:y="0.000cm" text:anchor-type="paragraph"><draw:image draw:style-name="gr5" text:anchor-type="paragraph" xlink:actuate="onLoad" xlink:href="Pictures/00001.jpeg" xlink:show="embed" xlink:type="simple"/></draw:frame></text:p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><text:span text:style-name="T765">4. </text:span><text:span text:style-name="T766">설명자료 </text:span><text:span text:style-name="T767">2 : </text:span><text:span text:style-name="T768">가습기 살균제 참사 경과 요약</text:span></text:p>
      <text:p text:style-name="P144"/>
      <text:p text:style-name="P145"><draw:frame draw:style-name="fr6" draw:z-index="0" svg:height="13.270cm" svg:width="15.000cm" svg:x="0.000cm" svg:y="0.000cm" text:anchor-type="paragraph"><draw:image draw:style-name="gr6" text:anchor-type="paragraph" xlink:actuate="onLoad" xlink:href="Pictures/00002.jpeg" xlink:show="embed" xlink:type="simple"/></draw:frame></text:p>
      <text:p text:style-name="P146"><text:span text:style-name="T769"> </text:span></text:p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><text:span text:style-name="T770">■ </text:span><text:span text:style-name="T771">첨부 </text:span><text:span text:style-name="T772">2 : 5.19 </text:span><text:span text:style-name="T773">공익감사청구서 전문</text:span></text:p>
      <text:p text:style-name="P155"/>
      <text:p text:style-name="P156"><text:span text:style-name="T774">공익사항에 관한 감사원 감사청구서</text:span><text:span text:style-name="T775">(</text:span><text:span text:style-name="T776">단체용</text:span><text:span text:style-name="T777">)</text:span></text:p>
      <text:p text:style-name="P157"/>
      <text:p text:style-name="P158"><text:span text:style-name="T778">1. </text:span><text:span text:style-name="T779">감사청구의 배경</text:span></text:p>
      <text:p text:style-name="P159"/>
      <text:p text:style-name="P160"><text:span text:style-name="T780">지금 전국에서는 국민들이 옥시 제품 불매운동에 한마음</text:span><text:span text:style-name="T781">, </text:span><text:span text:style-name="T782">한뜻으로 나서고 있습니다</text:span><text:span text:style-name="T783">. </text:span><text:span text:style-name="T784">우리 국민들을 죽이고</text:span><text:span text:style-name="T785">, </text:span><text:span text:style-name="T786">국민들의 안전을 위협하고 공동체를 파괴하는 기업이라면</text:span><text:span text:style-name="T787">, </text:span><text:span text:style-name="T788">더 이상 이 땅에서 용납하지 않겠다는 공감대가 확산되어 가고 있는 것입니다</text:span><text:span text:style-name="T789">. </text:span><text:span text:style-name="T790">또한 이것은</text:span><text:span text:style-name="T791">, </text:span><text:span text:style-name="T792">소리도 못 내고</text:span><text:span text:style-name="T793">, </text:span><text:span text:style-name="T794">손도 써보지 못한 채</text:span><text:span text:style-name="T795">, </text:span><text:span text:style-name="T796">아이를</text:span><text:span text:style-name="T797">, </text:span><text:span text:style-name="T798">아내를</text:span><text:span text:style-name="T799">, </text:span><text:span text:style-name="T800">가족을 떠나보내야 했던 이웃의 고통에 대한 국민들의 화답이기도 합니다</text:span><text:span text:style-name="T801">.</text:span></text:p>
      <text:p text:style-name="P161"/>
      <text:p text:style-name="P162"><text:span text:style-name="T802">그런데</text:span><text:span text:style-name="T803">, </text:span><text:span text:style-name="T804">우리 국민들은 동시에 대한민국 정부에 절규하고 절망하고 있습니다</text:span><text:span text:style-name="T805">. </text:span><text:span text:style-name="T806">지금까지 확인된 것만으로도 </text:span><text:span text:style-name="T807">800</text:span><text:span text:style-name="T808">만명 안팎의 국민들이 가습기살균제를 흡입한 것으로 추정되며</text:span><text:span text:style-name="T809">, </text:span><text:span text:style-name="T810">그 중에서 상태가 심각한 수천여명의 환자가 발생해</text:span><text:span text:style-name="T811">, 2016</text:span><text:span text:style-name="T812">년 </text:span><text:span text:style-name="T813">4</text:span><text:span text:style-name="T814">월</text:span><text:span text:style-name="T815">25</text:span><text:span text:style-name="T816">일 현재</text:span><text:span text:style-name="T817">, </text:span><text:span text:style-name="T818">무려 </text:span><text:span text:style-name="T819">266</text:span><text:span text:style-name="T820">명의 국민들이 죽어나가는 동안 우리 정부는 무엇을 했냐는 것입니다</text:span><text:span text:style-name="T821">. </text:span><text:span text:style-name="T822">갑자기 거역할 수 없는 자연 재해가 발생한 것도 아니라</text:span><text:span text:style-name="T823">, </text:span><text:span text:style-name="T824">멀쩡한 우리 국민들이 정부의 관리</text:span><text:span text:style-name="T825">‧</text:span><text:span text:style-name="T826">감독 하에 출시된 가습기 살균제라는 제품으로 인해 안방에서 죽어간 것을 우리가 어찌 용납할 수 있겠습니까</text:span><text:span text:style-name="T827">?</text:span></text:p>
      <text:p text:style-name="P163"/>
      <text:p text:style-name="P164"><text:span text:style-name="T828">최소한의 기업윤리와 사회적 책임을 저버리고 악의적 술수로 일관한 기업들을 징벌해 사회 정의를 세우는 것도 절체절명의 과제이지만</text:span><text:span text:style-name="T829">, </text:span><text:span text:style-name="T830">동시에 국민들의 안전을 최우선시 하면서 국민들을 보호하는 것이 가장 중요한 의무로 부여된 국가와 정부가</text:span><text:span text:style-name="T831">, </text:span><text:span text:style-name="T832">오히려 국민들보다는 기업의 편에 서서 국민들을 죽이는 일에 가담한 것은 아닌지 단단히 따지지 않을 수 없습니다</text:span><text:span text:style-name="T833">. </text:span><text:span text:style-name="T834">이 참혹한 가습기살균제 참사의 책임을 대한민국 정부는 결코 피해갈 수 없는 것입니다</text:span><text:span text:style-name="T835">. </text:span><text:span text:style-name="T836">가습기살균제 참사의 진상을 규명하는 과정에서 환경부</text:span><text:span text:style-name="T837">, </text:span><text:span text:style-name="T838">산업자원부</text:span><text:span text:style-name="T839">, </text:span><text:span text:style-name="T840">국가기술표준원</text:span><text:span text:style-name="T841">, </text:span><text:span text:style-name="T842">보건복지부</text:span><text:span text:style-name="T843">, </text:span><text:span text:style-name="T844">식약처</text:span><text:span text:style-name="T845">, </text:span><text:span text:style-name="T846">질병관리본부</text:span><text:span text:style-name="T847">, </text:span><text:span text:style-name="T848">공정거래위원회</text:span><text:span text:style-name="T849">, </text:span><text:span text:style-name="T850">소비자원</text:span><text:span text:style-name="T851">, </text:span><text:span text:style-name="T852">법무부</text:span><text:span text:style-name="T853">(</text:span><text:span text:style-name="T854">검찰</text:span><text:span text:style-name="T855">), </text:span><text:span text:style-name="T856">미래창조과학부</text:span><text:span text:style-name="T857">(</text:span><text:span text:style-name="T858">미창부</text:span><text:span text:style-name="T859">), </text:span><text:span text:style-name="T860">기획재정부</text:span><text:span text:style-name="T861">(</text:span><text:span text:style-name="T862">기재부</text:span><text:span text:style-name="T863">) </text:span><text:span text:style-name="T864">그리고 내각을 총괄하는 국무총리</text:span><text:span text:style-name="T865">(</text:span><text:span text:style-name="T866">실</text:span><text:span text:style-name="T867">) </text:span><text:span text:style-name="T868">등의 잘못과 책임이 밝혀지고 있습니다</text:span><text:span text:style-name="T869">. </text:span><text:span text:style-name="T870">하지만</text:span><text:span text:style-name="T871">, </text:span><text:span text:style-name="T872">가습기살균제 참사가 오랫동안 진행되어왔고</text:span><text:span text:style-name="T873">, </text:span><text:span text:style-name="T874">또한 다방면의 문제가 집약된 끔찍한 사건이라는 측면에서 그 실체와 진상이 지금까지 정확하게 다 드러나지 않고 있습니다</text:span><text:span text:style-name="T875">.</text:span></text:p>
      <text:p text:style-name="P165"/>
      <text:p text:style-name="P166"><text:span text:style-name="T876">이에 참여연대</text:span><text:span text:style-name="T877">, </text:span><text:span text:style-name="T878">민변</text:span><text:span text:style-name="T879">, </text:span><text:span text:style-name="T880">환경운동연합 등이 감사원에 가습기살균제 참사와 관련한 그동안의 정부의 책임과 각 정부부처</text:span><text:span text:style-name="T881">‧</text:span><text:span text:style-name="T882">공공기관들의 잘못에 공익감사 청구를 진행하게 된 것입니다</text:span><text:span text:style-name="T883">. </text:span><text:span text:style-name="T884">감사원의 추상과 같은 감사</text:span><text:span text:style-name="T885">, </text:span><text:span text:style-name="T886">총체적이고 입체적인 감사가 시급한 상황입니다</text:span><text:span text:style-name="T887">. </text:span><text:span text:style-name="T888">지금까지 밝혀진 것만으로도 정부와 각 정부부처</text:span><text:span text:style-name="T889">‧</text:span><text:span text:style-name="T890">공공기관들의 직무유기</text:span><text:span text:style-name="T891">, </text:span><text:span text:style-name="T892">위법</text:span><text:span text:style-name="T893">·</text:span><text:span text:style-name="T894">부당한 행위</text:span><text:span text:style-name="T895">, </text:span><text:span text:style-name="T896">공익에 현저히 반하는 행위가 상당합니다</text:span><text:span text:style-name="T897">. </text:span><text:span text:style-name="T898">지금 국민들이 이 사건에 대한 감사원의 신속하고 철저한 감사를 학수고대하고 있습니다</text:span><text:span text:style-name="T899">.</text:span></text:p>
      <text:p text:style-name="P167"/>
      <text:p text:style-name="P168"><text:span text:style-name="T900">한편</text:span><text:span text:style-name="T901">, </text:span><text:span text:style-name="T902">작년 </text:span><text:span text:style-name="T903">12</text:span><text:span text:style-name="T904">월 서울대 보건대학원 직업환경건강연구실과 환경시민단체인 </text:span><text:span text:style-name="T905">‘</text:span><text:span text:style-name="T906">환경보건시민센터</text:span><text:span text:style-name="T907">’</text:span><text:span text:style-name="T908">가 전문 여론조사 기관에 의뢰한 가습기살균제 관련 여론조사에서는 전국성인남녀 </text:span><text:span text:style-name="T909">1</text:span><text:span text:style-name="T910">천명의 응답자중 </text:span><text:span text:style-name="T911">22%</text:span><text:span text:style-name="T912">가 </text:span><text:span text:style-name="T913">‘</text:span><text:span text:style-name="T914">가습기살균제를 사용한 경험 있다</text:span><text:span text:style-name="T915">’</text:span><text:span text:style-name="T916">고 답했고</text:span><text:span text:style-name="T917">, </text:span><text:span text:style-name="T918">이중 </text:span><text:span text:style-name="T919">20.9%</text:span><text:span text:style-name="T920">가 </text:span><text:span text:style-name="T921">‘</text:span><text:span text:style-name="T922">호흡기 질환 등 건강상의 피해 경험있다</text:span><text:span text:style-name="T923">’</text:span><text:span text:style-name="T924">고 답했습니다</text:span><text:span text:style-name="T925">. </text:span><text:span text:style-name="T926">가습기살균제 사용자가 </text:span><text:span text:style-name="T927">1</text:span><text:span text:style-name="T928">천만명이 넘고 건강피해 경험자가 </text:span><text:span text:style-name="T929">227</text:span><text:span text:style-name="T930">만명으로 추산됩니다</text:span><text:span text:style-name="T931">. </text:span><text:span text:style-name="T932">이 조사에서 응답자의 </text:span><text:span text:style-name="T933">68.4%</text:span><text:span text:style-name="T934">는 </text:span><text:span text:style-name="T935">‘</text:span><text:span text:style-name="T936">가습기살균제 제조사에 살인죄를 적용해 처벌해야 한다</text:span><text:span text:style-name="T937">’</text:span><text:span text:style-name="T938">고 답했습니다</text:span><text:span text:style-name="T939">. </text:span></text:p>
      <text:p text:style-name="P169"/>
      <text:p text:style-name="P170"><text:span text:style-name="T940">올해 </text:span><text:span text:style-name="T941">1</text:span><text:span text:style-name="T942">월의 여론조사에서는 응답자의 </text:span><text:span text:style-name="T943">75.9%</text:span><text:span text:style-name="T944">가 </text:span><text:span text:style-name="T945">‘</text:span><text:span text:style-name="T946">가습기살균제 문제에 관해 국가에 책임소재가 있다</text:span><text:span text:style-name="T947">’</text:span><text:span text:style-name="T948">고 답했습니다</text:span><text:span text:style-name="T949">. </text:span><text:span text:style-name="T950">응답자의 </text:span><text:span text:style-name="T951">85.1%</text:span><text:span text:style-name="T952">는 </text:span><text:span text:style-name="T953">‘</text:span><text:span text:style-name="T954">스프레이식 제품의 흡입독성 안전조사를 법으로 의무화해야 한다</text:span><text:span text:style-name="T955">’</text:span><text:span text:style-name="T956">고도 했습니다</text:span><text:span text:style-name="T957">. </text:span><text:span text:style-name="T958">감사원이 하루 빨리 이 사건 관련 전면적인 감사와 합당한 조처에 나서야 할 이유가 여기에도 있습니다</text:span><text:span text:style-name="T959">. </text:span><text:span text:style-name="T960">대규모 사망자와 피해자가 발생한 이 참사의 전반</text:span><text:span text:style-name="T961">, </text:span><text:span text:style-name="T962">피해자 방치</text:span><text:span text:style-name="T963">‧</text:span><text:span text:style-name="T964">외면 문제</text:span><text:span text:style-name="T965">, </text:span><text:span text:style-name="T966">그리고 진상규명 방해</text:span><text:span text:style-name="T967">‧</text:span><text:span text:style-name="T968">지연 과정에서의 정부와 각 정부 부처</text:span><text:span text:style-name="T969">, </text:span><text:span text:style-name="T970">공공기관들의 책임이 명백하므로</text:span><text:span text:style-name="T971">, </text:span><text:span text:style-name="T972">부디 감사원이 신속하고 전면적인 감사에 나서야 할 것입니다</text:span><text:span text:style-name="T973">. </text:span></text:p>
      <text:p text:style-name="P171"/>
      <text:p text:style-name="P172"><text:span text:style-name="T974">※ </text:span><text:span text:style-name="T975">참조 표 </text:span><text:span text:style-name="T976">: </text:span><text:span text:style-name="T977">환경보건시민센터가 발표한 가습기 살균제 참사 관련 피해자</text:span><text:span text:style-name="T978">, </text:span><text:span text:style-name="T979">사망자 현황</text:span></text:p>
      <text:p text:style-name="P173"><draw:frame draw:style-name="fr7" draw:z-index="0" svg:height="6.000cm" svg:width="15.000cm" svg:x="0.000cm" svg:y="0.000cm" text:anchor-type="paragraph"><draw:image draw:style-name="gr7" text:anchor-type="paragraph" xlink:actuate="onLoad" xlink:href="Pictures/00003.jpeg" xlink:show="embed" xlink:type="simple"/></draw:frame></text:p>
      <text:p text:style-name="P174"/>
      <text:p text:style-name="P175"><text:span text:style-name="T980">2. </text:span><text:span text:style-name="T981">감사 청구의 대상</text:span></text:p>
      <text:p text:style-name="P176"/>
      <text:p text:style-name="P177"><text:span text:style-name="T982">(1) </text:span><text:span text:style-name="T983">가습기 살균제 참사 경과</text:span><text:span text:style-name="T984">(</text:span><text:span text:style-name="T985">요약</text:span><text:span text:style-name="T986">)</text:span></text:p>
      <text:p text:style-name="P178"/>
      <text:p text:style-name="P179"><text:span text:style-name="T987">1) </text:span><text:span text:style-name="T988">옥시 레킷벤키저 사태와 대한민국 정부</text:span></text:p>
      <text:p text:style-name="P180"><text:span text:style-name="T989">이 사건에서는 옥시 레킷벤키저</text:span><text:span text:style-name="T990">(</text:span><text:span text:style-name="T991">옥시</text:span><text:span text:style-name="T992">)</text:span><text:span text:style-name="T993">를 언급하지 않을 수가 없을 것입니다</text:span><text:span text:style-name="T994">. </text:span><text:span text:style-name="T995">옥시가 </text:span><text:span text:style-name="T996">2001</text:span><text:span text:style-name="T997">년 이후 벌여 왔던 범죄들</text:span><text:span text:style-name="T998">, </text:span><text:span text:style-name="T999">이를 은폐하려 했던 그들의 민낯은 경악할 수준입니다</text:span><text:span text:style-name="T1000">. </text:span><text:span text:style-name="T1001">가습기 살균제를 </text:span><text:span text:style-name="T1002">2001</text:span><text:span text:style-name="T1003">년부터 </text:span><text:span text:style-name="T1004">11</text:span><text:span text:style-name="T1005">년에 걸쳐 </text:span><text:span text:style-name="T1006">453</text:span><text:span text:style-name="T1007">만 개나 판매해</text:span><text:span text:style-name="T1008">, </text:span><text:span text:style-name="T1009">정부가 확인한 가습기 살균제 피해 사망자 </text:span><text:span text:style-name="T1010">143</text:span><text:span text:style-name="T1011">명</text:span><text:span text:style-name="T1012">(</text:span><text:span text:style-name="T1013">정부의 </text:span><text:span text:style-name="T1014">1,2</text:span><text:span text:style-name="T1015">차 신고를 통해 확인된 사망자</text:span><text:span text:style-name="T1016">) </text:span><text:span text:style-name="T1017">중 무려 </text:span><text:span text:style-name="T1018">103</text:span><text:span text:style-name="T1019">명에게 책임이 있는 옥시는 원료로 쓴 </text:span><text:span text:style-name="T1020">PHMG(</text:span><text:span text:style-name="T1021">폴리헥사메틸렌구아니딘</text:span><text:span text:style-name="T1022">)</text:span><text:span text:style-name="T1023">의 위험성을 처음부터 알고 있었던 것으로 보입니다</text:span><text:span text:style-name="T1024">. </text:span><text:span text:style-name="T1025">옥시가 자백한 바에 따르더라도</text:span><text:span text:style-name="T1026">, </text:span><text:span text:style-name="T1027">옥시는 독극물을 원료로 사용하면서 최소한의 안전성도 확인하지 않았습니다</text:span><text:span text:style-name="T1028">. </text:span><text:span text:style-name="T1029">이는 자신들의 본사가 있는 유럽에서는 </text:span><text:span text:style-name="T1030">&lt;</text:span><text:span text:style-name="T1031">바이오사이드 제품의 안전 확인 제조사 책임제도</text:span><text:span text:style-name="T1032">(BPR)&gt; </text:span><text:span text:style-name="T1033">때문에 도저히 있을 수 없는 일로</text:span><text:span text:style-name="T1034">, ‘</text:span><text:span text:style-name="T1035">한국이니까 괜찮다</text:span><text:span text:style-name="T1036">’</text:span><text:span text:style-name="T1037">는 무책임한 판단과 부도덕한 이중 기준의 적용 결과라 할 수 있을 것입니다</text:span><text:span text:style-name="T1038">. </text:span><text:span text:style-name="T1039">여기서 강력한 의문이 일고 있는 것입니다</text:span><text:span text:style-name="T1040">. </text:span><text:span text:style-name="T1041">왜 유럽에서는 안 된다는 것이 한국에서는 버젓이 판매되면서</text:span><text:span text:style-name="T1042">, </text:span><text:span text:style-name="T1043">이렇게 많은 사상자를 낳게 됐냐는 것이고</text:span><text:span text:style-name="T1044">, </text:span><text:span text:style-name="T1045">그래서 당연히 정부의 책임을 묻지 않을 수 없게 된 것입니다</text:span><text:span text:style-name="T1046">.</text:span></text:p>
      <text:p text:style-name="P181"/>
      <text:p text:style-name="P182"><text:span text:style-name="T1047">2) </text:span><text:span text:style-name="T1048">질병관리본부의 원인미상 폐질환 역학조사 </text:span></text:p>
      <text:p text:style-name="P183"/>
      <text:p text:style-name="P184"><text:span text:style-name="T1049">2011. 4. </text:span><text:span text:style-name="T1050">말 서울시내 모 의료기관 중환자실에서 급성호흡부전을 주 증상으로 하는 임산부 환자가 연달아 입원하고 있다는 신고와 함께 조사 요청이 접수되었습니다</text:span><text:span text:style-name="T1051">. </text:span><text:span text:style-name="T1052">위 신고를 받은 대한민국 보건복지부 소속 질병관리본부는 </text:span><text:span text:style-name="T1053">2004</text:span><text:span text:style-name="T1054">년부터 </text:span><text:span text:style-name="T1055">2011</text:span><text:span text:style-name="T1056">년까지 </text:span><text:span text:style-name="T1057">8</text:span><text:span text:style-name="T1058">년간 위 의료기관 입원 환자 중 원인미상 폐손상 환자 </text:span><text:span text:style-name="T1059">28</text:span><text:span text:style-name="T1060">명 중 조사에 동의한 </text:span><text:span text:style-name="T1061">18</text:span><text:span text:style-name="T1062">명의 역학조사를 실시하여 </text:span><text:span text:style-name="T1063">2011. 8. 31. </text:span><text:span text:style-name="T1064">그 결과를 발표하였습니다</text:span><text:span text:style-name="T1065">. </text:span><text:span text:style-name="T1066">위 역학조사 결과  폐손상에 대한 가습기살균제의 </text:span><text:span text:style-name="T1067">Odds ratio(</text:span><text:span text:style-name="T1068">이하 </text:span><text:span text:style-name="T1069">‘</text:span><text:span text:style-name="T1070">교차비</text:span><text:span text:style-name="T1071">’)</text:span><text:span text:style-name="T1072">가 </text:span><text:span text:style-name="T1073">47.3</text:span><text:span text:style-name="T1074">으로 나타나 가습기살균제가 원인불명 사망사고의 강력한 원인임이 드러났습니다</text:span><text:span text:style-name="T1075">.  </text:span></text:p>
      <text:p text:style-name="P185"/>
      <text:p text:style-name="P186"><text:span text:style-name="T1076">3) </text:span><text:span text:style-name="T1077">질병관리본부의 동물 흡입독성 실험 결과  </text:span></text:p>
      <text:p text:style-name="P187"/>
      <text:p text:style-name="P188"><text:span text:style-name="T1078">또</text:span><text:span text:style-name="T1079">, </text:span><text:span text:style-name="T1080">질병관리본부는 </text:span><text:span text:style-name="T1081">2011. 9. </text:span><text:span text:style-name="T1082">월경 동물흡입독성 실험에 착수하여 </text:span><text:span text:style-name="T1083">2011. 11. 11. </text:span><text:span text:style-name="T1084">동물 흡입독성 실험 결과 원인미상 폐손상 환자와 부합하는 조직검사 소견을 확인하였다는</text:span><text:span text:style-name="T1085">, </text:span><text:span text:style-name="T1086">동물흡입실험 </text:span><text:span text:style-name="T1087">1</text:span><text:span text:style-name="T1088">차 결과 중간발표를 하였습니다</text:span><text:span text:style-name="T1089">. </text:span><text:span text:style-name="T1090">이러한 실험 결과를 바탕으로 질병관리본부는 </text:span><text:span text:style-name="T1091">6</text:span><text:span text:style-name="T1092">개의 가습기살균제 제품에 대하여 수거명령을 내렸습니다</text:span><text:span text:style-name="T1093">. </text:span><text:span text:style-name="T1094">수거명령대상 제조사 및 제품명은 아래 표와 같습니다</text:span><text:span text:style-name="T1095">.</text:span></text:p>
      <text:p text:style-name="P189"/>
      <text:p text:style-name="P190"><text:span text:style-name="T1096">&lt;</text:span><text:span text:style-name="T1097">표</text:span><text:span text:style-name="T1098">&gt; </text:span><text:span text:style-name="T1099">수거명령대상 총 </text:span><text:span text:style-name="T1100">6</text:span><text:span text:style-name="T1101">개 제품</text:span></text:p>
      <text:p text:style-name="P191"><text:span text:style-name="T1102"> </text:span></text:p>
      <text:p text:style-name="P192"><draw:frame draw:style-name="fr8" draw:z-index="0" svg:width="16.730cm" svg:x="0.000cm" svg:y="0.000cm" text:anchor-type="paragraph"><draw:text-box fo:min-height="5.154cm"><table:table table:name="T4" table:style-name="T4" text:anchor-type="paragraph"><table:table-column table:style-name="T4.C68"/><table:table-column table:style-name="T4.C69"/><table:table-column table:style-name="T4.C70"/><table:table-column table:style-name="T4.C71"/><table:table-row table:style-name="T4.R1"><table:table-cell table:style-name="T4.R1_C0"><text:p text:style-name="P193"><text:span text:style-name="T1103">연번</text:span></text:p></table:table-cell><table:table-cell table:style-name="T4.R1_C1"><text:p text:style-name="P194"><text:span text:style-name="T1104">상품명</text:span></text:p></table:table-cell><table:table-cell table:style-name="T4.R1_C2"><text:p text:style-name="P195"><text:span text:style-name="T1105">제조사</text:span></text:p></table:table-cell><table:table-cell table:style-name="T4.R1_C3"><text:p text:style-name="P196"><text:span text:style-name="T1106">주성분</text:span></text:p></table:table-cell></table:table-row><table:table-row table:style-name="T4.R2"><table:table-cell table:style-name="T4.R2_C0"><text:p text:style-name="P197"><text:span text:style-name="T1107">가</text:span></text:p></table:table-cell><table:table-cell table:style-name="T4.R2_C1"><text:p text:style-name="P198"><text:span text:style-name="T1108">옥시싹싹 </text:span><text:span text:style-name="T1109">New </text:span><text:span text:style-name="T1110">가습기당번</text:span><text:span text:style-name="T1111">(</text:span><text:span text:style-name="T1112">액체</text:span><text:span text:style-name="T1113">)</text:span></text:p></table:table-cell><table:table-cell table:style-name="T4.R2_C2"><text:p text:style-name="P199"><text:span text:style-name="T1114">(</text:span><text:span text:style-name="T1115">주</text:span><text:span text:style-name="T1116">)</text:span><text:span text:style-name="T1117">한빛화학</text:span></text:p></table:table-cell><table:table-cell table:style-name="T4.R2_C3"><text:p text:style-name="P200"><text:span text:style-name="T1118">PHMG   phosphate</text:span></text:p></table:table-cell></table:table-row><table:table-row table:style-name="T4.R3"><table:table-cell table:style-name="T4.R3_C0"><text:p text:style-name="P201"><text:span text:style-name="T1119">나</text:span></text:p></table:table-cell><table:table-cell table:style-name="T4.R3_C1"><text:p text:style-name="P202"><text:span text:style-name="T1120">세퓨 가습기살균제</text:span></text:p></table:table-cell><table:table-cell table:style-name="T4.R3_C2"><text:p text:style-name="P203"><text:span text:style-name="T1121">(</text:span><text:span text:style-name="T1122">주</text:span><text:span text:style-name="T1123">)</text:span><text:span text:style-name="T1124">버터플라이이펙트</text:span></text:p></table:table-cell><table:table-cell table:style-name="T4.R3_C3"><text:p text:style-name="P204"><text:span text:style-name="T1125">PGH</text:span></text:p></table:table-cell></table:table-row><table:table-row table:style-name="T4.R4"><table:table-cell table:style-name="T4.R4_C0"><text:p text:style-name="P205"><text:span text:style-name="T1126">다</text:span></text:p></table:table-cell><table:table-cell table:style-name="T4.R4_C1"><text:p text:style-name="P206"><text:span text:style-name="T1127">와이즐렉 가습기살균제</text:span></text:p></table:table-cell><table:table-cell table:style-name="T4.R4_C2"><text:p text:style-name="P207"><text:span text:style-name="T1128">용마산업사</text:span><text:span text:style-name="T1129">(</text:span><text:span text:style-name="T1130">롯데쇼핑 </text:span><text:span text:style-name="T1131">pb)</text:span></text:p></table:table-cell><table:table-cell table:style-name="T4.R4_C3"><text:p text:style-name="P208"><text:span text:style-name="T1132">PHMG   phosphate</text:span></text:p></table:table-cell></table:table-row><table:table-row table:style-name="T4.R5"><table:table-cell table:style-name="T4.R5_C0"><text:p text:style-name="P209"><text:span text:style-name="T1133">라</text:span></text:p></table:table-cell><table:table-cell table:style-name="T4.R5_C1"><text:p text:style-name="P210"><text:span text:style-name="T1134">홈플러스 가습기청정제</text:span></text:p></table:table-cell><table:table-cell table:style-name="T4.R5_C2"><text:p text:style-name="P211"><text:span text:style-name="T1135">용마산업사</text:span><text:span text:style-name="T1136">(</text:span><text:span text:style-name="T1137">홈플러스 </text:span><text:span text:style-name="T1138">pb) </text:span></text:p></table:table-cell><table:table-cell table:style-name="T4.R5_C3"><text:p text:style-name="P212"><text:span text:style-name="T1139">PHMG   phosphate</text:span></text:p></table:table-cell></table:table-row><table:table-row table:style-name="T4.R6"><table:table-cell table:style-name="T4.R6_C0"><text:p text:style-name="P213"><text:span text:style-name="T1140">마</text:span></text:p></table:table-cell><table:table-cell table:style-name="T4.R6_C1"><text:p text:style-name="P214"><text:span text:style-name="T1141">홈플러스 가습기살균제</text:span></text:p></table:table-cell><table:table-cell table:style-name="T4.R6_C2"><text:p text:style-name="P215"><text:span text:style-name="T1142">아토오가닉</text:span></text:p></table:table-cell><table:table-cell table:style-name="T4.R6_C3"><text:p text:style-name="P216"><text:span text:style-name="T1143">PGH</text:span></text:p></table:table-cell></table:table-row><table:table-row table:style-name="T4.R7"><table:table-cell table:style-name="T4.R7_C0"><text:p text:style-name="P217"><text:span text:style-name="T1144">바</text:span></text:p></table:table-cell><table:table-cell table:style-name="T4.R7_C1"><text:p text:style-name="P218"><text:span text:style-name="T1145">가습기클린업</text:span></text:p></table:table-cell><table:table-cell table:style-name="T4.R7_C2"><text:p text:style-name="P219"><text:span text:style-name="T1146">(</text:span><text:span text:style-name="T1147">주</text:span><text:span text:style-name="T1148">)</text:span><text:span text:style-name="T1149">글로엔엠</text:span></text:p></table:table-cell><table:table-cell table:style-name="T4.R7_C3"><text:p text:style-name="P220"><text:span text:style-name="T1150">PHMG   hydrochloride</text:span></text:p></table:table-cell></table:table-row></table:table></draw:text-box></draw:frame></text:p>
      <text:p text:style-name="P221"/>
      <text:p text:style-name="P222"><text:span text:style-name="T1151"> </text:span></text:p>
      <text:p text:style-name="P223"><text:span text:style-name="T1152">4) </text:span><text:span text:style-name="T1153">가습기살균제와 원인미상 폐질환 사이의 인과관계 </text:span></text:p>
      <text:p text:style-name="P224"/>
      <text:p text:style-name="P225"><text:span text:style-name="T1154">질병관리본부는 </text:span><text:span text:style-name="T1155">2012. 2. 3. </text:span><text:span text:style-name="T1156">실험대상 가습기살균제는 </text:span><text:span text:style-name="T1157">PHMG, PGH</text:span><text:span text:style-name="T1158">를 주성분으로 하는 가습기제품 </text:span><text:span text:style-name="T1159">6</text:span><text:span text:style-name="T1160">개</text:span><text:span text:style-name="T1161">, CMIT/MIT</text:span><text:span text:style-name="T1162">를 주성분으로 하는 제품 </text:span><text:span text:style-name="T1163">4</text:span><text:span text:style-name="T1164">개를 대상으로 하여 진행된 동물흡입독성 실험 결과 </text:span><text:span text:style-name="T1165">PHMG, PGH</text:span><text:span text:style-name="T1166">가 주성분인 총 </text:span><text:span text:style-name="T1167">6</text:span><text:span text:style-name="T1168">개 제품과 폐 손상과의 인과관계가 있음을 최종 확인하였습니다</text:span><text:span text:style-name="T1169">. </text:span><text:span text:style-name="T1170">다만</text:span><text:span text:style-name="T1171">, </text:span><text:span text:style-name="T1172">당시 질병관리본부는 폐섬유화 소견이 발견되지 않은 </text:span><text:span text:style-name="T1173">CMIT/MIT </text:span><text:span text:style-name="T1174">주성분 제품</text:span><text:span text:style-name="T1175">(</text:span><text:span text:style-name="T1176">시중유통 총</text:span><text:span text:style-name="T1177">4</text:span><text:span text:style-name="T1178">개 제품</text:span><text:span text:style-name="T1179">)</text:span><text:span text:style-name="T1180">에 대해서는 수거명령을 발령하지 않았으나 안전성이 확증된 것은 아니라는 이유로 식품의약품안전청의 허가를 받기 전까지는 사용중단조치를 내렸습니다</text:span><text:span text:style-name="T1181">.(</text:span><text:span text:style-name="T1182">현재</text:span><text:span text:style-name="T1183">, </text:span><text:span text:style-name="T1184">질병관리본부와 보건복지부가 수거명령을 내리지 않은 것에 대해서는 계속해서 비판이 제기되고 있습니다</text:span><text:span text:style-name="T1185">) </text:span></text:p>
      <text:p text:style-name="P226"/>
      <text:p text:style-name="P227"><text:span text:style-name="T1186">5) </text:span><text:span text:style-name="T1187">이 사건 가습기살균제 참사로 말미암아 우리 국민들은 본인이나 가족들이 생명을 잃거나 회복할 수 없는 폐질환 등의 심각한 질병으로 고통을 겪어야 했고</text:span><text:span text:style-name="T1188">, </text:span><text:span text:style-name="T1189">또 지금도 겪고 있는데</text:span><text:span text:style-name="T1190">, </text:span><text:span text:style-name="T1191">이는 가습기살균제로 인한 생명 및 신체 침해는 사회통념상 수인한도를 넘은 경우로 위법행위에 해당한다 할 것입니다</text:span><text:span text:style-name="T1192">. </text:span><text:span text:style-name="T1193">한편</text:span><text:span text:style-name="T1194">, </text:span><text:span text:style-name="T1195">환경정책기본법은 사업장 등에서 발생되는 환경오염 또는 환경훼손으로 인하여 피해가 발생한 때에는 당해 사업자는 그 피해를 배상하여야 한다고 하여 무과실책임을 규정하고 있으므로</text:span><text:span text:style-name="T1196">(</text:span><text:span text:style-name="T1197">제</text:span><text:span text:style-name="T1198">31</text:span><text:span text:style-name="T1199">조</text:span><text:span text:style-name="T1200">), </text:span><text:span text:style-name="T1201">가습기살균제로 인하여 피해가 발생한 이상 가습기살균제를 제조 및 판매한 기업들 뿐만 아니라</text:span><text:span text:style-name="T1202">, </text:span><text:span text:style-name="T1203">이를 허용하고 방조한 정부와 각 정부 부처의 책임도 묻지 않을 수 없을 것입니다</text:span><text:span text:style-name="T1204">.</text:span></text:p>
      <text:p text:style-name="P228"/>
      <text:p text:style-name="P229"><text:span text:style-name="T1205"> </text:span></text:p>
      <text:p text:style-name="P230"><text:span text:style-name="T1206">(2) </text:span><text:span text:style-name="T1207">대한민국 정부와 각 정부 부처의 책임 </text:span><text:span text:style-name="T1208">[</text:span><text:span text:style-name="T1209">환경부</text:span><text:span text:style-name="T1210">/</text:span><text:span text:style-name="T1211">국립환경과학원</text:span><text:span text:style-name="T1212">/</text:span><text:span text:style-name="T1213">산자부</text:span><text:span text:style-name="T1214">/</text:span><text:span text:style-name="T1215">국가기술표준원</text:span><text:span text:style-name="T1216">/</text:span><text:span text:style-name="T1217">식약처</text:span><text:span text:style-name="T1218">/</text:span><text:span text:style-name="T1219">질병관리본부</text:span><text:span text:style-name="T1220">/</text:span><text:span text:style-name="T1221">공정거래위원회</text:span><text:span text:style-name="T1222">/</text:span><text:span text:style-name="T1223">소비자원</text:span><text:span text:style-name="T1224">/</text:span><text:span text:style-name="T1225">보건복지부</text:span><text:span text:style-name="T1226">/</text:span><text:span text:style-name="T1227">법무무</text:span><text:span text:style-name="T1228">(</text:span><text:span text:style-name="T1229">검찰</text:span><text:span text:style-name="T1230">)/</text:span><text:span text:style-name="T1231">기재부</text:span><text:span text:style-name="T1232">/</text:span><text:span text:style-name="T1233">미창부</text:span><text:span text:style-name="T1234">/</text:span><text:span text:style-name="T1235">국무총리</text:span><text:span text:style-name="T1236">(</text:span><text:span text:style-name="T1237">실</text:span><text:span text:style-name="T1238">)]</text:span></text:p>
      <text:p text:style-name="P231"/>
      <text:p text:style-name="P232"><text:span text:style-name="T1239">1) </text:span><text:span text:style-name="T1240">가습기살균제 참사는 포괄적으로 규정하면</text:span><text:span text:style-name="T1241">, </text:span><text:span text:style-name="T1242">기업의 편의만을 일방적으로 주장해왔던 산업자원부의 갑질이 낳은 참사이고</text:span><text:span text:style-name="T1243">, </text:span><text:span text:style-name="T1244">산업자원부 산하 제품안전관리제도 및 제품인증을 총괄하고 있는 국가기술원</text:span><text:span text:style-name="T1245">, </text:span><text:span text:style-name="T1246">질병관리본부</text:span><text:span text:style-name="T1247">, </text:span><text:span text:style-name="T1248">환경부의 무사안일과 무책임이 불러온 비극이며</text:span><text:span text:style-name="T1249">, </text:span><text:span text:style-name="T1250">공정거래위원회</text:span><text:span text:style-name="T1251">, </text:span><text:span text:style-name="T1252">소비자원</text:span><text:span text:style-name="T1253">, </text:span><text:span text:style-name="T1254">식약처</text:span><text:span text:style-name="T1255">, </text:span><text:span text:style-name="T1256">보건복지부의 직무유기와 방조가 불러일으킨 집단 사망사건이라고 해야 할 것입니다</text:span><text:span text:style-name="T1257">. </text:span><text:span text:style-name="T1258">심지어는 원인 불명 폐질환의 원인이 가습기살균제라는 것이 밝혀진 뒤에도 정부는 피해자 가족들을 오랫동안 외면하고 방치해왔습니다</text:span><text:span text:style-name="T1259">. </text:span><text:span text:style-name="T1260">잘못된 제품을 출시하게 만들어 국민들을 죽인 것도 큰 죄이지만</text:span><text:span text:style-name="T1261">, </text:span><text:span text:style-name="T1262">원인 밝혀진 뒤에도 슬픔과 고통에 몸부림치는 가족들을 방치하고 외면하고 기만한 것 역시 결코 작은 죄가 아닐 것입니다</text:span><text:span text:style-name="T1263">.</text:span></text:p>
      <text:p text:style-name="P233"/>
      <text:p text:style-name="P234"><text:span text:style-name="T1264">2) </text:span><text:span text:style-name="T1265">특히</text:span><text:span text:style-name="T1266">, </text:span><text:span text:style-name="T1267">문제가 된 옥시 제품은 </text:span><text:span text:style-name="T1268">PHMG(</text:span><text:span text:style-name="T1269">폴리헥사메틸렌구아니딘</text:span><text:span text:style-name="T1270">)</text:span><text:span text:style-name="T1271">를 핵심 성분으로 합니다</text:span><text:span text:style-name="T1272">. PHMG</text:span><text:span text:style-name="T1273">는 원래 </text:span><text:span text:style-name="T1274">SK</text:span><text:span text:style-name="T1275">케미칼이 카펫 청소 및 항균용으로 개발해 검증을 통과한 성분인데</text:span><text:span text:style-name="T1276">, </text:span><text:span text:style-name="T1277">당시에도 환경부</text:span><text:span text:style-name="T1278">, </text:span><text:span text:style-name="T1279">식약처</text:span><text:span text:style-name="T1280">, </text:span><text:span text:style-name="T1281">보건복지부</text:span><text:span text:style-name="T1282">, </text:span><text:span text:style-name="T1283">국립한경과학원</text:span><text:span text:style-name="T1284">, </text:span><text:span text:style-name="T1285">산자부</text:span><text:span text:style-name="T1286">, </text:span><text:span text:style-name="T1287">국무총리실 등 그 어느 곳도 유독성 검사를 하지 않았고</text:span><text:span text:style-name="T1288">, </text:span><text:span text:style-name="T1289">옥시가 이를 무단으로 가습기살균제로 전용</text:span><text:span text:style-name="T1290">, </text:span><text:span text:style-name="T1291">사용할 때도 역시 그 어느 정부 부처도 이를 제지하지 않았습니다</text:span><text:span text:style-name="T1292">. </text:span><text:span text:style-name="T1293">즉</text:span><text:span text:style-name="T1294">, </text:span><text:span text:style-name="T1295">카펫 청소용으로 개발된 물질이 인체에 직접적으로 흡입되는 가습기살균제로 출시되었는데도</text:span><text:span text:style-name="T1296">, </text:span><text:span text:style-name="T1297">대한민국 정부와 정부의 어떤 부처도 처음부터 참사가 커진 그 때까지 어떠한 문제제기도</text:span><text:span text:style-name="T1298">, </text:span><text:span text:style-name="T1299">제재도 없었다는 것입니다</text:span><text:span text:style-name="T1300">. </text:span></text:p>
      <text:p text:style-name="P235"/>
      <text:p text:style-name="P236"><text:span text:style-name="T1301">3) </text:span><text:span text:style-name="T1302">그러다 보니</text:span><text:span text:style-name="T1303">, </text:span><text:span text:style-name="T1304">옥시는 </text:span><text:span text:style-name="T1305">2001</text:span><text:span text:style-name="T1306">년부터도</text:span><text:span text:style-name="T1307">, </text:span><text:span text:style-name="T1308">또 사고의 원인이 밝혀진 </text:span><text:span text:style-name="T1309">2011</text:span><text:span text:style-name="T1310">년부터도 일관되게 책임을 회피해 왔습니다</text:span><text:span text:style-name="T1311">. </text:span><text:span text:style-name="T1312">사고 원인을 왜곡하기 위한 연구를 조작했고</text:span><text:span text:style-name="T1313">, </text:span><text:span text:style-name="T1314">전문가들을 매수했으며</text:span><text:span text:style-name="T1315">, </text:span><text:span text:style-name="T1316">국내 최대 로펌인 김앤장을 고용해 </text:span><text:span text:style-name="T1317">‘</text:span><text:span text:style-name="T1318">황사나 꽃가루가 원인일 수 있다</text:span><text:span text:style-name="T1319">’</text:span><text:span text:style-name="T1320">는 등으로 물 타기를 하면서 </text:span><text:span text:style-name="T1321">5</text:span><text:span text:style-name="T1322">년의 시간을 더 끌기도 했습니다</text:span><text:span text:style-name="T1323">. </text:span><text:span text:style-name="T1324">옥시가 </text:span><text:span text:style-name="T1325">2001</text:span><text:span text:style-name="T1326">년부터 최근까지 한국 사회에서 이윤은 이윤대로 거두면서도</text:span><text:span text:style-name="T1327">, </text:span><text:span text:style-name="T1328">그 어떤 사회적 책임도지지 않은 것에는 대한민국 정부의 방조와 직무유기</text:span><text:span text:style-name="T1329">, </text:span><text:span text:style-name="T1330">무능과 무책임이 크게 작용했을 것입니다</text:span><text:span text:style-name="T1331">. </text:span></text:p>
      <text:p text:style-name="P237"/>
      <text:p text:style-name="P238"><text:span text:style-name="T1332">4) </text:span><text:span text:style-name="T1333">지금에서야</text:span><text:span text:style-name="T1334">, </text:span><text:span text:style-name="T1335">옥시를 위해 피해 실험 결과를 조작한 것으로 보이는 서울대 교수가 구속됐고</text:span><text:span text:style-name="T1336">, </text:span><text:span text:style-name="T1337">옥시의 일부 관계자들이 구속되었고</text:span><text:span text:style-name="T1338">, </text:span><text:span text:style-name="T1339">수사가 확대되고 있지만</text:span><text:span text:style-name="T1340">, </text:span><text:span text:style-name="T1341">그 오랜 시간동안 법무부와 검찰은 또 무엇을 했는지 따지지 않을 수 없습니다</text:span><text:span text:style-name="T1342">. </text:span><text:span text:style-name="T1343">옥시는 뒤늦은 검찰 수사와 국민적 공분 속에 고개를 숙이긴 하지만</text:span><text:span text:style-name="T1344">, </text:span><text:span text:style-name="T1345">이는 이미 확인된 책임에 대한 인정일 뿐 사태의 진상규명과 해결을 위해 태도를 바꾼 것이 아닙니다</text:span><text:span text:style-name="T1346">. </text:span><text:span text:style-name="T1347">법무부와 검찰이 사고의 원인이 밝혀진 </text:span><text:span text:style-name="T1348">2011</text:span><text:span text:style-name="T1349">년부터라도 신속히</text:span><text:span text:style-name="T1350">, </text:span><text:span text:style-name="T1351">철저히 수사했다면 옥시가 이런 황당한 태도로 일관하지 않았을 것이고</text:span><text:span text:style-name="T1352">, </text:span><text:span text:style-name="T1353">또한 피해자들의 고통도 이토록 커지지는 않았을 것입니다</text:span><text:span text:style-name="T1354">. </text:span><text:span text:style-name="T1355">그런</text:span><text:span text:style-name="T1356">, </text:span><text:span text:style-name="T1357">측면에서 이 사태가 악화된 것과 관련한 검찰과 법무부의 책임도 결코 가볍지 않을 것입니다</text:span><text:span text:style-name="T1358">.</text:span></text:p>
      <text:p text:style-name="P239"/>
      <text:p text:style-name="P240"><text:span text:style-name="T1359">5) 2001</text:span><text:span text:style-name="T1360">년 옥시가 가습기살균제를 출시할 시</text:span><text:span text:style-name="T1361">, </text:span><text:span text:style-name="T1362">살균제에 대한 업무는 식약처</text:span><text:span text:style-name="T1363">(</text:span><text:span text:style-name="T1364">당시는 식약청</text:span><text:span text:style-name="T1365">)</text:span><text:span text:style-name="T1366">의 담당이었지만 가습기 살균제에 대한 규정이 없다는 이유만으로 식약처와 보건복지부도 손을 놓고 있었고</text:span><text:span text:style-name="T1367">, </text:span><text:span text:style-name="T1368">산업자원부는 </text:span><text:span text:style-name="T1369">2007</text:span><text:span text:style-name="T1370">년 살균제로 신고된 제품 중 </text:span><text:span text:style-name="T1371">1</text:span><text:span text:style-name="T1372">곳에 </text:span><text:span text:style-name="T1373">KC</text:span><text:span text:style-name="T1374">마크까지 부여해 우리 국민들이 아무런 문제의식 없이 가습기살균제를 사용할 수 있게 조장했다고 해도 과언이 아닐 것입니다</text:span><text:span text:style-name="T1375">. </text:span><text:span text:style-name="T1376">결국</text:span><text:span text:style-name="T1377">, 2002</text:span><text:span text:style-name="T1378">년도에는 최초의 관련 사망 사건이 발생해기도 했고</text:span><text:span text:style-name="T1379">, 2003</text:span><text:span text:style-name="T1380">년부터 원인 미상의 폐질환이 추가로 발병하고 발견되기 시작했고</text:span><text:span text:style-name="T1381">, 2006</text:span><text:span text:style-name="T1382">년부터도 원인 미상의 폐질환에 시달리는 아동 환자가 계속 늘어나게 된 것입니다</text:span><text:span text:style-name="T1383">. </text:span><text:span text:style-name="T1384">이러한 사태에도 불구하고 제품안전관리 및 제품리콜</text:span><text:span text:style-name="T1385">, </text:span><text:span text:style-name="T1386">제품인증마크를 총괄 책임지고 있는 산업자원부 산하 국가표준기술원은 아무런 조치도 취하지 않았습니다</text:span><text:span text:style-name="T1387">.  </text:span></text:p>
      <text:p text:style-name="P241"/>
      <text:p text:style-name="P242"><text:span text:style-name="T1388">6) 2003</text:span><text:span text:style-name="T1389">년 </text:span><text:span text:style-name="T1390">SK</text:span><text:span text:style-name="T1391">케미칼은 </text:span><text:span text:style-name="T1392">PHMG</text:span><text:span text:style-name="T1393">를 호주로 수출하면서 분말 상태에서 흡입하면 위험할 수 있다는 보고서를 현지 정부에 제출하기도 했습니다</text:span><text:span text:style-name="T1394">. PHMG</text:span><text:span text:style-name="T1395">의 흡입 독성을 당시 </text:span><text:span text:style-name="T1396">SK</text:span><text:span text:style-name="T1397">케미컬 뿐만 아니라</text:span><text:span text:style-name="T1398">, </text:span><text:span text:style-name="T1399">옥시 등 국내 제조업체들도 모를 리가 없었다는 것이 이 대목에서 다시 한 번 확인됩니다</text:span><text:span text:style-name="T1400">. </text:span><text:span text:style-name="T1401">이 때도 도대체 정부는 무엇을 하고 있었던 것일까요</text:span><text:span text:style-name="T1402">. </text:span><text:span text:style-name="T1403">수백여 명의 희생자들 앞에서 절망하지 않을 수</text:span><text:span text:style-name="T1404">, </text:span><text:span text:style-name="T1405">분노하지 않을 수 없습니다</text:span><text:span text:style-name="T1406">. </text:span><text:span text:style-name="T1407">그렇게 정부의 방조 속에 가습기 살균제는 더욱 팔려나갔고</text:span><text:span text:style-name="T1408">, </text:span><text:span text:style-name="T1409">그러다가 </text:span><text:span text:style-name="T1410">2007</text:span><text:span text:style-name="T1411">년부터 </text:span><text:span text:style-name="T1412">2008</text:span><text:span text:style-name="T1413">년까지 원인을 알 수 없는 소아 폐렴 사례 </text:span><text:span text:style-name="T1414">30</text:span><text:span text:style-name="T1415">건이 학계에 보고됐지만 역시 정부는 이를 추적</text:span><text:span text:style-name="T1416">, </text:span><text:span text:style-name="T1417">파악하지 않았습니다</text:span><text:span text:style-name="T1418">. 2008</text:span><text:span text:style-name="T1419">년 즈음 질병관리본부가 실태 파악에 나서긴 했지만</text:span><text:span text:style-name="T1420">, </text:span><text:span text:style-name="T1421">원인 미상의 폐질환이 </text:span><text:span text:style-name="T1422">49.4%</text:span><text:span text:style-name="T1423">의 높은 사망률을 기록하고 있다는 치명적인 문제임을 확인하고도</text:span><text:span text:style-name="T1424">, </text:span><text:span text:style-name="T1425">바이러스 때문인 것 같다는 애매한 결론으로 조사를 종결하고야 말았습니다</text:span><text:span text:style-name="T1426">. </text:span><text:span text:style-name="T1427">만약 그때라도 질병관리본부가</text:span><text:span text:style-name="T1428">, </text:span><text:span text:style-name="T1429">식약처가</text:span><text:span text:style-name="T1430">, </text:span><text:span text:style-name="T1431">보건복지부가</text:span><text:span text:style-name="T1432">, </text:span><text:span text:style-name="T1433">국무총리실이</text:span><text:span text:style-name="T1434">, </text:span><text:span text:style-name="T1435">아니 대한민국 정부가 총체적으로 나서서 제대로 진상과 그 원인을 파악했다면 지금과 같이 피해가 눈덩이처럼 늘어나는 것은 충분히 막을 수 있었을 것입니다</text:span><text:span text:style-name="T1436">. </text:span><text:span text:style-name="T1437">그렇게</text:span><text:span text:style-name="T1438">, </text:span><text:span text:style-name="T1439">정부가 직무유기와 방조 속에</text:span><text:span text:style-name="T1440">, </text:span><text:span text:style-name="T1441">가습기 살균제는 연간 </text:span><text:span text:style-name="T1442">60</text:span><text:span text:style-name="T1443">만 개씩 팔려나갔고</text:span><text:span text:style-name="T1444">, </text:span><text:span text:style-name="T1445">그것이 </text:span><text:span text:style-name="T1446">2011</text:span><text:span text:style-name="T1447">년에 즈음한 대참사로 이어진 것입니다</text:span><text:span text:style-name="T1448">.</text:span></text:p>
      <text:p text:style-name="P243"/>
      <text:p text:style-name="P244"><text:span text:style-name="T1449">7) </text:span><text:span text:style-name="T1450">뿐만 아니라</text:span><text:span text:style-name="T1451">, </text:span><text:span text:style-name="T1452">가습기살균제의 제조</text:span><text:span text:style-name="T1453">·</text:span><text:span text:style-name="T1454">판매 업체들은 가습기살균제에 인체에 유해한 성분이 포함돼 있음에도 객관적인 근거 없이 인체에 안전한 성분을 사용한 것처럼 표시하였습니다</text:span><text:span text:style-name="T1455">. </text:span><text:span text:style-name="T1456">공정거래위원회의 조사에 의하면 가습기살균제 제조업체들이 산업안전보건법에 따라 작성한 물질안전보건자료에는 </text:span><text:span text:style-name="T1457">PHMG</text:span><text:span text:style-name="T1458">가 유해물질로 표기되어 있었다는 것이므로</text:span><text:span text:style-name="T1459">, </text:span><text:span text:style-name="T1460">가습기살균제 제조 및 판매 업체들은 </text:span><text:span text:style-name="T1461">PHMG</text:span><text:span text:style-name="T1462">의 유해성을 이미 잘 알고 있었다고 할 것입니다</text:span><text:span text:style-name="T1463">. </text:span><text:span text:style-name="T1464">그런데</text:span><text:span text:style-name="T1465">, </text:span><text:span text:style-name="T1466">그렇게 사람을 죽음에 이르게 할 정도의 치명적인 허위</text:span><text:span text:style-name="T1467">·</text:span><text:span text:style-name="T1468">과장 광고를 일삼는 동안에도 공정거래위원회와 소비자원은 아무런 조치를 취하지 않았습니다</text:span><text:span text:style-name="T1469">. 2012</text:span><text:span text:style-name="T1470">년 </text:span><text:span text:style-name="T1471">7. 23</text:span><text:span text:style-name="T1472">일이 되어서야 공정거래위원회는 가습기살균제 제조업체들에게 허위 표시에 대한 과징금을 부과하고 시정조치를 진행한 바 있습니다</text:span><text:span text:style-name="T1473">. </text:span><text:span text:style-name="T1474">소비자기본법</text:span><text:span text:style-name="T1475">, </text:span><text:span text:style-name="T1476">표시</text:span><text:span text:style-name="T1477">ㆍ</text:span><text:span text:style-name="T1478">광고의 공정화에 관한 법률 시행령 등에 따라 공정거래위원회와 소비자원은 허위 과장 광고 및 표시에 대해 보다 적극적으로 실태 조사를 했어야 했고</text:span><text:span text:style-name="T1479">, </text:span><text:span text:style-name="T1480">소비자들을 위한 보호조치에 나서야 했습니다</text:span><text:span text:style-name="T1481">. </text:span><text:span text:style-name="T1482">또</text:span><text:span text:style-name="T1483">, </text:span><text:span text:style-name="T1484">공정위와 소비자원은 질병관리본부가 </text:span><text:span text:style-name="T1485">2011</text:span><text:span text:style-name="T1486">년</text:span><text:span text:style-name="T1487">, 2012</text:span><text:span text:style-name="T1488">년에 소비자의 생명과 안전을 심각히 위협한다고 발표했던 가습기살균제 제품을 수거</text:span><text:span text:style-name="T1489">, </text:span><text:span text:style-name="T1490">실질적으로 해당 제품이 소비자의 생명에 미치는 위해성 여부를 검증하는 등 소비자 안전 문제에 적극적으로 대처했어야 했지만</text:span><text:span text:style-name="T1491">, </text:span><text:span text:style-name="T1492">과징금 부과 정도의 조치에 그치고 말았습니다</text:span><text:span text:style-name="T1493">.</text:span></text:p>
      <text:p text:style-name="P245"/>
      <text:p text:style-name="P246"><text:span text:style-name="T1494">8) </text:span><text:span text:style-name="T1495">거슬러 올라가면</text:span><text:span text:style-name="T1496">, 1994</text:span><text:span text:style-name="T1497">년 가습기 살균제라는 제품이 세상에 처음 나타났습니다</text:span><text:span text:style-name="T1498">. </text:span><text:span text:style-name="T1499">유공바이오텍</text:span><text:span text:style-name="T1500">(</text:span><text:span text:style-name="T1501">현 </text:span><text:span text:style-name="T1502">SK</text:span><text:span text:style-name="T1503">케미컬</text:span><text:span text:style-name="T1504">)</text:span><text:span text:style-name="T1505">이 가습기 살균제를 세상에 내놓은 것입니다</text:span><text:span text:style-name="T1506">. </text:span><text:span text:style-name="T1507">제품이름은 </text:span><text:span text:style-name="T1508">'</text:span><text:span text:style-name="T1509">가습기 메이트</text:span><text:span text:style-name="T1510">'</text:span><text:span text:style-name="T1511">였고</text:span><text:span text:style-name="T1512">, </text:span><text:span text:style-name="T1513">당시 광고까지 대대적으로 하고</text:span><text:span text:style-name="T1514">, </text:span><text:span text:style-name="T1515">인체에는 전혀 해가 없다는 보도자료까지 발표했습니다</text:span><text:span text:style-name="T1516">. </text:span><text:span text:style-name="T1517">가습기 메이트에 사용된 살균 물질은 </text:span><text:span text:style-name="T1518">CMIT</text:span><text:span text:style-name="T1519">였습니다</text:span><text:span text:style-name="T1520">. </text:span><text:span text:style-name="T1521">이 역시 지금 널리 알려진  </text:span><text:span text:style-name="T1522">PHMG</text:span><text:span text:style-name="T1523">와 같은 독성이 있는 물질이었습니다</text:span><text:span text:style-name="T1524">. </text:span><text:span text:style-name="T1525">한편</text:span><text:span text:style-name="T1526">, PHMG</text:span><text:span text:style-name="T1527">는 유공이 </text:span><text:span text:style-name="T1528">1996</text:span><text:span text:style-name="T1529">년도에 카펫 항균제로 제조하겠다며 환경부에 신고를 했는데</text:span><text:span text:style-name="T1530">, </text:span><text:span text:style-name="T1531">제조신고서에 적힌 사고 시 응급조치 사항에는 </text:span><text:span text:style-name="T1532">“</text:span><text:span text:style-name="T1533">흡입 시 신선한 공기가 있는 곳으로 옮길 것</text:span><text:span text:style-name="T1534">, </text:span><text:span text:style-name="T1535">섭취 시 물로 입을 씻어 내거나 충분한 물을 마셔 토해낼 것</text:span><text:span text:style-name="T1536">” </text:span><text:span text:style-name="T1537">등이 적혀있었던 것으로 봐서 그 유독성을 잘 파악하고 있었던 것으로 보입니다</text:span><text:span text:style-name="T1538">. </text:span><text:span text:style-name="T1539">그럼에도</text:span><text:span text:style-name="T1540">, </text:span><text:span text:style-name="T1541">당시 환경부 및 국립환경과학원</text:span><text:span text:style-name="T1542">, </text:span><text:span text:style-name="T1543">식약처</text:span><text:span text:style-name="T1544">, </text:span><text:span text:style-name="T1545">보건복지부 등은 추가 독성 자료를 요구하지도 않았고</text:span><text:span text:style-name="T1546">, </text:span><text:span text:style-name="T1547">유독물로 지정하지도 않았습니다</text:span><text:span text:style-name="T1548">. </text:span><text:span text:style-name="T1549">유공이 </text:span><text:span text:style-name="T1550">PHMG</text:span><text:span text:style-name="T1551">를 호주에 수출하려 할 때</text:span><text:span text:style-name="T1552">, </text:span><text:span text:style-name="T1553">호주 정부가 </text:span><text:span text:style-name="T1554">“</text:span><text:span text:style-name="T1555">흡입 시 유해하며 환기가 필요하다</text:span><text:span text:style-name="T1556">”</text:span><text:span text:style-name="T1557">라고 지적한 것과는 사뭇 다른 태도였습니다</text:span><text:span text:style-name="T1558">. </text:span><text:span text:style-name="T1559">향후 옥시 등의 가습기 살균제 제조업체가 공업용 원료를 흡입이 이루어지는 용도의 제품으로 출시했을 때에도 환경부</text:span><text:span text:style-name="T1560">, </text:span><text:span text:style-name="T1561">보건당국</text:span><text:span text:style-name="T1562">, </text:span><text:span text:style-name="T1563">그리고 산자부 등은 이를 묵인했습니다</text:span><text:span text:style-name="T1564">. </text:span><text:span text:style-name="T1565">심지어</text:span><text:span text:style-name="T1566">, </text:span><text:span text:style-name="T1567">산자부는 위에서도 일부 언급했듯이</text:span><text:span text:style-name="T1568">, </text:span><text:span text:style-name="T1569">코스트코의 가습기살균제 제품인 </text:span><text:span text:style-name="T1570">‘</text:span><text:span text:style-name="T1571">가습기클린업</text:span><text:span text:style-name="T1572">’</text:span><text:span text:style-name="T1573">에 대해 </text:span><text:span text:style-name="T1574">KC(</text:span><text:span text:style-name="T1575">국가통합인증</text:span><text:span text:style-name="T1576">) </text:span><text:span text:style-name="T1577">자율안전확인 마크까지 부여하기도 했습니다</text:span><text:span text:style-name="T1578">. PHMG</text:span><text:span text:style-name="T1579">뿐만 아니라</text:span><text:span text:style-name="T1580">, 1994</text:span><text:span text:style-name="T1581">년 유공이 가습기살균제에 사용했던 핵심 성분인 </text:span><text:span text:style-name="T1582">CMIT, MIT(</text:span><text:span text:style-name="T1583">클로로메틸이소티아졸리논</text:span><text:span text:style-name="T1584">, </text:span><text:span text:style-name="T1585">메틸이소티아졸리논</text:span><text:span text:style-name="T1586">)</text:span><text:span text:style-name="T1587">의 안전 논란에도 대한민국 정부는 신경을 쓰지 않았습니다</text:span><text:span text:style-name="T1588">. </text:span><text:span text:style-name="T1589">이 물질들은 폐에 손상을 가할 가능성이 높다고 알려져 있었고</text:span><text:span text:style-name="T1590">, </text:span><text:span text:style-name="T1591">그래서 다른 나라에서는 비슷한 제품이 판매되지 않았던 것입니다</text:span><text:span text:style-name="T1592">. </text:span><text:span text:style-name="T1593">실제로</text:span><text:span text:style-name="T1594">, </text:span><text:span text:style-name="T1595">미국 환경청은 </text:span><text:span text:style-name="T1596">1998</text:span><text:span text:style-name="T1597">년에 </text:span><text:span text:style-name="T1598">'</text:span><text:span text:style-name="T1599">농약 재등록 적격 결정 보고서</text:span><text:span text:style-name="T1600">'</text:span><text:span text:style-name="T1601">를 통해 </text:span><text:span text:style-name="T1602">MIT</text:span><text:span text:style-name="T1603">를 </text:span><text:span text:style-name="T1604">‘2</text:span><text:span text:style-name="T1605">등급 흡입 독성 물질</text:span><text:span text:style-name="T1606">'</text:span><text:span text:style-name="T1607">로 규정했고</text:span><text:span text:style-name="T1608">, </text:span><text:span text:style-name="T1609">실내에선 더 빠른 속도로 흡입돼 우려된다고 기술한 바 있습니다</text:span><text:span text:style-name="T1610">. </text:span><text:span text:style-name="T1611">그러나</text:span><text:span text:style-name="T1612">, </text:span><text:span text:style-name="T1613">대한민국 정부</text:span><text:span text:style-name="T1614">, </text:span><text:span text:style-name="T1615">환경부</text:span><text:span text:style-name="T1616">, </text:span><text:span text:style-name="T1617">국립환경과학원</text:span><text:span text:style-name="T1618">, </text:span><text:span text:style-name="T1619">산자부</text:span><text:span text:style-name="T1620">, </text:span><text:span text:style-name="T1621">국가기술표준원</text:span><text:span text:style-name="T1622">, </text:span><text:span text:style-name="T1623">식약처</text:span><text:span text:style-name="T1624">, </text:span><text:span text:style-name="T1625">질병관리본부</text:span><text:span text:style-name="T1626">, </text:span><text:span text:style-name="T1627">보건복지부</text:span><text:span text:style-name="T1628">, </text:span><text:span text:style-name="T1629">공정거래위원회</text:span><text:span text:style-name="T1630">, </text:span><text:span text:style-name="T1631">소비자원</text:span><text:span text:style-name="T1632">, </text:span><text:span text:style-name="T1633">그리고 내각을 총괄하고 통솔하는 국무총리</text:span><text:span text:style-name="T1634">(</text:span><text:span text:style-name="T1635">실</text:span><text:span text:style-name="T1636">) </text:span><text:span text:style-name="T1637">등은 빠르면 </text:span><text:span text:style-name="T1638">1994</text:span><text:span text:style-name="T1639">년부터</text:span><text:span text:style-name="T1640">, </text:span><text:span text:style-name="T1641">또 </text:span><text:span text:style-name="T1642">1996</text:span><text:span text:style-name="T1643">년부터 </text:span><text:span text:style-name="T1644">2011</text:span><text:span text:style-name="T1645">년 참사를 전후한 즈음까지</text:span><text:span text:style-name="T1646">, </text:span><text:span text:style-name="T1647">그 오랜 세월 동안 위와 같은 문제점들을 전혀 파악하지도 않았고</text:span><text:span text:style-name="T1648">, </text:span><text:span text:style-name="T1649">제대로 신경조차도 쓰지 않았으며 그에 따라 아무런 조치도 취하지를 않았습니다</text:span><text:span text:style-name="T1650">. </text:span><text:span text:style-name="T1651">바로 그 같은 지독한 직무유기와 극단적인 무능</text:span><text:span text:style-name="T1652">, </text:span><text:span text:style-name="T1653">무책임 속에서 </text:span><text:span text:style-name="T1654">2001</text:span><text:span text:style-name="T1655">년 문제의 옥시</text:span><text:span text:style-name="T1656">, </text:span><text:span text:style-name="T1657">안방의 살인자라는 옥시의 가습기 살균제인 </text:span><text:span text:style-name="T1658">'</text:span><text:span text:style-name="T1659">옥시싹싹 가습기청소당번</text:span><text:span text:style-name="T1660">'</text:span><text:span text:style-name="T1661">이 출시되었고</text:span><text:span text:style-name="T1662">, 2011</text:span><text:span text:style-name="T1663">년까지 불티나게 팔려나가게 된 것이고</text:span><text:span text:style-name="T1664">, </text:span><text:span text:style-name="T1665">이것이 대참사로 이어지게 된 것입니다</text:span><text:span text:style-name="T1666">.</text:span></text:p>
      <text:p text:style-name="P247"/>
      <text:p text:style-name="P248"><text:span text:style-name="T1667">9) </text:span><text:span text:style-name="T1668">사태가 이렇게 심각하고</text:span><text:span text:style-name="T1669">, </text:span><text:span text:style-name="T1670">국민들의 피해가 심대하고 충격적인 사건이고</text:span><text:span text:style-name="T1671">, </text:span><text:span text:style-name="T1672">또한 제조</text:span><text:span text:style-name="T1673">‧</text:span><text:span text:style-name="T1674">판매 기업 뿐만 아니라 대한민국 정부의 총체적 잘못</text:span><text:span text:style-name="T1675">, </text:span><text:span text:style-name="T1676">관련 부처의 크고 작은 직무유기와 무책임 빚어낸 참사임에도 불구하고</text:span><text:span text:style-name="T1677">, </text:span><text:span text:style-name="T1678">국회에서 </text:span><text:span text:style-name="T1679">‘</text:span><text:span text:style-name="T1680">가습기살균제참사특별법</text:span><text:span text:style-name="T1681">’</text:span><text:span text:style-name="T1682">이 논의될 때</text:span><text:span text:style-name="T1683">, </text:span><text:span text:style-name="T1684">기재부와 환경부가 일관되게 가습기살균제참사특별법을 반대하고 방해한 것 역시 큰 문제였습니다</text:span><text:span text:style-name="T1685">. </text:span><text:span text:style-name="T1686">이는 피해자와 가족들의 분노가 정부를 향하게 된 직접적인 계기가 되기도 했습니다</text:span><text:span text:style-name="T1687">. </text:span><text:span text:style-name="T1688">또한</text:span><text:span text:style-name="T1689">, </text:span><text:span text:style-name="T1690">미래창조과학부는 </text:span><text:span text:style-name="T1691">2012</text:span><text:span text:style-name="T1692">년말 산하기관인 한국연구재단의 지원 하에 이루어진 영남대학교의 가습기살균제 노출 동물실험에서 폐 이외 심장부위의 건강영향에 대한 결과가 나왔을 때</text:span><text:span text:style-name="T1693">, </text:span><text:span text:style-name="T1694">통상적으로 미창부의 성과로서 발표하던 것을 거부하고 영남대학교 자체연구로서만 발표하도록 해 정부기관끼리 봐주기</text:span><text:span text:style-name="T1695">, </text:span><text:span text:style-name="T1696">덮어주기를 했던 것으로 지적되고 있습니다</text:span><text:span text:style-name="T1697">. </text:span><text:span text:style-name="T1698">국가지원에 의해 진행된 가습기살균제 노출로 인한 건강영향의 범위를 알려주는 매우 중요한 연구였지만</text:span><text:span text:style-name="T1699">, </text:span><text:span text:style-name="T1700">결국 이 연구가 축소되어 알려지는 결과를 가져왔고 이후 </text:span><text:span text:style-name="T1701">3-4</text:span><text:span text:style-name="T1702">년동안 관련 피해자들은 정부의 외면 속에 고통이 더욱 가중되었던 것입니다</text:span><text:span text:style-name="T1703">.   </text:span></text:p>
      <text:p text:style-name="P249"/>
      <text:p text:style-name="P250"><text:span text:style-name="T1704">10) </text:span><text:span text:style-name="T1705">최근 밝혀진 바에 의하면</text:span><text:span text:style-name="T1706">, </text:span><text:span text:style-name="T1707">가습기살균제 대형마트들의 </text:span><text:span text:style-name="T1708">PB(</text:span><text:span text:style-name="T1709">자체 브랜드</text:span><text:span text:style-name="T1710">) </text:span><text:span text:style-name="T1711">상품 제조 과정도 문제가 매우 많았던 것으로 확인되고 있습니다</text:span><text:span text:style-name="T1712">. </text:span><text:span text:style-name="T1713">구두약을 만드는 회상에서 날림으로 제조되고</text:span><text:span text:style-name="T1714">, </text:span><text:span text:style-name="T1715">무책임하게 판매된 것이 서서히 확인되면서</text:span><text:span text:style-name="T1716">, </text:span><text:span text:style-name="T1717">피해자와 가족들뿐만 아니라 국민들 모두에게도 또  한 번의 큰 충격을 주고 있습니다</text:span><text:span text:style-name="T1718">. </text:span><text:span text:style-name="T1719">이 역시 관련 대형마트 대기업들뿐만 아니라</text:span><text:span text:style-name="T1720">, </text:span><text:span text:style-name="T1721">정부와 관련 부처들의 관리 및 감독 책임을 묻지 않을 수 없게 되었습니다</text:span><text:span text:style-name="T1722">. </text:span><text:span text:style-name="T1723">상황을 종합하면</text:span><text:span text:style-name="T1724">, </text:span><text:span text:style-name="T1725">지금 우리 국민들은 대한민국이 제대로 된 </text:span><text:span text:style-name="T1726">‘</text:span><text:span text:style-name="T1727">나라</text:span><text:span text:style-name="T1728">’</text:span><text:span text:style-name="T1729">인지</text:span><text:span text:style-name="T1730">, </text:span><text:span text:style-name="T1731">대한민국에 정말 쓸모 있는 </text:span><text:span text:style-name="T1732">‘</text:span><text:span text:style-name="T1733">정부</text:span><text:span text:style-name="T1734">’</text:span><text:span text:style-name="T1735">가 있는 것인지 심각하게 묻고 있습니다</text:span><text:span text:style-name="T1736">. </text:span><text:span text:style-name="T1737">국민의 생명과 안전을 보호해주지 않는 나라와 정부는 그 의미가 없기 때문일 것입니다</text:span><text:span text:style-name="T1738">.</text:span></text:p>
      <text:p text:style-name="P251"/>
      <text:p text:style-name="P252"/>
      <text:p text:style-name="P253"><text:span text:style-name="T1739">3. </text:span><text:span text:style-name="T1740">감사 청구 사유</text:span><text:span text:style-name="T1741">(</text:span><text:span text:style-name="T1742">상세 기술</text:span><text:span text:style-name="T1743">)</text:span></text:p>
      <text:p text:style-name="P254"/>
      <text:p text:style-name="P255"><text:span text:style-name="T1744">1) </text:span><text:span text:style-name="T1745">이 사건에서의 대한민국 정부의 법률적</text:span><text:span text:style-name="T1746">‧</text:span><text:span text:style-name="T1747">사회적 책임</text:span><text:span text:style-name="T1748"> </text:span></text:p>
      <text:p text:style-name="P256"><text:span text:style-name="T1749">국가배상법 제</text:span><text:span text:style-name="T1750">2</text:span><text:span text:style-name="T1751">조 제</text:span><text:span text:style-name="T1752">1</text:span><text:span text:style-name="T1753">항은 국가배상책임의 요건을 규정하고 있는데</text:span><text:span text:style-name="T1754">, </text:span><text:span text:style-name="T1755">이때 </text:span><text:span text:style-name="T1756">‘</text:span><text:span text:style-name="T1757">법령을 위반하여</text:span><text:span text:style-name="T1758">’</text:span><text:span text:style-name="T1759">라고 하는 것은 형식적 의미의 법령에 명시적으로 규정되어 있는 공무원의 작위의무를 위반하는 경우만을 의미하는 것은 아닙니다</text:span><text:span text:style-name="T1760">. </text:span><text:span text:style-name="T1761">국민의 생명</text:span><text:span text:style-name="T1762">, </text:span><text:span text:style-name="T1763">신체</text:span><text:span text:style-name="T1764">, </text:span><text:span text:style-name="T1765">재산 등에 대하여 절박하고 중대한 위험상태가 발생하였거나 발생할 우려가 있어서 국민의 생명</text:span><text:span text:style-name="T1766">, </text:span><text:span text:style-name="T1767">신체</text:span><text:span text:style-name="T1768">, </text:span><text:span text:style-name="T1769">재산 등을 보호하는 것을 본래적 사명으로 하는 국가가 초법규적</text:span><text:span text:style-name="T1770">, </text:span><text:span text:style-name="T1771">일차적으로 그 위험 배제에 나서지 아니하면 국민의 생명</text:span><text:span text:style-name="T1772">, </text:span><text:span text:style-name="T1773">신체</text:span><text:span text:style-name="T1774">, </text:span><text:span text:style-name="T1775">재산 등을 보호할 수 없는 경우에는 형식적 의미의 법령에 근거가 없더라도 국가나 관련 공무원은 그러한 위험을 배제할 작위의무를 지는 것이고</text:span><text:span text:style-name="T1776">, </text:span><text:span text:style-name="T1777">이를 위반하는 경우에도 당연히 국가배상법 제</text:span><text:span text:style-name="T1778">2</text:span><text:span text:style-name="T1779">조 제</text:span><text:span text:style-name="T1780">1</text:span><text:span text:style-name="T1781">항의 </text:span><text:span text:style-name="T1782">‘</text:span><text:span text:style-name="T1783">법령을 위반</text:span><text:span text:style-name="T1784">’</text:span><text:span text:style-name="T1785">한 경우에 해당한다고 하겠습니다</text:span><text:span text:style-name="T1786">. </text:span></text:p>
      <text:p text:style-name="P257"/>
      <text:p text:style-name="P258"><text:span text:style-name="T1787">이러한 경우 위법성 판단의 전제가 되는 작위의무는 공무원의 부작위로 인하여 침해된 국민의 법익 또는 국민에게 발생한 손해가 어느 정도 심각하고 절박한 것인지</text:span><text:span text:style-name="T1788">, </text:span><text:span text:style-name="T1789">관련 공무원이 그와 같은 결과를 예견하여 그 결과를 회피하기 위한 조치를 취할 수 있는 가능성이 있는지 등을 종합적으로 고려하여 판단하여야 합니다</text:span><text:span text:style-name="T1790">. </text:span><text:span text:style-name="T1791">이와 같은 작위의무를 위반한 경우 특별한 사정이 없는 한 과실은 당연히 인정된다 할 것입니다</text:span><text:span text:style-name="T1792">. </text:span></text:p>
      <text:p text:style-name="P259"/>
      <text:p text:style-name="P260"><text:span text:style-name="T1793">특히</text:span><text:span text:style-name="T1794">, </text:span><text:span text:style-name="T1795">우리 대한민국 정부는 유해화학물질이 국민건강과 환경에 미치는 영향을 늘 파악하고</text:span><text:span text:style-name="T1796">, </text:span><text:span text:style-name="T1797">국민건강이나 환경상의 위해를 예방하기 위하여 필요한 시책을 수립</text:span><text:span text:style-name="T1798">·</text:span><text:span text:style-name="T1799">시행하여야 하며</text:span><text:span text:style-name="T1800">(</text:span><text:span text:style-name="T1801">유해화학물질관리법 제</text:span><text:span text:style-name="T1802">4</text:span><text:span text:style-name="T1803">조</text:span><text:span text:style-name="T1804">), </text:span><text:span text:style-name="T1805">사람의 건강이나 환경에 대한 위해가 클 것으로 우려되는 화학물질에 대하여는 위해성 평가를 하여 취급제한</text:span><text:span text:style-name="T1806">·</text:span><text:span text:style-name="T1807">금지물질로 지정하거나 그 밖에 위해성을 낮추기 위하여 필요하다고 인정되는 조치를 취할 수 있으며 이를 위해 화학물질을 취급하는 자에게 필요한 자료를 제출하도록 명하거나 관계 공무원으로 하여금 해당 사업장 등에 출입하여 위해성평가에 필요한 최소한의 시료를 무상으로 수거하게 할 수 있고</text:span><text:span text:style-name="T1808">(</text:span><text:span text:style-name="T1809">같은 법 제</text:span><text:span text:style-name="T1810">18</text:span><text:span text:style-name="T1811">조</text:span><text:span text:style-name="T1812">), </text:span><text:span text:style-name="T1813">제</text:span><text:span text:style-name="T1814">43</text:span><text:span text:style-name="T1815">조의</text:span><text:span text:style-name="T1816">2(</text:span><text:span text:style-name="T1817">유해화학물질의 제조</text:span><text:span text:style-name="T1818">ㆍ</text:span><text:span text:style-name="T1819">수입 등의 중지</text:span><text:span text:style-name="T1820">) </text:span><text:span text:style-name="T1821">유해화학물질로 인하여 사람의 건강이나 환경에 중대한 위해가 발생하거나 발생할 우려가 있다고 판단하는 경우에는 유해화학물질의 제조</text:span><text:span text:style-name="T1822">, </text:span><text:span text:style-name="T1823">수입</text:span><text:span text:style-name="T1824">, </text:span><text:span text:style-name="T1825">판매</text:span><text:span text:style-name="T1826">, </text:span><text:span text:style-name="T1827">보관</text:span><text:span text:style-name="T1828">·</text:span><text:span text:style-name="T1829">저장</text:span><text:span text:style-name="T1830">, </text:span><text:span text:style-name="T1831">운반</text:span><text:span text:style-name="T1832">, </text:span><text:span text:style-name="T1833">사용</text:span><text:span text:style-name="T1834">(</text:span><text:span text:style-name="T1835">이하 </text:span><text:span text:style-name="T1836">"</text:span><text:span text:style-name="T1837">제조</text:span><text:span text:style-name="T1838">·</text:span><text:span text:style-name="T1839">수입등</text:span><text:span text:style-name="T1840">"</text:span><text:span text:style-name="T1841">이라 한다</text:span><text:span text:style-name="T1842">)</text:span><text:span text:style-name="T1843">의 중지를 명할 수 있습니다</text:span><text:span text:style-name="T1844">(</text:span><text:span text:style-name="T1845">같은 법 제</text:span><text:span text:style-name="T1846">43</text:span><text:span text:style-name="T1847">조의 </text:span><text:span text:style-name="T1848">2). </text:span></text:p>
      <text:p text:style-name="P261"/>
      <text:p text:style-name="P262"><text:span text:style-name="T1849">또한 정부는 공산품안전심의위원회를 설치 운영하여 안전관리대상공산품의 지정 및 지정의 변경</text:span><text:span text:style-name="T1850">, </text:span><text:span text:style-name="T1851">안전관리대상공산품의 시험</text:span><text:span text:style-name="T1852">·</text:span><text:span text:style-name="T1853">검사를 위한 관련 기준을 제정 또는 개정하고</text:span><text:span text:style-name="T1854">(</text:span><text:span text:style-name="T1855">품질경영 및 공산품안전관리법 제</text:span><text:span text:style-name="T1856">11</text:span><text:span text:style-name="T1857">조</text:span><text:span text:style-name="T1858">) </text:span><text:span text:style-name="T1859">공산품의 안전인증제도를 통하여 공산품 안전을 확보하도록 해야 할 권한과 책무가 있습니다</text:span><text:span text:style-name="T1860">. </text:span></text:p>
      <text:p text:style-name="P263"/>
      <text:p text:style-name="P264"><text:span text:style-name="T1861">뿐만 아니라 화장품</text:span><text:span text:style-name="T1862">, </text:span><text:span text:style-name="T1863">의약품</text:span><text:span text:style-name="T1864">, </text:span><text:span text:style-name="T1865">식품 등과 같이 신체기관에 직간접적으로 영향을 미치는 품목은 화장품법</text:span><text:span text:style-name="T1866">, </text:span><text:span text:style-name="T1867">약사법</text:span><text:span text:style-name="T1868">, </text:span><text:span text:style-name="T1869">식품위생법 등에 따라 별도의 기준으로 관리할 책임이 있습니다</text:span><text:span text:style-name="T1870">. </text:span></text:p>
      <text:p text:style-name="P265"/>
      <text:p text:style-name="P266"><text:span text:style-name="T1871">이에 따라 약사법은 사람이나 동물의 질병을 치료</text:span><text:span text:style-name="T1872">·</text:span><text:span text:style-name="T1873">경감</text:span><text:span text:style-name="T1874">(</text:span><text:span text:style-name="T1875">輕減</text:span><text:span text:style-name="T1876">)·</text:span><text:span text:style-name="T1877">처치 또는 예방할 목적으로 사용되는 섬유</text:span><text:span text:style-name="T1878">·</text:span><text:span text:style-name="T1879">고무제품 또는 이와 유사한 것</text:span><text:span text:style-name="T1880">, </text:span><text:span text:style-name="T1881">인체에 대한 작용이 약하거나 인체에 직접 작용하지 아니하며</text:span><text:span text:style-name="T1882">, </text:span><text:span text:style-name="T1883">기구 또는 기계가 아닌 것과 이와 유사한 것</text:span><text:span text:style-name="T1884">, </text:span><text:span text:style-name="T1885">감염병 예방을 위하여 살균</text:span><text:span text:style-name="T1886">·</text:span><text:span text:style-name="T1887">살충 및 이와 유사한 용도로 사용되는 제제를 의약외품으로 지정하여 이에 대한 안전관리를 할 권한 및 의무를 국가와 정부에게 부여하고 있습니다</text:span><text:span text:style-name="T1888">. </text:span></text:p>
      <text:p text:style-name="P267"/>
      <text:p text:style-name="P268"><text:span text:style-name="T1889">또한 의약외품의 제조업자로 하여금 의약품등의 제조 및 품질관리</text:span><text:span text:style-name="T1890">, </text:span><text:span text:style-name="T1891">그 밖의 생산 관리에 관하여 약사법관련 준수사항을 이행하도록 관리 감독할 책임이 있습니다</text:span><text:span text:style-name="T1892">. </text:span><text:span text:style-name="T1893">그에 따라</text:span><text:span text:style-name="T1894">, </text:span><text:span text:style-name="T1895">가습기살균제는 그 용도에 비추어 의약외품으로 지정하는 등의 방법으로 약사법에 따른 안전성 관리를 하였어야 함에도 그와 같은 안전관리를 전혀 하지 않았습니다</text:span><text:span text:style-name="T1896">. </text:span></text:p>
      <text:p text:style-name="P269"/>
      <text:p text:style-name="P270"><text:span text:style-name="T1897">한편</text:span><text:span text:style-name="T1898">, </text:span><text:span text:style-name="T1899">정부와 보건당국은 </text:span><text:span text:style-name="T1900">2008</text:span><text:span text:style-name="T1901">년경 국가정보사이트에 가습기살균제에 사용되는 염화 에톡시 에닐구아니디움에 대하여 </text:span><text:span text:style-name="T1902">‘PGH</text:span><text:span text:style-name="T1903">는 눈이나 피부에 닿으면 발진이나 화상을 일으킬 수 있고</text:span><text:span text:style-name="T1904">, </text:span><text:span text:style-name="T1905">특히 들이마시면 타는 것 같은 느낌과 함께 호흡 곤란을 겪게 됩니다</text:span><text:span text:style-name="T1906">’</text:span><text:span text:style-name="T1907">라는 내용을 게시하여 이미 그 위험성을 사전에 알고 있었던 상황이었습니다</text:span><text:span text:style-name="T1908">. </text:span></text:p>
      <text:p text:style-name="P271"/>
      <text:p text:style-name="P272"><text:span text:style-name="T1909">그럼에도 정부와 보건당국은 약사법에 따른 보다 강화된 안전성 관리를 전혀 하지 않았을 뿐 아니라 가습기살균제 성분에 대한 유해화학물질 관리도 하지 않았으며 품질경영 및 공산품안전관리법에 따른 공산품 안전관리 품목에조차 포함하지 않는 등 공산품으로서의 최소한의 안전성 관리조차도 하지 않았습니다</text:span><text:span text:style-name="T1910">. </text:span></text:p>
      <text:p text:style-name="P273"/>
      <text:p text:style-name="P274"><text:span text:style-name="T1911">반복적으로 지적하는 것이지만</text:span><text:span text:style-name="T1912">, </text:span><text:span text:style-name="T1913">오히려 대한민국 정부는</text:span><text:span text:style-name="T1914">(</text:span><text:span text:style-name="T1915">산자부</text:span><text:span text:style-name="T1916">) </text:span><text:span text:style-name="T1917">자율안전확인 대상품목으로 해달라는 가습기살균제 제조업체들의 지속적인 요청에 따라 가습기살균제 제품에 대하여 </text:span><text:span text:style-name="T1918">KC</text:span><text:span text:style-name="T1919">마크를 부여함으로써 가습기살균제 안전성 관리를 기업의 자의에 내맡김으로써 가습기살균제에 대한 안전성 관리를 해태하는 것에서 한 걸음 더 나아가 가습기살균제로 인한 피해를 확대시키는데 일조하였습니다</text:span><text:span text:style-name="T1920">. </text:span></text:p>
      <text:p text:style-name="P275"/>
      <text:p text:style-name="P276"><text:span text:style-name="T1921">결국</text:span><text:span text:style-name="T1922">, </text:span><text:span text:style-name="T1923">가습기살균제로 많은 사람이 생명을 잃었습니다</text:span><text:span text:style-name="T1924">. </text:span><text:span text:style-name="T1925">또 일부 사람은 폐이식이라는 대수술을 해야 했습니다</text:span><text:span text:style-name="T1926">. </text:span><text:span text:style-name="T1927">그리고 원인 불명의 폐렴 등으로 언제 끝날지 모를 치료에 하루하루 고통스러운 삶을 이어가고 있습니다</text:span><text:span text:style-name="T1928">. </text:span><text:span text:style-name="T1929">원인도 모른 채 이 병원 저 병원 전전하며 아이의 치료를 기원했던 부모로서</text:span><text:span text:style-name="T1930">, </text:span><text:span text:style-name="T1931">건강하던 딸과 아내를 갑작스럽게 떠나보내야 했던 어머니 혹은 남편으로서 그들에게 죽음과 고통의 그림자를 드리웠던 원인이 가습기살균제였다는 사실은 그야말로 경악</text:span><text:span text:style-name="T1932">, </text:span><text:span text:style-name="T1933">그 자체가 아닐 수 없습니다</text:span><text:span text:style-name="T1934">. </text:span><text:span text:style-name="T1935">감사원이 정부와 각 관련 부처를 대대적으로 감사해야 할 이유가 너무도 많습니다</text:span><text:span text:style-name="T1936">. </text:span></text:p>
      <text:p text:style-name="P277"/>
      <text:p text:style-name="P278"/>
      <text:p text:style-name="P279"><text:span text:style-name="T1937">2) </text:span><text:span text:style-name="T1938">산자부</text:span><text:span text:style-name="T1939">, </text:span><text:span text:style-name="T1940">식약처</text:span><text:span text:style-name="T1941">, </text:span><text:span text:style-name="T1942">보건복지부</text:span><text:span text:style-name="T1943">, </text:span><text:span text:style-name="T1944">법무부</text:span><text:span text:style-name="T1945">(</text:span><text:span text:style-name="T1946">검찰</text:span><text:span text:style-name="T1947">), </text:span><text:span text:style-name="T1948">국무총리실 등 잘못과 문제점</text:span></text:p>
      <text:p text:style-name="P280"><text:span text:style-name="T1949">- </text:span><text:span text:style-name="T1950">“2. </text:span><text:span text:style-name="T1951">감사청구의 대상</text:span><text:span text:style-name="T1952">”</text:span><text:span text:style-name="T1953">으로 대체</text:span></text:p>
      <text:p text:style-name="P281"><text:span text:style-name="T1954">- </text:span><text:span text:style-name="T1955">또한</text:span><text:span text:style-name="T1956">, </text:span><text:span text:style-name="T1957">아래 언론보도가 그동안 정부의 문제점을 지적해놓음</text:span><text:span text:style-name="T1958">.</text:span></text:p>
      <text:p text:style-name="P282"><text:span text:style-name="T1959">  </text:span><text:span text:style-name="T1960">(</text:span><text:span text:style-name="T1961">출처 </text:span><text:span text:style-name="T1962">: </text:span><text:span text:style-name="T1963">중앙일보</text:span><text:span text:style-name="T1964">, </text:span><text:span text:style-name="T1965">기사 원문 주소 </text:span><text:span text:style-name="T1966">http://sunday.joins.com/archives/127166)</text:span></text:p>
      <text:p text:style-name="P283"><draw:frame draw:style-name="fr9" draw:z-index="0" svg:width="16.801cm" svg:x="0.000cm" svg:y="0.000cm" text:anchor-type="paragraph"><draw:text-box fo:min-height="5.744cm"><table:table table:name="T5" table:style-name="T5" text:anchor-type="paragraph"><table:table-column table:style-name="T5.C72"/><table:table-row table:style-name="T5.R1"><table:table-cell table:style-name="T5.R1_C0"><text:p text:style-name="P284"/><text:p text:style-name="P285"><text:span text:style-name="T1967">가습기 살균제 재앙 막을 기회 다섯 번이나 있었다</text:span><text:span text:style-name="T1968">.</text:span></text:p><text:p text:style-name="P286"><text:span text:style-name="T1969">‘</text:span><text:span text:style-name="T1970">가습기 살균제 사망</text:span><text:span text:style-name="T1971">’ </text:span><text:span text:style-name="T1972">늑장 대응 전말 강찬수 환경전문기자 </text:span><text:span text:style-name="T1973">| </text:span><text:span text:style-name="T1974">제 </text:span><text:span text:style-name="T1975">477 </text:span><text:span text:style-name="T1976">호 </text:span><text:span text:style-name="T1977">| 2016.05.01 01:12 </text:span><text:span text:style-name="T1978">입력</text:span></text:p><text:p text:style-name="P287"/><text:p text:style-name="P288"><text:span text:style-name="T1979">239</text:span><text:span text:style-name="T1980">명</text:span><text:span text:style-name="T1981">(</text:span><text:span text:style-name="T1982">정부 접수 기준</text:span><text:span text:style-name="T1983">)</text:span><text:span text:style-name="T1984">이 목숨을 잃는 재앙을 낳은 가습기 살균제 사망사건</text:span><text:span text:style-name="T1985">, </text:span><text:span text:style-name="T1986">미리 막거나 피해를 대폭 줄일 수 있었던 기회는 없었을까</text:span><text:span text:style-name="T1987">. </text:span><text:span text:style-name="T1988">중앙</text:span><text:span text:style-name="T1989">SUNDAY</text:span><text:span text:style-name="T1990">의 취재 결과 적어도 다섯 차례는 있었던 것으로 확인됐다</text:span><text:span text:style-name="T1991">.</text:span></text:p><text:p text:style-name="P289"/><text:p text:style-name="P290"><text:span text:style-name="T1992">2011</text:span><text:span text:style-name="T1993">년 </text:span><text:span text:style-name="T1994">11</text:span><text:span text:style-name="T1995">월 보건복지부 질병관리본부에서 </text:span><text:span text:style-name="T1996">‘</text:span><text:span text:style-name="T1997">폐 손상</text:span><text:span text:style-name="T1998">’</text:span><text:span text:style-name="T1999">의 원인으로 가습기 살균제를 지목하기 훨씬 전부터 미리 파악된 살균제의 독성에 맞게 대처했다면 재앙을 막을 수 있었다는 얘기다</text:span><text:span text:style-name="T2000">. </text:span><text:span text:style-name="T2001">아니면 사고 발생 후 원인을 신속하게 규명했더라면 이렇게까지 피해가 커지진 않았을 것이다</text:span><text:span text:style-name="T2002">.</text:span></text:p><text:p text:style-name="P291"/><text:p text:style-name="P292"><draw:frame draw:style-name="fr10" draw:z-index="0" svg:height="5.297cm" svg:width="16.441cm" svg:x="0.000cm" svg:y="-5.297cm" text:anchor-type="as-char"><draw:image draw:style-name="gr10" text:anchor-type="paragraph" xlink:actuate="onLoad" xlink:href="Pictures/00004.jpeg" xlink:show="embed" xlink:type="simple"/></draw:frame></text:p><text:p text:style-name="P293"/><text:p text:style-name="P294"><text:span text:style-name="T2003">최초의 기회는 </text:span><text:span text:style-name="T2004">20</text:span><text:span text:style-name="T2005">년 전인 </text:span><text:span text:style-name="T2006">1996</text:span><text:span text:style-name="T2007">년 </text:span><text:span text:style-name="T2008">12</text:span><text:span text:style-name="T2009">월 </text:span><text:span text:style-name="T2010">㈜</text:span><text:span text:style-name="T2011">유공</text:span><text:span text:style-name="T2012">(</text:span><text:span text:style-name="T2013">현 </text:span><text:span text:style-name="T2014">SK</text:span><text:span text:style-name="T2015">케미칼</text:span><text:span text:style-name="T2016">)</text:span><text:span text:style-name="T2017">이 가습기 살균제 원료인 </text:span><text:span text:style-name="T2018">‘</text:span><text:span text:style-name="T2019">폴리헥사메틸렌구아니딘</text:span><text:span text:style-name="T2020">(PHMG)’</text:span><text:span text:style-name="T2021">의 제조신고서를 환경부에 제출했을 때였다</text:span><text:span text:style-name="T2022">. </text:span><text:span text:style-name="T2023">당시 유공 측은 항균 카펫 등에 첨가제 용도로 제조하겠다고 신고했다</text:span><text:span text:style-name="T2024">. </text:span><text:span text:style-name="T2025">제조신고서에 적힌 </text:span><text:span text:style-name="T2026">‘</text:span><text:span text:style-name="T2027">사고 시 응급조치 사항</text:span><text:span text:style-name="T2028">’</text:span><text:span text:style-name="T2029">에는 </text:span><text:span text:style-name="T2030">▶</text:span><text:span text:style-name="T2031">흡입 시 신선한 공기가 있는 곳으로 옮길 것 </text:span><text:span text:style-name="T2032">▶</text:span><text:span text:style-name="T2033">눈 접촉 시 충분한 물로 씻을 것 </text:span><text:span text:style-name="T2034">▶</text:span><text:span text:style-name="T2035">섭취 시 물로 입을 씻어내거나 충분한 물을 마셔 토해낼 것 </text:span><text:span text:style-name="T2036">▶</text:span><text:span text:style-name="T2037">누출 시 양이 많으면 땅에 묻은 뒤 덤프트럭에 담아 폐기할 것 등이 포함돼 있었다</text:span><text:span text:style-name="T2038">. </text:span><text:span text:style-name="T2039">이는 </text:span><text:span text:style-name="T2040">PHMG</text:span><text:span text:style-name="T2041">를 흡입하거나 삼키면 몸에 해로울 수 있다는 증거다</text:span><text:span text:style-name="T2042">.</text:span></text:p><text:p text:style-name="P295"/><text:p text:style-name="P296"><text:span text:style-name="T2043">하지만 환경부는 추가 독성 자료를 요구하지도 유독물로 지정하지도 않았다</text:span><text:span text:style-name="T2044">. </text:span><text:span text:style-name="T2045">이에 대해 최근 국립환경과학원은 </text:span><text:span text:style-name="T2046">“PHMG</text:span><text:span text:style-name="T2047">는 분말 형태의 고분자화합물로서 반응성과 휘발성이 낮은 물질이고</text:span><text:span text:style-name="T2048">, </text:span><text:span text:style-name="T2049">유해성 심사 신청 시 용도가 카펫을 제조할 때 첨가하는 항균제였기 때문에 카펫 제품을 사용하는 일반 소비자에게는 흡입될 우려가 낮아 흡입 독성실험을 요청하지 않았다</text:span><text:span text:style-name="T2050">”</text:span><text:span text:style-name="T2051">고 해명했다</text:span><text:span text:style-name="T2052">.</text:span></text:p><text:p text:style-name="P297"/><text:p text:style-name="P298"><text:span text:style-name="T2053">국립환경과학원은 </text:span><text:span text:style-name="T2054">2000</text:span><text:span text:style-name="T2055">년 </text:span><text:span text:style-name="T2056">5</text:span><text:span text:style-name="T2057">월 </text:span><text:span text:style-name="T2058">20</text:span><text:span text:style-name="T2059">일 </text:span><text:span text:style-name="T2060">PHMG-</text:span><text:span text:style-name="T2061">인산염을 </text:span><text:span text:style-name="T2062">‘</text:span><text:span text:style-name="T2063">유독물질에 해당하지 아니하는 물질</text:span><text:span text:style-name="T2064">’</text:span><text:span text:style-name="T2065">로 관련 고시집에 등재</text:span><text:span text:style-name="T2066">(</text:span><text:span text:style-name="T2067">물질번호 </text:span><text:span text:style-name="T2068">97-3-867)</text:span><text:span text:style-name="T2069">했다</text:span><text:span text:style-name="T2070">. </text:span><text:span text:style-name="T2071">또 다른 가습기 원료 물질인 염화에톡시에틸구아니딘</text:span><text:span text:style-name="T2072">(PHG)</text:span><text:span text:style-name="T2073">도 </text:span><text:span text:style-name="T2074">2003</text:span><text:span text:style-name="T2075">년 유독물에 해당되지 않는 물질로 등록</text:span><text:span text:style-name="T2076">(</text:span><text:span text:style-name="T2077">물질번호 </text:span><text:span text:style-name="T2078">2003-3-2357)</text:span><text:span text:style-name="T2079">했다</text:span><text:span text:style-name="T2080">. </text:span><text:span text:style-name="T2081">유럽연합</text:span><text:span text:style-name="T2082">(EU)</text:span><text:span text:style-name="T2083">에서는 </text:span><text:span text:style-name="T2084">98</text:span><text:span text:style-name="T2085">년 살생물제</text:span><text:span text:style-name="T2086">(Biocide) </text:span><text:span text:style-name="T2087">관리 지침이 마련돼 </text:span><text:span text:style-name="T2088">2003</text:span><text:span text:style-name="T2089">년 시행에 들어가는 상황이었다</text:span><text:span text:style-name="T2090">. </text:span><text:span text:style-name="T2091">우리 정부도 </text:span><text:span text:style-name="T2092">PHMG</text:span><text:span text:style-name="T2093">나 </text:span><text:span text:style-name="T2094">PHG </text:span><text:span text:style-name="T2095">같은 살균제에 관심을 가졌다면 유독물로 지정할 수도 있었는데 기회를 놓친 셈이다</text:span><text:span text:style-name="T2096">.</text:span></text:p><text:p text:style-name="P299"/><text:p text:style-name="P300"><text:span text:style-name="T2097">두 번째 기회는 </text:span><text:span text:style-name="T2098">2001</text:span><text:span text:style-name="T2099">년 가습기 살균제 제조사인 옥시가 걷어찼다</text:span><text:span text:style-name="T2100">. </text:span><text:span text:style-name="T2101">최근 검찰 수사를 통해 조금씩 확인되고 있듯이 당시 옥시는 가습기 살균제 성분을 </text:span><text:span text:style-name="T2102">PHMG</text:span><text:span text:style-name="T2103">로 교체했지만 독성 테스트는 생략했다</text:span><text:span text:style-name="T2104">. </text:span><text:span text:style-name="T2105">옥시는 </text:span><text:span text:style-name="T2106">95</text:span><text:span text:style-name="T2107">년 처음 개발한 가습기 살균제에 </text:span><text:span text:style-name="T2108">‘</text:span><text:span text:style-name="T2109">프리벤톨 </text:span><text:span text:style-name="T2110">R80’</text:span><text:span text:style-name="T2111">이라는 원료 물질을 사용했고 당시에는 물질 개발자인 독일 측 전문가의 의견대로 흡입 독성 실험을 거쳤다</text:span><text:span text:style-name="T2112">. </text:span><text:span text:style-name="T2113">하지만 이 가습기 살균제를 사용하면 부유 물질이 생성된다는 소비자 불만이 접수되자 살균제 성분을 </text:span><text:span text:style-name="T2114">PHMG</text:span><text:span text:style-name="T2115">로 바꿨다</text:span><text:span text:style-name="T2116">. </text:span><text:span text:style-name="T2117">그러면서 흡입 독성 실험을 누락했다</text:span><text:span text:style-name="T2118">. </text:span><text:span text:style-name="T2119">당시 흡입 독성 실험을 제대로 거쳤다면 재앙은 피할 수도 있었다는 얘기다</text:span><text:span text:style-name="T2120">.</text:span></text:p><text:p text:style-name="P301"/><text:p text:style-name="P302"><text:span text:style-name="T2121">세 번째 기회는 </text:span><text:span text:style-name="T2122">2003</text:span><text:span text:style-name="T2123">년 </text:span><text:span text:style-name="T2124">3</text:span><text:span text:style-name="T2125">월 </text:span><text:span text:style-name="T2126">SK</text:span><text:span text:style-name="T2127">케미칼 측에서 호주의 국가산업용 화학물질 등록 및 평가 절차</text:span><text:span text:style-name="T2128">(NICNAS)</text:span><text:span text:style-name="T2129">를 진행했을 때였다</text:span><text:span text:style-name="T2130">. </text:span><text:span text:style-name="T2131">당시 </text:span><text:span text:style-name="T2132">SK</text:span><text:span text:style-name="T2133">케미칼 측은 수출을 목적으로 </text:span><text:span text:style-name="T2134">PHMG</text:span><text:span text:style-name="T2135">를 </text:span><text:span text:style-name="T2136">‘SKYBIO 1100’</text:span><text:span text:style-name="T2137">이라는 상품명으로 호주 </text:span><text:span text:style-name="T2138">NICNAS</text:span><text:span text:style-name="T2139">에 등록했다</text:span><text:span text:style-name="T2140">. </text:span><text:span text:style-name="T2141">이때 </text:span><text:span text:style-name="T2142">SK</text:span><text:span text:style-name="T2143">케미칼 측은 한국독성연구소 독성 실험 결과와 자체 실험 결과를 호주 정부에 제출했다</text:span><text:span text:style-name="T2144">. </text:span><text:span text:style-name="T2145">당사는 분말형태의 제품 수출을 위한 것이어서 가습기 살균제와 같이 흡입과 관련된 독성은 분석에서 제외됐다</text:span><text:span text:style-name="T2146">.</text:span></text:p><text:p text:style-name="P303"/><text:p text:style-name="P304"><text:span text:style-name="T2147">네 번째 기회는 학계에서 피해 사례에 관한 논문을 발표했을 때였다</text:span><text:span text:style-name="T2148">. 2007</text:span><text:span text:style-name="T2149">년 소아 알레르기 호흡기학회지에는 </text:span><text:span text:style-name="T2150">‘</text:span><text:span text:style-name="T2151">특발성 간질성 폐렴 </text:span><text:span text:style-name="T2152">15</text:span><text:span text:style-name="T2153">례의 임상적 고찰</text:span><text:span text:style-name="T2154">’</text:span><text:span text:style-name="T2155">이라는 제목의 논문이 발표됐다</text:span><text:span text:style-name="T2156">. 96</text:span><text:span text:style-name="T2157">년 </text:span><text:span text:style-name="T2158">7</text:span><text:span text:style-name="T2159">월부터 </text:span><text:span text:style-name="T2160">2007</text:span><text:span text:style-name="T2161">년 </text:span><text:span text:style-name="T2162">2</text:span><text:span text:style-name="T2163">월까지 </text:span><text:span text:style-name="T2164">15</text:span><text:span text:style-name="T2165">명의 원인 모를 폐렴 환자가 발생했는데 평균 나이가 </text:span><text:span text:style-name="T2166">5.1</text:span><text:span text:style-name="T2167">세였다는 내용이다</text:span><text:span text:style-name="T2168">. </text:span><text:span text:style-name="T2169">이듬해인 </text:span><text:span text:style-name="T2170">2008</text:span><text:span text:style-name="T2171">년에도 대한소아과학회지에 논문이 발표됐다</text:span><text:span text:style-name="T2172">. </text:span><text:span text:style-name="T2173">제목은 </text:span><text:span text:style-name="T2174">‘2006</text:span><text:span text:style-name="T2175">년 초에 유행한 소아 급성 간질성 폐렴</text:span><text:span text:style-name="T2176">’</text:span><text:span text:style-name="T2177">이었다</text:span><text:span text:style-name="T2178">. 2006</text:span><text:span text:style-name="T2179">년 </text:span><text:span text:style-name="T2180">3~6</text:span><text:span text:style-name="T2181">월에 </text:span><text:span text:style-name="T2182">15</text:span><text:span text:style-name="T2183">명의 소아 환자 중 </text:span><text:span text:style-name="T2184">7</text:span><text:span text:style-name="T2185">명은 사망하고 </text:span><text:span text:style-name="T2186">8</text:span><text:span text:style-name="T2187">명은 생존했다는 내용이었다</text:span><text:span text:style-name="T2188">. </text:span><text:span text:style-name="T2189">연구진은 </text:span><text:span text:style-name="T2190">“</text:span><text:span text:style-name="T2191">원인과 치료에 대한 전국 규모의 연구가 필요할 것으로 생각되고 의료인들의 인지가 필요하다</text:span><text:span text:style-name="T2192">”</text:span><text:span text:style-name="T2193">고 지적했다</text:span><text:span text:style-name="T2194">. </text:span><text:span text:style-name="T2195">하지만 정부 차원의 적극적인 역학조사는 없었다</text:span><text:span text:style-name="T2196">.</text:span></text:p><text:p text:style-name="P305"/><text:p text:style-name="P306"><text:span text:style-name="T2197">다섯 번째 기회는 </text:span><text:span text:style-name="T2198">2009</text:span><text:span text:style-name="T2199">년에 있었다</text:span><text:span text:style-name="T2200">. 2009</text:span><text:span text:style-name="T2201">년 대한소아과학회지에는 </text:span><text:span text:style-name="T2202">‘</text:span><text:span text:style-name="T2203">급성 간질성 폐렴의 전국적 현황 조사</text:span><text:span text:style-name="T2204">’</text:span><text:span text:style-name="T2205">라는 논문이 실렸다</text:span><text:span text:style-name="T2206">. </text:span><text:span text:style-name="T2207">서울아산병원 등 서울 지역 </text:span><text:span text:style-name="T2208">3</text:span><text:span text:style-name="T2209">차 병원 </text:span><text:span text:style-name="T2210">5</text:span><text:span text:style-name="T2211">곳이 중심이 돼 전국 </text:span><text:span text:style-name="T2212">23</text:span><text:span text:style-name="T2213">개 병원에서 </text:span><text:span text:style-name="T2214">2008</text:span><text:span text:style-name="T2215">년 실시한 공동연구 결과였다</text:span><text:span text:style-name="T2216">. </text:span><text:span text:style-name="T2217">총 </text:span><text:span text:style-name="T2218">78</text:span><text:span text:style-name="T2219">명의 사례 중 </text:span><text:span text:style-name="T2220">36</text:span><text:span text:style-name="T2221">명이 사망해 사망률이 </text:span><text:span text:style-name="T2222">49.4%</text:span><text:span text:style-name="T2223">에 이르렀다</text:span><text:span text:style-name="T2224">. </text:span><text:span text:style-name="T2225">하지만 연구팀은 폐렴의 원인에 대해 확신할 수 없지만 바이러스일 가능성이 있다고 판단했다</text:span><text:span text:style-name="T2226">. </text:span><text:span text:style-name="T2227">결과적으로 </text:span><text:span text:style-name="T2228">2</text:span><text:span text:style-name="T2229">년의 시간을 더 보내야 하는 아쉬움을 남겼다</text:span><text:span text:style-name="T2230">. </text:span><text:span text:style-name="T2231">정부 차원의 역학조사는 </text:span><text:span text:style-name="T2232">2011</text:span><text:span text:style-name="T2233">년에야 비로소 시작됐다</text:span><text:span text:style-name="T2234">. 2011</text:span><text:span text:style-name="T2235">년 </text:span><text:span text:style-name="T2236">4</text:span><text:span text:style-name="T2237">월 서울아산병원의 의료진이 </text:span><text:span text:style-name="T2238">7</text:span><text:span text:style-name="T2239">명의 원인 미상 폐질환 환자 </text:span><text:span text:style-name="T2240">7</text:span><text:span text:style-name="T2241">명을 발견해 질병관리본부에 신고한 덕분이었다</text:span><text:span text:style-name="T2242">. </text:span><text:span text:style-name="T2243">세균이나 바이러스가 아닌 환경적 요인이 원인일 수 있다는 가정 아래 역학조사를 진행</text:span><text:span text:style-name="T2244">, </text:span><text:span text:style-name="T2245">가습기 살균제를 원인으로 지목할 수 있었다</text:span><text:span text:style-name="T2246">.</text:span></text:p><text:p text:style-name="P307"/><text:p text:style-name="P308"><text:span text:style-name="T2247">환경보건시민센터 최예용</text:span><text:span text:style-name="T2248">(</text:span><text:span text:style-name="T2249">보건학 박사</text:span><text:span text:style-name="T2250">) </text:span><text:span text:style-name="T2251">소장은 </text:span><text:span text:style-name="T2252">“2007~2009</text:span><text:span text:style-name="T2253">년 국내 의료진이 원인을 파악하려고 했지만 바이러스를 원인으로 추정했고</text:span><text:span text:style-name="T2254">, </text:span><text:span text:style-name="T2255">정부가 적극적으로 역학조사에 나서지 않는 바람에 </text:span><text:span text:style-name="T2256">2~3</text:span><text:span text:style-name="T2257">년 더 피해자가 발생하는 아쉬움을 남겼다</text:span><text:span text:style-name="T2258">”</text:span><text:span text:style-name="T2259">고 말했다</text:span><text:span text:style-name="T2260">. </text:span><text:span text:style-name="T2261">강찬수 환경전문기자 </text:span><text:span text:style-name="T2262">kang.chansu@joongang.co.kr</text:span></text:p><text:p text:style-name="P309"/></table:table-cell></table:table-row></table:table></draw:text-box></draw:frame></text:p>
      <text:p text:style-name="P310"/>
      <text:p text:style-name="P311"/>
      <text:p text:style-name="P312"><text:span text:style-name="T2263">3) </text:span><text:span text:style-name="T2264">특히</text:span><text:span text:style-name="T2265">, </text:span><text:span text:style-name="T2266">피해신고를 받는 것까지 거부하고</text:span><text:span text:style-name="T2267">, </text:span><text:span text:style-name="T2268">피해자들을 계속 기만한 환경부의 문제점</text:span></text:p>
      <text:p text:style-name="P313"/>
      <text:p text:style-name="P314"><text:span text:style-name="T2269">2016</text:span><text:span text:style-name="T2270">년 들어 정부가 피해신고접수 중단한 사이에</text:span><text:span text:style-name="T2271">, </text:span><text:span text:style-name="T2272">민간신고센터로 </text:span><text:span text:style-name="T2273">246</text:span><text:span text:style-name="T2274">명 피해신고</text:span><text:span text:style-name="T2275">, </text:span><text:span text:style-name="T2276">이중 </text:span><text:span text:style-name="T2277">14</text:span><text:span text:style-name="T2278">명은 사망사례였습니다</text:span><text:span text:style-name="T2279">. </text:span><text:span text:style-name="T2280">정부</text:span><text:span text:style-name="T2281">(</text:span><text:span text:style-name="T2282">환경부</text:span><text:span text:style-name="T2283">)</text:span><text:span text:style-name="T2284">가 피해신고조차 받지 않는다면 정부는 누구를 위해 존재하는 것인지 묻지 않을 수 없습니다</text:span><text:span text:style-name="T2285">. </text:span><text:span text:style-name="T2286">그동안에도 환경부는 환경성질환으로 지정된 가습기살균제 피해문제를 적극적으로 해결하기는커녕</text:span><text:span text:style-name="T2287">, </text:span><text:span text:style-name="T2288">살인기업 제조사들을 노골적으로 편들어 주었습니다</text:span><text:span text:style-name="T2289">.</text:span></text:p>
      <text:p text:style-name="P315"/>
      <text:p text:style-name="P316"><text:span text:style-name="T2290">환경부는 이 사건 발생의 가장 큰 책임이 있는 행정부처인데도</text:span><text:span text:style-name="T2291">, </text:span><text:span text:style-name="T2292">사건 초기부터 환경성질환이 아니라고 우기고</text:span><text:span text:style-name="T2293">, </text:span><text:span text:style-name="T2294">국회의 피해지원 특별법 제정을 방해하고</text:span><text:span text:style-name="T2295">, </text:span><text:span text:style-name="T2296">장관이 직접 나서서 황당한 </text:span><text:span text:style-name="T2297">‘</text:span><text:span text:style-name="T2298">불가지론</text:span><text:span text:style-name="T2299">’</text:span><text:span text:style-name="T2300">을 내세워 살인기업을 대변하더니</text:span><text:span text:style-name="T2301">, 3</text:span><text:span text:style-name="T2302">차 피해신고에 대한 조사도 시간을 질질 끌고 있고</text:span><text:span text:style-name="T2303">, </text:span><text:span text:style-name="T2304">그 이후에는 아예 피해신고조차 받지 않았습니다</text:span><text:span text:style-name="T2305">. </text:span></text:p>
      <text:p text:style-name="P317"/>
      <text:p text:style-name="P318"><text:span text:style-name="T2306">또</text:span><text:span text:style-name="T2307">, </text:span><text:span text:style-name="T2308">환경부는 </text:span><text:span text:style-name="T2309">가습기 참사 피해자에 대한 책임 인정 및 사과를 거부하고 있습니다</text:span><text:span text:style-name="T2310">. </text:span><text:span text:style-name="T2311">가습기살균제 참사를 악화시켜놓고 사과조차 않겠다며 피해자와 국민을 기만하고 우롱하는 것을 용납해서는 안 될 것입니다</text:span><text:span text:style-name="T2312">. </text:span></text:p>
      <text:p text:style-name="P319"/>
      <text:p text:style-name="P320"><text:span text:style-name="T2313">좀 더 자세히 살펴보면</text:span><text:span text:style-name="T2314">, </text:span><text:span text:style-name="T2315">정부</text:span><text:span text:style-name="T2316">(</text:span><text:span text:style-name="T2317">환경부</text:span><text:span text:style-name="T2318">)</text:span><text:span text:style-name="T2319">는 작년 말로 피해신고접수를 마감했습니다</text:span><text:span text:style-name="T2320">. </text:span><text:span text:style-name="T2321">피해신고 문의가 계속 이어져 시민단체와 피해자모임</text:span><text:span text:style-name="T2322">, </text:span><text:span text:style-name="T2323">그리고 국회의원들이 정부가 피해신고 접수를 계속 할 것을 여러 차례 요청했지만 환경부가 이를 거절한 것입니다</text:span><text:span text:style-name="T2324">. </text:span><text:span text:style-name="T2325">이에 환경보건시민센터와 가습기살균제피해자와가족모임</text:span><text:span text:style-name="T2326">, </text:span><text:span text:style-name="T2327">그리고 국회의원실 및 서울대학교보건대학원 직업환경건강연구실 등 시민단체와 국회 및 학계가 공동으로 개설한 곳이 </text:span><text:span text:style-name="T2328">[</text:span><text:span text:style-name="T2329">가습기살균제 피해 민간신고센터</text:span><text:span text:style-name="T2330">]</text:span><text:span text:style-name="T2331">입니다</text:span><text:span text:style-name="T2332">.(2016</text:span><text:span text:style-name="T2333">년 초 개설</text:span><text:span text:style-name="T2334">) </text:span></text:p>
      <text:p text:style-name="P321"/>
      <text:p text:style-name="P322"><text:span text:style-name="T2335">가습기살균제 피해문제는 환경보건법에 의거한 환경성 질환으로 지정되어 있습니다</text:span><text:span text:style-name="T2336">. </text:span><text:span text:style-name="T2337">따라서 정부는 당연히 관련한 피해신고를 접수해 조사하고 피해대책을 마련해야 합니다</text:span><text:span text:style-name="T2338">. </text:span><text:span text:style-name="T2339">설령 환경성질환으로 지정되지 않았다고 하더라도 이러한 문제가 발생하면 정부가 나서서 관련사실을 파악하고 피해자를 찾아내 문제를 해결해야 마땅합니다</text:span><text:span text:style-name="T2340">. </text:span><text:span text:style-name="T2341">그것이 정부가 존재하는 이유입니다만</text:span><text:span text:style-name="T2342">, </text:span><text:span text:style-name="T2343">정부</text:span><text:span text:style-name="T2344">(</text:span><text:span text:style-name="T2345">환경부</text:span><text:span text:style-name="T2346">)</text:span><text:span text:style-name="T2347">는 중대한 직무유기와 부당한 행정 태도로 일관했습니다</text:span><text:span text:style-name="T2348">.</text:span></text:p>
      <text:p text:style-name="P323"/>
      <text:p text:style-name="P324"><text:span text:style-name="T2349">사회 각계의 거듭된 요청에서 환경부가 피해접수를 받지 않는 것은 극단적인 부처이기주의와 국민을 우습게 보는 관료적 발상으로 공익에 현저히 반하는 행위라 할 것입니다</text:span><text:span text:style-name="T2350">. </text:span><text:span text:style-name="T2351">사실 처음부터 환경부는 가습기살균제 문제가 자신들의 소관이 아니라고 발뺌해왔습니다</text:span><text:span text:style-name="T2352">. 2011</text:span><text:span text:style-name="T2353">년 </text:span><text:span text:style-name="T2354">8</text:span><text:span text:style-name="T2355">월과 </text:span><text:span text:style-name="T2356">11</text:span><text:span text:style-name="T2357">월 정부가 발표한 역학조사와 동물실험 결과 및 제품판매 금지조치는 정부 내 보건복지부와 질병관리본부가 맡았기 때문에 다른 부처가 하던 일을 환경부가 맡을 수 없다는 입장이었습니다</text:span><text:span text:style-name="T2358">. </text:span></text:p>
      <text:p text:style-name="P325"/>
      <text:p text:style-name="P326"><text:span text:style-name="T2359">하지만 환경보건과 독성학 및 화학분야 전문가들은 이 사건이 화학물질 안전관리가 잘못되어 발생한 대표적인 바이오사이드 사건</text:span><text:span text:style-name="T2360">(</text:span><text:span text:style-name="T2361">해충을 죽이기 위해 만든 살균제가 사람을 죽고 다치게 한 사건</text:span><text:span text:style-name="T2362">)</text:span><text:span text:style-name="T2363">이라고 지적했습니다</text:span><text:span text:style-name="T2364">. </text:span><text:span text:style-name="T2365">때문에 정부 내 화학물질 안전관리를 책임지는 환경부가 나서서 이 문제를 적극적으로 조사하고 해결했어야 합니다</text:span><text:span text:style-name="T2366">.</text:span></text:p>
      <text:p text:style-name="P327"/>
      <text:p text:style-name="P328"><text:span text:style-name="T2367">환경부가 계속 소관부처임을 거부하면서 피해대책을 외면하자</text:span><text:span text:style-name="T2368">, </text:span><text:span text:style-name="T2369">국회가 여야 없이 결의문을 통해 피해대책을 촉구했고</text:span><text:span text:style-name="T2370">, </text:span><text:span text:style-name="T2371">환경노동위원회에서는 관련 특별법 제정을 추진했습니다</text:span><text:span text:style-name="T2372">. </text:span><text:span text:style-name="T2373">그런데</text:span><text:span text:style-name="T2374">, </text:span><text:span text:style-name="T2375">기획재정부가 </text:span><text:span text:style-name="T2376">‘</text:span><text:span text:style-name="T2377">개별 사건마다 특별법을 만들 수 없다</text:span><text:span text:style-name="T2378">’</text:span><text:span text:style-name="T2379">는 논리로 이를 반대하였는고</text:span><text:span text:style-name="T2380">, </text:span><text:span text:style-name="T2381">거기에 환경부장관까지 가세해 특별법을 반대하면서 피해자들과 가족들에게 </text:span><text:span text:style-name="T2382">2</text:span><text:span text:style-name="T2383">번</text:span><text:span text:style-name="T2384">, 3</text:span><text:span text:style-name="T2385">번 고통과 피해를 안겨주었습니다</text:span><text:span text:style-name="T2386">. </text:span><text:span text:style-name="T2387">심지어</text:span><text:span text:style-name="T2388">, </text:span><text:span text:style-name="T2389">윤성규 환경부 장관은 </text:span><text:span text:style-name="T2390">‘</text:span><text:span text:style-name="T2391">가습기살균제 제품이 출시되고 판매되는 과정에서 유해성을 알 수 없었고</text:span><text:span text:style-name="T2392">, </text:span><text:span text:style-name="T2393">피해가 발생할지 몰랐다</text:span><text:span text:style-name="T2394">’</text:span><text:span text:style-name="T2395">는 소위 과학적 불가지론을 주장하기까지 했습니다</text:span><text:span text:style-name="T2396">. </text:span><text:span text:style-name="T2397">이러한 주장은 제조사들의 주장과 하등 다를 바가 없는 것입니다</text:span><text:span text:style-name="T2398">. </text:span><text:span text:style-name="T2399">제조판매사들이 변호사를 통해 재판정에서 하는 터무니없는 주장을 대한민국 환경부장관이 공개적으로 대변한 것입니다</text:span><text:span text:style-name="T2400">.</text:span></text:p>
      <text:p text:style-name="P329"/>
      <text:p text:style-name="P330"><text:span text:style-name="T2401">세계 어느 나라에서도 가습기 물통에 살균제를 넣어서 사용하는 나라가 없습니다</text:span><text:span text:style-name="T2402">. </text:span><text:span text:style-name="T2403">실내 공기 중으로 스프레이 되는 제품에 살균성분의 화학물질을 넣어서 사용하는 제품을 만드는 것 자체가 상상할 수 없는 일이기 때문입니다</text:span><text:span text:style-name="T2404">. </text:span><text:span text:style-name="T2405">하지만 대한민국 굴지의 재벌회사들과 영국과 덴마크의 다국적 회사들은 가습기살균제 제품을 만들면서 흡입독성 안전시험을 하지 않았고</text:span><text:span text:style-name="T2406">, </text:span><text:span text:style-name="T2407">이후 십 수년을 판매해오는 동안에도 안전점검을 전혀 하지 않았습니다</text:span><text:span text:style-name="T2408">. </text:span></text:p>
      <text:p text:style-name="P331"/>
      <text:p text:style-name="P332"><text:span text:style-name="T2409">2015</text:span><text:span text:style-name="T2410">년 </text:span><text:span text:style-name="T2411">1</text:span><text:span text:style-name="T2412">년 동안의 피해신고 기간 동안 환경부는 피해자를 찾기 위한 적극적이고 실질적인 활동을 거의 하지 않았습니다</text:span><text:span text:style-name="T2413">. </text:span><text:span text:style-name="T2414">가습기살균제 제품이 </text:span><text:span text:style-name="T2415">10</text:span><text:span text:style-name="T2416">개가 넘고 오랫동안 판매되어왔기 때문에</text:span><text:span text:style-name="T2417">, ‘</text:span><text:span text:style-name="T2418">가습기살균제 피해자를 찾는다</text:span><text:span text:style-name="T2419">’</text:span><text:span text:style-name="T2420">는 정부의 홍보가 무엇을 말하는지 어떤 경우에 해당하는지 대부분의 국민과 소비자들은 잘 알지 못했습니다</text:span><text:span text:style-name="T2421">. </text:span><text:span text:style-name="T2422">이러한 문제는 올해 </text:span><text:span text:style-name="T2423">1</text:span><text:span text:style-name="T2424">월 환경보건시민센터가 전문 여론조사 기관에 의뢰한 가습기살균제 관련 여론조사에서응답자의 </text:span><text:span text:style-name="T2425">69.6%</text:span><text:span text:style-name="T2426">가 </text:span><text:span text:style-name="T2427">‘</text:span><text:span text:style-name="T2428">정부가 가습기살균제 피해접수를 하는지 몰랐다</text:span><text:span text:style-name="T2429">’</text:span><text:span text:style-name="T2430">고 답했고</text:span><text:span text:style-name="T2431">, 88.5%</text:span><text:span text:style-name="T2432">가 </text:span><text:span text:style-name="T2433">‘2015</text:span><text:span text:style-name="T2434">년말에 피해신청 접수를 마감한 사실을 알지 못했다</text:span><text:span text:style-name="T2435">’</text:span><text:span text:style-name="T2436">고 답한 데에서 분명하게 알 수 있습니다</text:span><text:span text:style-name="T2437">.     </text:span></text:p>
      <text:p text:style-name="P333"/>
      <text:p text:style-name="P334"><text:span text:style-name="T2438">이 때문에 작년 </text:span><text:span text:style-name="T2439">10</text:span><text:span text:style-name="T2440">월부터 환경단체와 피해자들이 전국을 순회하며 피해자 찾기에 적극 나서고 이를 언론이 보도하면서 피해신고가 쇄도했고</text:span><text:span text:style-name="T2441">, </text:span><text:span text:style-name="T2442">작년에 접수된 </text:span><text:span text:style-name="T2443">752</text:span><text:span text:style-name="T2444">건의 피해접수 대부분이 </text:span><text:span text:style-name="T2445">10</text:span><text:span text:style-name="T2446">월 이후에 접수되었고</text:span><text:span text:style-name="T2447">, </text:span><text:span text:style-name="T2448">그것도 환경단체로 문의 와서 정부신고센터로 이관된 사례들이 대부분이었습니다</text:span><text:span text:style-name="T2449">. </text:span><text:span text:style-name="T2450">이러한 흐름은 올해에도 이어졌지만 환경부는 더 이상 신고를 받지 않고 있습니다</text:span><text:span text:style-name="T2451">. </text:span><text:span text:style-name="T2452">환경부는 작년에 접수된 </text:span><text:span text:style-name="T2453">752</text:span><text:span text:style-name="T2454">건의 신고사례에 대한 조사를 신속하게 하지 않고 </text:span><text:span text:style-name="T2455">3</text:span><text:span text:style-name="T2456">년에 걸쳐 한다고 하는 무책임한 태도도 부여주었습니다</text:span><text:span text:style-name="T2457">. </text:span><text:span text:style-name="T2458">예상보다 많은 피해가 신고되었고 책정된 예산과 인력이 부족하기 때문이라고 합니다</text:span><text:span text:style-name="T2459">. </text:span><text:span text:style-name="T2460">올해 </text:span><text:span text:style-name="T2461">6</text:span><text:span text:style-name="T2462">조 </text:span><text:span text:style-name="T2463">7</text:span><text:span text:style-name="T2464">천억원의 예산을 쓰는 환경부의 이러한 태도는 국가의 환경행정을 책임지는 중앙기관의 것이라고는 도저히 믿기 어렵습니다</text:span><text:span text:style-name="T2465">.</text:span></text:p>
      <text:p text:style-name="P335"/>
      <text:p text:style-name="P336"><text:span text:style-name="T2466">최근 검찰 수사에서 공소시효문제가 불거졌습니다</text:span><text:span text:style-name="T2467">. </text:span><text:span text:style-name="T2468">제조판매기업에 살인죄를 적용하면 시효폐지로 문제 없지만</text:span><text:span text:style-name="T2469">, </text:span><text:span text:style-name="T2470">과실치사인 경우 시효가 </text:span><text:span text:style-name="T2471">7</text:span><text:span text:style-name="T2472">년입니다</text:span><text:span text:style-name="T2473">. </text:span><text:span text:style-name="T2474">정부는 </text:span><text:span text:style-name="T2475">2011</text:span><text:span text:style-name="T2476">년 </text:span><text:span text:style-name="T2477">11</text:span><text:span text:style-name="T2478">월 시중에 판매되는 가습기살균제품에 대한 강제수거 명령 조치로 </text:span><text:span text:style-name="T2479">2012</text:span><text:span text:style-name="T2480">년부터는 살균제품이 시장에서 퇴출되었습니다</text:span><text:span text:style-name="T2481">. </text:span><text:span text:style-name="T2482">따라서 사망자 및 피해자 대부분은 </text:span><text:span text:style-name="T2483">2011</text:span><text:span text:style-name="T2484">년 이전 건강피해를 입었습니다</text:span><text:span text:style-name="T2485">. 3</text:span><text:span text:style-name="T2486">차 피해신고자의 정부 판정결과가 </text:span><text:span text:style-name="T2487">2019</text:span><text:span text:style-name="T2488">년 발표될 경우 과실치사에 대한 처벌을 요구할 수 없게 됩니다</text:span><text:span text:style-name="T2489">. </text:span><text:span text:style-name="T2490">또한 손해배상소송은 불법행위가 발생한 날로 </text:span><text:span text:style-name="T2491">10</text:span><text:span text:style-name="T2492">년을 소멸시효로 보면 </text:span><text:span text:style-name="T2493">2008</text:span><text:span text:style-name="T2494">년 이전 사상자는 청구권 조차 사라집니다</text:span><text:span text:style-name="T2495">. </text:span><text:span text:style-name="T2496">즉</text:span><text:span text:style-name="T2497">, 2016</text:span><text:span text:style-name="T2498">년 민간신고센터에 신고한 피해자는 민형사상 어떠한 요구도 할 수 없는 처지가 돼버립니다</text:span><text:span text:style-name="T2499">.</text:span></text:p>
      <text:p text:style-name="P337"/>
      <text:p text:style-name="P338"><text:span text:style-name="T2500">그래서</text:span><text:span text:style-name="T2501">, </text:span><text:span text:style-name="T2502">하루라도 빨리 조사하여 피해대책을 마련해 주어야 하건만 환경부의 태도는 소멸시효를 넘겨 제조사 책임을 아예 물을 수 없도록 시간 끌기를 하고 있는 양상입니다</text:span><text:span text:style-name="T2503">. </text:span><text:span text:style-name="T2504">환경문제로부터 국민을 보호하는 것이 아니라 환경문제를 발생시키는 기업을 비호하고 있다고 해도 과언이 아닐 지경입니다</text:span><text:span text:style-name="T2505">. </text:span><text:span text:style-name="T2506">환경부가 아니라 기업활동을 지원하는 경제부처가 이 문제를 다루어도 이렇지는 않을 것입니다</text:span><text:span text:style-name="T2507">. </text:span></text:p>
      <text:p text:style-name="P339"/>
      <text:p text:style-name="P340"><text:span text:style-name="T2508">나아가 최근 윤성규 환경부장관은</text:span><text:span text:style-name="T2509">, </text:span><text:span text:style-name="T2510">국회에서 가습기살균제 문제에 대해 국민과 피해자들에게 사과하라는 국회의원들의 요구를 거절했습니다</text:span><text:span text:style-name="T2511">. </text:span><text:span text:style-name="T2512">이는 고통받는 가습기살균제 피해자들과 옥시불매운동에 참가하는 수많은 국민들에게 사과하지 않겠다는 것과 마찬가지입니다</text:span><text:span text:style-name="T2513">.“</text:span><text:span text:style-name="T2514">전혀 인정하지 않는다</text:span><text:span text:style-name="T2515">”, </text:span><text:span text:style-name="T2516">가습기살균제 참사는 명백한 환경부와 보건복지부의 직무유기라는 국회의원들의 지적에 윤성규 환경장관이 한 답변입니다</text:span><text:span text:style-name="T2517">. </text:span><text:span text:style-name="T2518">가습기살균제 문제에 대한 그동안의 정부의 잘못을 전혀 인정하지도 반성하지도 않고 있는 것입니다</text:span><text:span text:style-name="T2519">.</text:span></text:p>
      <text:p text:style-name="P341"/>
      <text:p text:style-name="P342"><text:span text:style-name="T2520">심지어 윤성규 장관은</text:span><text:span text:style-name="T2521">, “</text:span><text:span text:style-name="T2522">인간의 예지 능력에 한계가 있고 가습기살균제도 그런 범주의 문제다</text:span><text:span text:style-name="T2523">”</text:span><text:span text:style-name="T2524">라는 말까지 해서 피해자들을 두 번 죽이는 말까지 했습니다</text:span><text:span text:style-name="T2525">. </text:span><text:span text:style-name="T2526">이는 옥시의 대변인이나 했을 법한 이야기가 아닐까요</text:span><text:span text:style-name="T2527">.(2013</text:span><text:span text:style-name="T2528">년 </text:span><text:span text:style-name="T2529">7</text:span><text:span text:style-name="T2530">월 윤성규 환경장관이 자신의 취임 </text:span><text:span text:style-name="T2531">100</text:span><text:span text:style-name="T2532">일을 기념한 기자간담회에서 한 말</text:span><text:span text:style-name="T2533">). </text:span></text:p>
      <text:p text:style-name="P343"/>
      <text:p text:style-name="P344"><text:span text:style-name="T2534">또</text:span><text:span text:style-name="T2535">, 2012</text:span><text:span text:style-name="T2536">년 </text:span><text:span text:style-name="T2537">9</text:span><text:span text:style-name="T2538">월</text:span><text:span text:style-name="T2539">19</text:span><text:span text:style-name="T2540">일 환경단체가 가습기살균제 피해문제를 환경보건법을 적용해 환경성질환으로 지정해 지원하자고 제안했는데</text:span><text:span text:style-name="T2541">, </text:span><text:span text:style-name="T2542">이에 대해 당시 환경보건법을 담당하는 환경부의 환경보건정책과장은 </text:span><text:span text:style-name="T2543">“</text:span><text:span text:style-name="T2544">환경보건법은 환경피해자를 지원하는 법률이 아니라 환경보건연구 과제를 발주하기 위한 근거법령이다 </text:span><text:span text:style-name="T2545">“</text:span><text:span text:style-name="T2546">라는 황당한 반응을 내놓은 바 있습니다</text:span><text:span text:style-name="T2547">. </text:span><text:span text:style-name="T2548">나아가 그는 환경보건법에 </text:span><text:span text:style-name="T2549">‘</text:span><text:span text:style-name="T2550">환경성질환</text:span><text:span text:style-name="T2551">’</text:span><text:span text:style-name="T2552">에 대한 규정이 있는지 조차 모르고 있었다는 것이 확인되기도 했습니다</text:span><text:span text:style-name="T2553">. </text:span><text:span text:style-name="T2554">그 즈음 국회에서도 환경성질환을 지정하라는 의견이 나오자 환경보건 주요정책을 결정하는 환경보건위원회가 그해 </text:span><text:span text:style-name="T2555">11</text:span><text:span text:style-name="T2556">월</text:span><text:span text:style-name="T2557">28</text:span><text:span text:style-name="T2558">일 </text:span><text:span text:style-name="T2559">‘</text:span><text:span text:style-name="T2560">가습기살균제 건강피해문제는 환경성질환이 아니다</text:span><text:span text:style-name="T2561">’</text:span><text:span text:style-name="T2562">라고 결정했는데</text:span><text:span text:style-name="T2563">, 2013</text:span><text:span text:style-name="T2564">년 내내 피해신고가 증가하고 국회에서 특별법이 발의 되었으며 질병관리본부가 신고된 피해자들에 대해 관련성을 판단하는 </text:span><text:span text:style-name="T2565">‘</text:span><text:span text:style-name="T2566">폐손상조사위원회</text:span><text:span text:style-name="T2567">’</text:span><text:span text:style-name="T2568">를 가동하는 등 상황이 크게 변화하자</text:span><text:span text:style-name="T2569">, 2014</text:span><text:span text:style-name="T2570">년 </text:span><text:span text:style-name="T2571">3</text:span><text:span text:style-name="T2572">월</text:span><text:span text:style-name="T2573">7</text:span><text:span text:style-name="T2574">일에서야</text:span><text:span text:style-name="T2575">, </text:span><text:span text:style-name="T2576">환경보건위원회가 </text:span><text:span text:style-name="T2577">16</text:span><text:span text:style-name="T2578">개월 전에 했던 결정을 뒤엎고 </text:span><text:span text:style-name="T2579">‘</text:span><text:span text:style-name="T2580">가습기살균제 피해문제는 환경성질환이다</text:span><text:span text:style-name="T2581">’</text:span><text:span text:style-name="T2582">라고 결정하는 일도 있었습니다</text:span><text:span text:style-name="T2583">. </text:span></text:p>
      <text:p text:style-name="P345"/>
      <text:p text:style-name="P346"><text:span text:style-name="T2584">검찰이 뒤늦게 수사에 착수해 조금씩 사건의 실체가 드러나고는 있지만</text:span><text:span text:style-name="T2585">, </text:span><text:span text:style-name="T2586">환경부를 위시한 정부가 취해온 </text:span><text:span text:style-name="T2587">‘</text:span><text:span text:style-name="T2588">나 몰라라</text:span><text:span text:style-name="T2589">’</text:span><text:span text:style-name="T2590">식</text:span><text:span text:style-name="T2591">, ‘</text:span><text:span text:style-name="T2592">내 일 아니다</text:span><text:span text:style-name="T2593">’ </text:span><text:span text:style-name="T2594">식의 태도는 결과적으로 살인기업 옥시와 다른 제조판매사들에게 사건을 조작하고 은폐할 수 있는 시간을 주었고 그들은 실제로 그렇게 했습니다</text:span><text:span text:style-name="T2595">. </text:span><text:span text:style-name="T2596">가족이 죽고 다쳐</text:span><text:span text:style-name="T2597">, </text:span><text:span text:style-name="T2598">가정이 파탄 나는 국민을 진심으로 위로하고 지원해주어도 상처가 아물지 않을 심각한 상황인데</text:span><text:span text:style-name="T2599">, </text:span><text:span text:style-name="T2600">환경부와 정부는 피해자들의 상처를 덧나게 했고 괴롭히며 이죽거린 것이나 다름없습니다</text:span><text:span text:style-name="T2601">. </text:span><text:span text:style-name="T2602">그래서</text:span><text:span text:style-name="T2603">, </text:span><text:span text:style-name="T2604">지난 </text:span><text:span text:style-name="T2605">4</text:span><text:span text:style-name="T2606">월 </text:span><text:span text:style-name="T2607">24</text:span><text:span text:style-name="T2608">일 서울 대학로에서 열린 가습기살균제 피해자 결의대회에서 참석자들이 환경부를 </text:span><text:span text:style-name="T2609">‘</text:span><text:span text:style-name="T2610">가습기살균제 오적</text:span><text:span text:style-name="T2611">’</text:span><text:span text:style-name="T2612">의 하나로 규정한 것입니다</text:span><text:span text:style-name="T2613">.</text:span></text:p>
      <text:p text:style-name="P347"/>
      <text:p text:style-name="P348"/>
      <text:p text:style-name="P349"><text:span text:style-name="T2614">4) </text:span><text:span text:style-name="T2615">질병관리본부와 보건복지부의 잘못과 책임</text:span></text:p>
      <text:p text:style-name="P350"/>
      <text:p text:style-name="P351"><text:span text:style-name="T2616">그동안 밝혀지고 확인된</text:span><text:span text:style-name="T2617">, </text:span><text:span text:style-name="T2618">질병관리본부와 보건복지부의 잘못 역시 충격적입니다</text:span><text:span text:style-name="T2619">. </text:span><text:span text:style-name="T2620">가습기 살균제를 사용할 경우 폐가 손상될 위험도가 </text:span><text:span text:style-name="T2621">116</text:span><text:span text:style-name="T2622">배에 이른다는 보건당국의 연구 결과가 조사 후 </text:span><text:span text:style-name="T2623">3</text:span><text:span text:style-name="T2624">년이 지나서야 공개된 일도 있었습니다</text:span><text:span text:style-name="T2625">. </text:span><text:span text:style-name="T2626">인과관계를 명백히 보여주는 충격적인 결론인데</text:span><text:span text:style-name="T2627">, </text:span><text:span text:style-name="T2628">왜 이를 </text:span><text:span text:style-name="T2629">3</text:span><text:span text:style-name="T2630">년이 넘도록 공개하지 않았는지 피해자들과 국민들은 도저히 납득하지 못하고 있습니다</text:span><text:span text:style-name="T2631">.</text:span></text:p>
      <text:p text:style-name="P352"/>
      <text:p text:style-name="P353"><text:span text:style-name="T2632">이는</text:span><text:span text:style-name="T2633">, </text:span><text:span text:style-name="T2634">질병관리본부가 </text:span><text:span text:style-name="T2635">2011~2013</text:span><text:span text:style-name="T2636">년 가습기 살균제와 폐 손상의 인과성에 대해 조사한 논문이 지난 </text:span><text:span text:style-name="T2637">3</text:span><text:span text:style-name="T2638">월 </text:span><text:span text:style-name="T2639">18</text:span><text:span text:style-name="T2640">일 국제학술지 플로스원</text:span><text:span text:style-name="T2641">(PLOS one)</text:span><text:span text:style-name="T2642">에 발표된 것으로 지난 </text:span><text:span text:style-name="T2643">5</text:span><text:span text:style-name="T2644">월 </text:span><text:span text:style-name="T2645">8</text:span><text:span text:style-name="T2646">일에 확인된 것으로</text:span><text:span text:style-name="T2647">, </text:span><text:span text:style-name="T2648">내용을 보면</text:span><text:span text:style-name="T2649">, </text:span><text:span text:style-name="T2650">가습기 살균제에 노출된 이들의 폐 손상 위험도는 그렇지 않은 사람보다 </text:span><text:span text:style-name="T2651">116.1</text:span><text:span text:style-name="T2652">배나 높다는 실로 중요한 내용이었습니다</text:span><text:span text:style-name="T2653">. </text:span><text:span text:style-name="T2654">그런데</text:span><text:span text:style-name="T2655">, </text:span><text:span text:style-name="T2656">이번에 발표된 연구 내용이</text:span><text:span text:style-name="T2657">, 2011</text:span><text:span text:style-name="T2658">년 </text:span><text:span text:style-name="T2659">8</text:span><text:span text:style-name="T2660">월부터 연구를 시작</text:span><text:span text:style-name="T2661">, 2013</text:span><text:span text:style-name="T2662">년쯤 마무리되었음에도 올해 </text:span><text:span text:style-name="T2663">3</text:span><text:span text:style-name="T2664">월에야 논문을 공개한 것이어서 강력한 비판이 제기되고 있는 것입니다</text:span><text:span text:style-name="T2665">. </text:span></text:p>
      <text:p text:style-name="P354"/>
      <text:p text:style-name="P355"><text:span text:style-name="T2666">가습기 살균제 관련 손해배상 소송에서 옥시 측이 계속 인과관계가 없다고 주장했었는데</text:span><text:span text:style-name="T2667">, </text:span><text:span text:style-name="T2668">이 조사 결과가 공개됐었다면 지금보다 훨씬 빨리</text:span><text:span text:style-name="T2669">, </text:span><text:span text:style-name="T2670">관련 피해와 그 책임을 확정하는데 도움이 되었을 것은 불을 보듯 뻔한 일임에도</text:span><text:span text:style-name="T2671">, </text:span><text:span text:style-name="T2672">왜 </text:span><text:span text:style-name="T2673">3</text:span><text:span text:style-name="T2674">년이 더 지나서 이것이 발표되었는지 의문이 남습니다</text:span><text:span text:style-name="T2675">.</text:span></text:p>
      <text:p text:style-name="P356"/>
      <text:p text:style-name="P357"><text:span text:style-name="T2676">질병관리본부와 보건복지부의 잘못은 그것뿐만이 아닙니다</text:span><text:span text:style-name="T2677">. </text:span><text:span text:style-name="T2678">홍수종 서울아산병원 소아청소년 호흡기알레르기과 교수는 </text:span><text:span text:style-name="T2679">2006</text:span><text:span text:style-name="T2680">년 원인 불명의 폐 손상 환자가 급증하자 다른 대형 병원 소아호흡기 교수와 함께 회의를 했고</text:span><text:span text:style-name="T2681">, 2008</text:span><text:span text:style-name="T2682">년에는 질병관리본부에 이 사건을 의뢰했습니다</text:span><text:span text:style-name="T2683">. </text:span><text:span text:style-name="T2684">그런데 질병관리본부가 바이러스 검사를 해보고는 감염병이 아닌 것으로만 판단하고</text:span><text:span text:style-name="T2685">, </text:span><text:span text:style-name="T2686">그 원인을 밝혀내기 위한 조사를 추가로 진행하지 않은 것입니다</text:span><text:span text:style-name="T2687">. </text:span><text:span text:style-name="T2688">만약에 이 때 추가적으로 면밀한 조사를 했다면</text:span><text:span text:style-name="T2689">, </text:span><text:span text:style-name="T2690">충분히 가습기살균제를 그 원인으로 찾아낼 수 있었고</text:span><text:span text:style-name="T2691">, </text:span><text:span text:style-name="T2692">그렇게 되었다면 추가적인 많은 피해자를 막을 수 있었다는 측면에서 이 문제는 매우 심각한 것이라고 지적하지 않을 수 없습니다</text:span><text:span text:style-name="T2693">.</text:span></text:p>
      <text:p text:style-name="P358"/>
      <text:p text:style-name="P359"><text:span text:style-name="T2694">또한</text:span><text:span text:style-name="T2695">, </text:span><text:span text:style-name="T2696">질병관리본부와 보건복지부는 </text:span><text:span text:style-name="T2697">2011</text:span><text:span text:style-name="T2698">년</text:span><text:span text:style-name="T2699">, 2012</text:span><text:span text:style-name="T2700">년 동물흡입실험 발표 당시</text:span><text:span text:style-name="T2701">, </text:span><text:span text:style-name="T2702">애경 가습기메이트 등에 사용된 원료물질인 </text:span><text:span text:style-name="T2703">CMIT, MIT</text:span><text:span text:style-name="T2704">는폐 손상과의 인과관계가 발견되지 않았다며 수거명령을 내리지 않았는데</text:span><text:span text:style-name="T2705">, </text:span><text:span text:style-name="T2706">이 역시 비판의 대상이 되고 있습니다</text:span><text:span text:style-name="T2707">. </text:span><text:span text:style-name="T2708">왜냐하면</text:span><text:span text:style-name="T2709">, </text:span><text:span text:style-name="T2710">환경보건시민센터에 따르면 정부의 </text:span><text:span text:style-name="T2711">1,2</text:span><text:span text:style-name="T2712">차 피해자 조사 대상 중 </text:span><text:span text:style-name="T2713">CMIT</text:span><text:span text:style-name="T2714">ㆍ</text:span><text:span text:style-name="T2715">MIT </text:span><text:span text:style-name="T2716">성분 제품을 사용한 </text:span><text:span text:style-name="T2717">167</text:span><text:span text:style-name="T2718">명 중 사망자가 </text:span><text:span text:style-name="T2719">37</text:span><text:span text:style-name="T2720">명이나 되는 것으로 나타났기 때문입니다</text:span><text:span text:style-name="T2721">. </text:span></text:p>
      <text:p text:style-name="P360"/>
      <text:p text:style-name="P361"><text:span text:style-name="T2722">또 보건복지부는 피해자 조사를 지연시키는 잘못을 저지르기도 했습니다</text:span><text:span text:style-name="T2723">. 2012</text:span><text:span text:style-name="T2724">년 말 정부 차원에서 </text:span><text:span text:style-name="T2725">‘</text:span><text:span text:style-name="T2726">폐 손상 조사위원회</text:span><text:span text:style-name="T2727">’</text:span><text:span text:style-name="T2728">를 구성했음에도 불구하고 조사가 </text:span><text:span text:style-name="T2729">8</text:span><text:span text:style-name="T2730">달 가까이 늦어졌는데</text:span><text:span text:style-name="T2731">, </text:span><text:span text:style-name="T2732">그것은 보건복지부가 피해자들에 대한 컴퓨터단층촬영 등의 정밀 검사비용을 지원할 수 없다고 주장했기 때문입니다</text:span><text:span text:style-name="T2733">. </text:span><text:span text:style-name="T2734">결국 가습기살균제 피해자들에 대한 </text:span><text:span text:style-name="T2735">1</text:span><text:span text:style-name="T2736">차 조사는 </text:span><text:span text:style-name="T2737">2013</text:span><text:span text:style-name="T2738">년 </text:span><text:span text:style-name="T2739">7</text:span><text:span text:style-name="T2740">월에서야 시작될 수 있었습니다</text:span><text:span text:style-name="T2741">. </text:span><text:span text:style-name="T2742">피해자들과 가족들의 고통이 커지고</text:span><text:span text:style-name="T2743">, </text:span><text:span text:style-name="T2744">조사가 늦어지는 데에도 보건복지부가 한 몫을 한 것입니다</text:span><text:span text:style-name="T2745">.</text:span></text:p>
      <text:p text:style-name="P362"/>
      <text:p text:style-name="P363"/>
      <text:p text:style-name="P364"><text:span text:style-name="T2746">4. </text:span><text:span text:style-name="T2747">이번 공익감사청구 관련 추가 근거 자료 별첨 </text:span></text:p>
      <text:p text:style-name="P365"><text:span text:style-name="T2748">- </text:span><text:span text:style-name="T2749">관련 전문가 기고문 </text:span></text:p>
      <text:p text:style-name="P366"><text:span text:style-name="T2750">- </text:span><text:span text:style-name="T2751">대한민국 정부의 유해화학물질 관리 실패에 대한 책임 규명 자료</text:span><text:span text:style-name="T2752">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14" style:parent-style-name="Standard">
      <style:paragraph-properties fo:line-height="107%" fo:margin-bottom="0.282cm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15" style:parent-style-name="Standard">
      <style:paragraph-properties fo:line-height="103%" fo:margin-left="1.058cm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1, 3113</meta:generator>
    <meta:creation-date>2006년 2월 23일 목요일 오후 7:58:37</meta:creation-date>
    <dc:title>보도자료서식</dc:title>
    <dc:creator/>
    <dc:date>2016년 7월 28일 목요일 오후 7:33:1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