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A">
      <style:table-column-properties style:column-width="1.998cm"/>
    </style:style>
    <style:style style:family="table-column" style:name="T1.B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fo:line-height="0%" style:snap-to-layout-grid="false"/>
    </style:style>
    <style:style style:family="text" style:name="T7">
      <style:text-properties fo:font-size="12.0pt" style:font-name="한양견고딕" style:font-name-asian="한양견고딕" style:font-size-asian="12.0pt"/>
    </style:style>
    <style:style style:family="text" style:name="T8">
      <style:text-properties fo:font-size="12.0pt" fo:font-weight="bold" fo:letter-spacing="-96.0pt" style:font-name="한양견고딕" style:font-name-asian="한양견고딕" style:font-size-asian="12.0pt" style:font-weight-asian="bold"/>
    </style:style>
    <style:style style:family="text" style:name="T9">
      <style:text-properties fo:font-size="12.0pt" style:font-name="한양견고딕" style:font-name-asian="한양견고딕" style:font-size-asian="12.0pt"/>
    </style:style>
    <style:style style:family="text" style:name="T10">
      <style:text-properties fo:font-size="12.0pt" fo:font-weight="bold" fo:letter-spacing="-96.0pt" style:font-name="한양견고딕" style:font-name-asian="한양견고딕" style:font-size-asian="12.0pt" style:font-weight-asian="bold"/>
    </style:style>
    <style:style style:family="paragraph" style:name="P6" style:parent-style-name="0">
      <style:paragraph-properties fo:line-height="0%" style:snap-to-layout-grid="false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216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663cm"/>
    </style:style>
    <style:style style:family="paragraph" style:name="P12" style:parent-style-name="4">
      <style:paragraph-properties style:snap-to-layout-grid="false"/>
    </style:style>
    <style:style style:family="text" style:name="T25">
      <style:text-properties fo:font-size="30.0pt" fo:font-weight="bold" fo:letter-spacing="1200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2.014cm"/>
    </style:style>
    <style:style style:family="paragraph" style:name="P13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">
      <style:table-column-properties style:column-width="14.920cm"/>
    </style:style>
    <style:style style:family="paragraph" style:name="P14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0">
      <style:text-properties fo:font-size="16.0pt" fo:font-weight="bold" fo:letter-spacing="-128.0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1.381cm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text" style:name="T31">
      <style:text-properties fo:font-size="12.5pt" style:font-name="휴먼명조" style:font-name-asian="휴먼명조" style:font-size-asian="12.5pt"/>
    </style:style>
    <style:style style:family="text" style:name="T32">
      <style:text-properties style:font-name="바탕" style:font-name-asian="한양신명조"/>
    </style:style>
    <style:style style:family="text" style:name="T33">
      <style:text-properties style:font-name="바탕" style:font-name-asian="한양신명조"/>
    </style:style>
    <style:style style:family="text" style:name="T34">
      <style:text-properties style:font-name="바탕" style:font-name-asian="한양신명조"/>
    </style:style>
    <style:style style:family="text" style:name="T35">
      <style:text-properties style:font-name="바탕" style:font-name-asian="한양신명조"/>
    </style:style>
    <style:style style:family="text" style:name="T36">
      <style:text-properties style:font-name="바탕" style:font-name-asian="한양신명조"/>
    </style:style>
    <style:style style:family="text" style:name="T37">
      <style:text-properties style:font-name="바탕" style:font-name-asian="한양신명조"/>
    </style:style>
    <style:style style:family="text" style:name="T38">
      <style:text-properties style:font-name="바탕" style:font-name-asian="한양신명조"/>
    </style:style>
    <style:style style:family="text" style:name="T39">
      <style:text-properties style:font-name="바탕" style:font-name-asian="한양신명조"/>
    </style:style>
    <style:style style:family="text" style:name="T40">
      <style:text-properties style:font-name="바탕" style:font-name-asian="한양신명조"/>
    </style:style>
    <style:style style:family="text" style:name="T41">
      <style:text-properties style:font-name="바탕" style:font-name-asian="한양신명조"/>
    </style:style>
    <style:style style:family="text" style:name="T42">
      <style:text-properties style:font-name="바탕" style:font-name-asian="한양신명조"/>
    </style:style>
    <style:style style:family="text" style:name="T43">
      <style:text-properties style:font-name="바탕" style:font-name-asian="한양신명조"/>
    </style:style>
    <style:style style:family="text" style:name="T44">
      <style:text-properties style:font-name="바탕" style:font-name-asian="한양신명조"/>
    </style:style>
    <style:style style:family="text" style:name="T45">
      <style:text-properties style:font-name="바탕" style:font-name-asian="한양신명조"/>
    </style:style>
    <style:style style:family="text" style:name="T46">
      <style:text-properties style:font-name="바탕" style:font-name-asian="한양신명조"/>
    </style:style>
    <style:style style:family="text" style:name="T47">
      <style:text-properties style:font-name="바탕" style:font-name-asian="한양신명조"/>
    </style:style>
    <style:style style:family="text" style:name="T48">
      <style:text-properties style:font-name="바탕" style:font-name-asian="한양신명조"/>
    </style:style>
    <style:style style:family="text" style:name="T49">
      <style:text-properties style:font-name="바탕" style:font-name-asian="한양신명조"/>
    </style:style>
    <style:style style:family="text" style:name="T50">
      <style:text-properties style:font-name="바탕" style:font-name-asian="한양신명조"/>
    </style:style>
    <style:style style:family="text" style:name="T51">
      <style:text-properties style:font-name="바탕" style:font-name-asian="한양신명조"/>
    </style:style>
    <style:style style:family="text" style:name="T52">
      <style:text-properties style:font-name="바탕" style:font-name-asian="한양신명조"/>
    </style:style>
    <style:style style:family="text" style:name="T53">
      <style:text-properties style:font-name="바탕" style:font-name-asian="한양신명조"/>
    </style:style>
    <style:style style:family="text" style:name="T54">
      <style:text-properties style:font-name="바탕" style:font-name-asian="한양신명조"/>
    </style:style>
    <style:style style:family="text" style:name="T55">
      <style:text-properties style:font-name="바탕" style:font-name-asian="한양신명조"/>
    </style:style>
    <style:style style:family="text" style:name="T56">
      <style:text-properties style:font-name="바탕" style:font-name-asian="한양신명조"/>
    </style:style>
    <style:style style:family="text" style:name="T57">
      <style:text-properties style:font-name="바탕" style:font-name-asian="한양신명조"/>
    </style:style>
    <style:style style:family="text" style:name="T58">
      <style:text-properties style:font-name="바탕" style:font-name-asian="한양신명조"/>
    </style:style>
    <style:style style:family="text" style:name="T59">
      <style:text-properties style:font-name="바탕" style:font-name-asian="한양신명조"/>
    </style:style>
    <style:style style:family="text" style:name="T60">
      <style:text-properties style:font-name="바탕" style:font-name-asian="한양신명조"/>
    </style:style>
    <style:style style:family="text" style:name="T61">
      <style:text-properties style:font-name="바탕" style:font-name-asian="한양신명조"/>
    </style:style>
    <style:style style:family="text" style:name="T62">
      <style:text-properties style:font-name="바탕" style:font-name-asian="한양신명조"/>
    </style:style>
    <style:style style:family="text" style:name="T63">
      <style:text-properties style:font-name="바탕" style:font-name-asian="한양신명조"/>
    </style:style>
    <style:style style:family="text" style:name="T64">
      <style:text-properties style:font-name="바탕" style:font-name-asian="한양신명조"/>
    </style:style>
    <style:style style:family="text" style:name="T65">
      <style:text-properties style:font-name="바탕" style:font-name-asian="한양신명조"/>
    </style:style>
    <style:style style:family="text" style:name="T66">
      <style:text-properties style:font-name="바탕" style:font-name-asian="한양신명조"/>
    </style:style>
    <style:style style:family="text" style:name="T67">
      <style:text-properties style:font-name="바탕" style:font-name-asian="한양신명조"/>
    </style:style>
    <style:style style:family="text" style:name="T68">
      <style:text-properties style:font-name="바탕" style:font-name-asian="한양신명조"/>
    </style:style>
    <style:style style:family="text" style:name="T69">
      <style:text-properties style:font-name="바탕" style:font-name-asian="한양신명조"/>
    </style:style>
    <style:style style:family="text" style:name="T70">
      <style:text-properties style:font-name="바탕" style:font-name-asian="한양신명조"/>
    </style:style>
    <style:style style:family="text" style:name="T71">
      <style:text-properties style:font-name="바탕" style:font-name-asian="한양신명조"/>
    </style:style>
    <style:style style:family="text" style:name="T72">
      <style:text-properties style:font-name="바탕" style:font-name-asian="한양신명조"/>
    </style:style>
    <style:style style:family="text" style:name="T73">
      <style:text-properties style:font-name="바탕" style:font-name-asian="한양신명조"/>
    </style:style>
    <style:style style:family="text" style:name="T74">
      <style:text-properties style:font-name="바탕" style:font-name-asian="한양신명조"/>
    </style:style>
    <style:style style:family="text" style:name="T75">
      <style:text-properties style:font-name="바탕" style:font-name-asian="한양신명조"/>
    </style:style>
    <style:style style:family="text" style:name="T76">
      <style:text-properties style:font-name="바탕" style:font-name-asian="한양신명조"/>
    </style:style>
    <style:style style:family="text" style:name="T77">
      <style:text-properties style:font-name="바탕" style:font-name-asian="한양신명조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text" style:name="T78">
      <style:text-properties style:font-name="바탕" style:font-name-asian="한양신명조"/>
    </style:style>
    <style:style style:family="text" style:name="T79">
      <style:text-properties style:font-name="바탕" style:font-name-asian="한양신명조"/>
    </style:style>
    <style:style style:family="text" style:name="T80">
      <style:text-properties style:font-name="바탕" style:font-name-asian="한양신명조"/>
    </style:style>
    <style:style style:family="text" style:name="T81">
      <style:text-properties style:font-name="바탕" style:font-name-asian="한양신명조"/>
    </style:style>
    <style:style style:family="text" style:name="T82">
      <style:text-properties style:font-name="바탕" style:font-name-asian="한양신명조"/>
    </style:style>
    <style:style style:family="text" style:name="T83">
      <style:text-properties style:font-name="바탕" style:font-name-asian="한양신명조"/>
    </style:style>
    <style:style style:family="text" style:name="T84">
      <style:text-properties style:font-name="바탕" style:font-name-asian="한양신명조"/>
    </style:style>
    <style:style style:family="text" style:name="T85">
      <style:text-properties style:font-name="바탕" style:font-name-asian="한양신명조"/>
    </style:style>
    <style:style style:family="text" style:name="T86">
      <style:text-properties style:font-name="바탕" style:font-name-asian="한양신명조"/>
    </style:style>
    <style:style style:family="text" style:name="T87">
      <style:text-properties style:font-name="바탕" style:font-name-asian="한양신명조"/>
    </style:style>
    <style:style style:family="text" style:name="T88">
      <style:text-properties style:font-name="바탕" style:font-name-asian="한양신명조"/>
    </style:style>
    <style:style style:family="text" style:name="T89">
      <style:text-properties style:font-name="바탕" style:font-name-asian="한양신명조"/>
    </style:style>
    <style:style style:family="text" style:name="T90">
      <style:text-properties style:font-name="바탕" style:font-name-asian="한양신명조"/>
    </style:style>
    <style:style style:family="text" style:name="T91">
      <style:text-properties style:font-name="바탕" style:font-name-asian="한양신명조"/>
    </style:style>
    <style:style style:family="text" style:name="T92">
      <style:text-properties style:font-name="바탕" style:font-name-asian="한양신명조"/>
    </style:style>
    <style:style style:family="text" style:name="T93">
      <style:text-properties style:font-name="바탕" style:font-name-asian="한양신명조"/>
    </style:style>
    <style:style style:family="text" style:name="T94">
      <style:text-properties style:font-name="바탕" style:font-name-asian="한양신명조"/>
    </style:style>
    <style:style style:family="text" style:name="T95">
      <style:text-properties style:font-name="바탕" style:font-name-asian="한양신명조"/>
    </style:style>
    <style:style style:family="text" style:name="T96">
      <style:text-properties style:font-name="바탕" style:font-name-asian="한양신명조"/>
    </style:style>
    <style:style style:family="text" style:name="T97">
      <style:text-properties style:font-name="바탕" style:font-name-asian="한양신명조"/>
    </style:style>
    <style:style style:family="text" style:name="T98">
      <style:text-properties style:font-name="바탕" style:font-name-asian="한양신명조"/>
    </style:style>
    <style:style style:family="text" style:name="T99">
      <style:text-properties style:font-name="바탕" style:font-name-asian="한양신명조"/>
    </style:style>
    <style:style style:family="text" style:name="T100">
      <style:text-properties style:font-name="바탕" style:font-name-asian="한양신명조"/>
    </style:style>
    <style:style style:family="text" style:name="T101">
      <style:text-properties style:font-name="바탕" style:font-name-asian="한양신명조"/>
    </style:style>
    <style:style style:family="text" style:name="T102">
      <style:text-properties style:font-name="바탕" style:font-name-asian="한양신명조"/>
    </style:style>
    <style:style style:family="text" style:name="T103">
      <style:text-properties style:font-name="바탕" style:font-name-asian="한양신명조"/>
    </style:style>
    <style:style style:family="text" style:name="T104">
      <style:text-properties style:font-name="바탕" style:font-name-asian="한양신명조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105">
      <style:text-properties style:font-name="바탕" style:font-name-asian="한양신명조"/>
    </style:style>
    <style:style style:family="text" style:name="T106">
      <style:text-properties style:font-name="바탕" style:font-name-asian="한양신명조"/>
    </style:style>
    <style:style style:family="text" style:name="T107">
      <style:text-properties style:font-name="바탕" style:font-name-asian="한양신명조"/>
    </style:style>
    <style:style style:family="text" style:name="T108">
      <style:text-properties style:font-name="바탕" style:font-name-asian="한양신명조"/>
    </style:style>
    <style:style style:family="text" style:name="T109">
      <style:text-properties style:font-name="바탕" style:font-name-asian="한양신명조"/>
    </style:style>
    <style:style style:family="text" style:name="T110">
      <style:text-properties style:font-name="바탕" style:font-name-asian="한양신명조"/>
    </style:style>
    <style:style style:family="text" style:name="T111">
      <style:text-properties style:font-name="바탕" style:font-name-asian="한양신명조"/>
    </style:style>
    <style:style style:family="text" style:name="T112">
      <style:text-properties style:font-name="바탕" style:font-name-asian="한양신명조"/>
    </style:style>
    <style:style style:family="text" style:name="T113">
      <style:text-properties style:font-name="바탕" style:font-name-asian="한양신명조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114">
      <style:text-properties style:font-name="바탕" style:font-name-asian="한양신명조"/>
    </style:style>
    <style:style style:family="text" style:name="T115">
      <style:text-properties style:font-name="바탕" style:font-name-asian="한양신명조"/>
    </style:style>
    <style:style style:family="text" style:name="T116">
      <style:text-properties style:font-name="바탕" style:font-name-asian="한양신명조"/>
    </style:style>
    <style:style style:family="text" style:name="T117">
      <style:text-properties style:font-name="바탕" style:font-name-asian="한양신명조"/>
    </style:style>
    <style:style style:family="text" style:name="T118">
      <style:text-properties style:font-name="바탕" style:font-name-asian="한양신명조"/>
    </style:style>
    <style:style style:family="text" style:name="T119">
      <style:text-properties style:font-name="바탕" style:font-name-asian="한양신명조"/>
    </style:style>
    <style:style style:family="text" style:name="T120">
      <style:text-properties style:font-name="바탕" style:font-name-asian="한양신명조"/>
    </style:style>
    <style:style style:family="text" style:name="T121">
      <style:text-properties style:font-name="바탕" style:font-name-asian="한양신명조"/>
    </style:style>
    <style:style style:family="text" style:name="T122">
      <style:text-properties style:font-name="바탕" style:font-name-asian="한양신명조"/>
    </style:style>
    <style:style style:family="text" style:name="T123">
      <style:text-properties style:font-name="바탕" style:font-name-asian="한양신명조"/>
    </style:style>
    <style:style style:family="text" style:name="T124">
      <style:text-properties style:font-name="바탕" style:font-name-asian="한양신명조"/>
    </style:style>
    <style:style style:family="text" style:name="T125">
      <style:text-properties style:font-name="바탕" style:font-name-asian="한양신명조"/>
    </style:style>
    <style:style style:family="text" style:name="T126">
      <style:text-properties style:font-name="바탕" style:font-name-asian="한양신명조"/>
    </style:style>
    <style:style style:family="text" style:name="T127">
      <style:text-properties style:font-name="바탕" style:font-name-asian="한양신명조"/>
    </style:style>
    <style:style style:family="text" style:name="T128">
      <style:text-properties style:font-name="바탕" style:font-name-asian="한양신명조"/>
    </style:style>
    <style:style style:family="text" style:name="T129">
      <style:text-properties style:font-name="바탕" style:font-name-asian="한양신명조"/>
    </style:style>
    <style:style style:family="text" style:name="T130">
      <style:text-properties style:font-name="바탕" style:font-name-asian="한양신명조"/>
    </style:style>
    <style:style style:family="text" style:name="T131">
      <style:text-properties style:font-name="바탕" style:font-name-asian="한양신명조"/>
    </style:style>
    <style:style style:family="text" style:name="T132">
      <style:text-properties style:font-name="바탕" style:font-name-asian="한양신명조"/>
    </style:style>
    <style:style style:family="text" style:name="T133">
      <style:text-properties style:font-name="바탕" style:font-name-asian="한양신명조"/>
    </style:style>
    <style:style style:family="text" style:name="T134">
      <style:text-properties style:font-name="바탕" style:font-name-asian="한양신명조"/>
    </style:style>
    <style:style style:family="text" style:name="T135">
      <style:text-properties style:font-name="바탕" style:font-name-asian="한양신명조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style:snap-to-layout-grid="false"/>
    </style:style>
    <style:style style:family="text" style:name="T136">
      <style:text-properties style:font-name="바탕" style:font-name-asian="한양신명조"/>
    </style:style>
    <style:style style:family="text" style:name="T137">
      <style:text-properties style:font-name="바탕" style:font-name-asian="한양신명조"/>
    </style:style>
    <style:style style:family="text" style:name="T138">
      <style:text-properties style:font-name="바탕" style:font-name-asian="한양신명조"/>
    </style:style>
    <style:style style:family="text" style:name="T139">
      <style:text-properties style:font-name="바탕" style:font-name-asian="한양신명조"/>
    </style:style>
    <style:style style:family="text" style:name="T140">
      <style:text-properties style:font-name="바탕" style:font-name-asian="한양신명조"/>
    </style:style>
    <style:style style:family="text" style:name="T141">
      <style:text-properties style:font-name="바탕" style:font-name-asian="한양신명조"/>
    </style:style>
    <style:style style:family="text" style:name="T142">
      <style:text-properties style:font-name="바탕" style:font-name-asian="한양신명조"/>
    </style:style>
    <style:style style:family="text" style:name="T143">
      <style:text-properties style:font-name="바탕" style:font-name-asian="한양신명조"/>
    </style:style>
    <style:style style:family="text" style:name="T144">
      <style:text-properties style:font-name="바탕" style:font-name-asian="한양신명조"/>
    </style:style>
    <style:style style:family="text" style:name="T145">
      <style:text-properties style:font-name="바탕" style:font-name-asian="한양신명조"/>
    </style:style>
    <style:style style:family="text" style:name="T146">
      <style:text-properties style:font-name="바탕" style:font-name-asian="한양신명조"/>
    </style:style>
    <style:style style:family="text" style:name="T147">
      <style:text-properties style:font-name="바탕" style:font-name-asian="한양신명조"/>
    </style:style>
    <style:style style:family="text" style:name="T148">
      <style:text-properties style:font-name="바탕" style:font-name-asian="한양신명조"/>
    </style:style>
    <style:style style:family="text" style:name="T149">
      <style:text-properties style:font-name="바탕" style:font-name-asian="한양신명조"/>
    </style:style>
    <style:style style:family="text" style:name="T150">
      <style:text-properties style:font-name="바탕" style:font-name-asian="한양신명조"/>
    </style:style>
    <style:style style:family="text" style:name="T151">
      <style:text-properties style:font-name="바탕" style:font-name-asian="한양신명조"/>
    </style:style>
    <style:style style:family="text" style:name="T152">
      <style:text-properties style:font-name="바탕" style:font-name-asian="한양신명조"/>
    </style:style>
    <style:style style:family="text" style:name="T153">
      <style:text-properties style:font-name="바탕" style:font-name-asian="한양신명조"/>
    </style:style>
    <style:style style:family="text" style:name="T154">
      <style:text-properties style:font-name="바탕" style:font-name-asian="한양신명조"/>
    </style:style>
    <style:style style:family="text" style:name="T155">
      <style:text-properties style:font-name="바탕" style:font-name-asian="한양신명조"/>
    </style:style>
    <style:style style:family="text" style:name="T156">
      <style:text-properties style:font-name="바탕" style:font-name-asian="한양신명조"/>
    </style:style>
    <style:style style:family="text" style:name="T157">
      <style:text-properties style:font-name="바탕" style:font-name-asian="한양신명조"/>
    </style:style>
    <style:style style:family="text" style:name="T158">
      <style:text-properties style:font-name="바탕" style:font-name-asian="한양신명조"/>
    </style:style>
    <style:style style:family="text" style:name="T159">
      <style:text-properties style:font-name="바탕" style:font-name-asian="한양신명조"/>
    </style:style>
    <style:style style:family="text" style:name="T160">
      <style:text-properties style:font-name="바탕" style:font-name-asian="한양신명조"/>
    </style:style>
    <style:style style:family="text" style:name="T161">
      <style:text-properties style:font-name="바탕" style:font-name-asian="한양신명조"/>
    </style:style>
    <style:style style:family="text" style:name="T162">
      <style:text-properties style:font-name="바탕" style:font-name-asian="한양신명조"/>
    </style:style>
    <style:style style:family="text" style:name="T163">
      <style:text-properties style:font-name="바탕" style:font-name-asian="한양신명조"/>
    </style:style>
    <style:style style:family="text" style:name="T164">
      <style:text-properties style:font-name="바탕" style:font-name-asian="한양신명조"/>
    </style:style>
    <style:style style:family="text" style:name="T165">
      <style:text-properties style:font-name="바탕" style:font-name-asian="한양신명조"/>
    </style:style>
    <style:style style:family="text" style:name="T166">
      <style:text-properties style:font-name="바탕" style:font-name-asian="한양신명조"/>
    </style:style>
    <style:style style:family="text" style:name="T167">
      <style:text-properties style:font-name="바탕" style:font-name-asian="한양신명조"/>
    </style:style>
    <style:style style:family="text" style:name="T168">
      <style:text-properties style:font-name="바탕" style:font-name-asian="한양신명조"/>
    </style:style>
    <style:style style:family="text" style:name="T169">
      <style:text-properties style:font-name="바탕" style:font-name-asian="한양신명조"/>
    </style:style>
    <style:style style:family="text" style:name="T170">
      <style:text-properties style:font-name="바탕" style:font-name-asian="한양신명조"/>
    </style:style>
    <style:style style:family="text" style:name="T171">
      <style:text-properties style:font-name="바탕" style:font-name-asian="한양신명조"/>
    </style:style>
    <style:style style:family="text" style:name="T172">
      <style:text-properties style:font-name="바탕" style:font-name-asian="한양신명조"/>
    </style:style>
    <style:style style:family="text" style:name="T173">
      <style:text-properties style:font-name="바탕" style:font-name-asian="한양신명조"/>
    </style:style>
    <style:style style:family="text" style:name="T174">
      <style:text-properties style:font-name="바탕" style:font-name-asian="한양신명조"/>
    </style:style>
    <style:style style:family="text" style:name="T175">
      <style:text-properties style:font-name="바탕" style:font-name-asian="한양신명조"/>
    </style:style>
    <style:style style:family="text" style:name="T176">
      <style:text-properties style:font-name="바탕" style:font-name-asian="한양신명조"/>
    </style:style>
    <style:style style:family="text" style:name="T177">
      <style:text-properties style:font-name="바탕" style:font-name-asian="한양신명조"/>
    </style:style>
    <style:style style:family="text" style:name="T178">
      <style:text-properties style:font-name="바탕" style:font-name-asian="한양신명조"/>
    </style:style>
    <style:style style:family="text" style:name="T179">
      <style:text-properties style:font-name="바탕" style:font-name-asian="한양신명조"/>
    </style:style>
    <style:style style:family="paragraph" style:name="P26" style:parent-style-name="0">
      <style:paragraph-properties style:snap-to-layout-grid="false"/>
    </style:style>
    <style:style style:family="paragraph" style:name="P27" style:parent-style-name="0">
      <style:paragraph-properties style:snap-to-layout-grid="false"/>
    </style:style>
    <style:style style:family="text" style:name="T180">
      <style:text-properties style:font-name="바탕" style:font-name-asian="한양신명조"/>
    </style:style>
    <style:style style:family="text" style:name="T181">
      <style:text-properties style:font-name="바탕" style:font-name-asian="한양신명조"/>
    </style:style>
    <style:style style:family="text" style:name="T182">
      <style:text-properties style:font-name="바탕" style:font-name-asian="한양신명조"/>
    </style:style>
    <style:style style:family="text" style:name="T183">
      <style:text-properties style:font-name="바탕" style:font-name-asian="한양신명조"/>
    </style:style>
    <style:style style:family="text" style:name="T184">
      <style:text-properties style:font-name="바탕" style:font-name-asian="한양신명조"/>
    </style:style>
    <style:style style:family="text" style:name="T185">
      <style:text-properties style:font-name="바탕" style:font-name-asian="한양신명조"/>
    </style:style>
    <style:style style:family="text" style:name="T186">
      <style:text-properties style:font-name="바탕" style:font-name-asian="한양신명조"/>
    </style:style>
    <style:style style:family="text" style:name="T187">
      <style:text-properties style:font-name="바탕" style:font-name-asian="한양신명조"/>
    </style:style>
    <style:style style:family="text" style:name="T188">
      <style:text-properties style:font-name="바탕" style:font-name-asian="한양신명조"/>
    </style:style>
    <style:style style:family="text" style:name="T189">
      <style:text-properties style:font-name="바탕" style:font-name-asian="한양신명조"/>
    </style:style>
    <style:style style:family="text" style:name="T190">
      <style:text-properties style:font-name="바탕" style:font-name-asian="한양신명조"/>
    </style:style>
    <style:style style:family="text" style:name="T191">
      <style:text-properties style:font-name="바탕" style:font-name-asian="한양신명조"/>
    </style:style>
    <style:style style:family="text" style:name="T192">
      <style:text-properties style:font-name="바탕" style:font-name-asian="한양신명조"/>
    </style:style>
    <style:style style:family="text" style:name="T193">
      <style:text-properties style:font-name="바탕" style:font-name-asian="한양신명조"/>
    </style:style>
    <style:style style:family="text" style:name="T194">
      <style:text-properties style:font-name="바탕" style:font-name-asian="한양신명조"/>
    </style:style>
    <style:style style:family="text" style:name="T195">
      <style:text-properties style:font-name="바탕" style:font-name-asian="한양신명조"/>
    </style:style>
    <style:style style:family="text" style:name="T196">
      <style:text-properties style:font-name="바탕" style:font-name-asian="한양신명조"/>
    </style:style>
    <style:style style:family="text" style:name="T197">
      <style:text-properties style:font-name="바탕" style:font-name-asian="한양신명조"/>
    </style:style>
    <style:style style:family="text" style:name="T198">
      <style:text-properties style:font-name="바탕" style:font-name-asian="한양신명조"/>
    </style:style>
    <style:style style:family="text" style:name="T199">
      <style:text-properties style:font-name="바탕" style:font-name-asian="한양신명조"/>
    </style:style>
    <style:style style:family="text" style:name="T200">
      <style:text-properties style:font-name="바탕" style:font-name-asian="한양신명조"/>
    </style:style>
    <style:style style:family="text" style:name="T201">
      <style:text-properties style:font-name="바탕" style:font-name-asian="한양신명조"/>
    </style:style>
    <style:style style:family="text" style:name="T202">
      <style:text-properties style:font-name="바탕" style:font-name-asian="한양신명조"/>
    </style:style>
    <style:style style:family="text" style:name="T203">
      <style:text-properties style:font-name="바탕" style:font-name-asian="한양신명조"/>
    </style:style>
    <style:style style:family="text" style:name="T204">
      <style:text-properties style:font-name="바탕" style:font-name-asian="한양신명조"/>
    </style:style>
    <style:style style:family="text" style:name="T205">
      <style:text-properties style:font-name="바탕" style:font-name-asian="한양신명조"/>
    </style:style>
    <style:style style:family="text" style:name="T206">
      <style:text-properties style:font-name="바탕" style:font-name-asian="한양신명조"/>
    </style:style>
    <style:style style:family="text" style:name="T207">
      <style:text-properties style:font-name="바탕" style:font-name-asian="한양신명조"/>
    </style:style>
    <style:style style:family="text" style:name="T208">
      <style:text-properties style:font-name="바탕" style:font-name-asian="한양신명조"/>
    </style:style>
    <style:style style:family="text" style:name="T209">
      <style:text-properties style:font-name="바탕" style:font-name-asian="한양신명조"/>
    </style:style>
    <style:style style:family="text" style:name="T210">
      <style:text-properties style:font-name="바탕" style:font-name-asian="한양신명조"/>
    </style:style>
    <style:style style:family="text" style:name="T211">
      <style:text-properties style:font-name="바탕" style:font-name-asian="한양신명조"/>
    </style:style>
    <style:style style:family="text" style:name="T212">
      <style:text-properties style:font-name="바탕" style:font-name-asian="한양신명조"/>
    </style:style>
    <style:style style:family="text" style:name="T213">
      <style:text-properties style:font-name="바탕" style:font-name-asian="한양신명조"/>
    </style:style>
    <style:style style:family="text" style:name="T214">
      <style:text-properties style:font-name="바탕" style:font-name-asian="한양신명조"/>
    </style:style>
    <style:style style:family="text" style:name="T215">
      <style:text-properties style:font-name="바탕" style:font-name-asian="한양신명조"/>
    </style:style>
    <style:style style:family="text" style:name="T216">
      <style:text-properties style:font-name="바탕" style:font-name-asian="한양신명조"/>
    </style:style>
    <style:style style:family="text" style:name="T217">
      <style:text-properties style:font-name="바탕" style:font-name-asian="한양신명조"/>
    </style:style>
    <style:style style:family="text" style:name="T218">
      <style:text-properties style:font-name="바탕" style:font-name-asian="한양신명조"/>
    </style:style>
    <style:style style:family="text" style:name="T219">
      <style:text-properties style:font-name="바탕" style:font-name-asian="한양신명조"/>
    </style:style>
    <style:style style:family="text" style:name="T220">
      <style:text-properties style:font-name="바탕" style:font-name-asian="한양신명조"/>
    </style:style>
    <style:style style:family="text" style:name="T221">
      <style:text-properties style:font-name="바탕" style:font-name-asian="한양신명조"/>
    </style:style>
    <style:style style:family="text" style:name="T222">
      <style:text-properties style:font-name="바탕" style:font-name-asian="한양신명조"/>
    </style:style>
    <style:style style:family="text" style:name="T223">
      <style:text-properties style:font-name="바탕" style:font-name-asian="한양신명조"/>
    </style:style>
    <style:style style:family="text" style:name="T224">
      <style:text-properties style:font-name="바탕" style:font-name-asian="한양신명조"/>
    </style:style>
    <style:style style:family="text" style:name="T225">
      <style:text-properties style:font-name="바탕" style:font-name-asian="한양신명조"/>
    </style:style>
    <style:style style:family="text" style:name="T226">
      <style:text-properties style:font-name="바탕" style:font-name-asian="한양신명조"/>
    </style:style>
    <style:style style:family="text" style:name="T227">
      <style:text-properties style:font-name="바탕" style:font-name-asian="한양신명조"/>
    </style:style>
    <style:style style:family="text" style:name="T228">
      <style:text-properties style:font-name="바탕" style:font-name-asian="한양신명조"/>
    </style:style>
    <style:style style:family="text" style:name="T229">
      <style:text-properties style:font-name="바탕" style:font-name-asian="한양신명조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style:snap-to-layout-grid="false"/>
    </style:style>
    <style:style style:family="text" style:name="T230">
      <style:text-properties style:font-name="바탕" style:font-name-asian="한양신명조"/>
    </style:style>
    <style:style style:family="text" style:name="T231">
      <style:text-properties style:font-name="바탕" style:font-name-asian="한양신명조"/>
    </style:style>
    <style:style style:family="text" style:name="T232">
      <style:text-properties style:font-name="바탕" style:font-name-asian="한양신명조"/>
    </style:style>
    <style:style style:family="text" style:name="T233">
      <style:text-properties style:font-name="바탕" style:font-name-asian="한양신명조"/>
    </style:style>
    <style:style style:family="text" style:name="T234">
      <style:text-properties style:font-name="바탕" style:font-name-asian="한양신명조"/>
    </style:style>
    <style:style style:family="text" style:name="T235">
      <style:text-properties style:font-name="바탕" style:font-name-asian="한양신명조"/>
    </style:style>
    <style:style style:family="text" style:name="T236">
      <style:text-properties style:font-name="바탕" style:font-name-asian="한양신명조"/>
    </style:style>
    <style:style style:family="text" style:name="T237">
      <style:text-properties style:font-name="바탕" style:font-name-asian="한양신명조"/>
    </style:style>
    <style:style style:family="text" style:name="T238">
      <style:text-properties style:font-name="바탕" style:font-name-asian="한양신명조"/>
    </style:style>
    <style:style style:family="text" style:name="T239">
      <style:text-properties style:font-name="바탕" style:font-name-asian="한양신명조"/>
    </style:style>
    <style:style style:family="text" style:name="T240">
      <style:text-properties style:font-name="바탕" style:font-name-asian="한양신명조"/>
    </style:style>
    <style:style style:family="text" style:name="T241">
      <style:text-properties style:font-name="바탕" style:font-name-asian="한양신명조"/>
    </style:style>
    <style:style style:family="text" style:name="T242">
      <style:text-properties style:font-name="바탕" style:font-name-asian="한양신명조"/>
    </style:style>
    <style:style style:family="text" style:name="T243">
      <style:text-properties style:font-name="바탕" style:font-name-asian="한양신명조"/>
    </style:style>
    <style:style style:family="text" style:name="T244">
      <style:text-properties style:font-name="바탕" style:font-name-asian="한양신명조"/>
    </style:style>
    <style:style style:family="text" style:name="T245">
      <style:text-properties style:font-name="바탕" style:font-name-asian="한양신명조"/>
    </style:style>
    <style:style style:family="text" style:name="T246">
      <style:text-properties style:font-name="바탕" style:font-name-asian="한양신명조"/>
    </style:style>
    <style:style style:family="text" style:name="T247">
      <style:text-properties style:font-name="바탕" style:font-name-asian="한양신명조"/>
    </style:style>
    <style:style style:family="text" style:name="T248">
      <style:text-properties style:font-name="바탕" style:font-name-asian="한양신명조"/>
    </style:style>
    <style:style style:family="text" style:name="T249">
      <style:text-properties style:font-name="바탕" style:font-name-asian="한양신명조"/>
    </style:style>
    <style:style style:family="text" style:name="T250">
      <style:text-properties style:font-name="바탕" style:font-name-asian="한양신명조"/>
    </style:style>
    <style:style style:family="text" style:name="T251">
      <style:text-properties style:font-name="바탕" style:font-name-asian="한양신명조"/>
    </style:style>
    <style:style style:family="text" style:name="T252">
      <style:text-properties style:font-name="바탕" style:font-name-asian="한양신명조"/>
    </style:style>
    <style:style style:family="text" style:name="T253">
      <style:text-properties style:font-name="바탕" style:font-name-asian="한양신명조"/>
    </style:style>
    <style:style style:family="text" style:name="T254">
      <style:text-properties style:font-name="바탕" style:font-name-asian="한양신명조"/>
    </style:style>
    <style:style style:family="text" style:name="T255">
      <style:text-properties style:font-name="바탕" style:font-name-asian="한양신명조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256">
      <style:text-properties style:font-name="바탕" style:font-name-asian="한양신명조"/>
    </style:style>
    <style:style style:family="text" style:name="T257">
      <style:text-properties style:font-name="바탕" style:font-name-asian="한양신명조"/>
    </style:style>
    <style:style style:family="text" style:name="T258">
      <style:text-properties style:font-name="바탕" style:font-name-asian="한양신명조"/>
    </style:style>
    <style:style style:family="text" style:name="T259">
      <style:text-properties style:font-name="바탕" style:font-name-asian="한양신명조"/>
    </style:style>
    <style:style style:family="text" style:name="T260">
      <style:text-properties style:font-name="바탕" style:font-name-asian="한양신명조"/>
    </style:style>
    <style:style style:family="text" style:name="T261">
      <style:text-properties style:font-name="바탕" style:font-name-asian="한양신명조"/>
    </style:style>
    <style:style style:family="text" style:name="T262">
      <style:text-properties style:font-name="바탕" style:font-name-asian="한양신명조"/>
    </style:style>
    <style:style style:family="text" style:name="T263">
      <style:text-properties style:font-name="바탕" style:font-name-asian="한양신명조"/>
    </style:style>
    <style:style style:family="text" style:name="T264">
      <style:text-properties style:font-name="바탕" style:font-name-asian="한양신명조"/>
    </style:style>
    <style:style style:family="text" style:name="T265">
      <style:text-properties style:font-name="바탕" style:font-name-asian="한양신명조"/>
    </style:style>
    <style:style style:family="text" style:name="T266">
      <style:text-properties style:font-name="바탕" style:font-name-asian="한양신명조"/>
    </style:style>
    <style:style style:family="text" style:name="T267">
      <style:text-properties style:font-name="바탕" style:font-name-asian="한양신명조"/>
    </style:style>
    <style:style style:family="text" style:name="T268">
      <style:text-properties style:font-name="바탕" style:font-name-asian="한양신명조"/>
    </style:style>
    <style:style style:family="text" style:name="T269">
      <style:text-properties style:font-name="바탕" style:font-name-asian="한양신명조"/>
    </style:style>
    <style:style style:family="text" style:name="T270">
      <style:text-properties style:font-name="바탕" style:font-name-asian="한양신명조"/>
    </style:style>
    <style:style style:family="text" style:name="T271">
      <style:text-properties style:font-name="바탕" style:font-name-asian="한양신명조"/>
    </style:style>
    <style:style style:family="text" style:name="T272">
      <style:text-properties style:font-name="바탕" style:font-name-asian="한양신명조"/>
    </style:style>
    <style:style style:family="text" style:name="T273">
      <style:text-properties style:font-name="바탕" style:font-name-asian="한양신명조"/>
    </style:style>
    <style:style style:family="text" style:name="T274">
      <style:text-properties style:font-name="바탕" style:font-name-asian="한양신명조"/>
    </style:style>
    <style:style style:family="text" style:name="T275">
      <style:text-properties style:font-name="바탕" style:font-name-asian="한양신명조"/>
    </style:style>
    <style:style style:family="text" style:name="T276">
      <style:text-properties style:font-name="바탕" style:font-name-asian="한양신명조"/>
    </style:style>
    <style:style style:family="text" style:name="T277">
      <style:text-properties style:font-name="바탕" style:font-name-asian="한양신명조"/>
    </style:style>
    <style:style style:family="text" style:name="T278">
      <style:text-properties style:font-name="바탕" style:font-name-asian="한양신명조"/>
    </style:style>
  </office:automatic-styles>
  <office:body>
    <office:text>
      <text:p text:style-name="P1"><draw:frame draw:style-name="fr1" draw:z-index="0" svg:width="14.918cm" svg:x="0.000cm" svg:y="-6.012cm" text:anchor-type="as-char"><draw:text-box fo:min-height="6.012cm"><table:table table:name="T1" table:style-name="T1" text:anchor-type="paragraph"><table:table-column table:style-name="T1.A"/><table:table-column table:style-name="T1.B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416</text:span><text:span text:style-name="T8">가족협의회 </text:span><text:span text:style-name="T9">4.16</text:span><text:span text:style-name="T10">연대</text:span></text:p><text:p text:style-name="P6"><text:span text:style-name="T11">(</text:span><text:span text:style-name="T12">문의 </text:span><text:span text:style-name="T13">: 02-2285-0417 416network@gmail.com)</text:span></text:p></table:table-cell></table:table-row><table:table-row table:style-name="T1.R3"><table:table-cell table:style-name="T1.R3_C0"><text:p text:style-name="P7"><text:span text:style-name="T14">제    목</text:span></text:p></table:table-cell><table:table-cell table:style-name="T1.R3_C1"><text:p text:style-name="P8"><text:span text:style-name="T15">[</text:span><text:span text:style-name="T16">논평</text:span><text:span text:style-name="T17">] </text:span><text:span text:style-name="T18">특조위 청문회 첫날에 대한 논평</text:span></text:p></table:table-cell></table:table-row><table:table-row table:style-name="T1.R4"><table:table-cell table:style-name="T1.R4_C0"><text:p text:style-name="P9"><text:span text:style-name="T19">날    짜</text:span></text:p></table:table-cell><table:table-cell table:style-name="T1.R4_C1"><text:p text:style-name="P10"><text:span text:style-name="T20">2015. 12. 15. (</text:span><text:span text:style-name="T21">총 </text:span><text:span text:style-name="T22">3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5">논평</text:span></text:p></table:table-cell></table:table-row></table:table></draw:text-box></draw:frame></text:p>
      <text:p text:style-name="P13"><draw:frame draw:style-name="fr2" draw:z-index="0" svg:width="14.920cm" svg:x="0.000cm" svg:y="-1.489cm" text:anchor-type="as-char"><draw:text-box fo:min-height="1.489cm"><table:table table:name="T2" table:style-name="T2" text:anchor-type="paragraph"><table:table-column table:style-name="T2.C"/><table:table-row table:style-name="T2.R1"><table:table-cell table:style-name="T2.R1_C0"><text:p text:style-name="P14"><text:span text:style-name="T26">416</text:span><text:span text:style-name="T27">세월호참사 특별조사위원회 </text:span><text:span text:style-name="T28">1</text:span><text:span text:style-name="T29">차 청문회 첫날에 대한 논평</text:span></text:p><text:p text:style-name="P15"><text:span text:style-name="T30">진상규명을 향한 첫걸음 떼</text:span></text:p></table:table-cell></table:table-row></table:table></draw:text-box></draw:frame></text:p>
      <text:p text:style-name="P16"/>
      <text:p text:style-name="P17"><text:span text:style-name="T31">1. </text:span><text:span text:style-name="T32">어제</text:span><text:span text:style-name="T33">(12/14, </text:span><text:span text:style-name="T34">월</text:span><text:span text:style-name="T35">) 416</text:span><text:span text:style-name="T36">세월호참사 특별조사위원회</text:span><text:span text:style-name="T37">(</text:span><text:span text:style-name="T38">이하 </text:span><text:span text:style-name="T39">“</text:span><text:span text:style-name="T40">특조위</text:span><text:span text:style-name="T41">”)</text:span><text:span text:style-name="T42">가 주최한 제</text:span><text:span text:style-name="T43">1</text:span><text:span text:style-name="T44">차 청문회가 열렸다</text:span><text:span text:style-name="T45">. </text:span><text:span text:style-name="T46">청문회 첫째날은 </text:span><text:span text:style-name="T47">‘</text:span><text:span text:style-name="T48">세월호 침몰사고 신고접수 및 초동대응의 부적정성</text:span><text:span text:style-name="T49">’ </text:span><text:span text:style-name="T50">및 </text:span><text:span text:style-name="T51">‘</text:span><text:span text:style-name="T52">현장 구조 상황 및 지휘체계</text:span><text:span text:style-name="T53">’</text:span><text:span text:style-name="T54">를 주제로 하여 오전 </text:span><text:span text:style-name="T55">9</text:span><text:span text:style-name="T56">시 </text:span><text:span text:style-name="T57">30</text:span><text:span text:style-name="T58">분부터 시작하여 </text:span><text:span text:style-name="T59">12</text:span><text:span text:style-name="T60">시간을 넘긴 오후 </text:span><text:span text:style-name="T61">9</text:span><text:span text:style-name="T62">시 </text:span><text:span text:style-name="T63">40</text:span><text:span text:style-name="T64">분경에 종료되었다</text:span><text:span text:style-name="T65">. </text:span><text:span text:style-name="T66">그 동안 소위 해수부 문건의 발견</text:span><text:span text:style-name="T67">, </text:span><text:span text:style-name="T68">여당 추천위원들의 사퇴의사 표명</text:span><text:span text:style-name="T69">, </text:span><text:span text:style-name="T70">활동기한단축과 예산축소 등 특조위를 움츠러들게 하는 일들이 연속적으로 벌어져 이번 청문회의 성공은 고사하고 성사여부도 불투명했으나 정상적으로 진행됐다</text:span><text:span text:style-name="T71">. </text:span><text:span text:style-name="T72">다만 여당추천비상임위원들은 참석하지 않았다</text:span><text:span text:style-name="T73">. 416</text:span><text:span text:style-name="T74">가족협의회와 </text:span><text:span text:style-name="T75">4.16</text:span><text:span text:style-name="T76">연대는 청문회 일정이 남아 있는 만큼 첫날 불출석한 여당추천위원들도 청문회에 참여해 진상규명을 위해 노력할 것을 요청한다</text:span><text:span text:style-name="T77">.</text:span></text:p>
      <text:p text:style-name="P18"/>
      <text:p text:style-name="P19"><text:span text:style-name="T78">2, </text:span><text:span text:style-name="T79">역시나 증인들의 답변은 불성실했다</text:span><text:span text:style-name="T80">. </text:span><text:span text:style-name="T81">출석한 증인들은 </text:span><text:span text:style-name="T82">‘</text:span><text:span text:style-name="T83">모른다</text:span><text:span text:style-name="T84">’ </text:span><text:span text:style-name="T85">혹은 </text:span><text:span text:style-name="T86">‘</text:span><text:span text:style-name="T87">기억이 나지 않는다</text:span><text:span text:style-name="T88">’</text:span><text:span text:style-name="T89">는 발언을 되풀이 했다</text:span><text:span text:style-name="T90">. </text:span><text:span text:style-name="T91">해경에 고위직은 </text:span><text:span text:style-name="T92">‘</text:span><text:span text:style-name="T93">별도의 지시 없이도 현장에서 알아서 할 일이다</text:span><text:span text:style-name="T94">’, ‘</text:span><text:span text:style-name="T95">다른 사람이 잘 할 줄 알았다</text:span><text:span text:style-name="T96">’</text:span><text:span text:style-name="T97">는 답변이 반복됐다</text:span><text:span text:style-name="T98">. </text:span><text:span text:style-name="T99">증인들에게서 다른 재판이나 감사원 조사에서 했던 증언과 배치되는 발언이나</text:span><text:span text:style-name="T100">, </text:span><text:span text:style-name="T101">위증으로 의심되는 증언들도 있었다</text:span><text:span text:style-name="T102">. </text:span><text:span text:style-name="T103">증인들은 청문회 시작에 했던 선서에 따라 자신의 양심에 비추어 부끄럽지 않은 증언을 해야 할 것이다</text:span><text:span text:style-name="T104">.</text:span></text:p>
      <text:p text:style-name="P20"/>
      <text:p text:style-name="P21"><text:span text:style-name="T105">3. </text:span><text:span text:style-name="T106">성과도 있었다</text:span><text:span text:style-name="T107">. </text:span><text:span text:style-name="T108">청문회에서는 눈여겨봐야 할 새로운 쟁점들도 여럿 나왔다</text:span><text:span text:style-name="T109">. </text:span><text:span text:style-name="T110">이 쟁점들에 대해 보다 면밀히 조사되고 밝혀졌으면 좋았겠지만 이전에 논의가 되지 않던 의혹들이 새로이 부각되며 진상규명에 한 발짝 다가가는 동시에 진상규명의 필요성을 다시 환기할 수 있었다는 점에서 긍정적으로 평가할 수 있다</text:span><text:span text:style-name="T111">. </text:span><text:span text:style-name="T112">청문회 첫째 날에서 눈여겨 볼만한 부분은 대략 아래와 같다</text:span><text:span text:style-name="T113">. </text:span></text:p>
      <text:p text:style-name="P22"/>
      <text:p text:style-name="P23"><text:span text:style-name="T114">첫째</text:span><text:span text:style-name="T115">, </text:span><text:span text:style-name="T116">참사 당시 사용된 공용무선망의 녹취록이 한 가지 버전이 아니라는 것이다</text:span><text:span text:style-name="T117">. </text:span><text:span text:style-name="T118">해경은 참사 당시 사용된 공용무선망의 녹취록을 각기 다른 버전으로 작성하여 검찰과 감사원에 제출했던 것이다</text:span><text:span text:style-name="T119">. </text:span><text:span text:style-name="T120">이 두 가지 버전은 작성형식이 다를 뿐만 아니라 그 내용도 상이하다</text:span><text:span text:style-name="T121">. </text:span><text:span text:style-name="T122">특히 해경에 책임을 물을 수 있는 부분이 삭제된 경우도 있었다</text:span><text:span text:style-name="T123">. </text:span><text:span text:style-name="T124">상이한 녹취록의 존재</text:span><text:span text:style-name="T125">, </text:span><text:span text:style-name="T126">각 녹취록의 불완전성은 이 녹취록들에 의존했을 감사원의 감사나 검찰수사의 결과가 왜곡되어 있을 가능성을 보여주는 것이다</text:span><text:span text:style-name="T127">. </text:span><text:span text:style-name="T128">앞으로 이 녹취록들이 어떤 경위에서</text:span><text:span text:style-name="T129">, </text:span><text:span text:style-name="T130">누구에 의해 작성되었으며</text:span><text:span text:style-name="T131">, </text:span><text:span text:style-name="T132">조작이 있다면 누가 어떤 의도로 조작하였는지가 철저히 규명되어야 할 것이며</text:span><text:span text:style-name="T133">, </text:span><text:span text:style-name="T134">이에 따라 감사원의 감사결과나 검찰의 수사결과도 재검증되어야 할 것이다</text:span><text:span text:style-name="T135">. </text:span></text:p>
      <text:p text:style-name="P24"/>
      <text:p text:style-name="P25"><text:span text:style-name="T136">둘째</text:span><text:span text:style-name="T137">, </text:span><text:span text:style-name="T138">김경일 </text:span><text:span text:style-name="T139">123</text:span><text:span text:style-name="T140">정장의 인터뷰가 해경 지휘라인에 의해 조직적으로 준비되고 진행되었다는 점이다</text:span><text:span text:style-name="T141">. </text:span><text:span text:style-name="T142">김경일 </text:span><text:span text:style-name="T143">123</text:span><text:span text:style-name="T144">정장은 참사 이후 인터뷰를 통해 자신들은 퇴선명령을 수차례 방송하였다고 하였고</text:span><text:span text:style-name="T145">, </text:span><text:span text:style-name="T146">이에 기반하여 국회 국정조사 등이 진행되었었다</text:span><text:span text:style-name="T147">. </text:span><text:span text:style-name="T148">참사 초기 해경에 쏟아질 수 있었던 비난을 최소화시키는데 큰 역할을 한 것이 바로 이 김경일 </text:span><text:span text:style-name="T149">123</text:span><text:span text:style-name="T150">정장의 기자회견이었다</text:span><text:span text:style-name="T151">. </text:span><text:span text:style-name="T152">이후 검찰 수사 결과 이 기자회견이 허위의 내용으로 이루어졌다는 점과 누군가</text:span><text:span text:style-name="T153">(</text:span><text:span text:style-name="T154">김경일 </text:span><text:span text:style-name="T155">123</text:span><text:span text:style-name="T156">정장은 </text:span><text:span text:style-name="T157">‘</text:span><text:span text:style-name="T158">위의 지시</text:span><text:span text:style-name="T159">’</text:span><text:span text:style-name="T160">라는 표현을 사용하였다</text:span><text:span text:style-name="T161">)</text:span><text:span text:style-name="T162">가 조직적으로 준비하였다는 점이 드러났다</text:span><text:span text:style-name="T163">. </text:span><text:span text:style-name="T164">그러나 과연 누가 이 기자회견을 조직적으로 준비하였는지에 대해서는 전혀 알려진 것이 없었다</text:span><text:span text:style-name="T165">. </text:span><text:span text:style-name="T166">그런데 김경일 </text:span><text:span text:style-name="T167">123</text:span><text:span text:style-name="T168">정장은 청문회에서 스스로의 입으로 </text:span><text:span text:style-name="T169">‘</text:span><text:span text:style-name="T170">김문홍</text:span><text:span text:style-name="T171">’(</text:span><text:span text:style-name="T172">참사 당시 목포해양경찰서장</text:span><text:span text:style-name="T173">)</text:span><text:span text:style-name="T174">이라는 이름을 내 놓았다</text:span><text:span text:style-name="T175">. </text:span><text:span text:style-name="T176">물론 추가적인 확인이 필요하나 검찰수사결과에서도 드러나지 않았던 그 윗분의 이름이 처음으로 거론된 것이다</text:span><text:span text:style-name="T177">. </text:span><text:span text:style-name="T178">앞으로 해경 지휘라인의 어디까지 이 거짓 기자회견에 관여해 진상을 은폐하려 했는지 추가적으로 규명되어야 할 것이다</text:span><text:span text:style-name="T179">. </text:span></text:p>
      <text:p text:style-name="P26"/>
      <text:p text:style-name="P27"><text:span text:style-name="T180">셋째</text:span><text:span text:style-name="T181">, 123</text:span><text:span text:style-name="T182">정이 참사 초기 세월호의 승객이 아닌 선장과 선원만 먼저 구해냈을 때 </text:span><text:span text:style-name="T183">123</text:span><text:span text:style-name="T184">정의 해경들은 이들이 선장과 선원이라는 사실을 알았을 것이라는 점이 여러 정황 등을 통해 합리적이며 공적으로 문제제기되었다</text:span><text:span text:style-name="T185">. </text:span><text:span text:style-name="T186">구조된 </text:span><text:span text:style-name="T187">15</text:span><text:span text:style-name="T188">명의 선원 중 </text:span><text:span text:style-name="T189">9</text:span><text:span text:style-name="T190">명이 작업복을 입고 있었다는 점</text:span><text:span text:style-name="T191">, 9</text:span><text:span text:style-name="T192">명의 선원이 해경에게 자신이 세월호 선원이라고 밝혔다고 수사기관에서 진술한 점</text:span><text:span text:style-name="T193">, </text:span><text:span text:style-name="T194">참사 당일 오전 </text:span><text:span text:style-name="T195">10</text:span><text:span text:style-name="T196">시 </text:span><text:span text:style-name="T197">6</text:span><text:span text:style-name="T198">분 세월호 창문을 깨고 구조작업을 하는데 해경과 함께 구조된 선원들이 참여했다는 점</text:span><text:span text:style-name="T199">, </text:span><text:span text:style-name="T200">선원들이 </text:span><text:span text:style-name="T201">123</text:span><text:span text:style-name="T202">정의 조타실에 출입을 했었다고 검찰수사 당시 진술하였을 뿐만 아니라 선원들 중 한 명은 자신이 김경일 </text:span><text:span text:style-name="T203">123</text:span><text:span text:style-name="T204">정장에게 세월호로 다시 돌아 가보자고 했다고 진술한 점</text:span><text:span text:style-name="T205">, 123</text:span><text:span text:style-name="T206">정이 구조한 승객 약 </text:span><text:span text:style-name="T207">52</text:span><text:span text:style-name="T208">명 중 </text:span><text:span text:style-name="T209">47</text:span><text:span text:style-name="T210">명을 인도하고 </text:span><text:span text:style-name="T211">5</text:span><text:span text:style-name="T212">명이 남았는데 이 </text:span><text:span text:style-name="T213">5</text:span><text:span text:style-name="T214">명이 모두 선원이었다는 점 등 상식을 가진 사람들이 봤을 때 </text:span><text:span text:style-name="T215">123</text:span><text:span text:style-name="T216">정의 해경들이 자신이 구조한 사람들이 선원들이라는 점을 알지 못하면 있을 수 없는 일들이 있었다</text:span><text:span text:style-name="T217">. </text:span><text:span text:style-name="T218">물론 이러한 정황들의 제시에도 불구하고 김경일 </text:span><text:span text:style-name="T219">123</text:span><text:span text:style-name="T220">정장 등은 끝까지 자신들이 최초 구조한 사람들이 세월호의 선장과 선원이었다는 것을 전혀 몰랐다고 하였다</text:span><text:span text:style-name="T221">. </text:span><text:span text:style-name="T222">이 부분에 대해서도 보다 면밀한 조사가 필요할 것으로 보인다</text:span><text:span text:style-name="T223">. </text:span><text:span text:style-name="T224">만약 김경일 </text:span><text:span text:style-name="T225">123</text:span><text:span text:style-name="T226">정장 등이 선장과 선원임을 알고도 승객보다 우선하여 이들을 구조하였다면 이는 승객들에 대한 구조실패가 아니라 구조방기임이 보다 명확해지는 것이며</text:span><text:span text:style-name="T227">, </text:span><text:span text:style-name="T228">이들이 이렇게 선원들을 우선 구조한 이유까지 밝혀진다면 우리는 단순한 사고에 그칠 수 있었던 세월호 참사가 참사로 변화된 배경에 대해서 알 수 있게 될 것이다</text:span><text:span text:style-name="T229">.</text:span></text:p>
      <text:p text:style-name="P28"/>
      <text:p text:style-name="P29"><text:span text:style-name="T230">넷째</text:span><text:span text:style-name="T231">, CN235 </text:span><text:span text:style-name="T232">등 고정익기 </text:span><text:span text:style-name="T233">2</text:span><text:span text:style-name="T234">대가 어떠한 역할을 했는지에 대해 처음으로 공적 문제제기가 이루어졌다</text:span><text:span text:style-name="T235">. </text:span><text:span text:style-name="T236">참사 당시 구조 헬기 </text:span><text:span text:style-name="T237">3</text:span><text:span text:style-name="T238">대 이외에 고정익기 </text:span><text:span text:style-name="T239">2</text:span><text:span text:style-name="T240">대가 현장에 있었다</text:span><text:span text:style-name="T241">. </text:span><text:span text:style-name="T242">이들은 구명벌을 싣고 있는 등 구조작업에 투입될 수도 있었지만 그렇지 않았다</text:span><text:span text:style-name="T243">. </text:span><text:span text:style-name="T244">그렇다고 상공에서 관찰한 세월호의 상황 등을 다른 구조세력에 자세히 알리지도 않았다</text:span><text:span text:style-name="T245">. </text:span><text:span text:style-name="T246">이 고정익기가 구조활동에는 참여하지도 않으면서 무슨 목적으로</text:span><text:span text:style-name="T247">, </text:span><text:span text:style-name="T248">누구의 지시를 받으며</text:span><text:span text:style-name="T249">, </text:span><text:span text:style-name="T250">어떤 정보를 확인하여</text:span><text:span text:style-name="T251">, </text:span><text:span text:style-name="T252">누구에게 전달했는지에 대해 보다 소상히 밝혀질 필요가 있다</text:span><text:span text:style-name="T253">. </text:span><text:span text:style-name="T254">이를 통해 당시 지휘라인이 구조에 신경을 썼는지 아니면 다른 무엇에 우선순위를 두었는지 알 수 있게 될 것이다</text:span><text:span text:style-name="T255">.  </text:span></text:p>
      <text:p text:style-name="P30"/>
      <text:p text:style-name="P31"><text:span text:style-name="T256">4. </text:span><text:span text:style-name="T257">아직 세월호 참사의 진상규명 작업이 제대로 진행되고 있다고 평가할 수 없다</text:span><text:span text:style-name="T258">. </text:span><text:span text:style-name="T259">특조위의 활동 역시 지속적인 방해를 받고 있다</text:span><text:span text:style-name="T260">. </text:span><text:span text:style-name="T261">청문회의 정상적 개최는 다행스러운 일이지만 충분히 만족스럽지는 않았다</text:span><text:span text:style-name="T262">. </text:span><text:span text:style-name="T263">많은 질문이 증인들의 방어에 막혀 무력했고</text:span><text:span text:style-name="T264">, </text:span><text:span text:style-name="T265">청문위원들의 질문은 간혹 이전에 확인된 내용을 다시 언급하는 것에 그치기도 했다</text:span><text:span text:style-name="T266">. </text:span><text:span text:style-name="T267">그러나 어려운 상황에서 치러진 것을 감안하면 진상규명활동에 진전이 있었다</text:span><text:span text:style-name="T268">. </text:span><text:span text:style-name="T269">우리가 진상규명을 포기하지 않고</text:span><text:span text:style-name="T270">, </text:span><text:span text:style-name="T271">특조위를 외면하지 않았던 것에 대한 자그마한 답이 었다고 본다</text:span><text:span text:style-name="T272">. </text:span><text:span text:style-name="T273">이후 남아 있는 청문회 일정 내내 특조위의 분발을 요청한다</text:span><text:span text:style-name="T274">. </text:span><text:span text:style-name="T275">다시 한번 여당추천위원의 참여와 증인들의 성실한 답변을 촉구한다</text:span><text:span text:style-name="T276">. </text:span><text:span text:style-name="T277">끝</text:span><text:span text:style-name="T278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5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64.3pt" style:font-name="HCI Poppy" style:font-name-asian="휴먼명조" style:font-size-asian="11.5pt" style:font-weight-asian="bold"/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24.0pt" style:font-name="HCI Acacia" style:font-name-asian="태 헤드라인D" style:font-size-asian="28.0pt" style:font-weight-asian="bold"/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44.0pt" style:font-name="한양견고딕" style:font-name-asian="한양견고딕" style:font-size-asian="1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0, 0, 466</meta:generator>
    <meta:creation-date>2006년 2월 23일 목요일 오후 7:58:37</meta:creation-date>
    <dc:title>보도자료서식</dc:title>
    <dc:creator/>
    <dc:date>2015년 12월 15일 화요일 오전 11:16:3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