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Pictures/00002.jpeg" manifest:media-type="image/jpeg"/>
  <manifest:file-entry manifest:full-path="Pictures/00003.jpeg" manifest:media-type="image/jpeg"/>
  <manifest:file-entry manifest:full-path="Pictures/00004.jpeg" manifest:media-type="image/jpeg"/>
  <manifest:file-entry manifest:full-path="Pictures/00005.jpeg" manifest:media-type="image/jpeg"/>
  <manifest:file-entry manifest:full-path="Pictures/00006.jpeg" manifest:media-type="image/jpeg"/>
  <manifest:file-entry manifest:full-path="Pictures/00007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굴림체" svg:font-family="굴림체"/>
    <style:font-face style:font-family-generic="system" style:font-pitch="variable" style:name="굴림체" svg:font-family="굴림체"/>
    <style:font-face style:font-family-generic="system" style:font-pitch="variable" style:name="휴먼명조" svg:font-family="휴먼명조"/>
    <style:font-face style:font-family-generic="system" style:font-pitch="variable" style:name="HCI Acacia" svg:font-family="HCI Acacia"/>
    <style:font-face style:font-family-generic="system" style:font-pitch="variable" style:name="굴림체" svg:font-family="굴림체"/>
    <style:font-face style:font-family-generic="system" style:font-pitch="variable" style:name="굴림체" svg:font-family="굴림체"/>
    <style:font-face style:font-family-generic="system" style:font-pitch="variable" style:name="굴림체" svg:font-family="굴림체"/>
    <style:font-face style:font-family-generic="system" style:font-pitch="variable" style:name="굴림체" svg:font-family="굴림체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한컴 윤체 M" svg:font-family="한컴 윤체 M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굴림체" svg:font-family="굴림체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휴먼명조" svg:font-family="휴먼명조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울릉도M" svg:font-family="HY울릉도M"/>
    <style:font-face style:font-family-generic="system" style:font-pitch="variable" style:name="HY울릉도M" svg:font-family="HY울릉도M"/>
    <style:font-face style:font-family-generic="system" style:font-pitch="variable" style:name="HY울릉도M" svg:font-family="HY울릉도M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한컴돋움" svg:font-family="한컴돋움"/>
    <style:font-face style:font-family-generic="system" style:font-pitch="variable" style:name="HY헤드라인M" svg:font-family="HY헤드라인M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태 가는 헤드라인T" svg:font-family="태 가는 헤드라인T"/>
    <style:font-face style:font-family-generic="system" style:font-pitch="variable" style:name="맑은 고딕" svg:font-family="맑은 고딕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새굴림" svg:font-family="새굴림"/>
    <style:font-face style:font-family-generic="system" style:font-pitch="variable" style:name="한컴바탕" svg:font-family="한컴바탕"/>
    <style:font-face style:font-family-generic="system" style:font-pitch="variable" style:name="Century Gothic" svg:font-family="Century Gothic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한컴바탕" svg:font-family="한컴바탕"/>
    <style:font-face style:font-family-generic="system" style:font-pitch="variable" style:name="Times New Roman" svg:font-family="Times New Roman"/>
    <style:font-face style:font-family-generic="system" style:font-pitch="variable" style:name="한컴바탕" svg:font-family="한컴바탕"/>
    <style:font-face style:font-family-generic="system" style:font-pitch="variable" style:name="맑은 고딕" svg:font-family="맑은 고딕"/>
    <style:font-face style:font-family-generic="system" style:font-pitch="variable" style:name="한컴바탕" svg:font-family="한컴바탕"/>
    <style:font-face style:font-family-generic="system" style:font-pitch="variable" style:name="Arial" svg:font-family="Arial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새굴림" svg:font-family="새굴림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태 가는 헤드라인T" svg:font-family="태 가는 헤드라인T"/>
    <style:font-face style:font-family-generic="system" style:font-pitch="variable" style:name="맑은 고딕" svg:font-family="맑은 고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바탕" svg:font-family="바탕"/>
    <style:font-face style:font-family-generic="system" style:font-pitch="variable" style:name="한양견고딕" svg:font-family="한양견고딕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바탕" svg:font-family="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태 가는 헤드라인T" svg:font-family="태 가는 헤드라인T"/>
    <style:font-face style:font-family-generic="system" style:font-pitch="variable" style:name="새굴림" svg:font-family="새굴림"/>
    <style:font-face style:font-family-generic="system" style:font-pitch="variable" style:name="새굴림" svg:font-family="새굴림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양견고딕" svg:font-family="한양견고딕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한컴돋움" svg:font-family="한컴돋움"/>
    <style:font-face style:font-family-generic="system" style:font-pitch="variable" style:name="맑은 고딕" svg:font-family="맑은 고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굴림" svg:font-family="굴림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</office:font-face-decls>
  <office:automatic-styles>
    <style:style style:family="paragraph" style:name="P1" style:parent-style-name="0">
      <style:paragraph-properties fo:line-height="121%" fo:margin-bottom="0.141cm" fo:text-align="center" style:snap-to-layout-grid="false"/>
    </style:style>
    <style:style style:family="text" style:name="T1">
      <style:text-properties fo:font-size="24.0pt" fo:font-weight="bold" fo:letter-spacing="-2.4pt" style:font-name="바탕" style:font-name-asian="한양견고딕" style:font-size-asian="24.0pt" style:font-weight-asian="bold"/>
    </style:style>
    <style:style style:family="text" style:name="T2">
      <style:text-properties fo:font-size="24.0pt" style:font-name="한양견고딕" style:font-name-asian="한양견고딕" style:font-size-asian="24.0pt"/>
    </style:style>
    <style:style style:family="text" style:name="T3">
      <style:text-properties fo:font-size="24.0pt" fo:font-weight="bold" fo:letter-spacing="-2.4pt" style:font-name="바탕" style:font-name-asian="한양견고딕" style:font-size-asian="24.0pt" style:font-weight-asian="bold"/>
    </style:style>
    <style:style style:family="paragraph" style:name="P2" style:parent-style-name="0">
      <style:paragraph-properties fo:line-height="120%" style:snap-to-layout-grid="false"/>
    </style:style>
    <style:style style:family="paragraph" style:name="P3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849cm"/>
    </style:style>
    <style:style style:family="table-column" style:name="T1.C66">
      <style:table-column-properties style:column-width="13.667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바탕" style:font-name-asian="굴림체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14">
      <style:paragraph-properties style:snap-to-layout-grid="false"/>
    </style:style>
    <style:style style:family="text" style:name="T5">
      <style:text-properties fo:font-weight="bold" fo:letter-spacing="-1.3pt" style:font-name="바탕" style:font-name-asian="굴림체" style:font-weight-asian="bold"/>
    </style:style>
    <style:style style:family="text" style:name="T6">
      <style:text-properties style:font-name="굴림체" style:font-name-asian="굴림체"/>
    </style:style>
    <style:style style:family="text" style:name="T7">
      <style:text-properties fo:font-weight="bold" fo:letter-spacing="-1.3pt" style:font-name="바탕" style:font-name-asian="굴림체" style:font-weight-asian="bold"/>
    </style:style>
    <style:style style:family="text" style:name="T8">
      <style:text-properties style:font-name="굴림체" style:font-name-asian="굴림체"/>
    </style:style>
    <style:style style:family="text" style:name="T9">
      <style:text-properties fo:font-weight="bold" fo:letter-spacing="-1.3pt" style:font-name="바탕" style:font-name-asian="굴림체" style:font-weight-asian="bold"/>
    </style:style>
    <style:style style:family="text" style:name="T10">
      <style:text-properties style:font-name="굴림체" style:font-name-asian="굴림체"/>
    </style:style>
    <style:style style:family="text" style:name="T11">
      <style:text-properties fo:font-weight="bold" fo:letter-spacing="-1.3pt" style:font-name="바탕" style:font-name-asian="굴림체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바탕" style:font-name-asian="굴림체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14">
      <style:paragraph-properties style:snap-to-layout-grid="false"/>
    </style:style>
    <style:style style:family="text" style:name="T13">
      <style:text-properties fo:font-weight="bold" fo:letter-spacing="-1.3pt" style:font-name="바탕" style:font-name-asian="굴림체" style:font-weight-asian="bold"/>
    </style:style>
    <style:style style:family="text" style:name="T14">
      <style:text-properties style:font-name="굴림체" style:font-name-asian="굴림체"/>
    </style:style>
    <style:style style:family="paragraph" style:name="P8" style:parent-style-name="14">
      <style:paragraph-properties style:snap-to-layout-grid="false"/>
    </style:style>
    <style:style style:family="text" style:name="T15">
      <style:text-properties fo:font-weight="bold" fo:letter-spacing="-1.3pt" style:font-name="바탕" style:font-name-asian="굴림체" style:font-weight-asian="bold"/>
    </style:style>
    <style:style style:family="text" style:name="T16">
      <style:text-properties style:font-name="굴림체" style:font-name-asian="굴림체"/>
    </style:style>
    <style:style style:family="text" style:name="T17">
      <style:text-properties style:font-name="굴림체" style:font-name-asian="굴림체"/>
    </style:style>
    <style:style style:family="paragraph" style:name="P9" style:parent-style-name="14">
      <style:paragraph-properties style:snap-to-layout-grid="false"/>
    </style:style>
    <style:style style:family="text" style:name="T18">
      <style:text-properties fo:font-weight="bold" fo:letter-spacing="-1.3pt" style:font-name="바탕" style:font-name-asian="굴림체" style:font-weight-asian="bold"/>
    </style:style>
    <style:style style:family="text" style:name="T19">
      <style:text-properties style:font-name="굴림체" style:font-name-asian="굴림체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652cm"/>
    </style:style>
    <style:style style:family="paragraph" style:name="P10" style:parent-style-name="0">
      <style:paragraph-properties fo:text-align="center" style:snap-to-layout-grid="false"/>
    </style:style>
    <style:style style:family="text" style:name="T20">
      <style:text-properties fo:font-size="11.0pt" fo:font-weight="bold" fo:letter-spacing="-1.1pt" style:font-name="바탕" style:font-name-asian="굴림체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fo:line-height="130%" style:snap-to-layout-grid="false"/>
    </style:style>
    <style:style style:family="text" style:name="T21">
      <style:text-properties fo:font-size="11.0pt" fo:font-weight="bold" fo:letter-spacing="-1.3pt" style:font-name="바탕" style:font-name-asian="굴림체" style:font-size-asian="11.0pt" style:font-weight-asian="bold"/>
    </style:style>
    <style:style style:family="text" style:name="T22">
      <style:text-properties fo:font-size="11.0pt" fo:font-weight="bold" fo:letter-spacing="-1.3pt" style:font-name="바탕" style:font-name-asian="굴림체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616cm"/>
    </style:style>
    <style:style style:family="paragraph" style:name="P12" style:parent-style-name="0">
      <style:paragraph-properties fo:text-align="center" style:snap-to-layout-grid="false"/>
    </style:style>
    <style:style style:family="text" style:name="T23">
      <style:text-properties fo:font-size="11.0pt" fo:font-weight="bold" fo:letter-spacing="-1.1pt" style:font-name="바탕" style:font-name-asian="굴림체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3" style:parent-style-name="14">
      <style:paragraph-properties style:snap-to-layout-grid="false"/>
    </style:style>
    <style:style style:family="text" style:name="T24">
      <style:text-properties style:font-name="굴림체" style:font-name-asian="굴림체"/>
    </style:style>
    <style:style style:family="text" style:name="T25">
      <style:text-properties fo:font-weight="bold" fo:letter-spacing="-1.3pt" style:font-name="바탕" style:font-name-asian="굴림체" style:font-weight-asian="bold"/>
    </style:style>
    <style:style style:family="text" style:name="T26">
      <style:text-properties style:font-name="굴림체" style:font-name-asian="굴림체"/>
    </style:style>
    <style:style style:family="text" style:name="T27">
      <style:text-properties fo:font-weight="bold" fo:letter-spacing="-1.3pt" style:font-name="바탕" style:font-name-asian="굴림체" style:font-weight-asian="bold"/>
    </style:style>
    <style:style style:family="text" style:name="T28">
      <style:text-properties style:font-name="굴림체" style:font-name-asian="굴림체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0">
      <style:paragraph-properties style:snap-to-layout-grid="false"/>
    </style:style>
    <style:style style:family="paragraph" style:name="P16" style:parent-style-name="15">
      <style:paragraph-properties fo:line-height="160%" style:snap-to-layout-grid="false"/>
    </style:style>
    <style:style style:family="text" style:name="T29">
      <style:text-properties fo:font-size="27.0pt" fo:font-weight="bold" fo:letter-spacing="11.6pt" style:font-name="바탕" style:font-name-asian="한컴 윤체 M" style:font-size-asian="27.0pt" style:font-weight-asian="bold"/>
    </style:style>
    <style:style style:family="text" style:name="T30">
      <style:text-properties fo:font-size="27.0pt" fo:font-weight="bold" fo:letter-spacing="11.6pt" style:font-name="바탕" style:font-name-asian="한컴 윤체 M" style:font-size-asian="27.0pt" style:font-weight-asian="bold"/>
    </style:style>
    <style:style style:family="paragraph" style:name="P17" style:parent-style-name="0">
      <style:paragraph-properties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5.019cm"/>
    </style:style>
    <style:style style:family="paragraph" style:name="P18" style:parent-style-name="0">
      <style:paragraph-properties fo:line-height="130%" fo:text-align="center" style:snap-to-layout-grid="false"/>
    </style:style>
    <style:style style:family="text" style:name="T31">
      <style:text-properties fo:font-size="15.0pt" fo:font-weight="bold" fo:letter-spacing="-1.8pt" style:font-name="바탕" style:font-name-asian="HY견고딕" style:font-size-asian="15.0pt" style:font-weight-asian="bold"/>
    </style:style>
    <style:style style:family="text" style:name="T32">
      <style:text-properties fo:font-size="15.0pt" style:font-name="HY견고딕" style:font-name-asian="HY견고딕" style:font-size-asian="15.0pt"/>
    </style:style>
    <style:style style:family="text" style:name="T33">
      <style:text-properties fo:font-size="15.0pt" fo:font-weight="bold" fo:letter-spacing="-1.8pt" style:font-name="바탕" style:font-name-asian="HY견고딕" style:font-size-asian="15.0pt" style:font-weight-asian="bold"/>
    </style:style>
    <style:style style:family="text" style:name="T34">
      <style:text-properties fo:font-size="15.0pt" style:font-name="HY견고딕" style:font-name-asian="HY견고딕" style:font-size-asian="15.0pt"/>
    </style:style>
    <style:style style:family="text" style:name="T35">
      <style:text-properties fo:font-size="15.0pt" fo:font-weight="bold" fo:letter-spacing="-1.8pt" style:font-name="바탕" style:font-name-asian="HY견고딕" style:font-size-asian="15.0pt" style:font-weight-asian="bold"/>
    </style:style>
    <style:style style:family="text" style:name="T36">
      <style:text-properties fo:font-size="15.0pt" style:font-name="HY견고딕" style:font-name-asian="HY견고딕" style:font-size-asian="15.0pt"/>
    </style:style>
    <style:style style:family="paragraph" style:name="P19" style:parent-style-name="0">
      <style:paragraph-properties fo:line-height="130%" fo:text-align="center" style:snap-to-layout-grid="false"/>
    </style:style>
    <style:style style:family="text" style:name="T37">
      <style:text-properties fo:font-size="15.0pt" fo:font-weight="bold" fo:letter-spacing="-1.6pt" style:font-name="바탕" style:font-name-asian="HY견고딕" style:font-size-asian="15.0pt" style:font-weight-asian="bold"/>
    </style:style>
    <style:style style:family="text" style:name="T38">
      <style:text-properties fo:font-size="15.0pt" style:font-name="HY견고딕" style:font-name-asian="HY견고딕" style:font-size-asian="15.0pt"/>
    </style:style>
    <style:style style:family="text" style:name="T39">
      <style:text-properties fo:font-size="15.0pt" fo:font-weight="bold" fo:letter-spacing="-1.6pt" style:font-name="바탕" style:font-name-asian="HY견고딕" style:font-size-asian="15.0pt" style:font-weight-asian="bold"/>
    </style:style>
    <style:style style:family="text" style:name="T40">
      <style:text-properties fo:font-size="15.0pt" fo:font-weight="bold" fo:letter-spacing="-1.8pt" style:font-name="바탕" style:font-name-asian="휴먼고딕" style:font-size-asian="15.0pt" style:font-weight-asian="bold"/>
    </style:style>
    <style:style style:family="text" style:name="T41">
      <style:text-properties fo:font-size="15.0pt" style:font-name="휴먼고딕" style:font-name-asian="휴먼고딕" style:font-size-asian="15.0pt"/>
    </style:style>
    <style:style style:family="text" style:name="T42">
      <style:text-properties fo:font-size="15.0pt" fo:font-weight="bold" fo:letter-spacing="-1.8pt" style:font-name="바탕" style:font-name-asian="휴먼고딕" style:font-size-asian="15.0pt" style:font-weight-asian="bold"/>
    </style:style>
    <style:style style:family="text" style:name="T43">
      <style:text-properties fo:font-size="15.0pt" style:font-name="휴먼고딕" style:font-name-asian="휴먼고딕" style:font-size-asian="15.0pt"/>
    </style:style>
    <style:style style:family="text" style:name="T44">
      <style:text-properties fo:font-size="15.0pt" fo:font-weight="bold" fo:letter-spacing="-1.8pt" style:font-name="바탕" style:font-name-asian="휴먼고딕" style:font-size-asian="15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893cm"/>
    </style:style>
    <style:style style:family="paragraph" style:name="P20" style:parent-style-name="0">
      <style:paragraph-properties fo:line-height="155%" style:snap-to-layout-grid="false"/>
    </style:style>
    <style:style style:family="paragraph" style:name="P21" style:parent-style-name="0">
      <style:paragraph-properties fo:margin-left="0.351cm" fo:text-indent="-0.351cm" style:snap-to-layout-grid="false"/>
    </style:style>
    <style:style style:family="text" style:name="T45">
      <style:text-properties fo:font-size="11.0pt" style:font-name="휴먼명조" style:font-name-asian="휴먼명조" style:font-size-asian="11.0pt"/>
    </style:style>
    <style:style style:family="text" style:name="T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7">
      <style:text-properties fo:font-size="11.0pt" style:font-name="휴먼명조" style:font-name-asian="휴먼명조" style:font-size-asian="11.0pt"/>
    </style:style>
    <style:style style:family="text" style:name="T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9">
      <style:text-properties fo:font-size="11.0pt" style:font-name="휴먼명조" style:font-name-asian="휴먼명조" style:font-size-asian="11.0pt"/>
    </style:style>
    <style:style style:family="text" style:name="T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1">
      <style:text-properties fo:font-size="11.0pt" style:font-name="휴먼명조" style:font-name-asian="휴먼명조" style:font-size-asian="11.0pt"/>
    </style:style>
    <style:style style:family="text" style:name="T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3">
      <style:text-properties fo:font-size="11.0pt" style:font-name="휴먼명조" style:font-name-asian="휴먼명조" style:font-size-asian="11.0pt"/>
    </style:style>
    <style:style style:family="text" style:name="T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5">
      <style:text-properties fo:font-size="11.0pt" style:font-name="휴먼명조" style:font-name-asian="휴먼명조" style:font-size-asian="11.0pt"/>
    </style:style>
    <style:style style:family="text" style:name="T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">
      <style:text-properties fo:font-size="11.0pt" style:font-name="휴먼명조" style:font-name-asian="휴먼명조" style:font-size-asian="11.0pt"/>
    </style:style>
    <style:style style:family="paragraph" style:name="P22" style:parent-style-name="0">
      <style:paragraph-properties fo:margin-left="0.351cm" fo:text-indent="-0.351cm" style:snap-to-layout-grid="false"/>
    </style:style>
    <style:style style:family="paragraph" style:name="P23" style:parent-style-name="0">
      <style:paragraph-properties fo:margin-left="0.351cm" fo:text-indent="-0.351cm" style:snap-to-layout-grid="false"/>
    </style:style>
    <style:style style:family="text" style:name="T58">
      <style:text-properties fo:font-size="11.0pt" style:font-name="휴먼명조" style:font-name-asian="휴먼명조" style:font-size-asian="11.0pt"/>
    </style:style>
    <style:style style:family="text" style:name="T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0">
      <style:text-properties fo:font-size="11.0pt" style:font-name="휴먼명조" style:font-name-asian="휴먼명조" style:font-size-asian="11.0pt"/>
    </style:style>
    <style:style style:family="text" style:name="T6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2">
      <style:text-properties fo:font-size="11.0pt" style:font-name="휴먼명조" style:font-name-asian="휴먼명조" style:font-size-asian="11.0pt"/>
    </style:style>
    <style:style style:family="text" style:name="T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4">
      <style:text-properties fo:font-size="11.0pt" style:font-name="휴먼명조" style:font-name-asian="휴먼명조" style:font-size-asian="11.0pt"/>
    </style:style>
    <style:style style:family="text" style:name="T6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6">
      <style:text-properties fo:font-size="11.0pt" style:font-name="휴먼명조" style:font-name-asian="휴먼명조" style:font-size-asian="11.0pt"/>
    </style:style>
    <style:style style:family="text" style:name="T6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68">
      <style:text-properties fo:font-size="11.0pt" style:font-name="휴먼명조" style:font-name-asian="휴먼명조" style:font-size-asian="11.0pt"/>
    </style:style>
    <style:style style:family="text" style:name="T6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0">
      <style:text-properties fo:font-size="11.0pt" style:font-name="휴먼명조" style:font-name-asian="휴먼명조" style:font-size-asian="11.0pt"/>
    </style:style>
    <style:style style:family="text" style:name="T7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">
      <style:text-properties fo:font-size="11.0pt" style:font-name="휴먼명조" style:font-name-asian="휴먼명조" style:font-size-asian="11.0pt"/>
    </style:style>
    <style:style style:family="text" style:name="T7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">
      <style:text-properties fo:font-size="11.0pt" style:font-name="휴먼명조" style:font-name-asian="휴먼명조" style:font-size-asian="11.0pt"/>
    </style:style>
    <style:style style:family="text" style:name="T7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6">
      <style:text-properties fo:font-size="11.0pt" style:font-name="휴먼명조" style:font-name-asian="휴먼명조" style:font-size-asian="11.0pt"/>
    </style:style>
    <style:style style:family="text" style:name="T7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">
      <style:text-properties fo:font-size="11.0pt" style:font-name="휴먼명조" style:font-name-asian="휴먼명조" style:font-size-asian="11.0pt"/>
    </style:style>
    <style:style style:family="text" style:name="T7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">
      <style:text-properties fo:font-size="11.0pt" style:font-name="휴먼명조" style:font-name-asian="휴먼명조" style:font-size-asian="11.0pt"/>
    </style:style>
    <style:style style:family="text" style:name="T8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">
      <style:text-properties fo:font-size="11.0pt" style:font-name="휴먼명조" style:font-name-asian="휴먼명조" style:font-size-asian="11.0pt"/>
    </style:style>
    <style:style style:family="paragraph" style:name="P24" style:parent-style-name="0">
      <style:paragraph-properties fo:margin-left="0.351cm" fo:text-indent="-0.351cm" style:snap-to-layout-grid="false"/>
    </style:style>
    <style:style style:family="paragraph" style:name="P25" style:parent-style-name="0">
      <style:paragraph-properties fo:margin-left="0.351cm" fo:text-indent="-0.351cm" style:snap-to-layout-grid="false"/>
    </style:style>
    <style:style style:family="text" style:name="T83">
      <style:text-properties fo:font-size="11.0pt" style:font-name="휴먼명조" style:font-name-asian="휴먼명조" style:font-size-asian="11.0pt"/>
    </style:style>
    <style:style style:family="text" style:name="T8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">
      <style:text-properties fo:font-size="11.0pt" style:font-name="휴먼명조" style:font-name-asian="휴먼명조" style:font-size-asian="11.0pt"/>
    </style:style>
    <style:style style:family="text" style:name="T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">
      <style:text-properties fo:font-size="11.0pt" style:font-name="휴먼명조" style:font-name-asian="휴먼명조" style:font-size-asian="11.0pt"/>
    </style:style>
    <style:style style:family="text" style:name="T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9">
      <style:text-properties fo:font-size="11.0pt" style:font-name="휴먼명조" style:font-name-asian="휴먼명조" style:font-size-asian="11.0pt"/>
    </style:style>
    <style:style style:family="text" style:name="T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1">
      <style:text-properties fo:font-size="11.0pt" style:font-name="휴먼명조" style:font-name-asian="휴먼명조" style:font-size-asian="11.0pt"/>
    </style:style>
    <style:style style:family="text" style:name="T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">
      <style:text-properties fo:font-size="11.0pt" style:font-name="휴먼명조" style:font-name-asian="휴먼명조" style:font-size-asian="11.0pt"/>
    </style:style>
    <style:style style:family="text" style:name="T9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">
      <style:text-properties fo:font-size="11.0pt" style:font-name="휴먼명조" style:font-name-asian="휴먼명조" style:font-size-asian="11.0pt"/>
    </style:style>
    <style:style style:family="text" style:name="T9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">
      <style:text-properties fo:font-size="11.0pt" style:font-name="휴먼명조" style:font-name-asian="휴먼명조" style:font-size-asian="11.0pt"/>
    </style:style>
    <style:style style:family="text" style:name="T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">
      <style:text-properties fo:font-size="11.0pt" style:font-name="휴먼명조" style:font-name-asian="휴먼명조" style:font-size-asian="11.0pt"/>
    </style:style>
    <style:style style:family="paragraph" style:name="P26" style:parent-style-name="0">
      <style:paragraph-properties fo:margin-left="0.351cm" fo:text-indent="-0.351cm" style:snap-to-layout-grid="false"/>
    </style:style>
    <style:style style:family="paragraph" style:name="P27" style:parent-style-name="0">
      <style:paragraph-properties fo:margin-left="0.351cm" fo:text-indent="-0.351cm" style:snap-to-layout-grid="false"/>
    </style:style>
    <style:style style:family="text" style:name="T100">
      <style:text-properties fo:font-size="11.0pt" fo:font-weight="bold" style:font-name="휴먼명조" style:font-name-asian="휴먼명조" style:font-size-asian="11.0pt" style:font-weight-asian="bold"/>
    </style:style>
    <style:style style:family="text" style:name="T10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2">
      <style:text-properties fo:font-size="11.0pt" fo:font-weight="bold" style:font-name="휴먼명조" style:font-name-asian="휴먼명조" style:font-size-asian="11.0pt" style:font-weight-asian="bold"/>
    </style:style>
    <style:style style:family="text" style:name="T10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4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28" style:parent-style-name="0">
      <style:paragraph-properties fo:margin-left="0.351cm" fo:text-indent="-0.351cm" style:snap-to-layout-grid="false"/>
    </style:style>
    <style:style style:family="text" style:name="T105">
      <style:text-properties fo:font-size="11.0pt" style:font-name="휴먼명조" style:font-name-asian="휴먼명조" style:font-size-asian="11.0pt"/>
    </style:style>
    <style:style style:family="text" style:name="T10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7">
      <style:text-properties fo:font-size="11.0pt" style:font-name="휴먼명조" style:font-name-asian="휴먼명조" style:font-size-asian="11.0pt"/>
    </style:style>
    <style:style style:family="text" style:name="T10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9">
      <style:text-properties fo:font-size="11.0pt" style:font-name="휴먼명조" style:font-name-asian="휴먼명조" style:font-size-asian="11.0pt"/>
    </style:style>
    <style:style style:family="text" style:name="T11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1">
      <style:text-properties fo:font-size="11.0pt" style:font-name="휴먼명조" style:font-name-asian="휴먼명조" style:font-size-asian="11.0pt"/>
    </style:style>
    <style:style style:family="text" style:name="T11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3">
      <style:text-properties fo:font-size="11.0pt" style:font-name="휴먼명조" style:font-name-asian="휴먼명조" style:font-size-asian="11.0pt"/>
    </style:style>
    <style:style style:family="text" style:name="T11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5">
      <style:text-properties fo:font-size="11.0pt" style:font-name="휴먼명조" style:font-name-asian="휴먼명조" style:font-size-asian="11.0pt"/>
    </style:style>
    <style:style style:family="text" style:name="T11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7">
      <style:text-properties fo:font-size="11.0pt" style:font-name="휴먼명조" style:font-name-asian="휴먼명조" style:font-size-asian="11.0pt"/>
    </style:style>
    <style:style style:family="text" style:name="T11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19">
      <style:text-properties fo:font-size="11.0pt" style:font-name="휴먼명조" style:font-name-asian="휴먼명조" style:font-size-asian="11.0pt"/>
    </style:style>
    <style:style style:family="text" style:name="T12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1">
      <style:text-properties fo:font-size="11.0pt" style:font-name="휴먼명조" style:font-name-asian="휴먼명조" style:font-size-asian="11.0pt"/>
    </style:style>
    <style:style style:family="paragraph" style:name="P29" style:parent-style-name="0">
      <style:paragraph-properties fo:margin-left="0.351cm" fo:text-indent="-0.351cm" style:snap-to-layout-grid="false"/>
    </style:style>
    <style:style style:family="text" style:name="T122">
      <style:text-properties fo:font-size="11.0pt" style:font-name="휴먼명조" style:font-name-asian="휴먼명조" style:font-size-asian="11.0pt"/>
    </style:style>
    <style:style style:family="text" style:name="T12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4">
      <style:text-properties fo:font-size="11.0pt" style:font-name="휴먼명조" style:font-name-asian="휴먼명조" style:font-size-asian="11.0pt"/>
    </style:style>
    <style:style style:family="text" style:name="T12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6">
      <style:text-properties fo:font-size="11.0pt" style:font-name="휴먼명조" style:font-name-asian="휴먼명조" style:font-size-asian="11.0pt"/>
    </style:style>
    <style:style style:family="text" style:name="T12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28">
      <style:text-properties fo:font-size="11.0pt" style:font-name="휴먼명조" style:font-name-asian="휴먼명조" style:font-size-asian="11.0pt"/>
    </style:style>
    <style:style style:family="text" style:name="T12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0">
      <style:text-properties fo:font-size="11.0pt" style:font-name="휴먼명조" style:font-name-asian="휴먼명조" style:font-size-asian="11.0pt"/>
    </style:style>
    <style:style style:family="text" style:name="T13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2">
      <style:text-properties fo:font-size="11.0pt" style:font-name="휴먼명조" style:font-name-asian="휴먼명조" style:font-size-asian="11.0pt"/>
    </style:style>
    <style:style style:family="text" style:name="T13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4">
      <style:text-properties fo:font-size="11.0pt" style:font-name="휴먼명조" style:font-name-asian="휴먼명조" style:font-size-asian="11.0pt"/>
    </style:style>
    <style:style style:family="text" style:name="T13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6">
      <style:text-properties fo:font-size="11.0pt" style:font-name="휴먼명조" style:font-name-asian="휴먼명조" style:font-size-asian="11.0pt"/>
    </style:style>
    <style:style style:family="text" style:name="T13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38">
      <style:text-properties fo:font-size="11.0pt" style:font-name="휴먼명조" style:font-name-asian="휴먼명조" style:font-size-asian="11.0pt"/>
    </style:style>
    <style:style style:family="text" style:name="T13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0">
      <style:text-properties fo:font-size="11.0pt" style:font-name="휴먼명조" style:font-name-asian="휴먼명조" style:font-size-asian="11.0pt"/>
    </style:style>
    <style:style style:family="text" style:name="T14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2">
      <style:text-properties fo:font-size="11.0pt" style:font-name="휴먼명조" style:font-name-asian="휴먼명조" style:font-size-asian="11.0pt"/>
    </style:style>
    <style:style style:family="paragraph" style:name="P30" style:parent-style-name="0">
      <style:paragraph-properties fo:margin-left="0.351cm" fo:text-indent="-0.351cm" style:snap-to-layout-grid="false"/>
    </style:style>
    <style:style style:family="text" style:name="T143">
      <style:text-properties fo:font-size="11.0pt" style:font-name="휴먼명조" style:font-name-asian="휴먼명조" style:font-size-asian="11.0pt"/>
    </style:style>
    <style:style style:family="text" style:name="T1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5">
      <style:text-properties fo:font-size="11.0pt" style:font-name="휴먼명조" style:font-name-asian="휴먼명조" style:font-size-asian="11.0pt"/>
    </style:style>
    <style:style style:family="text" style:name="T1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7">
      <style:text-properties fo:font-size="11.0pt" style:font-name="휴먼명조" style:font-name-asian="휴먼명조" style:font-size-asian="11.0pt"/>
    </style:style>
    <style:style style:family="text" style:name="T1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49">
      <style:text-properties fo:font-size="11.0pt" style:font-name="바탕" style:font-name-asian="휴먼명조" style:font-size-asian="11.0pt"/>
    </style:style>
    <style:style style:family="text" style:name="T1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1">
      <style:text-properties fo:font-size="11.0pt" style:font-name="바탕" style:font-name-asian="휴먼명조" style:font-size-asian="11.0pt"/>
    </style:style>
    <style:style style:family="text" style:name="T1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3">
      <style:text-properties fo:font-size="11.0pt" style:font-name="바탕" style:font-name-asian="휴먼명조" style:font-size-asian="11.0pt"/>
    </style:style>
    <style:style style:family="text" style:name="T1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5">
      <style:text-properties fo:font-size="11.0pt" style:font-name="바탕" style:font-name-asian="휴먼명조" style:font-size-asian="11.0pt"/>
    </style:style>
    <style:style style:family="text" style:name="T1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7">
      <style:text-properties fo:font-size="11.0pt" style:font-name="휴먼명조" style:font-name-asian="휴먼명조" style:font-size-asian="11.0pt"/>
    </style:style>
    <style:style style:family="text" style:name="T1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59">
      <style:text-properties fo:font-size="11.0pt" style:font-name="휴먼명조" style:font-name-asian="휴먼명조" style:font-size-asian="11.0pt"/>
    </style:style>
    <style:style style:family="paragraph" style:name="P31" style:parent-style-name="0">
      <style:paragraph-properties fo:margin-left="0.351cm" fo:text-indent="-0.351cm" style:snap-to-layout-grid="false"/>
    </style:style>
    <style:style style:family="text" style:name="T160">
      <style:text-properties fo:font-size="11.0pt" style:font-name="휴먼명조" style:font-name-asian="휴먼명조" style:font-size-asian="11.0pt"/>
    </style:style>
    <style:style style:family="text" style:name="T16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2">
      <style:text-properties fo:font-size="11.0pt" style:font-name="휴먼명조" style:font-name-asian="휴먼명조" style:font-size-asian="11.0pt"/>
    </style:style>
    <style:style style:family="text" style:name="T1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4">
      <style:text-properties fo:font-size="11.0pt" style:font-name="휴먼명조" style:font-name-asian="휴먼명조" style:font-size-asian="11.0pt"/>
    </style:style>
    <style:style style:family="text" style:name="T16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6">
      <style:text-properties fo:font-size="11.0pt" style:font-name="휴먼명조" style:font-name-asian="휴먼명조" style:font-size-asian="11.0pt"/>
    </style:style>
    <style:style style:family="text" style:name="T16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68">
      <style:text-properties fo:font-size="11.0pt" style:font-name="휴먼명조" style:font-name-asian="휴먼명조" style:font-size-asian="11.0pt"/>
    </style:style>
    <style:style style:family="text" style:name="T16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0">
      <style:text-properties fo:font-size="11.0pt" style:font-name="휴먼명조" style:font-name-asian="휴먼명조" style:font-size-asian="11.0pt"/>
    </style:style>
    <style:style style:family="text" style:name="T17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2">
      <style:text-properties fo:font-size="11.0pt" style:font-name="휴먼명조" style:font-name-asian="휴먼명조" style:font-size-asian="11.0pt"/>
    </style:style>
    <style:style style:family="text" style:name="T17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4">
      <style:text-properties fo:font-size="11.0pt" style:font-name="휴먼명조" style:font-name-asian="휴먼명조" style:font-size-asian="11.0pt"/>
    </style:style>
    <style:style style:family="text" style:name="T17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6">
      <style:text-properties fo:font-size="11.0pt" style:font-name="휴먼명조" style:font-name-asian="휴먼명조" style:font-size-asian="11.0pt"/>
    </style:style>
    <style:style style:family="text" style:name="T17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78">
      <style:text-properties fo:font-size="11.0pt" style:font-name="휴먼명조" style:font-name-asian="휴먼명조" style:font-size-asian="11.0pt"/>
    </style:style>
    <style:style style:family="text" style:name="T17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0">
      <style:text-properties fo:font-size="11.0pt" style:font-name="휴먼명조" style:font-name-asian="휴먼명조" style:font-size-asian="11.0pt"/>
    </style:style>
    <style:style style:family="text" style:name="T18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2">
      <style:text-properties fo:font-size="11.0pt" style:font-name="휴먼명조" style:font-name-asian="휴먼명조" style:font-size-asian="11.0pt"/>
    </style:style>
    <style:style style:family="text" style:name="T18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4">
      <style:text-properties fo:font-size="11.0pt" style:font-name="휴먼명조" style:font-name-asian="휴먼명조" style:font-size-asian="11.0pt"/>
    </style:style>
    <style:style style:family="paragraph" style:name="P32" style:parent-style-name="0">
      <style:paragraph-properties fo:margin-left="0.351cm" fo:text-indent="-0.351cm" style:snap-to-layout-grid="false"/>
    </style:style>
    <style:style style:family="paragraph" style:name="P33" style:parent-style-name="0">
      <style:paragraph-properties fo:margin-left="0.351cm" fo:text-indent="-0.351cm" style:snap-to-layout-grid="false"/>
    </style:style>
    <style:style style:family="text" style:name="T185">
      <style:text-properties fo:font-size="11.0pt" fo:font-weight="bold" style:font-name="휴먼명조" style:font-name-asian="휴먼명조" style:font-size-asian="11.0pt" style:font-weight-asian="bold"/>
    </style:style>
    <style:style style:family="text" style:name="T1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7">
      <style:text-properties fo:font-size="11.0pt" fo:font-weight="bold" style:font-name="휴먼명조" style:font-name-asian="휴먼명조" style:font-size-asian="11.0pt" style:font-weight-asian="bold"/>
    </style:style>
    <style:style style:family="text" style:name="T1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89">
      <style:text-properties fo:font-size="11.0pt" fo:font-weight="bold" style:font-name="휴먼명조" style:font-name-asian="휴먼명조" style:font-size-asian="11.0pt" style:font-weight-asian="bold"/>
    </style:style>
    <style:style style:family="text" style:name="T1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34" style:parent-style-name="0">
      <style:paragraph-properties fo:margin-left="0.351cm" fo:text-indent="-0.351cm" style:snap-to-layout-grid="false"/>
    </style:style>
    <style:style style:family="text" style:name="T191">
      <style:text-properties fo:font-size="11.0pt" style:font-name="휴먼명조" style:font-name-asian="휴먼명조" style:font-size-asian="11.0pt"/>
    </style:style>
    <style:style style:family="text" style:name="T1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3">
      <style:text-properties fo:font-size="11.0pt" style:font-name="휴먼명조" style:font-name-asian="휴먼명조" style:font-size-asian="11.0pt"/>
    </style:style>
    <style:style style:family="text" style:name="T19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5">
      <style:text-properties fo:font-size="11.0pt" style:font-name="휴먼명조" style:font-name-asian="휴먼명조" style:font-size-asian="11.0pt"/>
    </style:style>
    <style:style style:family="text" style:name="T19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7">
      <style:text-properties fo:font-size="11.0pt" style:font-name="휴먼명조" style:font-name-asian="휴먼명조" style:font-size-asian="11.0pt"/>
    </style:style>
    <style:style style:family="text" style:name="T1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99">
      <style:text-properties fo:font-size="11.0pt" style:font-name="휴먼명조" style:font-name-asian="휴먼명조" style:font-size-asian="11.0pt"/>
    </style:style>
    <style:style style:family="text" style:name="T20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1">
      <style:text-properties fo:font-size="11.0pt" style:font-name="휴먼명조" style:font-name-asian="휴먼명조" style:font-size-asian="11.0pt"/>
    </style:style>
    <style:style style:family="text" style:name="T20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3">
      <style:text-properties fo:font-size="11.0pt" style:font-name="휴먼명조" style:font-name-asian="휴먼명조" style:font-size-asian="11.0pt"/>
    </style:style>
    <style:style style:family="text" style:name="T20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5">
      <style:text-properties fo:font-size="11.0pt" style:font-name="휴먼명조" style:font-name-asian="휴먼명조" style:font-size-asian="11.0pt"/>
    </style:style>
    <style:style style:family="text" style:name="T20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7">
      <style:text-properties fo:font-size="11.0pt" style:font-name="휴먼명조" style:font-name-asian="휴먼명조" style:font-size-asian="11.0pt"/>
    </style:style>
    <style:style style:family="text" style:name="T20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09">
      <style:text-properties fo:font-size="11.0pt" style:font-name="휴먼명조" style:font-name-asian="휴먼명조" style:font-size-asian="11.0pt"/>
    </style:style>
    <style:style style:family="text" style:name="T21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1">
      <style:text-properties fo:font-size="11.0pt" style:font-name="휴먼명조" style:font-name-asian="휴먼명조" style:font-size-asian="11.0pt"/>
    </style:style>
    <style:style style:family="paragraph" style:name="P35" style:parent-style-name="0">
      <style:paragraph-properties fo:margin-left="0.351cm" fo:text-indent="-0.351cm" style:snap-to-layout-grid="false"/>
    </style:style>
    <style:style style:family="text" style:name="T212">
      <style:text-properties fo:font-size="11.0pt" style:font-name="휴먼명조" style:font-name-asian="휴먼명조" style:font-size-asian="11.0pt"/>
    </style:style>
    <style:style style:family="text" style:name="T2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4">
      <style:text-properties fo:font-size="11.0pt" style:font-name="휴먼명조" style:font-name-asian="휴먼명조" style:font-size-asian="11.0pt"/>
    </style:style>
    <style:style style:family="text" style:name="T2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6">
      <style:text-properties fo:font-size="11.0pt" style:font-name="휴먼명조" style:font-name-asian="휴먼명조" style:font-size-asian="11.0pt"/>
    </style:style>
    <style:style style:family="text" style:name="T2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18">
      <style:text-properties fo:font-size="11.0pt" style:font-name="휴먼명조" style:font-name-asian="휴먼명조" style:font-size-asian="11.0pt"/>
    </style:style>
    <style:style style:family="text" style:name="T21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20">
      <style:text-properties fo:font-size="11.0pt" style:font-name="휴먼명조" style:font-name-asian="휴먼명조" style:font-size-asian="11.0pt"/>
    </style:style>
    <style:style style:family="text" style:name="T22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22">
      <style:text-properties fo:font-size="11.0pt" style:font-name="휴먼명조" style:font-name-asian="휴먼명조" style:font-size-asian="11.0pt"/>
    </style:style>
    <style:style style:family="paragraph" style:name="P36" style:parent-style-name="0">
      <style:paragraph-properties fo:margin-left="0.351cm" fo:text-indent="-0.351cm" style:snap-to-layout-grid="false"/>
    </style:style>
    <style:style style:family="text" style:name="T223">
      <style:text-properties fo:font-size="11.0pt" style:font-name="휴먼명조" style:font-name-asian="휴먼명조" style:font-size-asian="11.0pt"/>
    </style:style>
    <style:style style:family="text" style:name="T22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25">
      <style:text-properties fo:font-size="11.0pt" style:font-name="휴먼명조" style:font-name-asian="휴먼명조" style:font-size-asian="11.0pt"/>
    </style:style>
    <style:style style:family="text" style:name="T22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27">
      <style:text-properties fo:font-size="11.0pt" style:font-name="휴먼명조" style:font-name-asian="휴먼명조" style:font-size-asian="11.0pt"/>
    </style:style>
    <style:style style:family="text" style:name="T22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29">
      <style:text-properties fo:font-size="11.0pt" style:font-name="휴먼명조" style:font-name-asian="휴먼명조" style:font-size-asian="11.0pt"/>
    </style:style>
    <style:style style:family="text" style:name="T2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31">
      <style:text-properties fo:font-size="11.0pt" style:font-name="휴먼명조" style:font-name-asian="휴먼명조" style:font-size-asian="11.0pt"/>
    </style:style>
    <style:style style:family="text" style:name="T2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33">
      <style:text-properties fo:font-size="11.0pt" style:font-name="휴먼명조" style:font-name-asian="휴먼명조" style:font-size-asian="11.0pt"/>
    </style:style>
    <style:style style:family="text" style:name="T2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35">
      <style:text-properties fo:font-size="11.0pt" style:font-name="휴먼명조" style:font-name-asian="휴먼명조" style:font-size-asian="11.0pt"/>
    </style:style>
    <style:style style:family="text" style:name="T2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37">
      <style:text-properties fo:font-size="11.0pt" style:font-name="휴먼명조" style:font-name-asian="휴먼명조" style:font-size-asian="11.0pt"/>
    </style:style>
    <style:style style:family="text" style:name="T23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39">
      <style:text-properties fo:font-size="11.0pt" style:font-name="휴먼명조" style:font-name-asian="휴먼명조" style:font-size-asian="11.0pt"/>
    </style:style>
    <style:style style:family="text" style:name="T24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41">
      <style:text-properties fo:font-size="11.0pt" style:font-name="휴먼명조" style:font-name-asian="휴먼명조" style:font-size-asian="11.0pt"/>
    </style:style>
    <style:style style:family="text" style:name="T24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43">
      <style:text-properties fo:font-size="11.0pt" style:font-name="휴먼명조" style:font-name-asian="휴먼명조" style:font-size-asian="11.0pt"/>
    </style:style>
    <style:style style:family="text" style:name="T2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45">
      <style:text-properties fo:font-size="11.0pt" style:font-name="휴먼명조" style:font-name-asian="휴먼명조" style:font-size-asian="11.0pt"/>
    </style:style>
    <style:style style:family="text" style:name="T2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47">
      <style:text-properties fo:font-size="11.0pt" style:font-name="휴먼명조" style:font-name-asian="휴먼명조" style:font-size-asian="11.0pt"/>
    </style:style>
    <style:style style:family="text" style:name="T2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49">
      <style:text-properties fo:font-size="11.0pt" style:font-name="휴먼명조" style:font-name-asian="휴먼명조" style:font-size-asian="11.0pt"/>
    </style:style>
    <style:style style:family="paragraph" style:name="P37" style:parent-style-name="0">
      <style:paragraph-properties fo:margin-left="0.351cm" fo:text-indent="-0.351cm" style:snap-to-layout-grid="false"/>
    </style:style>
    <style:style style:family="text" style:name="T250">
      <style:text-properties fo:font-size="11.0pt" style:font-name="휴먼명조" style:font-name-asian="휴먼명조" style:font-size-asian="11.0pt"/>
    </style:style>
    <style:style style:family="text" style:name="T25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52">
      <style:text-properties fo:font-size="11.0pt" style:font-name="휴먼명조" style:font-name-asian="휴먼명조" style:font-size-asian="11.0pt"/>
    </style:style>
    <style:style style:family="text" style:name="T25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54">
      <style:text-properties fo:font-size="11.0pt" style:font-name="휴먼명조" style:font-name-asian="휴먼명조" style:font-size-asian="11.0pt"/>
    </style:style>
    <style:style style:family="text" style:name="T2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56">
      <style:text-properties fo:font-size="11.0pt" style:font-name="휴먼명조" style:font-name-asian="휴먼명조" style:font-size-asian="11.0pt"/>
    </style:style>
    <style:style style:family="text" style:name="T2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58">
      <style:text-properties fo:font-size="11.0pt" style:font-name="휴먼명조" style:font-name-asian="휴먼명조" style:font-size-asian="11.0pt"/>
    </style:style>
    <style:style style:family="text" style:name="T2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260">
      <style:text-properties fo:font-size="11.0pt" style:font-name="휴먼명조" style:font-name-asian="휴먼명조" style:font-size-asian="11.0pt"/>
    </style:style>
    <style:style style:family="paragraph" style:name="P38" style:parent-style-name="0">
      <style:paragraph-properties fo:margin-left="0.351cm" fo:text-indent="-0.351cm" style:snap-to-layout-grid="false"/>
    </style:style>
    <style:style style:family="text" style:name="T261">
      <style:text-properties fo:font-size="11.0pt" style:font-name="휴먼명조" style:font-name-asian="휴먼명조" style:font-size-asian="11.0pt"/>
    </style:style>
    <style:style style:family="text" style:name="T26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3">
      <style:text-properties fo:font-size="11.0pt" style:font-name="휴먼명조" style:font-name-asian="휴먼명조" style:font-size-asian="11.0pt"/>
    </style:style>
    <style:style style:family="text" style:name="T26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5">
      <style:text-properties fo:font-size="11.0pt" style:font-name="휴먼명조" style:font-name-asian="휴먼명조" style:font-size-asian="11.0pt"/>
    </style:style>
    <style:style style:family="text" style:name="T26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7">
      <style:text-properties fo:font-size="11.0pt" style:font-name="휴먼명조" style:font-name-asian="휴먼명조" style:font-size-asian="11.0pt"/>
    </style:style>
    <style:style style:family="text" style:name="T26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9">
      <style:text-properties fo:font-size="11.0pt" style:font-name="휴먼명조" style:font-name-asian="휴먼명조" style:font-size-asian="11.0pt"/>
    </style:style>
    <style:style style:family="text" style:name="T27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1">
      <style:text-properties fo:font-size="11.0pt" style:font-name="휴먼명조" style:font-name-asian="휴먼명조" style:font-size-asian="11.0pt"/>
    </style:style>
    <style:style style:family="text" style:name="T27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3">
      <style:text-properties fo:font-size="11.0pt" style:font-name="휴먼명조" style:font-name-asian="휴먼명조" style:font-size-asian="11.0pt"/>
    </style:style>
    <style:style style:family="text" style:name="T27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5">
      <style:text-properties fo:font-size="11.0pt" style:font-name="휴먼명조" style:font-name-asian="휴먼명조" style:font-size-asian="11.0pt"/>
    </style:style>
    <style:style style:family="text" style:name="T27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7">
      <style:text-properties fo:font-size="11.0pt" style:font-name="휴먼명조" style:font-name-asian="휴먼명조" style:font-size-asian="11.0pt"/>
    </style:style>
    <style:style style:family="text" style:name="T27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9">
      <style:text-properties fo:font-size="11.0pt" style:font-name="휴먼명조" style:font-name-asian="휴먼명조" style:font-size-asian="11.0pt"/>
    </style:style>
    <style:style style:family="text" style:name="T28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1">
      <style:text-properties fo:font-size="11.0pt" style:font-name="휴먼명조" style:font-name-asian="휴먼명조" style:font-size-asian="11.0pt"/>
    </style:style>
    <style:style style:family="paragraph" style:name="P39" style:parent-style-name="0">
      <style:paragraph-properties fo:margin-left="0.351cm" fo:text-indent="-0.351cm" style:snap-to-layout-grid="false"/>
    </style:style>
    <style:style style:family="text" style:name="T282">
      <style:text-properties fo:font-size="11.0pt" style:font-name="휴먼명조" style:font-name-asian="휴먼명조" style:font-size-asian="11.0pt"/>
    </style:style>
    <style:style style:family="text" style:name="T28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4">
      <style:text-properties fo:font-size="11.0pt" style:font-name="휴먼명조" style:font-name-asian="휴먼명조" style:font-size-asian="11.0pt"/>
    </style:style>
    <style:style style:family="text" style:name="T28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6">
      <style:text-properties fo:font-size="11.0pt" style:font-name="휴먼명조" style:font-name-asian="휴먼명조" style:font-size-asian="11.0pt"/>
    </style:style>
    <style:style style:family="text" style:name="T28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8">
      <style:text-properties fo:font-size="11.0pt" style:font-name="휴먼명조" style:font-name-asian="휴먼명조" style:font-size-asian="11.0pt"/>
    </style:style>
    <style:style style:family="text" style:name="T28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0">
      <style:text-properties fo:font-size="11.0pt" style:font-name="휴먼명조" style:font-name-asian="휴먼명조" style:font-size-asian="11.0pt"/>
    </style:style>
    <style:style style:family="text" style:name="T29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2">
      <style:text-properties fo:font-size="11.0pt" style:font-name="휴먼명조" style:font-name-asian="휴먼명조" style:font-size-asian="11.0pt"/>
    </style:style>
    <style:style style:family="paragraph" style:name="P40" style:parent-style-name="0">
      <style:paragraph-properties fo:margin-left="0.351cm" fo:text-indent="-0.351cm" style:snap-to-layout-grid="false"/>
    </style:style>
    <style:style style:family="text" style:name="T29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4">
      <style:text-properties fo:font-size="11.0pt" style:font-name="휴먼명조" style:font-name-asian="휴먼명조" style:font-size-asian="11.0pt"/>
    </style:style>
    <style:style style:family="text" style:name="T29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6">
      <style:text-properties fo:font-size="11.0pt" style:font-name="휴먼명조" style:font-name-asian="휴먼명조" style:font-size-asian="11.0pt"/>
    </style:style>
    <style:style style:family="text" style:name="T29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8">
      <style:text-properties fo:font-size="11.0pt" style:font-name="휴먼명조" style:font-name-asian="휴먼명조" style:font-size-asian="11.0pt"/>
    </style:style>
    <style:style style:family="text" style:name="T29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00">
      <style:text-properties fo:font-size="11.0pt" style:font-name="휴먼명조" style:font-name-asian="휴먼명조" style:font-size-asian="11.0pt"/>
    </style:style>
    <style:style style:family="text" style:name="T30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02">
      <style:text-properties fo:font-size="11.0pt" style:font-name="휴먼명조" style:font-name-asian="휴먼명조" style:font-size-asian="11.0pt"/>
    </style:style>
    <style:style style:family="text" style:name="T30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04">
      <style:text-properties fo:font-size="11.0pt" style:font-name="휴먼명조" style:font-name-asian="휴먼명조" style:font-size-asian="11.0pt"/>
    </style:style>
    <style:style style:family="text" style:name="T30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06">
      <style:text-properties fo:font-size="11.0pt" style:font-name="휴먼명조" style:font-name-asian="휴먼명조" style:font-size-asian="11.0pt"/>
    </style:style>
    <style:style style:family="paragraph" style:name="P41" style:parent-style-name="0">
      <style:paragraph-properties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307">
      <style:text-properties fo:font-size="11.0pt" fo:font-weight="bold" style:font-name="휴먼명조" style:font-name-asian="휴먼명조" style:font-size-asian="11.0pt" style:font-weight-asian="bold"/>
    </style:style>
    <style:style style:family="text" style:name="T30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09">
      <style:text-properties fo:font-size="11.0pt" fo:font-weight="bold" style:font-name="휴먼명조" style:font-name-asian="휴먼명조" style:font-size-asian="11.0pt" style:font-weight-asian="bold"/>
    </style:style>
    <style:style style:family="text" style:name="T31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11">
      <style:text-properties fo:font-size="11.0pt" fo:font-weight="bold" style:font-name="휴먼명조" style:font-name-asian="휴먼명조" style:font-size-asian="11.0pt" style:font-weight-asian="bold"/>
    </style:style>
    <style:style style:family="text" style:name="T31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13">
      <style:text-properties fo:font-size="11.0pt" fo:font-weight="bold" style:font-name="휴먼명조" style:font-name-asian="휴먼명조" style:font-size-asian="11.0pt" style:font-weight-asian="bold"/>
    </style:style>
    <style:style style:family="text" style:name="T31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15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43" style:parent-style-name="0">
      <style:paragraph-properties fo:margin-left="0.351cm" fo:text-indent="-0.351cm" style:snap-to-layout-grid="false"/>
    </style:style>
    <style:style style:family="text" style:name="T316">
      <style:text-properties fo:font-size="11.0pt" style:font-name="휴먼명조" style:font-name-asian="휴먼명조" style:font-size-asian="11.0pt"/>
    </style:style>
    <style:style style:family="text" style:name="T31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18">
      <style:text-properties fo:font-size="11.0pt" style:font-name="휴먼명조" style:font-name-asian="휴먼명조" style:font-size-asian="11.0pt"/>
    </style:style>
    <style:style style:family="text" style:name="T31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0">
      <style:text-properties fo:font-size="11.0pt" style:font-name="휴먼명조" style:font-name-asian="휴먼명조" style:font-size-asian="11.0pt"/>
    </style:style>
    <style:style style:family="text" style:name="T32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2">
      <style:text-properties fo:font-size="11.0pt" style:font-name="휴먼명조" style:font-name-asian="휴먼명조" style:font-size-asian="11.0pt"/>
    </style:style>
    <style:style style:family="text" style:name="T32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4">
      <style:text-properties fo:font-size="11.0pt" style:font-name="휴먼명조" style:font-name-asian="휴먼명조" style:font-size-asian="11.0pt"/>
    </style:style>
    <style:style style:family="text" style:name="T32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6">
      <style:text-properties fo:font-size="11.0pt" style:font-name="휴먼명조" style:font-name-asian="휴먼명조" style:font-size-asian="11.0pt"/>
    </style:style>
    <style:style style:family="text" style:name="T32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8">
      <style:text-properties fo:font-size="11.0pt" style:font-name="휴먼명조" style:font-name-asian="휴먼명조" style:font-size-asian="11.0pt"/>
    </style:style>
    <style:style style:family="text" style:name="T32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0">
      <style:text-properties fo:font-size="11.0pt" style:font-name="휴먼명조" style:font-name-asian="휴먼명조" style:font-size-asian="11.0pt"/>
    </style:style>
    <style:style style:family="paragraph" style:name="P44" style:parent-style-name="0">
      <style:paragraph-properties fo:margin-left="0.351cm" fo:text-indent="-0.351cm" style:snap-to-layout-grid="false"/>
    </style:style>
    <style:style style:family="text" style:name="T331">
      <style:text-properties fo:font-size="11.0pt" style:font-name="휴먼명조" style:font-name-asian="휴먼명조" style:font-size-asian="11.0pt"/>
    </style:style>
    <style:style style:family="text" style:name="T33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3">
      <style:text-properties fo:font-size="11.0pt" style:font-name="휴먼명조" style:font-name-asian="휴먼명조" style:font-size-asian="11.0pt"/>
    </style:style>
    <style:style style:family="text" style:name="T33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5">
      <style:text-properties fo:font-size="11.0pt" style:font-name="휴먼명조" style:font-name-asian="휴먼명조" style:font-size-asian="11.0pt"/>
    </style:style>
    <style:style style:family="text" style:name="T33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7">
      <style:text-properties fo:font-size="11.0pt" style:font-name="휴먼명조" style:font-name-asian="휴먼명조" style:font-size-asian="11.0pt"/>
    </style:style>
    <style:style style:family="text" style:name="T33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9">
      <style:text-properties fo:font-size="11.0pt" style:font-name="휴먼명조" style:font-name-asian="휴먼명조" style:font-size-asian="11.0pt"/>
    </style:style>
    <style:style style:family="paragraph" style:name="P45" style:parent-style-name="0">
      <style:paragraph-properties fo:margin-left="0.351cm" fo:text-indent="-0.351cm" style:snap-to-layout-grid="false"/>
    </style:style>
    <style:style style:family="text" style:name="T340">
      <style:text-properties fo:font-size="11.0pt" style:font-name="휴먼명조" style:font-name-asian="휴먼명조" style:font-size-asian="11.0pt"/>
    </style:style>
    <style:style style:family="text" style:name="T34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42">
      <style:text-properties fo:font-size="11.0pt" style:font-name="휴먼명조" style:font-name-asian="휴먼명조" style:font-size-asian="11.0pt"/>
    </style:style>
    <style:style style:family="text" style:name="T34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44">
      <style:text-properties fo:font-size="11.0pt" style:font-name="휴먼명조" style:font-name-asian="휴먼명조" style:font-size-asian="11.0pt"/>
    </style:style>
    <style:style style:family="text" style:name="T34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46">
      <style:text-properties fo:font-size="11.0pt" style:font-name="휴먼명조" style:font-name-asian="휴먼명조" style:font-size-asian="11.0pt"/>
    </style:style>
    <style:style style:family="text" style:name="T34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48">
      <style:text-properties fo:font-size="11.0pt" style:font-name="휴먼명조" style:font-name-asian="휴먼명조" style:font-size-asian="11.0pt"/>
    </style:style>
    <style:style style:family="text" style:name="T34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50">
      <style:text-properties fo:font-size="11.0pt" style:font-name="휴먼명조" style:font-name-asian="휴먼명조" style:font-size-asian="11.0pt"/>
    </style:style>
    <style:style style:family="text" style:name="T35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52">
      <style:text-properties fo:font-size="11.0pt" style:font-name="휴먼명조" style:font-name-asian="휴먼명조" style:font-size-asian="11.0pt"/>
    </style:style>
    <style:style style:family="paragraph" style:name="P46" style:parent-style-name="0">
      <style:paragraph-properties style:snap-to-layout-grid="false"/>
    </style:style>
    <style:style style:family="paragraph" style:name="P47" style:parent-style-name="0">
      <style:paragraph-properties fo:margin-left="0.351cm" fo:text-indent="-0.351cm" style:snap-to-layout-grid="false"/>
    </style:style>
    <style:style style:family="text" style:name="T353">
      <style:text-properties fo:font-size="11.0pt" fo:font-weight="bold" style:font-name="휴먼명조" style:font-name-asian="휴먼명조" style:font-size-asian="11.0pt" style:font-weight-asian="bold"/>
    </style:style>
    <style:style style:family="text" style:name="T35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55">
      <style:text-properties fo:font-size="11.0pt" fo:font-weight="bold" style:font-name="휴먼명조" style:font-name-asian="휴먼명조" style:font-size-asian="11.0pt" style:font-weight-asian="bold"/>
    </style:style>
    <style:style style:family="text" style:name="T35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57">
      <style:text-properties fo:font-size="11.0pt" fo:font-weight="bold" style:font-name="휴먼명조" style:font-name-asian="휴먼명조" style:font-size-asian="11.0pt" style:font-weight-asian="bold"/>
    </style:style>
    <style:style style:family="text" style:name="T35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48" style:parent-style-name="0">
      <style:paragraph-properties fo:margin-left="0.351cm" fo:text-indent="-0.351cm" style:snap-to-layout-grid="false"/>
    </style:style>
    <style:style style:family="text" style:name="T359">
      <style:text-properties fo:font-size="11.0pt" style:font-name="휴먼명조" style:font-name-asian="휴먼명조" style:font-size-asian="11.0pt"/>
    </style:style>
    <style:style style:family="text" style:name="T36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61">
      <style:text-properties fo:font-size="11.0pt" style:font-name="휴먼명조" style:font-name-asian="휴먼명조" style:font-size-asian="11.0pt"/>
    </style:style>
    <style:style style:family="text" style:name="T36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63">
      <style:text-properties fo:font-size="11.0pt" style:font-name="휴먼명조" style:font-name-asian="휴먼명조" style:font-size-asian="11.0pt"/>
    </style:style>
    <style:style style:family="text" style:name="T36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65">
      <style:text-properties fo:font-size="11.0pt" style:font-name="휴먼명조" style:font-name-asian="휴먼명조" style:font-size-asian="11.0pt"/>
    </style:style>
    <style:style style:family="text" style:name="T36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67">
      <style:text-properties fo:font-size="11.0pt" style:font-name="바탕" style:font-name-asian="휴먼명조" style:font-size-asian="11.0pt"/>
    </style:style>
    <style:style style:family="text" style:name="T36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49" style:parent-style-name="0">
      <style:paragraph-properties fo:margin-left="0.351cm" fo:text-indent="-0.351cm" style:snap-to-layout-grid="false"/>
    </style:style>
    <style:style style:family="text" style:name="T369">
      <style:text-properties fo:font-size="11.0pt" style:font-name="휴먼명조" style:font-name-asian="휴먼명조" style:font-size-asian="11.0pt"/>
    </style:style>
    <style:style style:family="text" style:name="T37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71">
      <style:text-properties fo:font-size="11.0pt" style:font-name="휴먼명조" style:font-name-asian="휴먼명조" style:font-size-asian="11.0pt"/>
    </style:style>
    <style:style style:family="text" style:name="T37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73">
      <style:text-properties fo:font-size="11.0pt" style:font-name="바탕" style:font-name-asian="휴먼명조" style:font-size-asian="11.0pt"/>
    </style:style>
    <style:style style:family="text" style:name="T374">
      <style:text-properties fo:font-size="11.0pt" style:font-name="휴먼명조" style:font-name-asian="휴먼명조" style:font-size-asian="11.0pt"/>
    </style:style>
    <style:style style:family="text" style:name="T37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76">
      <style:text-properties fo:font-size="11.0pt" style:font-name="휴먼명조" style:font-name-asian="휴먼명조" style:font-size-asian="11.0pt"/>
    </style:style>
    <style:style style:family="text" style:name="T37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78">
      <style:text-properties fo:font-size="11.0pt" style:font-name="휴먼명조" style:font-name-asian="휴먼명조" style:font-size-asian="11.0pt"/>
    </style:style>
    <style:style style:family="text" style:name="T37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80">
      <style:text-properties fo:font-size="11.0pt" style:font-name="휴먼명조" style:font-name-asian="휴먼명조" style:font-size-asian="11.0pt"/>
    </style:style>
    <style:style style:family="text" style:name="T38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82">
      <style:text-properties fo:font-size="11.0pt" style:font-name="휴먼명조" style:font-name-asian="휴먼명조" style:font-size-asian="11.0pt"/>
    </style:style>
    <style:style style:family="text" style:name="T38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84">
      <style:text-properties fo:font-size="11.0pt" style:font-name="휴먼명조" style:font-name-asian="휴먼명조" style:font-size-asian="11.0pt"/>
    </style:style>
    <style:style style:family="text" style:name="T38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86">
      <style:text-properties fo:font-size="11.0pt" style:font-name="바탕" style:font-name-asian="휴먼명조" style:font-size-asian="11.0pt"/>
    </style:style>
    <style:style style:family="text" style:name="T38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88">
      <style:text-properties fo:font-size="11.0pt" style:font-name="휴먼명조" style:font-name-asian="휴먼명조" style:font-size-asian="11.0pt"/>
    </style:style>
    <style:style style:family="text" style:name="T38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90">
      <style:text-properties fo:font-size="11.0pt" style:font-name="휴먼명조" style:font-name-asian="휴먼명조" style:font-size-asian="11.0pt"/>
    </style:style>
    <style:style style:family="text" style:name="T39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92">
      <style:text-properties fo:font-size="11.0pt" style:font-name="휴먼명조" style:font-name-asian="휴먼명조" style:font-size-asian="11.0pt"/>
    </style:style>
    <style:style style:family="text" style:name="T39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94">
      <style:text-properties fo:font-size="11.0pt" style:font-name="휴먼명조" style:font-name-asian="휴먼명조" style:font-size-asian="11.0pt"/>
    </style:style>
    <style:style style:family="text" style:name="T39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96">
      <style:text-properties fo:font-size="11.0pt" style:font-name="휴먼명조" style:font-name-asian="휴먼명조" style:font-size-asian="11.0pt"/>
    </style:style>
    <style:style style:family="text" style:name="T39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98">
      <style:text-properties fo:font-size="11.0pt" style:font-name="휴먼명조" style:font-name-asian="휴먼명조" style:font-size-asian="11.0pt"/>
    </style:style>
    <style:style style:family="paragraph" style:name="P50" style:parent-style-name="0">
      <style:paragraph-properties fo:margin-left="0.351cm" fo:text-indent="-0.351cm" style:snap-to-layout-grid="false"/>
    </style:style>
    <style:style style:family="text" style:name="T399">
      <style:text-properties fo:font-size="11.0pt" style:font-name="휴먼명조" style:font-name-asian="휴먼명조" style:font-size-asian="11.0pt"/>
    </style:style>
    <style:style style:family="text" style:name="T40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01">
      <style:text-properties fo:font-size="11.0pt" style:font-name="휴먼명조" style:font-name-asian="휴먼명조" style:font-size-asian="11.0pt"/>
    </style:style>
    <style:style style:family="text" style:name="T40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03">
      <style:text-properties fo:font-size="11.0pt" style:font-name="바탕" style:font-name-asian="휴먼명조" style:font-size-asian="11.0pt"/>
    </style:style>
    <style:style style:family="text" style:name="T40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05">
      <style:text-properties fo:font-size="11.0pt" style:font-name="휴먼명조" style:font-name-asian="휴먼명조" style:font-size-asian="11.0pt"/>
    </style:style>
    <style:style style:family="text" style:name="T40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07">
      <style:text-properties fo:font-size="11.0pt" style:font-name="휴먼명조" style:font-name-asian="휴먼명조" style:font-size-asian="11.0pt"/>
    </style:style>
    <style:style style:family="text" style:name="T40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09">
      <style:text-properties fo:font-size="11.0pt" style:font-name="휴먼명조" style:font-name-asian="휴먼명조" style:font-size-asian="11.0pt"/>
    </style:style>
    <style:style style:family="text" style:name="T41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11">
      <style:text-properties fo:font-size="11.0pt" style:font-name="휴먼명조" style:font-name-asian="휴먼명조" style:font-size-asian="11.0pt"/>
    </style:style>
    <style:style style:family="text" style:name="T41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13">
      <style:text-properties fo:font-size="11.0pt" style:font-name="휴먼명조" style:font-name-asian="휴먼명조" style:font-size-asian="11.0pt"/>
    </style:style>
    <style:style style:family="paragraph" style:name="P51" style:parent-style-name="0">
      <style:paragraph-properties fo:margin-left="0.351cm" fo:text-indent="-0.351cm" style:snap-to-layout-grid="false"/>
    </style:style>
    <style:style style:family="paragraph" style:name="P52" style:parent-style-name="0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14.800cm"/>
    </style:style>
    <style:style style:family="paragraph" style:name="P53" style:parent-style-name="0">
      <style:paragraph-properties fo:margin-left="0.814cm" fo:text-indent="-0.814cm" style:snap-to-layout-grid="false"/>
    </style:style>
    <style:style style:family="text" style:name="T414">
      <style:text-properties fo:font-size="11.0pt" style:font-name="바탕" style:font-name-asian="휴먼명조" style:font-size-asian="11.0pt"/>
    </style:style>
    <style:style style:family="text" style:name="T415">
      <style:text-properties fo:font-size="11.0pt" fo:font-weight="bold" style:font-name="HCI Poppy" style:font-name-asian="휴먼명조" style:font-size-asian="11.0pt" style:font-weight-asian="bold"/>
    </style:style>
    <style:style style:family="text" style:name="T416">
      <style:text-properties fo:font-size="11.0pt" fo:font-weight="bold" fo:letter-spacing="-0.2pt" style:font-name="바탕" style:font-name-asian="휴먼명조" style:font-size-asian="11.0pt" style:font-weight-asian="bold"/>
    </style:style>
    <style:style style:family="text" style:name="T417">
      <style:text-properties fo:font-size="11.0pt" fo:font-weight="bold" style:font-name="HCI Poppy" style:font-name-asian="휴먼명조" style:font-size-asian="11.0pt" style:font-weight-asian="bold"/>
    </style:style>
    <style:style style:family="text" style:name="T418">
      <style:text-properties fo:font-size="11.0pt" fo:font-weight="bold" fo:letter-spacing="-0.2pt" style:font-name="바탕" style:font-name-asian="휴먼명조" style:font-size-asian="11.0pt" style:font-weight-asian="bold"/>
    </style:style>
    <style:style style:family="text" style:name="T419">
      <style:text-properties fo:font-size="11.0pt" fo:font-weight="bold" fo:letter-spacing="-0.2pt" style:font-name="바탕" style:font-name-asian="휴먼명조" style:font-size-asian="11.0pt" style:font-weight-asian="bold"/>
    </style:style>
    <style:style style:family="text" style:name="T420">
      <style:text-properties fo:font-size="11.0pt" style:font-name="HCI Poppy" style:font-name-asian="휴먼명조" style:font-size-asian="11.0pt"/>
    </style:style>
    <style:style style:family="text" style:name="T421">
      <style:text-properties fo:font-size="11.0pt" fo:font-weight="bold" fo:letter-spacing="-0.2pt" style:font-name="바탕" style:font-name-asian="휴먼명조" style:font-size-asian="11.0pt" style:font-weight-asian="bold"/>
    </style:style>
    <style:style style:family="text" style:name="T422">
      <style:text-properties fo:font-size="11.0pt" fo:font-weight="bold" fo:letter-spacing="-0.2pt" style:font-name="바탕" style:font-name-asian="휴먼명조" style:font-size-asian="11.0pt" style:font-weight-asian="bold"/>
    </style:style>
    <style:style style:family="text" style:name="T423">
      <style:text-properties fo:font-size="11.0pt" fo:font-weight="bold" fo:letter-spacing="-0.2pt" style:font-name="바탕" style:font-name-asian="휴먼명조" style:font-size-asian="11.0pt" style:font-weight-asian="bold"/>
    </style:style>
    <style:style style:family="text" style:name="T424">
      <style:text-properties fo:font-size="11.0pt" style:font-name="바탕" style:font-name-asian="휴먼명조" style:font-size-asian="11.0pt"/>
    </style:style>
    <style:style style:family="text" style:name="T425">
      <style:text-properties fo:font-size="11.0pt" style:font-name="바탕" style:font-name-asian="휴먼명조" style:font-size-asian="11.0pt"/>
    </style:style>
    <style:style style:family="text" style:name="T426">
      <style:text-properties fo:font-size="11.0pt" style:font-name="HCI Poppy" style:font-name-asian="휴먼명조" style:font-size-asian="11.0pt"/>
    </style:style>
    <style:style style:family="text" style:name="T427">
      <style:text-properties fo:font-size="11.0pt" fo:font-weight="bold" style:font-name="바탕" style:font-name-asian="휴먼명조" style:font-size-asian="11.0pt" style:font-weight-asian="bold"/>
    </style:style>
    <style:style style:family="text" style:name="T428">
      <style:text-properties fo:font-size="11.0pt" fo:font-weight="bold" style:font-name="맑은 고딕" style:font-name-asian="맑은 고딕" style:font-size-asian="11.0pt" style:font-weight-asian="bold" style:text-position="super 50%"/>
    </style:style>
    <style:style style:family="text" style:name="T429">
      <style:text-properties fo:font-size="11.0pt" style:font-name="바탕" style:font-name-asian="휴먼명조" style:font-size-asian="11.0pt"/>
    </style:style>
    <style:style style:family="paragraph" style:name="P54" style:parent-style-name="0">
      <style:paragraph-properties fo:margin-left="0.814cm" fo:text-indent="-0.814cm" style:snap-to-layout-grid="false"/>
    </style:style>
    <style:style style:family="paragraph" style:name="P55" style:parent-style-name="0">
      <style:paragraph-properties fo:margin-left="1.143cm" fo:text-indent="-1.143cm" style:snap-to-layout-grid="false"/>
    </style:style>
    <style:style style:family="text" style:name="T430">
      <style:text-properties fo:font-size="8.0pt" fo:font-weight="bold" fo:letter-spacing="-2.0pt" style:font-name="바탕" style:font-name-asian="한양중고딕" style:font-size-asian="8.0pt" style:font-weight-asian="bold"/>
    </style:style>
    <style:style style:family="text" style:name="T431">
      <style:text-properties fo:font-size="8.0pt" fo:font-weight="bold" fo:letter-spacing="-2.1pt" style:font-name="바탕" style:font-name-asian="한양중고딕" style:font-size-asian="8.0pt" style:font-weight-asian="bold"/>
    </style:style>
    <style:style style:family="text" style:name="T432">
      <style:text-properties fo:font-size="8.0pt" style:font-name="한양중고딕" style:font-name-asian="한양중고딕" style:font-size-asian="8.0pt"/>
    </style:style>
    <style:style style:family="text" style:name="T433">
      <style:text-properties fo:font-size="8.0pt" fo:font-weight="bold" style:font-name="한양중고딕" style:font-name-asian="한양중고딕" style:font-size-asian="8.0pt" style:font-weight-asian="bold"/>
    </style:style>
    <style:style style:family="text" style:name="T434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35">
      <style:text-properties fo:font-size="8.0pt" fo:font-weight="bold" style:font-name="한양중고딕" style:font-name-asian="한양중고딕" style:font-size-asian="8.0pt" style:font-weight-asian="bold"/>
    </style:style>
    <style:style style:family="text" style:name="T436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37">
      <style:text-properties fo:font-size="8.0pt" fo:font-weight="bold" style:font-name="한양중고딕" style:font-name-asian="한양중고딕" style:font-size-asian="8.0pt" style:font-weight-asian="bold"/>
    </style:style>
    <style:style style:family="text" style:name="T438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39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40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41">
      <style:text-properties fo:font-size="8.0pt" style:font-name="한양중고딕" style:font-name-asian="한양중고딕" style:font-size-asian="8.0pt"/>
    </style:style>
    <style:style style:family="text" style:name="T442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43">
      <style:text-properties fo:font-size="8.0pt" style:font-name="한양중고딕" style:font-name-asian="한양중고딕" style:font-size-asian="8.0pt"/>
    </style:style>
    <style:style style:family="text" style:name="T444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45">
      <style:text-properties fo:font-size="8.0pt" style:font-name="한양중고딕" style:font-name-asian="한양중고딕" style:font-size-asian="8.0pt"/>
    </style:style>
    <style:style style:family="text" style:name="T446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47">
      <style:text-properties fo:font-size="8.0pt" style:font-name="한양중고딕" style:font-name-asian="한양중고딕" style:font-size-asian="8.0pt"/>
    </style:style>
    <style:style style:family="text" style:name="T448">
      <style:text-properties fo:font-size="8.0pt" fo:font-weight="bold" fo:letter-spacing="-1.4pt" style:font-name="바탕" style:font-name-asian="한양중고딕" style:font-size-asian="8.0pt" style:font-weight-asian="bold"/>
    </style:style>
    <style:style style:family="text" style:name="T449">
      <style:text-properties fo:font-size="8.0pt" style:font-name="한양중고딕" style:font-name-asian="한양중고딕" style:font-size-asian="8.0pt"/>
    </style:style>
    <style:style style:family="paragraph" style:name="P56" style:parent-style-name="0">
      <style:paragraph-properties fo:margin-left="0.941cm" fo:text-indent="-0.941cm" style:snap-to-layout-grid="false"/>
    </style:style>
    <style:style style:family="text" style:name="T450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451">
      <style:text-properties fo:font-size="11.0pt" style:font-name="바탕" style:font-name-asian="휴먼명조" style:font-size-asian="11.0pt"/>
    </style:style>
    <style:style style:family="text" style:name="T452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453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45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5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458">
      <style:text-properties fo:font-size="11.0pt" fo:font-weight="bold" fo:letter-spacing="-0.4pt" style:font-name="바탕" style:font-name-asian="휴먼명조" style:font-size-asian="11.0pt" style:font-weight-asian="bold"/>
    </style:style>
    <style:style style:family="text" style:name="T459">
      <style:text-properties fo:font-size="11.0pt" fo:font-weight="bold" fo:letter-spacing="-0.4pt" style:font-name="바탕" style:font-name-asian="휴먼명조" style:font-size-asian="11.0pt" style:font-weight-asian="bold"/>
    </style:style>
    <style:style style:family="paragraph" style:name="P57" style:parent-style-name="0">
      <style:paragraph-properties fo:margin-left="0.873cm" fo:text-align="end" fo:text-indent="-0.873cm"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4.C69">
      <style:table-column-properties style:column-width="14.205cm"/>
    </style:style>
    <style:style style:family="paragraph" style:name="P58" style:parent-style-name="0">
      <style:paragraph-properties fo:margin-left="1.422cm" fo:margin-right="0.176cm" fo:text-align="center" fo:text-indent="-1.422cm" style:snap-to-layout-grid="false"/>
    </style:style>
    <style:style style:family="text" style:name="T460">
      <style:text-properties fo:font-weight="bold" style:font-name="한양중고딕" style:font-name-asian="한양중고딕" style:font-weight-asian="bold" style:text-underline-style="solid"/>
    </style:style>
    <style:style style:family="text" style:name="T461">
      <style:text-properties fo:font-weight="bold" fo:letter-spacing="-0.2pt" style:font-name="바탕" style:font-name-asian="한양중고딕" style:font-weight-asian="bold" style:text-underline-style="solid"/>
    </style:style>
    <style:style style:family="text" style:name="T462">
      <style:text-properties fo:font-weight="bold" style:font-name="한양중고딕" style:font-name-asian="한양중고딕" style:font-weight-asian="bold" style:text-underline-style="solid"/>
    </style:style>
    <style:style style:family="paragraph" style:name="P59" style:parent-style-name="0">
      <style:paragraph-properties fo:margin-left="0.385cm" fo:text-indent="-0.385cm" style:snap-to-layout-grid="false"/>
    </style:style>
    <style:style style:family="paragraph" style:name="P60" style:parent-style-name="0">
      <style:paragraph-properties fo:margin-left="0.385cm" fo:text-indent="-0.385cm" style:snap-to-layout-grid="false"/>
    </style:style>
    <style:style style:family="text" style:name="T463">
      <style:text-properties style:font-name="바탕" style:font-name-asian="한양중고딕"/>
    </style:style>
    <style:style style:family="text" style:name="T464">
      <style:text-properties fo:font-weight="bold" fo:letter-spacing="-1.0pt" style:font-name="바탕" style:font-name-asian="한양중고딕" style:font-weight-asian="bold"/>
    </style:style>
    <style:style style:family="text" style:name="T465">
      <style:text-properties fo:font-weight="bold" style:font-name="한양중고딕" style:font-name-asian="한양중고딕" style:font-weight-asian="bold"/>
    </style:style>
    <style:style style:family="text" style:name="T466">
      <style:text-properties fo:font-weight="bold" fo:letter-spacing="-1.0pt" style:font-name="바탕" style:font-name-asian="한양중고딕" style:font-weight-asian="bold"/>
    </style:style>
    <style:style style:family="text" style:name="T467">
      <style:text-properties fo:font-weight="bold" fo:letter-spacing="-1.0pt" style:font-name="바탕" style:font-name-asian="한양중고딕" style:font-weight-asian="bold"/>
    </style:style>
    <style:style style:family="text" style:name="T468">
      <style:text-properties style:font-name="한양중고딕" style:font-name-asian="한양중고딕"/>
    </style:style>
    <style:style style:family="text" style:name="T469">
      <style:text-properties fo:font-weight="bold" fo:letter-spacing="-1.0pt" style:font-name="바탕" style:font-name-asian="한양중고딕" style:font-weight-asian="bold"/>
    </style:style>
    <style:style style:family="text" style:name="T470">
      <style:text-properties style:font-name="한양중고딕" style:font-name-asian="한양중고딕"/>
    </style:style>
    <style:style style:family="text" style:name="T471">
      <style:text-properties fo:font-weight="bold" fo:letter-spacing="-1.0pt" style:font-name="바탕" style:font-name-asian="한양중고딕" style:font-weight-asian="bold"/>
    </style:style>
    <style:style style:family="text" style:name="T472">
      <style:text-properties style:font-name="한양중고딕" style:font-name-asian="한양중고딕"/>
    </style:style>
    <style:style style:family="text" style:name="T473">
      <style:text-properties fo:font-weight="bold" fo:letter-spacing="-1.0pt" style:font-name="바탕" style:font-name-asian="한양중고딕" style:font-weight-asian="bold"/>
    </style:style>
    <style:style style:family="text" style:name="T474">
      <style:text-properties style:font-name="한양중고딕" style:font-name-asian="한양중고딕"/>
    </style:style>
    <style:style style:family="text" style:name="T475">
      <style:text-properties fo:font-weight="bold" fo:letter-spacing="-1.0pt" style:font-name="바탕" style:font-name-asian="한양중고딕" style:font-weight-asian="bold"/>
    </style:style>
    <style:style style:family="text" style:name="T476">
      <style:text-properties style:font-name="한양중고딕" style:font-name-asian="한양중고딕"/>
    </style:style>
    <style:style style:family="paragraph" style:name="P61" style:parent-style-name="0">
      <style:paragraph-properties fo:margin-left="0.385cm" fo:text-indent="-0.385cm" style:snap-to-layout-grid="false"/>
    </style:style>
    <style:style style:family="paragraph" style:name="P62" style:parent-style-name="0">
      <style:paragraph-properties fo:margin-left="0.385cm" fo:text-indent="-0.385cm" style:snap-to-layout-grid="false"/>
    </style:style>
    <style:style style:family="text" style:name="T477">
      <style:text-properties style:font-name="바탕" style:font-name-asian="한양중고딕"/>
    </style:style>
    <style:style style:family="text" style:name="T478">
      <style:text-properties fo:font-weight="bold" style:font-name="한양중고딕" style:font-name-asian="한양중고딕" style:font-weight-asian="bold"/>
    </style:style>
    <style:style style:family="text" style:name="T479">
      <style:text-properties fo:font-weight="bold" style:font-name="한양중고딕" style:font-name-asian="한양중고딕" style:font-weight-asian="bold"/>
    </style:style>
    <style:style style:family="text" style:name="T480">
      <style:text-properties fo:font-weight="bold" fo:letter-spacing="-2.2pt" style:font-name="바탕" style:font-name-asian="한양중고딕" style:font-weight-asian="bold"/>
    </style:style>
    <style:style style:family="text" style:name="T481">
      <style:text-properties style:font-name="한양중고딕" style:font-name-asian="한양중고딕"/>
    </style:style>
    <style:style style:family="text" style:name="T482">
      <style:text-properties fo:font-weight="bold" fo:letter-spacing="-2.2pt" style:font-name="바탕" style:font-name-asian="한양중고딕" style:font-weight-asian="bold"/>
    </style:style>
    <style:style style:family="text" style:name="T483">
      <style:text-properties fo:font-weight="bold" fo:letter-spacing="-2.2pt" style:font-name="바탕" style:font-name-asian="한양중고딕" style:font-weight-asian="bold"/>
    </style:style>
    <style:style style:family="text" style:name="T484">
      <style:text-properties style:font-name="한양중고딕" style:font-name-asian="한양중고딕"/>
    </style:style>
    <style:style style:family="text" style:name="T485">
      <style:text-properties fo:font-weight="bold" fo:letter-spacing="-2.2pt" style:font-name="바탕" style:font-name-asian="한양중고딕" style:font-weight-asian="bold"/>
    </style:style>
    <style:style style:family="text" style:name="T486">
      <style:text-properties style:font-name="한양중고딕" style:font-name-asian="한양중고딕"/>
    </style:style>
    <style:style style:family="text" style:name="T487">
      <style:text-properties fo:font-weight="bold" fo:letter-spacing="-2.2pt" style:font-name="바탕" style:font-name-asian="한양중고딕" style:font-weight-asian="bold"/>
    </style:style>
    <style:style style:family="text" style:name="T488">
      <style:text-properties style:font-name="한양중고딕" style:font-name-asian="한양중고딕"/>
    </style:style>
    <style:style style:family="text" style:name="T489">
      <style:text-properties fo:font-weight="bold" fo:letter-spacing="-2.2pt" style:font-name="바탕" style:font-name-asian="한양중고딕" style:font-weight-asian="bold"/>
    </style:style>
    <style:style style:family="text" style:name="T490">
      <style:text-properties style:font-name="한양중고딕" style:font-name-asian="한양중고딕"/>
    </style:style>
    <style:style style:family="text" style:name="T491">
      <style:text-properties fo:font-weight="bold" fo:letter-spacing="-2.2pt" style:font-name="바탕" style:font-name-asian="한양중고딕" style:font-weight-asian="bold"/>
    </style:style>
    <style:style style:family="text" style:name="T492">
      <style:text-properties style:font-name="한양중고딕" style:font-name-asian="한양중고딕"/>
    </style:style>
    <style:style style:family="text" style:name="T493">
      <style:text-properties fo:font-weight="bold" fo:letter-spacing="-2.2pt" style:font-name="바탕" style:font-name-asian="한양중고딕" style:font-weight-asian="bold"/>
    </style:style>
    <style:style style:family="text" style:name="T494">
      <style:text-properties style:font-name="한양중고딕" style:font-name-asian="한양중고딕"/>
    </style:style>
    <style:style style:family="text" style:name="T495">
      <style:text-properties fo:font-weight="bold" fo:letter-spacing="-2.2pt" style:font-name="바탕" style:font-name-asian="한양중고딕" style:font-weight-asian="bold"/>
    </style:style>
    <style:style style:family="text" style:name="T496">
      <style:text-properties style:font-name="한양중고딕" style:font-name-asian="한양중고딕"/>
    </style:style>
    <style:style style:family="text" style:name="T497">
      <style:text-properties fo:font-weight="bold" fo:letter-spacing="-2.2pt" style:font-name="바탕" style:font-name-asian="한양중고딕" style:font-weight-asian="bold"/>
    </style:style>
    <style:style style:family="paragraph" style:name="P63" style:parent-style-name="0">
      <style:paragraph-properties fo:margin-left="0.385cm" fo:text-indent="-0.385cm" style:snap-to-layout-grid="false"/>
    </style:style>
    <style:style style:family="paragraph" style:name="P64" style:parent-style-name="0">
      <style:paragraph-properties fo:margin-left="0.385cm" fo:text-indent="-0.385cm" style:snap-to-layout-grid="false"/>
    </style:style>
    <style:style style:family="text" style:name="T498">
      <style:text-properties style:font-name="바탕" style:font-name-asian="한양중고딕"/>
    </style:style>
    <style:style style:family="text" style:name="T499">
      <style:text-properties fo:font-weight="bold" fo:letter-spacing="-1.8pt" style:font-name="바탕" style:font-name-asian="한양중고딕" style:font-weight-asian="bold"/>
    </style:style>
    <style:style style:family="text" style:name="T500">
      <style:text-properties fo:font-weight="bold" fo:letter-spacing="-1.8pt" style:font-name="바탕" style:font-name-asian="한양중고딕" style:font-weight-asian="bold"/>
    </style:style>
    <style:style style:family="text" style:name="T501">
      <style:text-properties style:font-name="한양중고딕" style:font-name-asian="한양중고딕"/>
    </style:style>
    <style:style style:family="text" style:name="T502">
      <style:text-properties fo:font-weight="bold" fo:letter-spacing="-1.8pt" style:font-name="바탕" style:font-name-asian="한양중고딕" style:font-weight-asian="bold"/>
    </style:style>
    <style:style style:family="text" style:name="T503">
      <style:text-properties style:font-name="한양중고딕" style:font-name-asian="한양중고딕"/>
    </style:style>
    <style:style style:family="text" style:name="T504">
      <style:text-properties fo:font-weight="bold" fo:letter-spacing="-1.8pt" style:font-name="바탕" style:font-name-asian="한양중고딕" style:font-weight-asian="bold"/>
    </style:style>
    <style:style style:family="text" style:name="T505">
      <style:text-properties style:font-name="한양중고딕" style:font-name-asian="한양중고딕"/>
    </style:style>
    <style:style style:family="text" style:name="T506">
      <style:text-properties style:font-name="한양중고딕" style:font-name-asian="한양중고딕"/>
    </style:style>
    <style:style style:family="text" style:name="T507">
      <style:text-properties fo:font-weight="bold" fo:letter-spacing="-1.5pt" style:font-name="바탕" style:font-name-asian="한양중고딕" style:font-weight-asian="bold"/>
    </style:style>
    <style:style style:family="text" style:name="T508">
      <style:text-properties style:font-name="한양중고딕" style:font-name-asian="한양중고딕"/>
    </style:style>
    <style:style style:family="text" style:name="T509">
      <style:text-properties fo:font-weight="bold" fo:letter-spacing="-1.8pt" style:font-name="바탕" style:font-name-asian="한양중고딕" style:font-weight-asian="bold"/>
    </style:style>
    <style:style style:family="text" style:name="T510">
      <style:text-properties style:font-name="한양중고딕" style:font-name-asian="한양중고딕"/>
    </style:style>
    <style:style style:family="text" style:name="T511">
      <style:text-properties fo:font-weight="bold" fo:letter-spacing="-1.8pt" style:font-name="바탕" style:font-name-asian="한양중고딕" style:font-weight-asian="bold"/>
    </style:style>
    <style:style style:family="text" style:name="T512">
      <style:text-properties style:font-name="한양중고딕" style:font-name-asian="한양중고딕"/>
    </style:style>
    <style:style style:family="text" style:name="T513">
      <style:text-properties style:font-name="한양중고딕" style:font-name-asian="한양중고딕"/>
    </style:style>
    <style:style style:family="text" style:name="T514">
      <style:text-properties fo:font-weight="bold" fo:letter-spacing="-1.5pt" style:font-name="바탕" style:font-name-asian="한양중고딕" style:font-weight-asian="bold"/>
    </style:style>
    <style:style style:family="text" style:name="T515">
      <style:text-properties style:font-name="한양중고딕" style:font-name-asian="한양중고딕"/>
    </style:style>
    <style:style style:family="text" style:name="T516">
      <style:text-properties fo:font-weight="bold" fo:letter-spacing="-1.8pt" style:font-name="바탕" style:font-name-asian="한양중고딕" style:font-weight-asian="bold"/>
    </style:style>
    <style:style style:family="text" style:name="T517">
      <style:text-properties fo:font-weight="bold" fo:letter-spacing="-1.7pt" style:font-name="바탕" style:font-name-asian="한양중고딕" style:font-weight-asian="bold"/>
    </style:style>
    <style:style style:family="text" style:name="T518">
      <style:text-properties fo:font-weight="bold" fo:letter-spacing="-1.7pt" style:font-name="바탕" style:font-name-asian="한양중고딕" style:font-weight-asian="bold"/>
    </style:style>
    <style:style style:family="text" style:name="T519">
      <style:text-properties fo:font-weight="bold" fo:letter-spacing="-1.5pt" style:font-name="바탕" style:font-name-asian="한양중고딕" style:font-weight-asian="bold"/>
    </style:style>
    <style:style style:family="text" style:name="T520">
      <style:text-properties fo:font-weight="bold" fo:letter-spacing="-1.5pt" style:font-name="바탕" style:font-name-asian="한양중고딕" style:font-weight-asian="bold"/>
    </style:style>
    <style:style style:family="text" style:name="T521">
      <style:text-properties style:font-name="한양중고딕" style:font-name-asian="한양중고딕"/>
    </style:style>
    <style:style style:family="table-cell" style:name="T4.R1_C0">
      <style:table-cell-properties fo:border-bottom="0.010cm dotted #000000" fo:border-left="0.010cm dotted #000000" fo:border-right="0.010cm dotted #000000" fo:border-top="0.010cm dotted #000000" fo:padding-bottom="0.050cm" fo:padding-left="0.180cm" fo:padding-right="0.180cm" fo:padding-top="0.050cm" style:vertical-align="middle"/>
    </style:style>
    <style:style style:family="table-row" style:name="T4.R1">
      <style:table-row-properties style:min-row-height="4.347cm"/>
    </style:style>
    <style:style style:family="paragraph" style:name="P65" style:parent-style-name="0">
      <style:paragraph-properties fo:margin-left="0.814cm" fo:text-indent="-0.814cm" style:snap-to-layout-grid="false"/>
    </style:style>
    <style:style style:family="text" style:name="T522">
      <style:text-properties fo:font-size="11.0pt" style:font-name="바탕" style:font-name-asian="휴먼명조" style:font-size-asian="11.0pt"/>
    </style:style>
    <style:style style:family="text" style:name="T523">
      <style:text-properties fo:font-size="11.0pt" fo:font-weight="bold" style:font-name="HCI Poppy" style:font-name-asian="휴먼명조" style:font-size-asian="11.0pt" style:font-weight-asian="bold"/>
    </style:style>
    <style:style style:family="text" style:name="T52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525">
      <style:text-properties fo:font-size="11.0pt" fo:font-weight="bold" style:font-name="HCI Poppy" style:font-name-asian="휴먼명조" style:font-size-asian="11.0pt" style:font-weight-asian="bold"/>
    </style:style>
    <style:style style:family="text" style:name="T52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527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528">
      <style:text-properties fo:font-size="9.0pt" style:font-name="HCI Poppy" style:font-name-asian="휴먼명조" style:font-size-asian="9.0pt"/>
    </style:style>
    <style:style style:family="text" style:name="T529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53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531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532">
      <style:text-properties fo:font-size="9.0pt" style:font-name="HCI Poppy" style:font-name-asian="휴먼명조" style:font-size-asian="9.0pt"/>
    </style:style>
    <style:style style:family="text" style:name="T533">
      <style:text-properties fo:font-size="9.0pt" fo:font-weight="bold" fo:letter-spacing="-1.1pt" style:font-name="바탕" style:font-name-asian="휴먼명조" style:font-size-asian="9.0pt" style:font-weight-asian="bold"/>
    </style:style>
    <style:style style:family="text" style:name="T534">
      <style:text-properties fo:font-size="9.0pt" style:font-name="HCI Poppy" style:font-name-asian="휴먼명조" style:font-size-asian="9.0pt"/>
    </style:style>
    <style:style style:family="text" style:name="T535">
      <style:text-properties fo:font-size="9.0pt" style:font-name="바탕" style:font-name-asian="휴먼명조" style:font-size-asian="9.0pt"/>
    </style:style>
    <style:style style:family="text" style:name="T536">
      <style:text-properties fo:font-size="9.0pt" style:font-name="바탕" style:font-name-asian="휴먼명조" style:font-size-asian="9.0pt"/>
    </style:style>
    <style:style style:family="text" style:name="T537">
      <style:text-properties fo:font-size="9.0pt" style:font-name="HCI Poppy" style:font-name-asian="휴먼명조" style:font-size-asian="9.0pt"/>
    </style:style>
    <style:style style:family="text" style:name="T538">
      <style:text-properties fo:font-size="11.0pt" style:font-name="바탕" style:font-name-asian="휴먼명조" style:font-size-asian="11.0pt"/>
    </style:style>
    <style:style style:family="text" style:name="T539">
      <style:text-properties fo:font-size="11.0pt" fo:font-weight="bold" style:font-name="바탕" style:font-name-asian="휴먼명조" style:font-size-asian="11.0pt" style:font-weight-asian="bold"/>
    </style:style>
    <style:style style:family="paragraph" style:name="P66" style:parent-style-name="0">
      <style:paragraph-properties fo:margin-left="0.953cm" fo:text-indent="-0.953cm" style:snap-to-layout-grid="false"/>
    </style:style>
    <style:style style:family="text" style:name="T540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541">
      <style:text-properties fo:font-size="11.0pt" style:font-name="바탕" style:font-name-asian="휴먼명조" style:font-size-asian="11.0pt"/>
    </style:style>
    <style:style style:family="text" style:name="T542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543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544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545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546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547">
      <style:text-properties fo:font-size="11.0pt" fo:font-weight="bold" fo:letter-spacing="-1.2pt" style:font-name="바탕" style:font-name-asian="휴먼명조" style:font-size-asian="11.0pt" style:font-weight-asian="bold"/>
    </style:style>
    <style:style style:family="text" style:name="T548">
      <style:text-properties fo:font-size="11.0pt" fo:font-weight="bold" fo:letter-spacing="-1.0pt" style:font-name="바탕" style:font-name-asian="휴먼명조" style:font-size-asian="11.0pt" style:font-weight-asian="bold"/>
    </style:style>
    <style:style style:family="text" style:name="T549">
      <style:text-properties fo:font-size="11.0pt" fo:font-weight="bold" fo:letter-spacing="-1.0pt" style:font-name="바탕" style:font-name-asian="휴먼명조" style:font-size-asian="11.0pt" style:font-weight-asian="bold"/>
    </style:style>
    <style:style style:family="text" style:name="T550">
      <style:text-properties fo:font-size="11.0pt" style:font-name="HCI Poppy" style:font-name-asian="휴먼명조" style:font-size-asian="11.0pt"/>
    </style:style>
    <style:style style:family="text" style:name="T551">
      <style:text-properties fo:font-size="11.0pt" fo:font-weight="bold" fo:letter-spacing="-1.0pt" style:font-name="바탕" style:font-name-asian="휴먼명조" style:font-size-asian="11.0pt" style:font-weight-asian="bold"/>
    </style:style>
    <style:style style:family="text" style:name="T552">
      <style:text-properties fo:font-size="11.0pt" fo:font-weight="bold" fo:letter-spacing="-0.4pt" style:font-name="바탕" style:font-name-asian="휴먼명조" style:font-size-asian="11.0pt" style:font-weight-asian="bold"/>
    </style:style>
    <style:style style:family="text" style:name="T553">
      <style:text-properties fo:font-size="11.0pt" fo:font-weight="bold" fo:letter-spacing="-0.4pt" style:font-name="바탕" style:font-name-asian="휴먼명조" style:font-size-asian="11.0pt" style:font-weight-asian="bold"/>
    </style:style>
    <style:style style:family="text" style:name="T554">
      <style:text-properties fo:font-size="11.0pt" fo:font-weight="bold" fo:letter-spacing="-0.4pt" style:font-name="바탕" style:font-name-asian="휴먼명조" style:font-size-asian="11.0pt" style:font-weight-asian="bold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10.799cm"/>
    </style:style>
    <style:style style:family="paragraph" style:name="P67" style:parent-style-name="0">
      <style:paragraph-properties fo:margin-left="0.351cm" fo:text-indent="-0.351cm" style:snap-to-layout-grid="false"/>
    </style:style>
    <style:style style:family="paragraph" style:name="P68" style:parent-style-name="0">
      <style:paragraph-properties fo:margin-left="0.351cm" fo:text-indent="-0.351cm" style:snap-to-layout-grid="false"/>
    </style:style>
    <style:style style:family="text" style:name="T555">
      <style:text-properties fo:font-size="11.0pt" fo:font-weight="bold" style:font-name="휴먼명조" style:font-name-asian="휴먼명조" style:font-size-asian="11.0pt" style:font-weight-asian="bold"/>
    </style:style>
    <style:style style:family="text" style:name="T5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57">
      <style:text-properties fo:font-size="11.0pt" fo:font-weight="bold" style:font-name="휴먼명조" style:font-name-asian="휴먼명조" style:font-size-asian="11.0pt" style:font-weight-asian="bold"/>
    </style:style>
    <style:style style:family="text" style:name="T5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59">
      <style:text-properties fo:font-size="11.0pt" fo:font-weight="bold" style:font-name="휴먼명조" style:font-name-asian="휴먼명조" style:font-size-asian="11.0pt" style:font-weight-asian="bold"/>
    </style:style>
    <style:style style:family="text" style:name="T56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69" style:parent-style-name="0">
      <style:paragraph-properties fo:margin-left="0.351cm" fo:text-indent="-0.351cm" style:snap-to-layout-grid="false"/>
    </style:style>
    <style:style style:family="text" style:name="T561">
      <style:text-properties fo:font-size="11.0pt" style:font-name="휴먼명조" style:font-name-asian="휴먼명조" style:font-size-asian="11.0pt"/>
    </style:style>
    <style:style style:family="text" style:name="T56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3">
      <style:text-properties fo:font-size="11.0pt" style:font-name="휴먼명조" style:font-name-asian="휴먼명조" style:font-size-asian="11.0pt"/>
    </style:style>
    <style:style style:family="text" style:name="T56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5">
      <style:text-properties fo:font-size="11.0pt" style:font-name="휴먼명조" style:font-name-asian="휴먼명조" style:font-size-asian="11.0pt"/>
    </style:style>
    <style:style style:family="text" style:name="T5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7">
      <style:text-properties fo:font-size="11.0pt" style:font-name="휴먼명조" style:font-name-asian="휴먼명조" style:font-size-asian="11.0pt"/>
    </style:style>
    <style:style style:family="text" style:name="T5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69">
      <style:text-properties fo:font-size="11.0pt" style:font-name="휴먼명조" style:font-name-asian="휴먼명조" style:font-size-asian="11.0pt"/>
    </style:style>
    <style:style style:family="text" style:name="T5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1">
      <style:text-properties fo:font-size="11.0pt" style:font-name="휴먼명조" style:font-name-asian="휴먼명조" style:font-size-asian="11.0pt"/>
    </style:style>
    <style:style style:family="paragraph" style:name="P70" style:parent-style-name="0">
      <style:paragraph-properties fo:margin-left="0.351cm" fo:text-indent="-0.351cm" style:snap-to-layout-grid="false"/>
    </style:style>
    <style:style style:family="text" style:name="T572">
      <style:text-properties fo:font-size="11.0pt" style:font-name="휴먼명조" style:font-name-asian="휴먼명조" style:font-size-asian="11.0pt"/>
    </style:style>
    <style:style style:family="text" style:name="T57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4">
      <style:text-properties fo:font-size="11.0pt" style:font-name="휴먼명조" style:font-name-asian="휴먼명조" style:font-size-asian="11.0pt"/>
    </style:style>
    <style:style style:family="text" style:name="T57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6">
      <style:text-properties fo:font-size="11.0pt" style:font-name="휴먼명조" style:font-name-asian="휴먼명조" style:font-size-asian="11.0pt"/>
    </style:style>
    <style:style style:family="text" style:name="T57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78">
      <style:text-properties fo:font-size="11.0pt" style:font-name="휴먼명조" style:font-name-asian="휴먼명조" style:font-size-asian="11.0pt"/>
    </style:style>
    <style:style style:family="text" style:name="T57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0">
      <style:text-properties fo:font-size="11.0pt" style:font-name="휴먼명조" style:font-name-asian="휴먼명조" style:font-size-asian="11.0pt"/>
    </style:style>
    <style:style style:family="text" style:name="T58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2">
      <style:text-properties fo:font-size="11.0pt" style:font-name="휴먼명조" style:font-name-asian="휴먼명조" style:font-size-asian="11.0pt"/>
    </style:style>
    <style:style style:family="text" style:name="T58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4">
      <style:text-properties fo:font-size="11.0pt" style:font-name="휴먼명조" style:font-name-asian="휴먼명조" style:font-size-asian="11.0pt"/>
    </style:style>
    <style:style style:family="paragraph" style:name="P71" style:parent-style-name="0">
      <style:paragraph-properties fo:margin-left="0.351cm" fo:text-indent="-0.351cm" style:snap-to-layout-grid="false"/>
    </style:style>
    <style:style style:family="text" style:name="T585">
      <style:text-properties fo:font-size="11.0pt" style:font-name="휴먼명조" style:font-name-asian="휴먼명조" style:font-size-asian="11.0pt"/>
    </style:style>
    <style:style style:family="text" style:name="T5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7">
      <style:text-properties fo:font-size="11.0pt" style:font-name="휴먼명조" style:font-name-asian="휴먼명조" style:font-size-asian="11.0pt"/>
    </style:style>
    <style:style style:family="text" style:name="T5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89">
      <style:text-properties fo:font-size="11.0pt" style:font-name="휴먼명조" style:font-name-asian="휴먼명조" style:font-size-asian="11.0pt"/>
    </style:style>
    <style:style style:family="text" style:name="T5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1">
      <style:text-properties fo:font-size="11.0pt" style:font-name="휴먼명조" style:font-name-asian="휴먼명조" style:font-size-asian="11.0pt"/>
    </style:style>
    <style:style style:family="text" style:name="T5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3">
      <style:text-properties fo:font-size="11.0pt" style:font-name="휴먼명조" style:font-name-asian="휴먼명조" style:font-size-asian="11.0pt"/>
    </style:style>
    <style:style style:family="text" style:name="T59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5">
      <style:text-properties fo:font-size="11.0pt" style:font-name="휴먼명조" style:font-name-asian="휴먼명조" style:font-size-asian="11.0pt"/>
    </style:style>
    <style:style style:family="text" style:name="T59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7">
      <style:text-properties fo:font-size="11.0pt" style:font-name="휴먼명조" style:font-name-asian="휴먼명조" style:font-size-asian="11.0pt"/>
    </style:style>
    <style:style style:family="text" style:name="T5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599">
      <style:text-properties fo:font-size="11.0pt" style:font-name="휴먼명조" style:font-name-asian="휴먼명조" style:font-size-asian="11.0pt"/>
    </style:style>
    <style:style style:family="paragraph" style:name="P72" style:parent-style-name="0">
      <style:paragraph-properties fo:margin-left="0.351cm" fo:text-indent="-0.351cm" style:snap-to-layout-grid="false"/>
    </style:style>
    <style:style style:family="paragraph" style:name="P73" style:parent-style-name="0">
      <style:paragraph-properties fo:line-height="100%" fo:margin-left="0.351cm" fo:text-indent="-0.351cm" style:snap-to-layout-grid="false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right" style:horizontal-rel="paragraph" style:number-wrapped-paragraphs="no-limit" style:run-through="" style:vertical-pos="from-top" style:vertical-rel="paragraph" style:wrap="none"/>
    </style:style>
    <style:style style:family="table-column" style:name="T5.C70">
      <style:table-column-properties style:column-width="14.102cm"/>
    </style:style>
    <style:style style:family="paragraph" style:name="P74" style:parent-style-name="0">
      <style:paragraph-properties fo:line-height="150%" fo:margin-left="0.351cm" fo:text-indent="-0.351cm" style:snap-to-layout-grid="false"/>
    </style:style>
    <style:style style:family="text" style:name="T600">
      <style:text-properties fo:font-size="11.0pt" style:font-name="돋움" style:font-name-asian="돋움" style:font-size-asian="11.0pt"/>
    </style:style>
    <style:style style:family="text" style:name="T601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02">
      <style:text-properties fo:font-size="11.0pt" style:font-name="돋움" style:font-name-asian="돋움" style:font-size-asian="11.0pt"/>
    </style:style>
    <style:style style:family="text" style:name="T603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04">
      <style:text-properties fo:font-size="11.0pt" style:font-name="돋움" style:font-name-asian="돋움" style:font-size-asian="11.0pt"/>
    </style:style>
    <style:style style:family="text" style:name="T605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06">
      <style:text-properties fo:font-size="11.0pt" style:font-name="돋움" style:font-name-asian="돋움" style:font-size-asian="11.0pt"/>
    </style:style>
    <style:style style:family="text" style:name="T607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08">
      <style:text-properties fo:font-size="11.0pt" style:font-name="돋움" style:font-name-asian="돋움" style:font-size-asian="11.0pt"/>
    </style:style>
    <style:style style:family="text" style:name="T609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10">
      <style:text-properties fo:font-size="11.0pt" style:font-name="돋움" style:font-name-asian="돋움" style:font-size-asian="11.0pt"/>
    </style:style>
    <style:style style:family="text" style:name="T611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12">
      <style:text-properties fo:font-size="11.0pt" style:font-name="돋움" style:font-name-asian="돋움" style:font-size-asian="11.0pt"/>
    </style:style>
    <style:style style:family="text" style:name="T613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14">
      <style:text-properties fo:font-size="11.0pt" style:font-name="돋움" style:font-name-asian="돋움" style:font-size-asian="11.0pt"/>
    </style:style>
    <style:style style:family="text" style:name="T615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16">
      <style:text-properties fo:font-size="11.0pt" style:font-name="돋움" style:font-name-asian="돋움" style:font-size-asian="11.0pt"/>
    </style:style>
    <style:style style:family="text" style:name="T617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18">
      <style:text-properties fo:font-size="11.0pt" style:font-name="돋움" style:font-name-asian="돋움" style:font-size-asian="11.0pt"/>
    </style:style>
    <style:style style:family="text" style:name="T619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20">
      <style:text-properties fo:font-size="11.0pt" style:font-name="돋움" style:font-name-asian="돋움" style:font-size-asian="11.0pt"/>
    </style:style>
    <style:style style:family="paragraph" style:name="P75" style:parent-style-name="0">
      <style:paragraph-properties fo:line-height="150%" fo:margin-left="0.351cm" fo:text-indent="-0.351cm" style:snap-to-layout-grid="false"/>
    </style:style>
    <style:style style:family="paragraph" style:name="P76" style:parent-style-name="0">
      <style:paragraph-properties fo:line-height="150%" fo:margin-left="0.351cm" fo:text-indent="-0.351cm" style:snap-to-layout-grid="false"/>
    </style:style>
    <style:style style:family="text" style:name="T621">
      <style:text-properties fo:font-size="11.0pt" style:font-name="돋움" style:font-name-asian="돋움" style:font-size-asian="11.0pt"/>
    </style:style>
    <style:style style:family="text" style:name="T622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23">
      <style:text-properties fo:font-size="11.0pt" style:font-name="돋움" style:font-name-asian="돋움" style:font-size-asian="11.0pt"/>
    </style:style>
    <style:style style:family="text" style:name="T624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25">
      <style:text-properties fo:font-size="11.0pt" style:font-name="돋움" style:font-name-asian="돋움" style:font-size-asian="11.0pt"/>
    </style:style>
    <style:style style:family="text" style:name="T626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27">
      <style:text-properties fo:font-size="11.0pt" style:font-name="돋움" style:font-name-asian="돋움" style:font-size-asian="11.0pt"/>
    </style:style>
    <style:style style:family="text" style:name="T628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29">
      <style:text-properties fo:font-size="11.0pt" style:font-name="돋움" style:font-name-asian="돋움" style:font-size-asian="11.0pt"/>
    </style:style>
    <style:style style:family="text" style:name="T630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31">
      <style:text-properties fo:font-size="11.0pt" style:font-name="돋움" style:font-name-asian="돋움" style:font-size-asian="11.0pt"/>
    </style:style>
    <style:style style:family="text" style:name="T632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33">
      <style:text-properties fo:font-size="11.0pt" style:font-name="돋움" style:font-name-asian="돋움" style:font-size-asian="11.0pt"/>
    </style:style>
    <style:style style:family="text" style:name="T634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35">
      <style:text-properties fo:font-size="11.0pt" style:font-name="돋움" style:font-name-asian="돋움" style:font-size-asian="11.0pt"/>
    </style:style>
    <style:style style:family="text" style:name="T636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37">
      <style:text-properties fo:font-size="11.0pt" style:font-name="돋움" style:font-name-asian="돋움" style:font-size-asian="11.0pt"/>
    </style:style>
    <style:style style:family="text" style:name="T638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39">
      <style:text-properties fo:font-size="11.0pt" style:font-name="돋움" style:font-name-asian="돋움" style:font-size-asian="11.0pt"/>
    </style:style>
    <style:style style:family="text" style:name="T640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41">
      <style:text-properties fo:font-size="11.0pt" style:font-name="돋움" style:font-name-asian="돋움" style:font-size-asian="11.0pt"/>
    </style:style>
    <style:style style:family="text" style:name="T642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43">
      <style:text-properties fo:font-size="11.0pt" style:font-name="돋움" style:font-name-asian="돋움" style:font-size-asian="11.0pt"/>
    </style:style>
    <style:style style:family="text" style:name="T644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45">
      <style:text-properties fo:font-size="11.0pt" style:font-name="돋움" style:font-name-asian="돋움" style:font-size-asian="11.0pt"/>
    </style:style>
    <style:style style:family="text" style:name="T646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47">
      <style:text-properties fo:font-size="11.0pt" style:font-name="돋움" style:font-name-asian="돋움" style:font-size-asian="11.0pt"/>
    </style:style>
    <style:style style:family="text" style:name="T648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49">
      <style:text-properties fo:font-size="11.0pt" style:font-name="돋움" style:font-name-asian="돋움" style:font-size-asian="11.0pt"/>
    </style:style>
    <style:style style:family="paragraph" style:name="P77" style:parent-style-name="0">
      <style:paragraph-properties fo:line-height="150%" fo:margin-left="0.351cm" fo:text-indent="-0.351cm" style:snap-to-layout-grid="false"/>
    </style:style>
    <style:style style:family="paragraph" style:name="P78" style:parent-style-name="0">
      <style:paragraph-properties fo:line-height="150%" fo:margin-left="0.351cm" fo:text-indent="-0.351cm" style:snap-to-layout-grid="false"/>
    </style:style>
    <style:style style:family="text" style:name="T650">
      <style:text-properties fo:font-size="11.0pt" style:font-name="돋움" style:font-name-asian="돋움" style:font-size-asian="11.0pt"/>
    </style:style>
    <style:style style:family="text" style:name="T651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52">
      <style:text-properties fo:font-size="11.0pt" style:font-name="돋움" style:font-name-asian="돋움" style:font-size-asian="11.0pt"/>
    </style:style>
    <style:style style:family="text" style:name="T653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54">
      <style:text-properties fo:font-size="11.0pt" style:font-name="돋움" style:font-name-asian="돋움" style:font-size-asian="11.0pt"/>
    </style:style>
    <style:style style:family="text" style:name="T655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56">
      <style:text-properties fo:font-size="11.0pt" style:font-name="돋움" style:font-name-asian="돋움" style:font-size-asian="11.0pt"/>
    </style:style>
    <style:style style:family="text" style:name="T657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58">
      <style:text-properties fo:font-size="11.0pt" style:font-name="돋움" style:font-name-asian="돋움" style:font-size-asian="11.0pt"/>
    </style:style>
    <style:style style:family="text" style:name="T659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60">
      <style:text-properties fo:font-size="11.0pt" style:font-name="돋움" style:font-name-asian="돋움" style:font-size-asian="11.0pt"/>
    </style:style>
    <style:style style:family="paragraph" style:name="P79" style:parent-style-name="0">
      <style:paragraph-properties fo:line-height="150%" fo:margin-left="0.351cm" fo:text-indent="-0.351cm" style:snap-to-layout-grid="false"/>
    </style:style>
    <style:style style:family="paragraph" style:name="P80" style:parent-style-name="0">
      <style:paragraph-properties fo:line-height="150%" fo:margin-left="0.351cm" fo:text-indent="-0.351cm" style:snap-to-layout-grid="false"/>
    </style:style>
    <style:style style:family="text" style:name="T661">
      <style:text-properties fo:font-size="11.0pt" style:font-name="돋움" style:font-name-asian="돋움" style:font-size-asian="11.0pt"/>
    </style:style>
    <style:style style:family="text" style:name="T662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63">
      <style:text-properties fo:font-size="11.0pt" style:font-name="돋움" style:font-name-asian="돋움" style:font-size-asian="11.0pt"/>
    </style:style>
    <style:style style:family="text" style:name="T664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65">
      <style:text-properties fo:font-size="11.0pt" style:font-name="돋움" style:font-name-asian="돋움" style:font-size-asian="11.0pt"/>
    </style:style>
    <style:style style:family="text" style:name="T666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67">
      <style:text-properties fo:font-size="11.0pt" style:font-name="돋움" style:font-name-asian="돋움" style:font-size-asian="11.0pt"/>
    </style:style>
    <style:style style:family="text" style:name="T668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69">
      <style:text-properties fo:font-size="11.0pt" style:font-name="돋움" style:font-name-asian="돋움" style:font-size-asian="11.0pt"/>
    </style:style>
    <style:style style:family="text" style:name="T670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71">
      <style:text-properties fo:font-size="11.0pt" style:font-name="돋움" style:font-name-asian="돋움" style:font-size-asian="11.0pt"/>
    </style:style>
    <style:style style:family="text" style:name="T672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73">
      <style:text-properties fo:font-size="11.0pt" style:font-name="돋움" style:font-name-asian="돋움" style:font-size-asian="11.0pt"/>
    </style:style>
    <style:style style:family="text" style:name="T674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75">
      <style:text-properties fo:font-size="11.0pt" style:font-name="돋움" style:font-name-asian="돋움" style:font-size-asian="11.0pt"/>
    </style:style>
    <style:style style:family="text" style:name="T676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77">
      <style:text-properties fo:font-size="11.0pt" style:font-name="돋움" style:font-name-asian="돋움" style:font-size-asian="11.0pt"/>
    </style:style>
    <style:style style:family="text" style:name="T678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79">
      <style:text-properties fo:font-size="11.0pt" style:font-name="돋움" style:font-name-asian="돋움" style:font-size-asian="11.0pt"/>
    </style:style>
    <style:style style:family="text" style:name="T680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81">
      <style:text-properties fo:font-size="11.0pt" style:font-name="돋움" style:font-name-asian="돋움" style:font-size-asian="11.0pt"/>
    </style:style>
    <style:style style:family="text" style:name="T682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83">
      <style:text-properties fo:font-size="11.0pt" style:font-name="돋움" style:font-name-asian="돋움" style:font-size-asian="11.0pt"/>
    </style:style>
    <style:style style:family="text" style:name="T684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85">
      <style:text-properties fo:font-size="11.0pt" style:font-name="돋움" style:font-name-asian="돋움" style:font-size-asian="11.0pt"/>
    </style:style>
    <style:style style:family="text" style:name="T686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87">
      <style:text-properties fo:font-size="11.0pt" style:font-name="돋움" style:font-name-asian="돋움" style:font-size-asian="11.0pt"/>
    </style:style>
    <style:style style:family="text" style:name="T688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89">
      <style:text-properties fo:font-size="11.0pt" style:font-name="돋움" style:font-name-asian="돋움" style:font-size-asian="11.0pt"/>
    </style:style>
    <style:style style:family="text" style:name="T690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91">
      <style:text-properties fo:font-size="11.0pt" style:font-name="돋움" style:font-name-asian="돋움" style:font-size-asian="11.0pt"/>
    </style:style>
    <style:style style:family="text" style:name="T692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93">
      <style:text-properties fo:font-size="11.0pt" style:font-name="돋움" style:font-name-asian="돋움" style:font-size-asian="11.0pt"/>
    </style:style>
    <style:style style:family="text" style:name="T694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95">
      <style:text-properties fo:font-size="11.0pt" style:font-name="돋움" style:font-name-asian="돋움" style:font-size-asian="11.0pt"/>
    </style:style>
    <style:style style:family="text" style:name="T696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97">
      <style:text-properties fo:font-size="11.0pt" style:font-name="돋움" style:font-name-asian="돋움" style:font-size-asian="11.0pt"/>
    </style:style>
    <style:style style:family="text" style:name="T698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699">
      <style:text-properties fo:font-size="11.0pt" style:font-name="돋움" style:font-name-asian="돋움" style:font-size-asian="11.0pt"/>
    </style:style>
    <style:style style:family="text" style:name="T700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701">
      <style:text-properties fo:font-size="11.0pt" style:font-name="돋움" style:font-name-asian="돋움" style:font-size-asian="11.0pt"/>
    </style:style>
    <style:style style:family="text" style:name="T702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703">
      <style:text-properties fo:font-size="11.0pt" style:font-name="돋움" style:font-name-asian="돋움" style:font-size-asian="11.0pt"/>
    </style:style>
    <style:style style:family="text" style:name="T704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705">
      <style:text-properties fo:font-size="11.0pt" style:font-name="돋움" style:font-name-asian="돋움" style:font-size-asian="11.0pt"/>
    </style:style>
    <style:style style:family="text" style:name="T706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707">
      <style:text-properties fo:font-size="11.0pt" style:font-name="돋움" style:font-name-asian="돋움" style:font-size-asian="11.0pt"/>
    </style:style>
    <style:style style:family="text" style:name="T708">
      <style:text-properties fo:font-size="11.0pt" fo:font-weight="bold" fo:letter-spacing="-1.0pt" style:font-name="바탕" style:font-name-asian="돋움" style:font-size-asian="11.0pt" style:font-weight-asian="bold"/>
    </style:style>
    <style:style style:family="text" style:name="T709">
      <style:text-properties fo:font-size="11.0pt" style:font-name="돋움" style:font-name-asian="돋움" style:font-size-asian="11.0pt"/>
    </style:style>
    <style:style style:family="table-cell" style:name="T5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17.876cm"/>
    </style:style>
    <style:style style:family="paragraph" style:name="P81" style:parent-style-name="0">
      <style:paragraph-properties fo:margin-left="0.351cm" fo:text-indent="-0.351cm" style:snap-to-layout-grid="false"/>
    </style:style>
    <style:style style:family="paragraph" style:name="P82" style:parent-style-name="0">
      <style:paragraph-properties fo:margin-left="0.351cm" fo:text-indent="-0.351cm" style:snap-to-layout-grid="false"/>
    </style:style>
    <style:style style:family="paragraph" style:name="P83" style:parent-style-name="0">
      <style:paragraph-properties fo:margin-left="0.351cm" fo:text-indent="-0.351cm" style:snap-to-layout-grid="false"/>
    </style:style>
    <style:style style:family="text" style:name="T710">
      <style:text-properties fo:font-size="11.0pt" fo:font-weight="bold" style:font-name="바탕" style:font-name-asian="휴먼명조" style:font-size-asian="11.0pt" style:font-weight-asian="bold"/>
    </style:style>
    <style:style style:family="text" style:name="T7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12">
      <style:text-properties fo:font-size="11.0pt" fo:font-weight="bold" style:font-name="휴먼명조" style:font-name-asian="휴먼명조" style:font-size-asian="11.0pt" style:font-weight-asian="bold"/>
    </style:style>
    <style:style style:family="text" style:name="T7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14">
      <style:text-properties fo:font-size="11.0pt" fo:font-weight="bold" style:font-name="휴먼명조" style:font-name-asian="휴먼명조" style:font-size-asian="11.0pt" style:font-weight-asian="bold"/>
    </style:style>
    <style:style style:family="text" style:name="T7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paragraph" style:name="P84" style:parent-style-name="0">
      <style:paragraph-properties fo:margin-left="0.351cm" fo:text-indent="-0.351cm" style:snap-to-layout-grid="false"/>
    </style:style>
    <style:style style:family="paragraph" style:name="P85" style:parent-style-name="0">
      <style:paragraph-properties fo:margin-left="0.351cm" fo:text-indent="-0.351cm" style:snap-to-layout-grid="false"/>
    </style:style>
    <style:style style:family="text" style:name="T716">
      <style:text-properties fo:font-size="11.0pt" style:font-name="휴먼명조" style:font-name-asian="휴먼명조" style:font-size-asian="11.0pt"/>
    </style:style>
    <style:style style:family="text" style:name="T7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18">
      <style:text-properties fo:font-size="11.0pt" style:font-name="휴먼명조" style:font-name-asian="휴먼명조" style:font-size-asian="11.0pt"/>
    </style:style>
    <style:style style:family="text" style:name="T71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0">
      <style:text-properties fo:font-size="11.0pt" style:font-name="휴먼명조" style:font-name-asian="휴먼명조" style:font-size-asian="11.0pt"/>
    </style:style>
    <style:style style:family="text" style:name="T72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2">
      <style:text-properties fo:font-size="11.0pt" style:font-name="바탕" style:font-name-asian="휴먼명조" style:font-size-asian="11.0pt"/>
    </style:style>
    <style:style style:family="text" style:name="T72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4">
      <style:text-properties fo:font-size="11.0pt" style:font-name="휴먼명조" style:font-name-asian="휴먼명조" style:font-size-asian="11.0pt"/>
    </style:style>
    <style:style style:family="text" style:name="T72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6">
      <style:text-properties fo:font-size="11.0pt" style:font-name="휴먼명조" style:font-name-asian="휴먼명조" style:font-size-asian="11.0pt"/>
    </style:style>
    <style:style style:family="text" style:name="T72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28">
      <style:text-properties fo:font-size="11.0pt" style:font-name="휴먼명조" style:font-name-asian="휴먼명조" style:font-size-asian="11.0pt"/>
    </style:style>
    <style:style style:family="text" style:name="T72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0">
      <style:text-properties fo:font-size="11.0pt" style:font-name="휴먼명조" style:font-name-asian="휴먼명조" style:font-size-asian="11.0pt"/>
    </style:style>
    <style:style style:family="text" style:name="T73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2">
      <style:text-properties fo:font-size="11.0pt" style:font-name="휴먼명조" style:font-name-asian="휴먼명조" style:font-size-asian="11.0pt"/>
    </style:style>
    <style:style style:family="text" style:name="T73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4">
      <style:text-properties fo:font-size="11.0pt" style:font-name="휴먼명조" style:font-name-asian="휴먼명조" style:font-size-asian="11.0pt"/>
    </style:style>
    <style:style style:family="text" style:name="T73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6">
      <style:text-properties fo:font-size="11.0pt" style:font-name="휴먼명조" style:font-name-asian="휴먼명조" style:font-size-asian="11.0pt"/>
    </style:style>
    <style:style style:family="text" style:name="T73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38">
      <style:text-properties fo:font-size="11.0pt" style:font-name="휴먼명조" style:font-name-asian="휴먼명조" style:font-size-asian="11.0pt"/>
    </style:style>
    <style:style style:family="text" style:name="T73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0">
      <style:text-properties fo:font-size="11.0pt" style:font-name="휴먼명조" style:font-name-asian="휴먼명조" style:font-size-asian="11.0pt"/>
    </style:style>
    <style:style style:family="text" style:name="T74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2">
      <style:text-properties fo:font-size="11.0pt" style:font-name="휴먼명조" style:font-name-asian="휴먼명조" style:font-size-asian="11.0pt"/>
    </style:style>
    <style:style style:family="text" style:name="T74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4">
      <style:text-properties fo:font-size="11.0pt" style:font-name="휴먼명조" style:font-name-asian="휴먼명조" style:font-size-asian="11.0pt"/>
    </style:style>
    <style:style style:family="text" style:name="T74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6">
      <style:text-properties fo:font-size="11.0pt" style:font-name="휴먼명조" style:font-name-asian="휴먼명조" style:font-size-asian="11.0pt"/>
    </style:style>
    <style:style style:family="text" style:name="T74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48">
      <style:text-properties fo:font-size="11.0pt" style:font-name="휴먼명조" style:font-name-asian="휴먼명조" style:font-size-asian="11.0pt"/>
    </style:style>
    <style:style style:family="text" style:name="T74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0">
      <style:text-properties fo:font-size="11.0pt" style:font-name="휴먼명조" style:font-name-asian="휴먼명조" style:font-size-asian="11.0pt"/>
    </style:style>
    <style:style style:family="text" style:name="T75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2">
      <style:text-properties fo:font-size="11.0pt" style:font-name="휴먼명조" style:font-name-asian="휴먼명조" style:font-size-asian="11.0pt"/>
    </style:style>
    <style:style style:family="text" style:name="T75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4">
      <style:text-properties fo:font-size="11.0pt" style:font-name="바탕" style:font-name-asian="휴먼명조" style:font-size-asian="11.0pt"/>
    </style:style>
    <style:style style:family="text" style:name="T75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6">
      <style:text-properties fo:font-size="11.0pt" style:font-name="휴먼명조" style:font-name-asian="휴먼명조" style:font-size-asian="11.0pt"/>
    </style:style>
    <style:style style:family="text" style:name="T75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58">
      <style:text-properties fo:font-size="11.0pt" style:font-name="휴먼명조" style:font-name-asian="휴먼명조" style:font-size-asian="11.0pt"/>
    </style:style>
    <style:style style:family="text" style:name="T75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60">
      <style:text-properties fo:font-size="11.0pt" style:font-name="휴먼명조" style:font-name-asian="휴먼명조" style:font-size-asian="11.0pt"/>
    </style:style>
    <style:style style:family="text" style:name="T76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62">
      <style:text-properties fo:font-size="11.0pt" style:font-name="휴먼명조" style:font-name-asian="휴먼명조" style:font-size-asian="11.0pt"/>
    </style:style>
    <style:style style:family="text" style:name="T76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64">
      <style:text-properties fo:font-size="11.0pt" style:font-name="휴먼명조" style:font-name-asian="휴먼명조" style:font-size-asian="11.0pt"/>
    </style:style>
    <style:style style:family="paragraph" style:name="P86" style:parent-style-name="0">
      <style:paragraph-properties style:snap-to-layout-grid="false"/>
    </style:style>
    <style:style style:family="paragraph" style:name="P87" style:parent-style-name="0">
      <style:paragraph-properties fo:margin-left="0.351cm" fo:text-indent="-0.351cm" style:snap-to-layout-grid="false"/>
    </style:style>
    <style:style style:family="text" style:name="T765">
      <style:text-properties fo:font-size="11.0pt" style:font-name="휴먼명조" style:font-name-asian="휴먼명조" style:font-size-asian="11.0pt"/>
    </style:style>
    <style:style style:family="text" style:name="T7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67">
      <style:text-properties fo:font-size="11.0pt" style:font-name="휴먼명조" style:font-name-asian="휴먼명조" style:font-size-asian="11.0pt"/>
    </style:style>
    <style:style style:family="text" style:name="T7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69">
      <style:text-properties fo:font-size="11.0pt" style:font-name="휴먼명조" style:font-name-asian="휴먼명조" style:font-size-asian="11.0pt"/>
    </style:style>
    <style:style style:family="text" style:name="T7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1">
      <style:text-properties fo:font-size="11.0pt" style:font-name="휴먼명조" style:font-name-asian="휴먼명조" style:font-size-asian="11.0pt"/>
    </style:style>
    <style:style style:family="text" style:name="T7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3">
      <style:text-properties fo:font-size="11.0pt" style:font-name="휴먼명조" style:font-name-asian="휴먼명조" style:font-size-asian="11.0pt"/>
    </style:style>
    <style:style style:family="text" style:name="T7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5">
      <style:text-properties fo:font-size="11.0pt" style:font-name="휴먼명조" style:font-name-asian="휴먼명조" style:font-size-asian="11.0pt"/>
    </style:style>
    <style:style style:family="text" style:name="T7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7">
      <style:text-properties fo:font-size="11.0pt" style:font-name="휴먼명조" style:font-name-asian="휴먼명조" style:font-size-asian="11.0pt"/>
    </style:style>
    <style:style style:family="text" style:name="T77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79">
      <style:text-properties fo:font-size="11.0pt" style:font-name="휴먼명조" style:font-name-asian="휴먼명조" style:font-size-asian="11.0pt"/>
    </style:style>
    <style:style style:family="text" style:name="T78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1">
      <style:text-properties fo:font-size="11.0pt" style:font-name="휴먼명조" style:font-name-asian="휴먼명조" style:font-size-asian="11.0pt"/>
    </style:style>
    <style:style style:family="text" style:name="T78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3">
      <style:text-properties fo:font-size="11.0pt" style:font-name="휴먼명조" style:font-name-asian="휴먼명조" style:font-size-asian="11.0pt"/>
    </style:style>
    <style:style style:family="text" style:name="T78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5">
      <style:text-properties fo:font-size="11.0pt" style:font-name="휴먼명조" style:font-name-asian="휴먼명조" style:font-size-asian="11.0pt"/>
    </style:style>
    <style:style style:family="text" style:name="T7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7">
      <style:text-properties fo:font-size="11.0pt" style:font-name="휴먼명조" style:font-name-asian="휴먼명조" style:font-size-asian="11.0pt"/>
    </style:style>
    <style:style style:family="text" style:name="T7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89">
      <style:text-properties fo:font-size="11.0pt" style:font-name="휴먼명조" style:font-name-asian="휴먼명조" style:font-size-asian="11.0pt"/>
    </style:style>
    <style:style style:family="text" style:name="T7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1">
      <style:text-properties fo:font-size="11.0pt" style:font-name="휴먼명조" style:font-name-asian="휴먼명조" style:font-size-asian="11.0pt"/>
    </style:style>
    <style:style style:family="text" style:name="T7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3">
      <style:text-properties fo:font-size="11.0pt" style:font-name="휴먼명조" style:font-name-asian="휴먼명조" style:font-size-asian="11.0pt"/>
    </style:style>
    <style:style style:family="text" style:name="T79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5">
      <style:text-properties fo:font-size="11.0pt" style:font-name="휴먼명조" style:font-name-asian="휴먼명조" style:font-size-asian="11.0pt"/>
    </style:style>
    <style:style style:family="text" style:name="T79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7">
      <style:text-properties fo:font-size="11.0pt" style:font-name="휴먼명조" style:font-name-asian="휴먼명조" style:font-size-asian="11.0pt"/>
    </style:style>
    <style:style style:family="text" style:name="T79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799">
      <style:text-properties fo:font-size="11.0pt" style:font-name="휴먼명조" style:font-name-asian="휴먼명조" style:font-size-asian="11.0pt"/>
    </style:style>
    <style:style style:family="text" style:name="T80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1">
      <style:text-properties fo:font-size="11.0pt" style:font-name="휴먼명조" style:font-name-asian="휴먼명조" style:font-size-asian="11.0pt"/>
    </style:style>
    <style:style style:family="text" style:name="T80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3">
      <style:text-properties fo:font-size="11.0pt" style:font-name="휴먼명조" style:font-name-asian="휴먼명조" style:font-size-asian="11.0pt"/>
    </style:style>
    <style:style style:family="text" style:name="T80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5">
      <style:text-properties fo:font-size="11.0pt" style:font-name="휴먼명조" style:font-name-asian="휴먼명조" style:font-size-asian="11.0pt"/>
    </style:style>
    <style:style style:family="text" style:name="T80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7">
      <style:text-properties fo:font-size="11.0pt" style:font-name="휴먼명조" style:font-name-asian="휴먼명조" style:font-size-asian="11.0pt"/>
    </style:style>
    <style:style style:family="text" style:name="T80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09">
      <style:text-properties fo:font-size="11.0pt" style:font-name="휴먼명조" style:font-name-asian="휴먼명조" style:font-size-asian="11.0pt"/>
    </style:style>
    <style:style style:family="text" style:name="T81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11">
      <style:text-properties fo:font-size="11.0pt" style:font-name="휴먼명조" style:font-name-asian="휴먼명조" style:font-size-asian="11.0pt"/>
    </style:style>
    <style:style style:family="text" style:name="T81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13">
      <style:text-properties fo:font-size="11.0pt" style:font-name="휴먼명조" style:font-name-asian="휴먼명조" style:font-size-asian="11.0pt"/>
    </style:style>
    <style:style style:family="text" style:name="T81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15">
      <style:text-properties fo:font-size="11.0pt" style:font-name="휴먼명조" style:font-name-asian="휴먼명조" style:font-size-asian="11.0pt"/>
    </style:style>
    <style:style style:family="paragraph" style:name="P88" style:parent-style-name="0">
      <style:paragraph-properties fo:margin-left="0.351cm" fo:text-indent="-0.351cm" style:snap-to-layout-grid="false"/>
    </style:style>
    <style:style style:family="paragraph" style:name="P89" style:parent-style-name="0">
      <style:paragraph-properties fo:margin-left="0.351cm" fo:text-indent="-0.351cm" style:snap-to-layout-grid="false"/>
    </style:style>
    <style:style style:family="text" style:name="T816">
      <style:text-properties fo:font-size="11.0pt" style:font-name="휴먼명조" style:font-name-asian="휴먼명조" style:font-size-asian="11.0pt"/>
    </style:style>
    <style:style style:family="text" style:name="T8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18">
      <style:text-properties fo:font-size="11.0pt" style:font-name="휴먼명조" style:font-name-asian="휴먼명조" style:font-size-asian="11.0pt"/>
    </style:style>
    <style:style style:family="text" style:name="T81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0">
      <style:text-properties fo:font-size="11.0pt" style:font-name="휴먼명조" style:font-name-asian="휴먼명조" style:font-size-asian="11.0pt"/>
    </style:style>
    <style:style style:family="text" style:name="T82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2">
      <style:text-properties fo:font-size="11.0pt" style:font-name="휴먼명조" style:font-name-asian="휴먼명조" style:font-size-asian="11.0pt"/>
    </style:style>
    <style:style style:family="text" style:name="T82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4">
      <style:text-properties fo:font-size="11.0pt" style:font-name="휴먼명조" style:font-name-asian="휴먼명조" style:font-size-asian="11.0pt"/>
    </style:style>
    <style:style style:family="text" style:name="T82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6">
      <style:text-properties fo:font-size="11.0pt" style:font-name="휴먼명조" style:font-name-asian="휴먼명조" style:font-size-asian="11.0pt"/>
    </style:style>
    <style:style style:family="text" style:name="T82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28">
      <style:text-properties fo:font-size="11.0pt" style:font-name="휴먼명조" style:font-name-asian="휴먼명조" style:font-size-asian="11.0pt"/>
    </style:style>
    <style:style style:family="text" style:name="T82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0">
      <style:text-properties fo:font-size="11.0pt" style:font-name="휴먼명조" style:font-name-asian="휴먼명조" style:font-size-asian="11.0pt"/>
    </style:style>
    <style:style style:family="text" style:name="T83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2">
      <style:text-properties fo:font-size="11.0pt" style:font-name="휴먼명조" style:font-name-asian="휴먼명조" style:font-size-asian="11.0pt"/>
    </style:style>
    <style:style style:family="text" style:name="T83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4">
      <style:text-properties fo:font-size="11.0pt" style:font-name="휴먼명조" style:font-name-asian="휴먼명조" style:font-size-asian="11.0pt"/>
    </style:style>
    <style:style style:family="text" style:name="T83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6">
      <style:text-properties fo:font-size="11.0pt" style:font-name="휴먼명조" style:font-name-asian="휴먼명조" style:font-size-asian="11.0pt"/>
    </style:style>
    <style:style style:family="text" style:name="T83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38">
      <style:text-properties fo:font-size="11.0pt" style:font-name="휴먼명조" style:font-name-asian="휴먼명조" style:font-size-asian="11.0pt"/>
    </style:style>
    <style:style style:family="text" style:name="T83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0">
      <style:text-properties fo:font-size="11.0pt" style:font-name="휴먼명조" style:font-name-asian="휴먼명조" style:font-size-asian="11.0pt"/>
    </style:style>
    <style:style style:family="paragraph" style:name="P90" style:parent-style-name="0">
      <style:paragraph-properties fo:margin-left="0.351cm" fo:text-indent="-0.351cm" style:snap-to-layout-grid="false"/>
    </style:style>
    <style:style style:family="paragraph" style:name="P91" style:parent-style-name="0">
      <style:paragraph-properties fo:margin-left="0.351cm" fo:text-indent="-0.351cm" style:snap-to-layout-grid="false"/>
    </style:style>
    <style:style style:family="text" style:name="T841">
      <style:text-properties fo:font-size="11.0pt" style:font-name="휴먼명조" style:font-name-asian="휴먼명조" style:font-size-asian="11.0pt"/>
    </style:style>
    <style:style style:family="text" style:name="T84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3">
      <style:text-properties fo:font-size="11.0pt" style:font-name="휴먼명조" style:font-name-asian="휴먼명조" style:font-size-asian="11.0pt"/>
    </style:style>
    <style:style style:family="text" style:name="T8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5">
      <style:text-properties fo:font-size="11.0pt" style:font-name="휴먼명조" style:font-name-asian="휴먼명조" style:font-size-asian="11.0pt"/>
    </style:style>
    <style:style style:family="text" style:name="T8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7">
      <style:text-properties fo:font-size="11.0pt" style:font-name="휴먼명조" style:font-name-asian="휴먼명조" style:font-size-asian="11.0pt"/>
    </style:style>
    <style:style style:family="text" style:name="T8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49">
      <style:text-properties fo:font-size="11.0pt" style:font-name="휴먼명조" style:font-name-asian="휴먼명조" style:font-size-asian="11.0pt"/>
    </style:style>
    <style:style style:family="text" style:name="T8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1">
      <style:text-properties fo:font-size="11.0pt" style:font-name="휴먼명조" style:font-name-asian="휴먼명조" style:font-size-asian="11.0pt"/>
    </style:style>
    <style:style style:family="text" style:name="T8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3">
      <style:text-properties fo:font-size="11.0pt" style:font-name="휴먼명조" style:font-name-asian="휴먼명조" style:font-size-asian="11.0pt"/>
    </style:style>
    <style:style style:family="text" style:name="T8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5">
      <style:text-properties fo:font-size="11.0pt" style:font-name="휴먼명조" style:font-name-asian="휴먼명조" style:font-size-asian="11.0pt"/>
    </style:style>
    <style:style style:family="text" style:name="T8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7">
      <style:text-properties fo:font-size="11.0pt" style:font-name="휴먼명조" style:font-name-asian="휴먼명조" style:font-size-asian="11.0pt"/>
    </style:style>
    <style:style style:family="text" style:name="T8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59">
      <style:text-properties fo:font-size="11.0pt" style:font-name="휴먼명조" style:font-name-asian="휴먼명조" style:font-size-asian="11.0pt"/>
    </style:style>
    <style:style style:family="text" style:name="T86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1">
      <style:text-properties fo:font-size="11.0pt" style:font-name="휴먼명조" style:font-name-asian="휴먼명조" style:font-size-asian="11.0pt"/>
    </style:style>
    <style:style style:family="text" style:name="T86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3">
      <style:text-properties fo:font-size="11.0pt" style:font-name="휴먼명조" style:font-name-asian="휴먼명조" style:font-size-asian="11.0pt"/>
    </style:style>
    <style:style style:family="text" style:name="T86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5">
      <style:text-properties fo:font-size="11.0pt" style:font-name="휴먼명조" style:font-name-asian="휴먼명조" style:font-size-asian="11.0pt"/>
    </style:style>
    <style:style style:family="text" style:name="T86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7">
      <style:text-properties fo:font-size="11.0pt" style:font-name="휴먼명조" style:font-name-asian="휴먼명조" style:font-size-asian="11.0pt"/>
    </style:style>
    <style:style style:family="text" style:name="T86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69">
      <style:text-properties fo:font-size="11.0pt" style:font-name="휴먼명조" style:font-name-asian="휴먼명조" style:font-size-asian="11.0pt"/>
    </style:style>
    <style:style style:family="text" style:name="T87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1">
      <style:text-properties fo:font-size="11.0pt" style:font-name="휴먼명조" style:font-name-asian="휴먼명조" style:font-size-asian="11.0pt"/>
    </style:style>
    <style:style style:family="text" style:name="T87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3">
      <style:text-properties fo:font-size="11.0pt" style:font-name="휴먼명조" style:font-name-asian="휴먼명조" style:font-size-asian="11.0pt"/>
    </style:style>
    <style:style style:family="text" style:name="T87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5">
      <style:text-properties fo:font-size="11.0pt" style:font-name="휴먼명조" style:font-name-asian="휴먼명조" style:font-size-asian="11.0pt"/>
    </style:style>
    <style:style style:family="text" style:name="T87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77">
      <style:text-properties fo:font-size="11.0pt" style:font-name="휴먼명조" style:font-name-asian="휴먼명조" style:font-size-asian="11.0pt"/>
    </style:style>
    <style:style style:family="paragraph" style:name="P92" style:parent-style-name="0">
      <style:paragraph-properties fo:margin-left="0.351cm" fo:text-indent="-0.351cm" style:snap-to-layout-grid="false"/>
    </style:style>
    <style:style style:family="paragraph" style:name="P93" style:parent-style-name="0">
      <style:paragraph-properties fo:margin-left="0.351cm" fo:text-indent="-0.351cm" style:snap-to-layout-grid="false"/>
    </style:style>
    <style:style style:family="text" style:name="T878">
      <style:text-properties fo:font-size="11.0pt" style:font-name="바탕" style:font-name-asian="휴먼명조" style:font-size-asian="11.0pt"/>
    </style:style>
    <style:style style:family="text" style:name="T87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0">
      <style:text-properties fo:font-size="11.0pt" style:font-name="휴먼명조" style:font-name-asian="휴먼명조" style:font-size-asian="11.0pt"/>
    </style:style>
    <style:style style:family="text" style:name="T88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2">
      <style:text-properties fo:font-size="11.0pt" style:font-name="휴먼명조" style:font-name-asian="휴먼명조" style:font-size-asian="11.0pt"/>
    </style:style>
    <style:style style:family="text" style:name="T88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4">
      <style:text-properties fo:font-size="11.0pt" style:font-name="휴먼명조" style:font-name-asian="휴먼명조" style:font-size-asian="11.0pt"/>
    </style:style>
    <style:style style:family="paragraph" style:name="P94" style:parent-style-name="0">
      <style:paragraph-properties fo:margin-left="0.351cm" fo:text-indent="-0.351cm" style:snap-to-layout-grid="false"/>
    </style:style>
    <style:style style:family="text" style:name="T885">
      <style:text-properties fo:font-size="11.0pt" style:font-name="바탕" style:font-name-asian="휴먼명조" style:font-size-asian="11.0pt"/>
    </style:style>
    <style:style style:family="text" style:name="T88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7">
      <style:text-properties fo:font-size="11.0pt" style:font-name="휴먼명조" style:font-name-asian="휴먼명조" style:font-size-asian="11.0pt"/>
    </style:style>
    <style:style style:family="text" style:name="T88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89">
      <style:text-properties fo:font-size="11.0pt" style:font-name="바탕" style:font-name-asian="휴먼명조" style:font-size-asian="11.0pt"/>
    </style:style>
    <style:style style:family="text" style:name="T89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91">
      <style:text-properties fo:font-size="11.0pt" style:font-name="휴먼명조" style:font-name-asian="휴먼명조" style:font-size-asian="11.0pt"/>
    </style:style>
    <style:style style:family="text" style:name="T89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893">
      <style:text-properties fo:font-size="11.0pt" style:font-name="휴먼명조" style:font-name-asian="휴먼명조" style:font-size-asian="11.0pt"/>
    </style:style>
    <style:style style:family="paragraph" style:name="P95" style:parent-style-name="0">
      <style:paragraph-properties fo:margin-left="0.351cm" fo:text-indent="-0.351cm" style:snap-to-layout-grid="false"/>
    </style:style>
    <style:style style:family="graphic" style:name="fr6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6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96" style:parent-style-name="12">
      <style:paragraph-properties style:snap-to-layout-grid="false"/>
    </style:style>
    <style:style style:family="text" style:name="T894">
      <style:text-properties style:font-name="바탕" style:font-name-asian="바탕"/>
    </style:style>
    <style:style style:family="text" style:name="T895">
      <style:text-properties style:font-name="바탕" style:font-name-asian="바탕"/>
    </style:style>
    <style:style style:family="text" style:name="T896">
      <style:text-properties style:font-name="바탕" style:font-name-asian="바탕"/>
    </style:style>
    <style:style style:family="text" style:name="T897">
      <style:text-properties style:font-name="바탕" style:font-name-asian="바탕"/>
    </style:style>
    <style:style style:family="text" style:name="T898">
      <style:text-properties style:font-name="바탕" style:font-name-asian="바탕"/>
    </style:style>
    <style:style style:family="text" style:name="T899">
      <style:text-properties style:font-name="바탕" style:font-name-asian="바탕"/>
    </style:style>
    <style:style style:family="text" style:name="T900">
      <style:text-properties style:font-name="바탕" style:font-name-asian="바탕"/>
    </style:style>
    <style:style style:family="text" style:name="T901">
      <style:text-properties style:font-name="바탕" style:font-name-asian="바탕"/>
    </style:style>
    <style:style style:family="text" style:name="T902">
      <style:text-properties style:font-name="바탕" style:font-name-asian="바탕"/>
    </style:style>
    <style:style style:family="paragraph" style:name="P97" style:parent-style-name="0">
      <style:paragraph-properties fo:margin-left="0.351cm" fo:text-indent="-0.351cm" style:snap-to-layout-grid="false"/>
    </style:style>
    <style:style style:family="paragraph" style:name="P98" style:parent-style-name="0">
      <style:paragraph-properties fo:margin-left="0.351cm" fo:text-indent="-0.351cm" style:snap-to-layout-grid="false"/>
    </style:style>
    <style:style style:family="text" style:name="T903">
      <style:text-properties fo:font-size="11.0pt" style:font-name="휴먼명조" style:font-name-asian="휴먼명조" style:font-size-asian="11.0pt"/>
    </style:style>
    <style:style style:family="text" style:name="T90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05">
      <style:text-properties fo:font-size="11.0pt" style:font-name="휴먼명조" style:font-name-asian="휴먼명조" style:font-size-asian="11.0pt"/>
    </style:style>
    <style:style style:family="text" style:name="T90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07">
      <style:text-properties fo:font-size="11.0pt" style:font-name="휴먼명조" style:font-name-asian="휴먼명조" style:font-size-asian="11.0pt"/>
    </style:style>
    <style:style style:family="text" style:name="T90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09">
      <style:text-properties fo:font-size="11.0pt" style:font-name="휴먼명조" style:font-name-asian="휴먼명조" style:font-size-asian="11.0pt"/>
    </style:style>
    <style:style style:family="text" style:name="T91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11">
      <style:text-properties fo:font-size="11.0pt" style:font-name="휴먼명조" style:font-name-asian="휴먼명조" style:font-size-asian="11.0pt"/>
    </style:style>
    <style:style style:family="text" style:name="T91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13">
      <style:text-properties fo:font-size="11.0pt" style:font-name="휴먼명조" style:font-name-asian="휴먼명조" style:font-size-asian="11.0pt"/>
    </style:style>
    <style:style style:family="text" style:name="T91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15">
      <style:text-properties fo:font-size="11.0pt" style:font-name="휴먼명조" style:font-name-asian="휴먼명조" style:font-size-asian="11.0pt"/>
    </style:style>
    <style:style style:family="text" style:name="T91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17">
      <style:text-properties fo:font-size="11.0pt" style:font-name="휴먼명조" style:font-name-asian="휴먼명조" style:font-size-asian="11.0pt"/>
    </style:style>
    <style:style style:family="text" style:name="T91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19">
      <style:text-properties fo:font-size="11.0pt" style:font-name="휴먼명조" style:font-name-asian="휴먼명조" style:font-size-asian="11.0pt"/>
    </style:style>
    <style:style style:family="text" style:name="T92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21">
      <style:text-properties fo:font-size="11.0pt" style:font-name="휴먼명조" style:font-name-asian="휴먼명조" style:font-size-asian="11.0pt"/>
    </style:style>
    <style:style style:family="text" style:name="T92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23">
      <style:text-properties fo:font-size="11.0pt" style:font-name="휴먼명조" style:font-name-asian="휴먼명조" style:font-size-asian="11.0pt"/>
    </style:style>
    <style:style style:family="text" style:name="T92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25">
      <style:text-properties fo:font-size="11.0pt" style:font-name="휴먼명조" style:font-name-asian="휴먼명조" style:font-size-asian="11.0pt"/>
    </style:style>
    <style:style style:family="text" style:name="T92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27">
      <style:text-properties fo:font-size="11.0pt" style:font-name="휴먼명조" style:font-name-asian="휴먼명조" style:font-size-asian="11.0pt"/>
    </style:style>
    <style:style style:family="text" style:name="T92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29">
      <style:text-properties fo:font-size="11.0pt" style:font-name="휴먼명조" style:font-name-asian="휴먼명조" style:font-size-asian="11.0pt"/>
    </style:style>
    <style:style style:family="text" style:name="T93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1">
      <style:text-properties fo:font-size="11.0pt" style:font-name="휴먼명조" style:font-name-asian="휴먼명조" style:font-size-asian="11.0pt"/>
    </style:style>
    <style:style style:family="text" style:name="T93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3">
      <style:text-properties fo:font-size="11.0pt" style:font-name="휴먼명조" style:font-name-asian="휴먼명조" style:font-size-asian="11.0pt"/>
    </style:style>
    <style:style style:family="text" style:name="T93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5">
      <style:text-properties fo:font-size="11.0pt" style:font-name="휴먼명조" style:font-name-asian="휴먼명조" style:font-size-asian="11.0pt"/>
    </style:style>
    <style:style style:family="text" style:name="T93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7">
      <style:text-properties fo:font-size="11.0pt" style:font-name="휴먼명조" style:font-name-asian="휴먼명조" style:font-size-asian="11.0pt"/>
    </style:style>
    <style:style style:family="text" style:name="T93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39">
      <style:text-properties fo:font-size="11.0pt" style:font-name="휴먼명조" style:font-name-asian="휴먼명조" style:font-size-asian="11.0pt"/>
    </style:style>
    <style:style style:family="text" style:name="T94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1">
      <style:text-properties fo:font-size="11.0pt" style:font-name="휴먼명조" style:font-name-asian="휴먼명조" style:font-size-asian="11.0pt"/>
    </style:style>
    <style:style style:family="text" style:name="T94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3">
      <style:text-properties fo:font-size="11.0pt" style:font-name="휴먼명조" style:font-name-asian="휴먼명조" style:font-size-asian="11.0pt"/>
    </style:style>
    <style:style style:family="text" style:name="T94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5">
      <style:text-properties fo:font-size="11.0pt" style:font-name="휴먼명조" style:font-name-asian="휴먼명조" style:font-size-asian="11.0pt"/>
    </style:style>
    <style:style style:family="text" style:name="T94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7">
      <style:text-properties fo:font-size="11.0pt" style:font-name="휴먼명조" style:font-name-asian="휴먼명조" style:font-size-asian="11.0pt"/>
    </style:style>
    <style:style style:family="text" style:name="T94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49">
      <style:text-properties fo:font-size="11.0pt" style:font-name="휴먼명조" style:font-name-asian="휴먼명조" style:font-size-asian="11.0pt"/>
    </style:style>
    <style:style style:family="text" style:name="T95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1">
      <style:text-properties fo:font-size="11.0pt" style:font-name="휴먼명조" style:font-name-asian="휴먼명조" style:font-size-asian="11.0pt"/>
    </style:style>
    <style:style style:family="text" style:name="T95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3">
      <style:text-properties fo:font-size="11.0pt" style:font-name="휴먼명조" style:font-name-asian="휴먼명조" style:font-size-asian="11.0pt"/>
    </style:style>
    <style:style style:family="text" style:name="T95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5">
      <style:text-properties fo:font-size="11.0pt" style:font-name="휴먼명조" style:font-name-asian="휴먼명조" style:font-size-asian="11.0pt"/>
    </style:style>
    <style:style style:family="text" style:name="T956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7">
      <style:text-properties fo:font-size="11.0pt" style:font-name="휴먼명조" style:font-name-asian="휴먼명조" style:font-size-asian="11.0pt"/>
    </style:style>
    <style:style style:family="text" style:name="T958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59">
      <style:text-properties fo:font-size="11.0pt" style:font-name="휴먼명조" style:font-name-asian="휴먼명조" style:font-size-asian="11.0pt"/>
    </style:style>
    <style:style style:family="text" style:name="T960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1">
      <style:text-properties fo:font-size="11.0pt" style:font-name="휴먼명조" style:font-name-asian="휴먼명조" style:font-size-asian="11.0pt"/>
    </style:style>
    <style:style style:family="text" style:name="T962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3">
      <style:text-properties fo:font-size="11.0pt" style:font-name="휴먼명조" style:font-name-asian="휴먼명조" style:font-size-asian="11.0pt"/>
    </style:style>
    <style:style style:family="text" style:name="T964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5">
      <style:text-properties fo:font-size="11.0pt" style:font-name="휴먼명조" style:font-name-asian="휴먼명조" style:font-size-asian="11.0pt"/>
    </style:style>
    <style:style style:family="paragraph" style:name="P99" style:parent-style-name="0">
      <style:paragraph-properties fo:margin-left="0.351cm" fo:text-indent="-0.351cm" style:snap-to-layout-grid="false"/>
    </style:style>
    <style:style style:family="paragraph" style:name="P100" style:parent-style-name="0">
      <style:paragraph-properties fo:margin-left="0.351cm" fo:text-indent="-0.351cm" style:snap-to-layout-grid="false"/>
    </style:style>
    <style:style style:family="text" style:name="T966">
      <style:text-properties fo:font-size="11.0pt" style:font-name="휴먼명조" style:font-name-asian="휴먼명조" style:font-size-asian="11.0pt"/>
    </style:style>
    <style:style style:family="text" style:name="T96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68">
      <style:text-properties fo:font-size="11.0pt" style:font-name="휴먼명조" style:font-name-asian="휴먼명조" style:font-size-asian="11.0pt"/>
    </style:style>
    <style:style style:family="text" style:name="T96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0">
      <style:text-properties fo:font-size="11.0pt" style:font-name="휴먼명조" style:font-name-asian="휴먼명조" style:font-size-asian="11.0pt"/>
    </style:style>
    <style:style style:family="text" style:name="T97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2">
      <style:text-properties fo:font-size="11.0pt" style:font-name="휴먼명조" style:font-name-asian="휴먼명조" style:font-size-asian="11.0pt"/>
    </style:style>
    <style:style style:family="text" style:name="T97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4">
      <style:text-properties fo:font-size="11.0pt" style:font-name="휴먼명조" style:font-name-asian="휴먼명조" style:font-size-asian="11.0pt"/>
    </style:style>
    <style:style style:family="text" style:name="T97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6">
      <style:text-properties fo:font-size="11.0pt" style:font-name="휴먼명조" style:font-name-asian="휴먼명조" style:font-size-asian="11.0pt"/>
    </style:style>
    <style:style style:family="text" style:name="T97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78">
      <style:text-properties fo:font-size="11.0pt" style:font-name="휴먼명조" style:font-name-asian="휴먼명조" style:font-size-asian="11.0pt"/>
    </style:style>
    <style:style style:family="text" style:name="T97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0">
      <style:text-properties fo:font-size="11.0pt" style:font-name="휴먼명조" style:font-name-asian="휴먼명조" style:font-size-asian="11.0pt"/>
    </style:style>
    <style:style style:family="text" style:name="T98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2">
      <style:text-properties fo:font-size="11.0pt" style:font-name="휴먼명조" style:font-name-asian="휴먼명조" style:font-size-asian="11.0pt"/>
    </style:style>
    <style:style style:family="text" style:name="T98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4">
      <style:text-properties fo:font-size="11.0pt" style:font-name="휴먼명조" style:font-name-asian="휴먼명조" style:font-size-asian="11.0pt"/>
    </style:style>
    <style:style style:family="text" style:name="T98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6">
      <style:text-properties fo:font-size="11.0pt" style:font-name="휴먼명조" style:font-name-asian="휴먼명조" style:font-size-asian="11.0pt"/>
    </style:style>
    <style:style style:family="text" style:name="T98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88">
      <style:text-properties fo:font-size="11.0pt" style:font-name="휴먼명조" style:font-name-asian="휴먼명조" style:font-size-asian="11.0pt"/>
    </style:style>
    <style:style style:family="text" style:name="T98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0">
      <style:text-properties fo:font-size="11.0pt" style:font-name="휴먼명조" style:font-name-asian="휴먼명조" style:font-size-asian="11.0pt"/>
    </style:style>
    <style:style style:family="text" style:name="T99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2">
      <style:text-properties fo:font-size="11.0pt" style:font-name="휴먼명조" style:font-name-asian="휴먼명조" style:font-size-asian="11.0pt"/>
    </style:style>
    <style:style style:family="text" style:name="T99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4">
      <style:text-properties fo:font-size="11.0pt" style:font-name="휴먼명조" style:font-name-asian="휴먼명조" style:font-size-asian="11.0pt"/>
    </style:style>
    <style:style style:family="text" style:name="T99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996">
      <style:text-properties fo:font-size="11.0pt" style:font-name="휴먼명조" style:font-name-asian="휴먼명조" style:font-size-asian="11.0pt"/>
    </style:style>
    <style:style style:family="paragraph" style:name="P101" style:parent-style-name="0">
      <style:paragraph-properties fo:margin-left="0.351cm" fo:text-indent="-0.351cm" style:snap-to-layout-grid="false"/>
    </style:style>
    <style:style style:family="paragraph" style:name="P102" style:parent-style-name="0">
      <style:paragraph-properties fo:margin-left="0.351cm" fo:text-indent="-0.351cm" style:snap-to-layout-grid="false"/>
    </style:style>
    <style:style style:family="paragraph" style:name="P103" style:parent-style-name="0">
      <style:paragraph-properties fo:margin-left="0.351cm" fo:text-indent="-0.351cm" style:snap-to-layout-grid="false"/>
    </style:style>
    <style:style style:family="text" style:name="T997">
      <style:text-properties fo:font-size="11.0pt" fo:font-weight="bold" style:font-name="바탕" style:font-name-asian="휴먼명조" style:font-size-asian="11.0pt" style:font-weight-asian="bold" style:text-underline-style="solid"/>
    </style:style>
    <style:style style:family="text" style:name="T998">
      <style:text-properties fo:font-size="11.0pt" fo:font-weight="bold" fo:letter-spacing="-0.8pt" style:font-name="바탕" style:font-name-asian="휴먼명조" style:font-size-asian="11.0pt" style:font-weight-asian="bold" style:text-underline-style="solid"/>
    </style:style>
    <style:style style:family="text" style:name="T999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000">
      <style:text-properties fo:font-size="11.0pt" fo:font-weight="bold" fo:letter-spacing="-0.8pt" style:font-name="바탕" style:font-name-asian="휴먼명조" style:font-size-asian="11.0pt" style:font-weight-asian="bold" style:text-underline-style="solid"/>
    </style:style>
    <style:style style:family="text" style:name="T1001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002">
      <style:text-properties fo:font-size="11.0pt" fo:font-weight="bold" fo:letter-spacing="-0.8pt" style:font-name="바탕" style:font-name-asian="휴먼명조" style:font-size-asian="11.0pt" style:font-weight-asian="bold" style:text-underline-style="solid"/>
    </style:style>
    <style:style style:family="text" style:name="T1003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004">
      <style:text-properties fo:font-size="11.0pt" fo:font-weight="bold" fo:letter-spacing="-0.8pt" style:font-name="바탕" style:font-name-asian="휴먼명조" style:font-size-asian="11.0pt" style:font-weight-asian="bold" style:text-underline-style="solid"/>
    </style:style>
    <style:style style:family="text" style:name="T1005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paragraph" style:name="P104" style:parent-style-name="0">
      <style:paragraph-properties fo:margin-left="0.351cm" fo:text-indent="-0.351cm" style:snap-to-layout-grid="false"/>
    </style:style>
    <style:style style:family="text" style:name="T1006">
      <style:text-properties fo:font-size="11.0pt" style:font-name="휴먼명조" style:font-name-asian="휴먼명조" style:font-size-asian="11.0pt"/>
    </style:style>
    <style:style style:family="text" style:name="T100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08">
      <style:text-properties fo:font-size="11.0pt" style:font-name="휴먼명조" style:font-name-asian="휴먼명조" style:font-size-asian="11.0pt"/>
    </style:style>
    <style:style style:family="text" style:name="T1009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10">
      <style:text-properties fo:font-size="11.0pt" style:font-name="휴먼명조" style:font-name-asian="휴먼명조" style:font-size-asian="11.0pt"/>
    </style:style>
    <style:style style:family="text" style:name="T1011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12">
      <style:text-properties fo:font-size="11.0pt" style:font-name="휴먼명조" style:font-name-asian="휴먼명조" style:font-size-asian="11.0pt"/>
    </style:style>
    <style:style style:family="text" style:name="T1013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14">
      <style:text-properties fo:font-size="11.0pt" style:font-name="휴먼명조" style:font-name-asian="휴먼명조" style:font-size-asian="11.0pt"/>
    </style:style>
    <style:style style:family="text" style:name="T1015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16">
      <style:text-properties fo:font-size="11.0pt" style:font-name="휴먼명조" style:font-name-asian="휴먼명조" style:font-size-asian="11.0pt"/>
    </style:style>
    <style:style style:family="text" style:name="T1017">
      <style:text-properties fo:font-size="11.0pt" fo:font-weight="bold" fo:letter-spacing="-0.8pt" style:font-name="바탕" style:font-name-asian="휴먼명조" style:font-size-asian="11.0pt" style:font-weight-asian="bold"/>
    </style:style>
    <style:style style:family="text" style:name="T1018">
      <style:text-properties fo:font-size="11.0pt" style:font-name="휴먼명조" style:font-name-asian="휴먼명조" style:font-size-asian="11.0pt"/>
    </style:style>
    <style:style style:family="paragraph" style:name="P105" style:parent-style-name="12">
      <style:paragraph-properties fo:break-before="page" style:snap-to-layout-grid="false"/>
    </style:style>
    <style:style style:family="paragraph" style:name="P106" style:parent-style-name="0">
      <style:paragraph-properties fo:line-height="150%" fo:text-align="center" style:snap-to-layout-grid="false"/>
    </style:style>
    <style:style style:family="graphic" style:name="fr7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ge" style:number-wrapped-paragraphs="no-limit" style:run-through="background" style:vertical-pos="from-top" style:vertical-rel="page" style:wrap="run-through"/>
    </style:style>
    <style:style style:family="graphic" style:name="gr7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background" style:vertical-pos="from-top" style:vertical-rel="paragraph" style:wrap="run-through" svg:stroke-color="#000000" svg:stroke-width="0.000cm"/>
    </style:style>
    <style:style style:family="graphic" style:name="fr8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background" style:vertical-pos="from-top" style:vertical-rel="paragraph" style:wrap="run-through"/>
    </style:style>
    <style:style style:family="graphic" style:name="gr8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background" style:vertical-pos="from-top" style:vertical-rel="paragraph" style:wrap="run-through" svg:stroke-color="#000000" svg:stroke-width="0.000cm"/>
    </style:style>
    <style:style style:family="paragraph" style:name="P107" style:parent-style-name="0">
      <style:paragraph-properties fo:line-height="150%" fo:text-align="center" style:snap-to-layout-grid="false"/>
    </style:style>
    <style:style style:family="paragraph" style:name="P108" style:parent-style-name="0">
      <style:paragraph-properties fo:line-height="150%" fo:text-align="center" style:snap-to-layout-grid="false"/>
    </style:style>
    <style:style style:family="paragraph" style:name="P109" style:parent-style-name="0">
      <style:paragraph-properties fo:line-height="150%" fo:text-align="center" style:snap-to-layout-grid="false"/>
    </style:style>
    <style:style style:family="graphic" style:name="gr9">
      <style:graphic-properties draw:auto-grow-height="false" draw:auto-grow-width="false" draw:fill="non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11cm"/>
    </style:style>
    <style:style style:family="paragraph" style:name="P110" style:parent-style-name="0">
      <style:paragraph-properties fo:line-height="120%" fo:text-align="end" style:snap-to-layout-grid="false"/>
    </style:style>
    <style:style style:family="text" style:name="T1019">
      <style:text-properties fo:color="#ff0000" fo:font-size="24.0pt" style:font-name="바탕" style:font-name-asian="HY울릉도M" style:font-size-asian="24.0pt"/>
    </style:style>
    <style:style style:family="text" style:name="T1020">
      <style:text-properties fo:color="#ff0000" fo:font-size="26.0pt" style:font-name="바탕" style:font-name-asian="HY울릉도M" style:font-size-asian="26.0pt"/>
    </style:style>
    <style:style style:family="text" style:name="T1021">
      <style:text-properties fo:color="#ff0000" fo:font-size="34.0pt" style:font-name="바탕" style:font-name-asian="HY울릉도M" style:font-size-asian="34.0pt"/>
    </style:style>
    <style:style style:family="text" style:name="T1022">
      <style:text-properties fo:color="#ff0000" fo:font-size="26.0pt" style:font-name="바탕" style:font-name-asian="HY울릉도M" style:font-size-asian="26.0pt"/>
    </style:style>
    <style:style style:family="paragraph" style:name="P111" style:parent-style-name="0">
      <style:paragraph-properties fo:line-height="150%" fo:text-align="center" style:snap-to-layout-grid="false"/>
    </style:style>
    <style:style style:family="paragraph" style:name="P112" style:parent-style-name="0">
      <style:paragraph-properties fo:line-height="150%" fo:text-align="center" style:snap-to-layout-grid="false"/>
    </style:style>
    <style:style style:family="paragraph" style:name="P113" style:parent-style-name="0">
      <style:paragraph-properties fo:line-height="150%" fo:text-align="center" style:snap-to-layout-grid="false"/>
    </style:style>
    <style:style style:family="paragraph" style:name="P114" style:parent-style-name="0">
      <style:paragraph-properties fo:line-height="150%" fo:text-align="center" style:snap-to-layout-grid="false"/>
    </style:style>
    <style:style style:family="paragraph" style:name="P115" style:parent-style-name="0">
      <style:paragraph-properties fo:line-height="150%" fo:text-align="center" style:snap-to-layout-grid="false"/>
    </style:style>
    <style:style style:family="paragraph" style:name="P116" style:parent-style-name="0">
      <style:paragraph-properties fo:line-height="150%" fo:text-align="center" style:snap-to-layout-grid="false"/>
    </style:style>
    <style:style style:family="paragraph" style:name="P117" style:parent-style-name="0">
      <style:paragraph-properties fo:line-height="150%" style:snap-to-layout-grid="false"/>
    </style:style>
    <style:style style:family="table" style:name="T6">
      <style:table-properties style:width="0.000cm" table:border-model="collapsing"/>
    </style:style>
    <style:style style:family="graphic" style:name="fr10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6.C71">
      <style:table-column-properties style:column-width="15.707cm"/>
    </style:style>
    <style:style style:family="paragraph" style:name="P118" style:parent-style-name="0">
      <style:paragraph-properties fo:text-align="end" style:snap-to-layout-grid="false"/>
    </style:style>
    <style:style style:family="text" style:name="T1023">
      <style:text-properties fo:color="#939393" style:font-name="바탕" style:font-name-asian="바탕"/>
    </style:style>
    <style:style style:family="paragraph" style:name="P119" style:parent-style-name="0">
      <style:paragraph-properties style:snap-to-layout-grid="false"/>
    </style:style>
    <style:style style:family="paragraph" style:name="P120" style:parent-style-name="0">
      <style:paragraph-properties fo:line-height="140%" fo:margin-right="1.772cm" fo:text-align="end" style:snap-to-layout-grid="false"/>
    </style:style>
    <style:style style:family="text" style:name="T1024">
      <style:text-properties fo:font-size="20.0pt" fo:font-weight="bold" fo:letter-spacing="-1.0pt" style:font-name="바탕" style:font-name-asian="맑은 고딕" style:font-size-asian="20.0pt" style:font-weight-asian="bold"/>
    </style:style>
    <style:style style:family="text" style:name="T1025">
      <style:text-properties fo:font-size="20.0pt" fo:font-weight="bold" fo:letter-spacing="-1.0pt" style:font-name="바탕" style:font-name-asian="맑은 고딕" style:font-size-asian="20.0pt" style:font-weight-asian="bold"/>
    </style:style>
    <style:style style:family="table-cell" style:name="T6.R1_C0">
      <style:table-cell-properties fo:border-bottom="none" fo:border-left="none" fo:border-right="none" fo:border-top="none" fo:padding-bottom="0.050cm" fo:padding-left="0.180cm" fo:padding-right="0.180cm" fo:padding-top="0.050cm" style:vertical-align="top"/>
    </style:style>
    <style:style style:family="table-row" style:name="T6.R1">
      <style:table-row-properties style:min-row-height="2.246cm"/>
    </style:style>
    <style:style style:family="paragraph" style:name="P121" style:parent-style-name="0">
      <style:paragraph-properties fo:line-height="140%" fo:margin-right="0.714cm" fo:text-align="end" style:snap-to-layout-grid="false"/>
    </style:style>
    <style:style style:family="paragraph" style:name="P122" style:parent-style-name="0">
      <style:paragraph-properties fo:line-height="140%" fo:margin-right="1.979cm" fo:text-align="end" style:snap-to-layout-grid="false"/>
    </style:style>
    <style:style style:family="text" style:name="T1026">
      <style:text-properties fo:color="#0000ff" fo:font-size="17.0pt" style:font-name="맑은 고딕" style:font-name-asian="맑은 고딕" style:font-size-asian="17.0pt"/>
    </style:style>
    <style:style style:family="table-cell" style:name="T6.R2_C0">
      <style:table-cell-properties fo:border-bottom="none" fo:border-left="none" fo:border-right="none" fo:border-top="none" fo:padding-bottom="0.050cm" fo:padding-left="0.180cm" fo:padding-right="0.180cm" fo:padding-top="0.050cm" style:vertical-align="top"/>
    </style:style>
    <style:style style:family="table-row" style:name="T6.R2">
      <style:table-row-properties style:min-row-height="1.538cm"/>
    </style:style>
    <style:style style:family="paragraph" style:name="P123" style:parent-style-name="0">
      <style:paragraph-properties fo:line-height="200%" fo:text-align="center" style:snap-to-layout-grid="false"/>
    </style:style>
    <style:style style:family="table-cell" style:name="T6.R3_C0">
      <style:table-cell-properties fo:border-bottom="none" fo:border-left="none" fo:border-right="none" fo:border-top="none" fo:padding-bottom="0.050cm" fo:padding-left="0.180cm" fo:padding-right="0.180cm" fo:padding-top="0.050cm" style:vertical-align="top"/>
    </style:style>
    <style:style style:family="table-row" style:name="T6.R3">
      <style:table-row-properties style:min-row-height="0.804cm"/>
    </style:style>
    <style:style style:family="paragraph" style:name="P124" style:parent-style-name="0">
      <style:paragraph-properties fo:text-align="end" style:snap-to-layout-grid="false"/>
    </style:style>
    <style:style style:family="text" style:name="T1027">
      <style:text-properties fo:color="#939393" style:font-name="바탕" style:font-name-asian="바탕"/>
    </style:style>
    <style:style style:family="table-cell" style:name="T6.R4_C0">
      <style:table-cell-properties fo:border-bottom="none" fo:border-left="none" fo:border-right="none" fo:border-top="none" fo:padding-bottom="0.050cm" fo:padding-left="0.180cm" fo:padding-right="0.180cm" fo:padding-top="0.050cm" style:vertical-align="top"/>
    </style:style>
    <style:style style:family="table-row" style:name="T6.R4">
      <style:table-row-properties style:min-row-height="1.221cm"/>
    </style:style>
    <style:style style:family="paragraph" style:name="P125" style:parent-style-name="0">
      <style:paragraph-properties fo:line-height="150%" style:snap-to-layout-grid="false"/>
    </style:style>
    <style:style style:family="paragraph" style:name="P126" style:parent-style-name="0">
      <style:paragraph-properties fo:line-height="150%" fo:text-align="left" style:snap-to-layout-grid="false"/>
    </style:style>
    <style:style style:family="paragraph" style:name="P127" style:parent-style-name="0">
      <style:paragraph-properties fo:line-height="150%" fo:margin-bottom="0.176cm" fo:margin-top="0.176cm" style:snap-to-layout-grid="false"/>
    </style:style>
    <style:style style:family="paragraph" style:name="P128" style:parent-style-name="0">
      <style:paragraph-properties fo:line-height="150%" fo:margin-bottom="0.176cm" fo:margin-top="0.176cm" style:snap-to-layout-grid="false"/>
    </style:style>
    <style:style style:family="paragraph" style:name="P129" style:parent-style-name="0">
      <style:paragraph-properties fo:line-height="150%" fo:margin-bottom="0.176cm" fo:margin-top="0.176cm" style:snap-to-layout-grid="false"/>
    </style:style>
    <style:style style:family="paragraph" style:name="P130" style:parent-style-name="0">
      <style:paragraph-properties fo:line-height="150%" fo:margin-bottom="0.176cm" fo:margin-top="0.176cm" style:snap-to-layout-grid="false"/>
    </style:style>
    <style:style style:family="paragraph" style:name="P131" style:parent-style-name="0">
      <style:paragraph-properties fo:line-height="150%" fo:margin-bottom="0.176cm" fo:margin-top="0.176cm" style:snap-to-layout-grid="false"/>
    </style:style>
    <style:style style:family="paragraph" style:name="P132" style:parent-style-name="0">
      <style:paragraph-properties fo:line-height="150%" fo:margin-bottom="0.176cm" fo:margin-top="0.176cm" style:snap-to-layout-grid="false"/>
    </style:style>
    <style:style style:family="paragraph" style:name="P133" style:parent-style-name="0">
      <style:paragraph-properties fo:line-height="150%" fo:margin-bottom="0.176cm" fo:margin-top="0.176cm" style:snap-to-layout-grid="false"/>
    </style:style>
    <style:style style:family="paragraph" style:name="P134" style:parent-style-name="0">
      <style:paragraph-properties fo:line-height="150%" fo:margin-bottom="0.176cm" fo:margin-top="0.176cm" style:snap-to-layout-grid="false"/>
    </style:style>
    <style:style style:family="paragraph" style:name="P135" style:parent-style-name="0">
      <style:paragraph-properties fo:line-height="150%" fo:margin-bottom="0.176cm" fo:margin-top="0.176cm" style:snap-to-layout-grid="false"/>
    </style:style>
    <style:style style:family="graphic" style:name="fr1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ge" style:number-wrapped-paragraphs="no-limit" style:run-through="" style:vertical-pos="from-top" style:vertical-rel="page" style:wrap="none"/>
    </style:style>
    <style:style style:family="graphic" style:name="gr11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136" style:parent-style-name="0">
      <style:paragraph-properties fo:line-height="150%" fo:margin-bottom="0.176cm" fo:margin-top="0.176cm" style:snap-to-layout-grid="false"/>
    </style:style>
    <style:style style:family="graphic" style:name="gr12">
      <style:graphic-properties draw:auto-grow-height="false" draw:auto-grow-width="false" draw:fill="solid" draw:fill-color="#cccc00" draw:opacity="100%" draw:textarea-horizontal-align="justify" draw:textarea-vertical-align="middle" style:horizontal-pos="from-left" style:horizontal-rel="paragraph" style:number-wrapped-paragraphs="no-limit" style:run-through="foreground" style:vertical-pos="from-top" style:vertical-rel="paragraph" style:wrap="run-through" svg:stroke-color="#cccc00" svg:stroke-width="0.012cm"/>
    </style:style>
    <style:style style:family="paragraph" style:name="P137" style:parent-style-name="0">
      <style:paragraph-properties fo:line-height="100%" fo:margin-left="0.353cm" style:snap-to-layout-grid="false"/>
    </style:style>
    <style:style style:family="text" style:name="T1028">
      <style:text-properties fo:color="#f1f1f1" fo:font-size="24.0pt" fo:font-weight="bold" fo:letter-spacing="-4.8pt" style:font-name="바탕" style:font-name-asian="바탕" style:font-size-asian="24.0pt" style:font-weight-asian="bold"/>
    </style:style>
    <style:style style:family="text" style:name="T1029">
      <style:text-properties fo:color="#f1f1f1" fo:font-size="24.0pt" style:font-name="바탕" style:font-name-asian="바탕" style:font-size-asian="24.0pt"/>
    </style:style>
    <style:style style:family="text" style:name="T1030">
      <style:text-properties fo:color="#f1f1f1" fo:font-size="24.0pt" fo:font-weight="bold" fo:letter-spacing="-4.8pt" style:font-name="바탕" style:font-name-asian="바탕" style:font-size-asian="24.0pt" style:font-weight-asian="bold"/>
    </style:style>
    <style:style style:family="text" style:name="T1031">
      <style:text-properties fo:color="#ffffff" fo:font-size="12.0pt" style:font-name="바탕" style:font-name-asian="태 가는 헤드라인T" style:font-size-asian="12.0pt"/>
    </style:style>
    <style:style style:family="text" style:name="T1032">
      <style:text-properties fo:color="#ffffff" fo:font-size="14.0pt" fo:font-weight="bold" style:font-name="바탕" style:font-name-asian="맑은 고딕" style:font-size-asian="14.0pt" style:font-weight-asian="bold"/>
    </style:style>
    <style:style style:family="paragraph" style:name="P138" style:parent-style-name="0">
      <style:paragraph-properties fo:line-height="150%" fo:margin-bottom="0.176cm" fo:margin-top="0.176cm" style:snap-to-layout-grid="false"/>
    </style:style>
    <style:style style:family="table" style:name="T7">
      <style:table-properties style:width="0.000cm" table:border-model="collapsing"/>
    </style:style>
    <style:style style:family="graphic" style:name="fr1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7.C72">
      <style:table-column-properties style:column-width="0.160cm"/>
    </style:style>
    <style:style style:family="table-column" style:name="T7.C73">
      <style:table-column-properties style:column-width="0.160cm"/>
    </style:style>
    <style:style style:family="table-column" style:name="T7.C74">
      <style:table-column-properties style:column-width="3.788cm"/>
    </style:style>
    <style:style style:family="table-column" style:name="T7.C75">
      <style:table-column-properties style:column-width="0.559cm"/>
    </style:style>
    <style:style style:family="paragraph" style:name="P139" style:parent-style-name="0">
      <style:paragraph-properties style:snap-to-layout-grid="false"/>
    </style:style>
    <style:style style:family="table-cell" style:name="T7.R1_C0">
      <style:table-cell-properties fo:background-color="#808080"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40" style:parent-style-name="0">
      <style:paragraph-properties style:snap-to-layout-grid="false"/>
    </style:style>
    <style:style style:family="table-cell" style:name="T7.R1_C1">
      <style:table-cell-properties fo:border-bottom="none" fo:border-left="none" fo:border-right="0.010cm solid #787878" fo:border-top="none" fo:padding-bottom="0.050cm" fo:padding-left="0.050cm" fo:padding-right="0.050cm" fo:padding-top="0.050cm" style:vertical-align="middle"/>
    </style:style>
    <style:style style:family="paragraph" style:name="P141" style:parent-style-name="0">
      <style:paragraph-properties fo:margin-left="0.353cm" fo:margin-right="0.071cm" style:snap-to-layout-grid="false"/>
    </style:style>
    <style:style style:family="text" style:name="T1033">
      <style:text-properties fo:font-size="14.0pt" style:font-name="HY헤드라인M" style:font-name-asian="HY헤드라인M" style:font-size-asian="14.0pt"/>
    </style:style>
    <style:style style:family="text" style:name="T1034">
      <style:text-properties fo:font-size="14.0pt" style:font-name="바탕" style:font-name-asian="HY헤드라인M" style:font-size-asian="14.0pt"/>
    </style:style>
    <style:style style:family="table-cell" style:name="T7.R1_C2">
      <style:table-cell-properties fo:border-bottom="0.060cm solid #787878" fo:border-left="0.010cm solid #787878" fo:border-right="none" fo:border-top="0.010cm solid #787878" fo:padding-bottom="0.050cm" fo:padding-left="0.050cm" fo:padding-right="0.050cm" fo:padding-top="0.050cm" style:vertical-align="middle"/>
    </style:style>
    <style:style style:family="paragraph" style:name="P142" style:parent-style-name="0">
      <style:paragraph-properties style:snap-to-layout-grid="false"/>
    </style:style>
    <style:style style:family="table-cell" style:name="T7.R1_C3">
      <style:table-cell-properties fo:border-bottom="0.060cm solid #5d5d5d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7.R1">
      <style:table-row-properties style:min-row-height="0.934cm"/>
    </style:style>
    <style:style style:family="paragraph" style:name="P143" style:parent-style-name="0">
      <style:paragraph-properties fo:line-height="150%" fo:margin-top="0.176cm" fo:text-align="center" style:snap-to-layout-grid="false"/>
    </style:style>
    <style:style style:family="table" style:name="T8">
      <style:table-properties style:width="0.000cm" table:border-model="collapsing"/>
    </style:style>
    <style:style style:family="graphic" style:name="fr14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table-column" style:name="T8.C76">
      <style:table-column-properties style:column-width="2.971cm"/>
    </style:style>
    <style:style style:family="table-column" style:name="T8.C77">
      <style:table-column-properties style:column-width="0.275cm"/>
    </style:style>
    <style:style style:family="table-column" style:name="T8.C78">
      <style:table-column-properties style:column-width="11.956cm"/>
    </style:style>
    <style:style style:family="paragraph" style:name="P144" style:parent-style-name="0">
      <style:paragraph-properties fo:text-align="center" style:snap-to-layout-grid="false"/>
    </style:style>
    <style:style style:family="text" style:name="T1035">
      <style:text-properties fo:font-size="12.0pt" fo:font-weight="bold" style:font-name="바탕" style:font-name-asian="맑은 고딕" style:font-size-asian="12.0pt" style:font-weight-asian="bold"/>
    </style:style>
    <style:style style:family="table-cell" style:name="T8.R1_C0">
      <style:table-cell-properties fo:background-color="#fafabf" fo:border-bottom="0.060cm solid #939500" fo:border-left="none" fo:border-right="0.060cm solid #939500" fo:border-top="none" fo:padding-bottom="0.050cm" fo:padding-left="0.050cm" fo:padding-right="0.050cm" fo:padding-top="0.050cm" style:vertical-align="middle"/>
    </style:style>
    <style:style style:family="paragraph" style:name="P145" style:parent-style-name="0">
      <style:paragraph-properties style:snap-to-layout-grid="false"/>
    </style:style>
    <style:style style:family="table-cell" style:name="T8.R1_C1">
      <style:table-cell-properties fo:border-bottom="none" fo:border-left="0.060cm solid #939500" fo:border-right="none" fo:border-top="none" fo:padding-bottom="0.050cm" fo:padding-left="0.050cm" fo:padding-right="0.050cm" fo:padding-top="0.050cm" style:vertical-align="middle"/>
    </style:style>
    <style:style style:family="paragraph" style:name="P146" style:parent-style-name="0">
      <style:paragraph-properties fo:margin-left="0.353cm" style:snap-to-layout-grid="false"/>
    </style:style>
    <style:style style:family="text" style:name="T1036">
      <style:text-properties fo:font-size="12.0pt" style:font-name="바탕" style:font-name-asian="맑은 고딕" style:font-size-asian="12.0pt"/>
    </style:style>
    <style:style style:family="text" style:name="T1037">
      <style:text-properties fo:font-size="12.0pt" style:font-name="바탕" style:font-name-asian="맑은 고딕" style:font-size-asian="12.0pt"/>
    </style:style>
    <style:style style:family="text" style:name="T1038">
      <style:text-properties fo:font-size="12.0pt" style:font-name="맑은 고딕" style:font-name-asian="맑은 고딕" style:font-size-asian="12.0pt"/>
    </style:style>
    <style:style style:family="text" style:name="T1039">
      <style:text-properties fo:font-size="12.0pt" style:font-name="바탕" style:font-name-asian="맑은 고딕" style:font-size-asian="12.0pt"/>
    </style:style>
    <style:style style:family="table-cell" style:name="T8.R1_C2">
      <style:table-cell-properties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table-row" style:name="T8.R1">
      <style:table-row-properties style:min-row-height="1.322cm"/>
    </style:style>
    <style:style style:family="paragraph" style:name="P147" style:parent-style-name="0">
      <style:paragraph-properties style:snap-to-layout-grid="false"/>
    </style:style>
    <style:style style:family="table-cell" style:name="T8.R2_C0">
      <style:table-cell-properties fo:border-bottom="none" fo:border-left="none" fo:border-right="none" fo:border-top="0.060cm solid #939500" fo:padding-bottom="0.050cm" fo:padding-left="0.050cm" fo:padding-right="0.050cm" fo:padding-top="0.050cm" style:vertical-align="middle"/>
    </style:style>
    <style:style style:family="paragraph" style:name="P148" style:parent-style-name="0">
      <style:paragraph-properties style:snap-to-layout-grid="false"/>
    </style:style>
    <style:style style:family="table-cell" style:name="T8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49" style:parent-style-name="0">
      <style:paragraph-properties style:snap-to-layout-grid="false"/>
    </style:style>
    <style:style style:family="table-cell" style:name="T8.R2_C2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table-row" style:name="T8.R2">
      <style:table-row-properties style:min-row-height="0.434cm"/>
    </style:style>
    <style:style style:family="paragraph" style:name="P150" style:parent-style-name="0">
      <style:paragraph-properties fo:text-align="center" style:snap-to-layout-grid="false"/>
    </style:style>
    <style:style style:family="text" style:name="T1040">
      <style:text-properties fo:font-size="12.0pt" fo:font-weight="bold" style:font-name="바탕" style:font-name-asian="맑은 고딕" style:font-size-asian="12.0pt" style:font-weight-asian="bold"/>
    </style:style>
    <style:style style:family="table-cell" style:name="T8.R3_C0">
      <style:table-cell-properties fo:background-color="#fafabf"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paragraph" style:name="P151" style:parent-style-name="0">
      <style:paragraph-properties style:snap-to-layout-grid="false"/>
    </style:style>
    <style:style style:family="table-cell" style:name="T8.R3_C1">
      <style:table-cell-properties fo:border-bottom="none" fo:border-left="0.060cm solid #999900" fo:border-right="none" fo:border-top="none" fo:padding-bottom="0.050cm" fo:padding-left="0.050cm" fo:padding-right="0.050cm" fo:padding-top="0.050cm" style:vertical-align="middle"/>
    </style:style>
    <style:style style:family="paragraph" style:name="P152" style:parent-style-name="0">
      <style:paragraph-properties fo:margin-left="0.353cm" style:snap-to-layout-grid="false"/>
    </style:style>
    <style:style style:family="text" style:name="T1041">
      <style:text-properties fo:font-size="12.0pt" style:font-name="바탕" style:font-name-asian="맑은 고딕" style:font-size-asian="12.0pt"/>
    </style:style>
    <style:style style:family="text" style:name="T1042">
      <style:text-properties fo:font-size="12.0pt" style:font-name="바탕" style:font-name-asian="맑은 고딕" style:font-size-asian="12.0pt"/>
    </style:style>
    <style:style style:family="text" style:name="T1043">
      <style:text-properties fo:font-size="12.0pt" style:font-name="맑은 고딕" style:font-name-asian="맑은 고딕" style:font-size-asian="12.0pt"/>
    </style:style>
    <style:style style:family="table-cell" style:name="T8.R3_C2">
      <style:table-cell-properties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table-row" style:name="T8.R3">
      <style:table-row-properties style:min-row-height="1.322cm"/>
    </style:style>
    <style:style style:family="paragraph" style:name="P153" style:parent-style-name="0">
      <style:paragraph-properties style:snap-to-layout-grid="false"/>
    </style:style>
    <style:style style:family="table-cell" style:name="T8.R4_C0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paragraph" style:name="P154" style:parent-style-name="0">
      <style:paragraph-properties style:snap-to-layout-grid="false"/>
    </style:style>
    <style:style style:family="table-cell" style:name="T8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55" style:parent-style-name="0">
      <style:paragraph-properties style:snap-to-layout-grid="false"/>
    </style:style>
    <style:style style:family="table-cell" style:name="T8.R4_C2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table-row" style:name="T8.R4">
      <style:table-row-properties style:min-row-height="0.434cm"/>
    </style:style>
    <style:style style:family="paragraph" style:name="P156" style:parent-style-name="0">
      <style:paragraph-properties fo:text-align="center" style:snap-to-layout-grid="false"/>
    </style:style>
    <style:style style:family="text" style:name="T1044">
      <style:text-properties fo:font-size="12.0pt" fo:font-weight="bold" style:font-name="바탕" style:font-name-asian="맑은 고딕" style:font-size-asian="12.0pt" style:font-weight-asian="bold"/>
    </style:style>
    <style:style style:family="table-cell" style:name="T8.R5_C0">
      <style:table-cell-properties fo:background-color="#fafabf"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paragraph" style:name="P157" style:parent-style-name="0">
      <style:paragraph-properties style:snap-to-layout-grid="false"/>
    </style:style>
    <style:style style:family="table-cell" style:name="T8.R5_C1">
      <style:table-cell-properties fo:border-bottom="none" fo:border-left="0.060cm solid #999900" fo:border-right="none" fo:border-top="none" fo:padding-bottom="0.050cm" fo:padding-left="0.050cm" fo:padding-right="0.050cm" fo:padding-top="0.050cm" style:vertical-align="middle"/>
    </style:style>
    <style:style style:family="paragraph" style:name="P158" style:parent-style-name="0">
      <style:paragraph-properties fo:margin-left="0.353cm" style:snap-to-layout-grid="false"/>
    </style:style>
    <style:style style:family="text" style:name="T1045">
      <style:text-properties fo:font-size="12.0pt" style:font-name="바탕" style:font-name-asian="맑은 고딕" style:font-size-asian="12.0pt"/>
    </style:style>
    <style:style style:family="text" style:name="T1046">
      <style:text-properties fo:font-size="12.0pt" fo:font-weight="bold" fo:letter-spacing="-0.6pt" style:font-name="바탕" style:font-name-asian="맑은 고딕" style:font-size-asian="12.0pt" style:font-weight-asian="bold"/>
    </style:style>
    <style:style style:family="text" style:name="T1047">
      <style:text-properties fo:font-size="12.0pt" style:font-name="맑은 고딕" style:font-name-asian="맑은 고딕" style:font-size-asian="12.0pt"/>
    </style:style>
    <style:style style:family="text" style:name="T1048">
      <style:text-properties fo:font-size="12.0pt" fo:font-weight="bold" fo:letter-spacing="-0.6pt" style:font-name="바탕" style:font-name-asian="맑은 고딕" style:font-size-asian="12.0pt" style:font-weight-asian="bold"/>
    </style:style>
    <style:style style:family="text" style:name="T1049">
      <style:text-properties fo:font-size="12.0pt" style:font-name="맑은 고딕" style:font-name-asian="맑은 고딕" style:font-size-asian="12.0pt"/>
    </style:style>
    <style:style style:family="table-cell" style:name="T8.R5_C2">
      <style:table-cell-properties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table-row" style:name="T8.R5">
      <style:table-row-properties style:min-row-height="1.322cm"/>
    </style:style>
    <style:style style:family="paragraph" style:name="P159" style:parent-style-name="0">
      <style:paragraph-properties style:snap-to-layout-grid="false"/>
    </style:style>
    <style:style style:family="table-cell" style:name="T8.R6_C0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paragraph" style:name="P160" style:parent-style-name="0">
      <style:paragraph-properties style:snap-to-layout-grid="false"/>
    </style:style>
    <style:style style:family="table-cell" style:name="T8.R6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61" style:parent-style-name="0">
      <style:paragraph-properties style:snap-to-layout-grid="false"/>
    </style:style>
    <style:style style:family="table-cell" style:name="T8.R6_C2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table-row" style:name="T8.R6">
      <style:table-row-properties style:min-row-height="0.434cm"/>
    </style:style>
    <style:style style:family="paragraph" style:name="P162" style:parent-style-name="0">
      <style:paragraph-properties fo:text-align="center" style:snap-to-layout-grid="false"/>
    </style:style>
    <style:style style:family="text" style:name="T1050">
      <style:text-properties fo:font-size="12.0pt" fo:font-weight="bold" style:font-name="바탕" style:font-name-asian="맑은 고딕" style:font-size-asian="12.0pt" style:font-weight-asian="bold"/>
    </style:style>
    <style:style style:family="table-cell" style:name="T8.R7_C0">
      <style:table-cell-properties fo:background-color="#fafabf"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paragraph" style:name="P163" style:parent-style-name="0">
      <style:paragraph-properties style:snap-to-layout-grid="false"/>
    </style:style>
    <style:style style:family="table-cell" style:name="T8.R7_C1">
      <style:table-cell-properties fo:border-bottom="none" fo:border-left="0.060cm solid #999900" fo:border-right="none" fo:border-top="none" fo:padding-bottom="0.050cm" fo:padding-left="0.050cm" fo:padding-right="0.050cm" fo:padding-top="0.050cm" style:vertical-align="middle"/>
    </style:style>
    <style:style style:family="paragraph" style:name="P164" style:parent-style-name="0">
      <style:paragraph-properties fo:margin-left="0.353cm" style:snap-to-layout-grid="false"/>
    </style:style>
    <style:style style:family="text" style:name="T1051">
      <style:text-properties fo:font-size="12.0pt" style:font-name="바탕" style:font-name-asian="맑은 고딕" style:font-size-asian="12.0pt"/>
    </style:style>
    <style:style style:family="text" style:name="T1052">
      <style:text-properties fo:font-size="12.0pt" style:font-name="맑은 고딕" style:font-name-asian="맑은 고딕" style:font-size-asian="12.0pt"/>
    </style:style>
    <style:style style:family="text" style:name="T1053">
      <style:text-properties fo:font-size="12.0pt" style:font-name="바탕" style:font-name-asian="맑은 고딕" style:font-size-asian="12.0pt"/>
    </style:style>
    <style:style style:family="text" style:name="T1054">
      <style:text-properties fo:font-size="12.0pt" style:font-name="맑은 고딕" style:font-name-asian="맑은 고딕" style:font-size-asian="12.0pt"/>
    </style:style>
    <style:style style:family="text" style:name="T1055">
      <style:text-properties fo:font-size="12.0pt" style:font-name="바탕" style:font-name-asian="맑은 고딕" style:font-size-asian="12.0pt"/>
    </style:style>
    <style:style style:family="text" style:name="T1056">
      <style:text-properties fo:font-size="12.0pt" style:font-name="맑은 고딕" style:font-name-asian="맑은 고딕" style:font-size-asian="12.0pt"/>
    </style:style>
    <style:style style:family="text" style:name="T1057">
      <style:text-properties fo:font-size="12.0pt" style:font-name="바탕" style:font-name-asian="맑은 고딕" style:font-size-asian="12.0pt"/>
    </style:style>
    <style:style style:family="text" style:name="T1058">
      <style:text-properties fo:font-size="12.0pt" style:font-name="맑은 고딕" style:font-name-asian="맑은 고딕" style:font-size-asian="12.0pt"/>
    </style:style>
    <style:style style:family="text" style:name="T1059">
      <style:text-properties fo:font-size="12.0pt" style:font-name="바탕" style:font-name-asian="맑은 고딕" style:font-size-asian="12.0pt"/>
    </style:style>
    <style:style style:family="text" style:name="T1060">
      <style:text-properties fo:font-size="12.0pt" style:font-name="맑은 고딕" style:font-name-asian="맑은 고딕" style:font-size-asian="12.0pt"/>
    </style:style>
    <style:style style:family="text" style:name="T1061">
      <style:text-properties fo:font-size="12.0pt" style:font-name="바탕" style:font-name-asian="맑은 고딕" style:font-size-asian="12.0pt"/>
    </style:style>
    <style:style style:family="text" style:name="T1062">
      <style:text-properties fo:font-size="12.0pt" style:font-name="맑은 고딕" style:font-name-asian="맑은 고딕" style:font-size-asian="12.0pt"/>
    </style:style>
    <style:style style:family="table-cell" style:name="T8.R7_C2">
      <style:table-cell-properties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table-row" style:name="T8.R7">
      <style:table-row-properties style:min-row-height="1.400cm"/>
    </style:style>
    <style:style style:family="paragraph" style:name="P165" style:parent-style-name="0">
      <style:paragraph-properties style:snap-to-layout-grid="false"/>
    </style:style>
    <style:style style:family="table-cell" style:name="T8.R8_C0">
      <style:table-cell-properties fo:border-bottom="none" fo:border-left="none" fo:border-right="none" fo:border-top="0.060cm solid #939500" fo:padding-bottom="0.050cm" fo:padding-left="0.050cm" fo:padding-right="0.050cm" fo:padding-top="0.050cm" style:vertical-align="middle"/>
    </style:style>
    <style:style style:family="paragraph" style:name="P166" style:parent-style-name="0">
      <style:paragraph-properties style:snap-to-layout-grid="false"/>
    </style:style>
    <style:style style:family="table-cell" style:name="T8.R8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67" style:parent-style-name="0">
      <style:paragraph-properties style:snap-to-layout-grid="false"/>
    </style:style>
    <style:style style:family="table-cell" style:name="T8.R8_C2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table-row" style:name="T8.R8">
      <style:table-row-properties style:min-row-height="0.434cm"/>
    </style:style>
    <style:style style:family="paragraph" style:name="P168" style:parent-style-name="0">
      <style:paragraph-properties fo:text-align="center" style:snap-to-layout-grid="false"/>
    </style:style>
    <style:style style:family="text" style:name="T1063">
      <style:text-properties fo:font-size="12.0pt" fo:font-weight="bold" style:font-name="바탕" style:font-name-asian="맑은 고딕" style:font-size-asian="12.0pt" style:font-weight-asian="bold"/>
    </style:style>
    <style:style style:family="table-cell" style:name="T8.R9_C0">
      <style:table-cell-properties fo:background-color="#fafabf"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paragraph" style:name="P169" style:parent-style-name="0">
      <style:paragraph-properties style:snap-to-layout-grid="false"/>
    </style:style>
    <style:style style:family="table-cell" style:name="T8.R9_C1">
      <style:table-cell-properties fo:border-bottom="none" fo:border-left="0.060cm solid #999900" fo:border-right="none" fo:border-top="none" fo:padding-bottom="0.050cm" fo:padding-left="0.050cm" fo:padding-right="0.050cm" fo:padding-top="0.050cm" style:vertical-align="middle"/>
    </style:style>
    <style:style style:family="paragraph" style:name="P170" style:parent-style-name="0">
      <style:paragraph-properties fo:margin-left="0.353cm" style:snap-to-layout-grid="false"/>
    </style:style>
    <style:style style:family="text" style:name="T1064">
      <style:text-properties fo:font-size="12.0pt" style:font-name="바탕" style:font-name-asian="맑은 고딕" style:font-size-asian="12.0pt"/>
    </style:style>
    <style:style style:family="text" style:name="T1065">
      <style:text-properties fo:font-size="12.0pt" style:font-name="맑은 고딕" style:font-name-asian="맑은 고딕" style:font-size-asian="12.0pt"/>
    </style:style>
    <style:style style:family="text" style:name="T1066">
      <style:text-properties fo:font-size="12.0pt" style:font-name="바탕" style:font-name-asian="맑은 고딕" style:font-size-asian="12.0pt"/>
    </style:style>
    <style:style style:family="text" style:name="T1067">
      <style:text-properties fo:font-size="12.0pt" style:font-name="맑은 고딕" style:font-name-asian="맑은 고딕" style:font-size-asian="12.0pt"/>
    </style:style>
    <style:style style:family="table-cell" style:name="T8.R9_C2">
      <style:table-cell-properties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table-row" style:name="T8.R9">
      <style:table-row-properties style:min-row-height="1.322cm"/>
    </style:style>
    <style:style style:family="paragraph" style:name="P171" style:parent-style-name="0">
      <style:paragraph-properties style:snap-to-layout-grid="false"/>
    </style:style>
    <style:style style:family="table-cell" style:name="T8.R10_C0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paragraph" style:name="P172" style:parent-style-name="0">
      <style:paragraph-properties style:snap-to-layout-grid="false"/>
    </style:style>
    <style:style style:family="table-cell" style:name="T8.R10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73" style:parent-style-name="0">
      <style:paragraph-properties style:snap-to-layout-grid="false"/>
    </style:style>
    <style:style style:family="table-cell" style:name="T8.R10_C2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table-row" style:name="T8.R10">
      <style:table-row-properties style:min-row-height="0.434cm"/>
    </style:style>
    <style:style style:family="paragraph" style:name="P174" style:parent-style-name="0">
      <style:paragraph-properties fo:text-align="center" style:snap-to-layout-grid="false"/>
    </style:style>
    <style:style style:family="text" style:name="T1068">
      <style:text-properties fo:font-size="12.0pt" fo:font-weight="bold" style:font-name="바탕" style:font-name-asian="맑은 고딕" style:font-size-asian="12.0pt" style:font-weight-asian="bold"/>
    </style:style>
    <style:style style:family="table-cell" style:name="T8.R11_C0">
      <style:table-cell-properties fo:background-color="#fafabf"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paragraph" style:name="P175" style:parent-style-name="0">
      <style:paragraph-properties style:snap-to-layout-grid="false"/>
    </style:style>
    <style:style style:family="table-cell" style:name="T8.R11_C1">
      <style:table-cell-properties fo:border-bottom="none" fo:border-left="0.060cm solid #999900" fo:border-right="none" fo:border-top="none" fo:padding-bottom="0.050cm" fo:padding-left="0.050cm" fo:padding-right="0.050cm" fo:padding-top="0.050cm" style:vertical-align="middle"/>
    </style:style>
    <style:style style:family="paragraph" style:name="P176" style:parent-style-name="0">
      <style:paragraph-properties fo:margin-left="0.353cm" style:snap-to-layout-grid="false"/>
    </style:style>
    <style:style style:family="text" style:name="T1069">
      <style:text-properties fo:font-size="12.0pt" style:font-name="바탕" style:font-name-asian="맑은 고딕" style:font-size-asian="12.0pt"/>
    </style:style>
    <style:style style:family="text" style:name="T1070">
      <style:text-properties fo:font-size="12.0pt" style:font-name="맑은 고딕" style:font-name-asian="맑은 고딕" style:font-size-asian="12.0pt"/>
    </style:style>
    <style:style style:family="text" style:name="T1071">
      <style:text-properties fo:font-size="12.0pt" style:font-name="바탕" style:font-name-asian="맑은 고딕" style:font-size-asian="12.0pt"/>
    </style:style>
    <style:style style:family="text" style:name="T1072">
      <style:text-properties fo:font-size="12.0pt" style:font-name="맑은 고딕" style:font-name-asian="맑은 고딕" style:font-size-asian="12.0pt"/>
    </style:style>
    <style:style style:family="table-cell" style:name="T8.R11_C2">
      <style:table-cell-properties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table-row" style:name="T8.R11">
      <style:table-row-properties style:min-row-height="1.322cm"/>
    </style:style>
    <style:style style:family="paragraph" style:name="P177" style:parent-style-name="0">
      <style:paragraph-properties style:snap-to-layout-grid="false"/>
    </style:style>
    <style:style style:family="table-cell" style:name="T8.R12_C0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paragraph" style:name="P178" style:parent-style-name="0">
      <style:paragraph-properties style:snap-to-layout-grid="false"/>
    </style:style>
    <style:style style:family="table-cell" style:name="T8.R1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79" style:parent-style-name="0">
      <style:paragraph-properties style:snap-to-layout-grid="false"/>
    </style:style>
    <style:style style:family="table-cell" style:name="T8.R12_C2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table-row" style:name="T8.R12">
      <style:table-row-properties style:min-row-height="0.434cm"/>
    </style:style>
    <style:style style:family="paragraph" style:name="P180" style:parent-style-name="0">
      <style:paragraph-properties fo:text-align="center" style:snap-to-layout-grid="false"/>
    </style:style>
    <style:style style:family="text" style:name="T1073">
      <style:text-properties fo:font-size="12.0pt" fo:font-weight="bold" style:font-name="바탕" style:font-name-asian="맑은 고딕" style:font-size-asian="12.0pt" style:font-weight-asian="bold"/>
    </style:style>
    <style:style style:family="table-cell" style:name="T8.R13_C0">
      <style:table-cell-properties fo:background-color="#fafabf"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paragraph" style:name="P181" style:parent-style-name="0">
      <style:paragraph-properties style:snap-to-layout-grid="false"/>
    </style:style>
    <style:style style:family="table-cell" style:name="T8.R13_C1">
      <style:table-cell-properties fo:border-bottom="none" fo:border-left="0.060cm solid #999900" fo:border-right="none" fo:border-top="none" fo:padding-bottom="0.050cm" fo:padding-left="0.050cm" fo:padding-right="0.050cm" fo:padding-top="0.050cm" style:vertical-align="middle"/>
    </style:style>
    <style:style style:family="paragraph" style:name="P182" style:parent-style-name="0">
      <style:paragraph-properties fo:margin-left="0.353cm" style:snap-to-layout-grid="false"/>
    </style:style>
    <style:style style:family="text" style:name="T1074">
      <style:text-properties fo:font-size="12.0pt" style:font-name="바탕" style:font-name-asian="맑은 고딕" style:font-size-asian="12.0pt"/>
    </style:style>
    <style:style style:family="text" style:name="T1075">
      <style:text-properties fo:font-size="12.0pt" style:font-name="맑은 고딕" style:font-name-asian="맑은 고딕" style:font-size-asian="12.0pt"/>
    </style:style>
    <style:style style:family="text" style:name="T1076">
      <style:text-properties fo:font-size="12.0pt" style:font-name="바탕" style:font-name-asian="맑은 고딕" style:font-size-asian="12.0pt"/>
    </style:style>
    <style:style style:family="text" style:name="T1077">
      <style:text-properties fo:font-size="12.0pt" style:font-name="맑은 고딕" style:font-name-asian="맑은 고딕" style:font-size-asian="12.0pt"/>
    </style:style>
    <style:style style:family="text" style:name="T1078">
      <style:text-properties fo:font-size="12.0pt" style:font-name="바탕" style:font-name-asian="맑은 고딕" style:font-size-asian="12.0pt"/>
    </style:style>
    <style:style style:family="text" style:name="T1079">
      <style:text-properties fo:font-size="12.0pt" style:font-name="맑은 고딕" style:font-name-asian="맑은 고딕" style:font-size-asian="12.0pt"/>
    </style:style>
    <style:style style:family="text" style:name="T1080">
      <style:text-properties fo:font-size="12.0pt" style:font-name="바탕" style:font-name-asian="맑은 고딕" style:font-size-asian="12.0pt"/>
    </style:style>
    <style:style style:family="text" style:name="T1081">
      <style:text-properties fo:font-size="12.0pt" style:font-name="맑은 고딕" style:font-name-asian="맑은 고딕" style:font-size-asian="12.0pt"/>
    </style:style>
    <style:style style:family="table-cell" style:name="T8.R13_C2">
      <style:table-cell-properties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table-row" style:name="T8.R13">
      <style:table-row-properties style:min-row-height="1.322cm"/>
    </style:style>
    <style:style style:family="paragraph" style:name="P183" style:parent-style-name="0">
      <style:paragraph-properties style:snap-to-layout-grid="false"/>
    </style:style>
    <style:style style:family="table-cell" style:name="T8.R14_C0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paragraph" style:name="P184" style:parent-style-name="0">
      <style:paragraph-properties style:snap-to-layout-grid="false"/>
    </style:style>
    <style:style style:family="table-cell" style:name="T8.R1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85" style:parent-style-name="0">
      <style:paragraph-properties style:snap-to-layout-grid="false"/>
    </style:style>
    <style:style style:family="table-cell" style:name="T8.R14_C2">
      <style:table-cell-properties fo:border-bottom="none" fo:border-left="none" fo:border-right="none" fo:border-top="0.060cm solid #999900" fo:padding-bottom="0.050cm" fo:padding-left="0.050cm" fo:padding-right="0.050cm" fo:padding-top="0.050cm" style:vertical-align="middle"/>
    </style:style>
    <style:style style:family="table-row" style:name="T8.R14">
      <style:table-row-properties style:min-row-height="0.434cm"/>
    </style:style>
    <style:style style:family="paragraph" style:name="P186" style:parent-style-name="0">
      <style:paragraph-properties fo:text-align="center" style:snap-to-layout-grid="false"/>
    </style:style>
    <style:style style:family="text" style:name="T1082">
      <style:text-properties fo:font-size="12.0pt" fo:font-weight="bold" style:font-name="바탕" style:font-name-asian="맑은 고딕" style:font-size-asian="12.0pt" style:font-weight-asian="bold"/>
    </style:style>
    <style:style style:family="table-cell" style:name="T8.R15_C0">
      <style:table-cell-properties fo:background-color="#fafabf"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paragraph" style:name="P187" style:parent-style-name="0">
      <style:paragraph-properties style:snap-to-layout-grid="false"/>
    </style:style>
    <style:style style:family="table-cell" style:name="T8.R15_C1">
      <style:table-cell-properties fo:border-bottom="none" fo:border-left="0.060cm solid #999900" fo:border-right="none" fo:border-top="none" fo:padding-bottom="0.050cm" fo:padding-left="0.050cm" fo:padding-right="0.050cm" fo:padding-top="0.050cm" style:vertical-align="middle"/>
    </style:style>
    <style:style style:family="paragraph" style:name="P188" style:parent-style-name="0">
      <style:paragraph-properties fo:line-height="145%" fo:margin-left="0.353cm" fo:margin-top="0.106cm" style:snap-to-layout-grid="false"/>
    </style:style>
    <style:style style:family="text" style:name="T1083">
      <style:text-properties fo:font-size="12.0pt" style:font-name="바탕" style:font-name-asian="맑은 고딕" style:font-size-asian="12.0pt"/>
    </style:style>
    <style:style style:family="text" style:name="T1084">
      <style:text-properties fo:font-size="12.0pt" style:font-name="바탕" style:font-name-asian="맑은 고딕" style:font-size-asian="12.0pt"/>
    </style:style>
    <style:style style:family="paragraph" style:name="P189" style:parent-style-name="0">
      <style:paragraph-properties fo:line-height="145%" fo:margin-left="0.353cm" fo:margin-top="0.529cm" style:snap-to-layout-grid="false"/>
    </style:style>
    <style:style style:family="text" style:name="T1085">
      <style:text-properties fo:font-size="12.0pt" style:font-name="바탕" style:font-name-asian="맑은 고딕" style:font-size-asian="12.0pt"/>
    </style:style>
    <style:style style:family="text" style:name="T1086">
      <style:text-properties fo:font-size="12.0pt" style:font-name="바탕" style:font-name-asian="맑은 고딕" style:font-size-asian="12.0pt"/>
    </style:style>
    <style:style style:family="paragraph" style:name="P190" style:parent-style-name="0">
      <style:paragraph-properties fo:line-height="145%" fo:margin-left="0.353cm" fo:margin-top="0.529cm" style:snap-to-layout-grid="false"/>
    </style:style>
    <style:style style:family="text" style:name="T1087">
      <style:text-properties fo:font-size="12.0pt" style:font-name="바탕" style:font-name-asian="맑은 고딕" style:font-size-asian="12.0pt"/>
    </style:style>
    <style:style style:family="text" style:name="T1088">
      <style:text-properties fo:font-size="12.0pt" style:font-name="바탕" style:font-name-asian="맑은 고딕" style:font-size-asian="12.0pt"/>
    </style:style>
    <style:style style:family="paragraph" style:name="P191" style:parent-style-name="0">
      <style:paragraph-properties fo:line-height="145%" fo:margin-left="0.353cm" fo:margin-top="0.529cm" style:snap-to-layout-grid="false"/>
    </style:style>
    <style:style style:family="text" style:name="T1089">
      <style:text-properties fo:font-size="12.0pt" style:font-name="바탕" style:font-name-asian="맑은 고딕" style:font-size-asian="12.0pt"/>
    </style:style>
    <style:style style:family="text" style:name="T1090">
      <style:text-properties fo:font-size="12.0pt" style:font-name="바탕" style:font-name-asian="맑은 고딕" style:font-size-asian="12.0pt"/>
    </style:style>
    <style:style style:family="table-cell" style:name="T8.R15_C2">
      <style:table-cell-properties fo:border-bottom="0.060cm solid #999900" fo:border-left="none" fo:border-right="0.060cm solid #999900" fo:border-top="none" fo:padding-bottom="0.050cm" fo:padding-left="0.050cm" fo:padding-right="0.050cm" fo:padding-top="0.050cm" style:vertical-align="middle"/>
    </style:style>
    <style:style style:family="table-row" style:name="T8.R15">
      <style:table-row-properties style:min-row-height="5.550cm"/>
    </style:style>
    <style:style style:family="paragraph" style:name="P192" style:parent-style-name="0">
      <style:paragraph-properties fo:line-height="150%" style:snap-to-layout-grid="false"/>
    </style:style>
    <style:style style:family="paragraph" style:name="P193" style:parent-style-name="0">
      <style:paragraph-properties fo:line-height="150%" style:snap-to-layout-grid="false"/>
    </style:style>
    <style:style style:family="paragraph" style:name="P194" style:parent-style-name="0">
      <style:paragraph-properties fo:line-height="150%" style:snap-to-layout-grid="false"/>
    </style:style>
    <style:style style:family="table" style:name="T9">
      <style:table-properties style:width="0.000cm" table:border-model="collapsing"/>
    </style:style>
    <style:style style:family="graphic" style:name="fr15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9.C79">
      <style:table-column-properties style:column-width="0.160cm"/>
    </style:style>
    <style:style style:family="table-column" style:name="T9.C80">
      <style:table-column-properties style:column-width="0.160cm"/>
    </style:style>
    <style:style style:family="table-column" style:name="T9.C81">
      <style:table-column-properties style:column-width="4.187cm"/>
    </style:style>
    <style:style style:family="table-column" style:name="T9.C82">
      <style:table-column-properties style:column-width="0.559cm"/>
    </style:style>
    <style:style style:family="paragraph" style:name="P195" style:parent-style-name="0">
      <style:paragraph-properties style:snap-to-layout-grid="false"/>
    </style:style>
    <style:style style:family="table-cell" style:name="T9.R1_C0">
      <style:table-cell-properties fo:background-color="#808080"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96" style:parent-style-name="0">
      <style:paragraph-properties style:snap-to-layout-grid="false"/>
    </style:style>
    <style:style style:family="table-cell" style:name="T9.R1_C1">
      <style:table-cell-properties fo:border-bottom="none" fo:border-left="none" fo:border-right="0.010cm solid #787878" fo:border-top="none" fo:padding-bottom="0.050cm" fo:padding-left="0.050cm" fo:padding-right="0.050cm" fo:padding-top="0.050cm" style:vertical-align="middle"/>
    </style:style>
    <style:style style:family="paragraph" style:name="P197" style:parent-style-name="0">
      <style:paragraph-properties fo:margin-left="0.353cm" fo:margin-right="0.071cm" style:snap-to-layout-grid="false"/>
    </style:style>
    <style:style style:family="text" style:name="T1091">
      <style:text-properties fo:font-size="14.0pt" style:font-name="HY헤드라인M" style:font-name-asian="HY헤드라인M" style:font-size-asian="14.0pt"/>
    </style:style>
    <style:style style:family="text" style:name="T1092">
      <style:text-properties fo:font-size="14.0pt" style:font-name="바탕" style:font-name-asian="HY헤드라인M" style:font-size-asian="14.0pt"/>
    </style:style>
    <style:style style:family="table-cell" style:name="T9.R1_C2">
      <style:table-cell-properties fo:border-bottom="0.060cm solid #787878" fo:border-left="0.010cm solid #787878" fo:border-right="none" fo:border-top="0.010cm solid #787878" fo:padding-bottom="0.050cm" fo:padding-left="0.050cm" fo:padding-right="0.050cm" fo:padding-top="0.050cm" style:vertical-align="middle"/>
    </style:style>
    <style:style style:family="paragraph" style:name="P198" style:parent-style-name="0">
      <style:paragraph-properties style:snap-to-layout-grid="false"/>
    </style:style>
    <style:style style:family="table-cell" style:name="T9.R1_C3">
      <style:table-cell-properties fo:border-bottom="0.060cm solid #5d5d5d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9.R1">
      <style:table-row-properties style:min-row-height="0.934cm"/>
    </style:style>
    <style:style style:family="paragraph" style:name="P199" style:parent-style-name="0">
      <style:paragraph-properties fo:line-height="150%" fo:text-align="left" style:snap-to-layout-grid="false"/>
    </style:style>
    <style:style style:family="paragraph" style:name="P200" style:parent-style-name="0">
      <style:paragraph-properties fo:line-height="150%" fo:margin-top="0.529cm" fo:text-align="center" style:snap-to-layout-grid="false"/>
    </style:style>
    <style:style style:family="table" style:name="T10">
      <style:table-properties style:width="0.000cm" table:border-model="collapsing"/>
    </style:style>
    <style:style style:family="graphic" style:name="fr16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0.C83">
      <style:table-column-properties style:column-width="7.063cm"/>
    </style:style>
    <style:style style:family="table-column" style:name="T10.C84">
      <style:table-column-properties style:column-width="3.008cm"/>
    </style:style>
    <style:style style:family="table-column" style:name="T10.C85">
      <style:table-column-properties style:column-width="2.809cm"/>
    </style:style>
    <style:style style:family="paragraph" style:name="P201" style:parent-style-name="17">
      <style:paragraph-properties fo:text-align="center" style:snap-to-layout-grid="false"/>
    </style:style>
    <style:style style:family="text" style:name="T1093">
      <style:text-properties fo:font-size="11.0pt" style:font-name="바탕" style:font-name-asian="맑은 고딕" style:font-size-asian="11.0pt"/>
    </style:style>
    <style:style style:family="table-cell" style:name="T10.R1_C0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02" style:parent-style-name="18">
      <style:paragraph-properties fo:text-align="center" style:snap-to-layout-grid="false"/>
    </style:style>
    <style:style style:family="text" style:name="T1094">
      <style:text-properties fo:font-size="11.0pt" style:font-name="바탕" style:font-name-asian="맑은 고딕" style:font-size-asian="11.0pt"/>
    </style:style>
    <style:style style:family="table-cell" style:name="T10.R1_C1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03" style:parent-style-name="0">
      <style:paragraph-properties fo:text-align="center" style:snap-to-layout-grid="false"/>
    </style:style>
    <style:style style:family="text" style:name="T1095">
      <style:text-properties style:font-name="바탕" style:font-name-asian="맑은 고딕"/>
    </style:style>
    <style:style style:family="text" style:name="T1096">
      <style:text-properties style:font-name="맑은 고딕" style:font-name-asian="맑은 고딕"/>
    </style:style>
    <style:style style:family="table-cell" style:name="T10.R1_C2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">
      <style:table-row-properties style:min-row-height="0.787cm"/>
    </style:style>
    <style:style style:family="paragraph" style:name="P204" style:parent-style-name="19">
      <style:paragraph-properties style:snap-to-layout-grid="false"/>
    </style:style>
    <style:style style:family="text" style:name="T1097">
      <style:text-properties fo:font-size="11.0pt" style:font-name="바탕" style:font-name-asian="맑은 고딕" style:font-size-asian="11.0pt"/>
    </style:style>
    <style:style style:family="text" style:name="T1098">
      <style:text-properties fo:font-size="11.0pt" style:font-name="바탕" style:font-name-asian="맑은 고딕" style:font-size-asian="11.0pt"/>
    </style:style>
    <style:style style:family="table-cell" style:name="T10.R2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05" style:parent-style-name="20">
      <style:paragraph-properties fo:margin-right="0.854cm" fo:text-align="end" style:snap-to-layout-grid="false"/>
    </style:style>
    <style:style style:family="text" style:name="T1099">
      <style:text-properties fo:font-size="11.0pt" style:font-name="맑은 고딕" style:font-name-asian="맑은 고딕" style:font-size-asian="11.0pt"/>
    </style:style>
    <style:style style:family="table-cell" style:name="T10.R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06" style:parent-style-name="21">
      <style:paragraph-properties fo:margin-right="0.854cm" fo:text-align="end" style:snap-to-layout-grid="false"/>
    </style:style>
    <style:style style:family="text" style:name="T1100">
      <style:text-properties fo:font-size="11.0pt" style:font-name="맑은 고딕" style:font-name-asian="맑은 고딕" style:font-size-asian="11.0pt"/>
    </style:style>
    <style:style style:family="table-cell" style:name="T10.R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">
      <style:table-row-properties style:min-row-height="0.752cm"/>
    </style:style>
    <style:style style:family="paragraph" style:name="P207" style:parent-style-name="22">
      <style:paragraph-properties fo:text-align="center" style:snap-to-layout-grid="false"/>
    </style:style>
    <style:style style:family="text" style:name="T1101">
      <style:text-properties fo:font-size="11.0pt" style:font-name="바탕" style:font-name-asian="맑은 고딕" style:font-size-asian="11.0pt"/>
    </style:style>
    <style:style style:family="table-cell" style:name="T10.R3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08" style:parent-style-name="23">
      <style:paragraph-properties fo:text-align="center" style:snap-to-layout-grid="false"/>
    </style:style>
    <style:style style:family="text" style:name="T1102">
      <style:text-properties fo:font-size="11.0pt" style:font-name="맑은 고딕" style:font-name-asian="맑은 고딕" style:font-size-asian="11.0pt"/>
    </style:style>
    <style:style style:family="text" style:name="T1103">
      <style:text-properties fo:font-size="11.0pt" style:font-name="바탕" style:font-name-asian="맑은 고딕" style:font-size-asian="11.0pt"/>
    </style:style>
    <style:style style:family="text" style:name="T1104">
      <style:text-properties fo:font-size="11.0pt" style:font-name="맑은 고딕" style:font-name-asian="맑은 고딕" style:font-size-asian="11.0pt"/>
    </style:style>
    <style:style style:family="text" style:name="T1105">
      <style:text-properties fo:font-size="11.0pt" style:font-name="바탕" style:font-name-asian="맑은 고딕" style:font-size-asian="11.0pt"/>
    </style:style>
    <style:style style:family="table-cell" style:name="T10.R3_C1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09" style:parent-style-name="24">
      <style:paragraph-properties fo:margin-right="0.854cm" style:snap-to-layout-grid="false"/>
    </style:style>
    <style:style style:family="text" style:name="T1106">
      <style:text-properties fo:font-size="11.0pt" style:font-name="맑은 고딕" style:font-name-asian="맑은 고딕" style:font-size-asian="11.0pt"/>
    </style:style>
    <style:style style:family="table-cell" style:name="T10.R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10" style:parent-style-name="17">
      <style:paragraph-properties fo:margin-right="0.854cm" style:snap-to-layout-grid="false"/>
    </style:style>
    <style:style style:family="text" style:name="T1107">
      <style:text-properties fo:font-size="11.0pt" style:font-name="맑은 고딕" style:font-name-asian="맑은 고딕" style:font-size-asian="11.0pt"/>
    </style:style>
    <style:style style:family="table-cell" style:name="T10.R3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3">
      <style:table-row-properties style:min-row-height="0.687cm"/>
    </style:style>
    <style:style style:family="paragraph" style:name="P211" style:parent-style-name="23">
      <style:paragraph-properties fo:text-align="center" style:snap-to-layout-grid="false"/>
    </style:style>
    <style:style style:family="text" style:name="T1108">
      <style:text-properties fo:font-size="11.0pt" style:font-name="맑은 고딕" style:font-name-asian="맑은 고딕" style:font-size-asian="11.0pt"/>
    </style:style>
    <style:style style:family="text" style:name="T1109">
      <style:text-properties fo:font-size="11.0pt" style:font-name="바탕" style:font-name-asian="맑은 고딕" style:font-size-asian="11.0pt"/>
    </style:style>
    <style:style style:family="table-cell" style:name="T10.R4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12" style:parent-style-name="25">
      <style:paragraph-properties fo:margin-right="0.854cm" style:snap-to-layout-grid="false"/>
    </style:style>
    <style:style style:family="text" style:name="T1110">
      <style:text-properties fo:font-size="11.0pt" style:font-name="맑은 고딕" style:font-name-asian="맑은 고딕" style:font-size-asian="11.0pt"/>
    </style:style>
    <style:style style:family="table-cell" style:name="T10.R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13" style:parent-style-name="18">
      <style:paragraph-properties fo:margin-right="0.854cm" style:snap-to-layout-grid="false"/>
    </style:style>
    <style:style style:family="text" style:name="T1111">
      <style:text-properties fo:font-size="11.0pt" style:font-name="맑은 고딕" style:font-name-asian="맑은 고딕" style:font-size-asian="11.0pt"/>
    </style:style>
    <style:style style:family="table-cell" style:name="T10.R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4">
      <style:table-row-properties style:min-row-height="0.687cm"/>
    </style:style>
    <style:style style:family="paragraph" style:name="P214" style:parent-style-name="23">
      <style:paragraph-properties fo:text-align="center" style:snap-to-layout-grid="false"/>
    </style:style>
    <style:style style:family="text" style:name="T1112">
      <style:text-properties fo:font-size="11.0pt" style:font-name="맑은 고딕" style:font-name-asian="맑은 고딕" style:font-size-asian="11.0pt"/>
    </style:style>
    <style:style style:family="text" style:name="T1113">
      <style:text-properties fo:font-size="11.0pt" style:font-name="바탕" style:font-name-asian="맑은 고딕" style:font-size-asian="11.0pt"/>
    </style:style>
    <style:style style:family="table-cell" style:name="T10.R5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15" style:parent-style-name="25">
      <style:paragraph-properties fo:margin-right="0.854cm" style:snap-to-layout-grid="false"/>
    </style:style>
    <style:style style:family="text" style:name="T1114">
      <style:text-properties fo:font-size="11.0pt" style:font-name="맑은 고딕" style:font-name-asian="맑은 고딕" style:font-size-asian="11.0pt"/>
    </style:style>
    <style:style style:family="table-cell" style:name="T10.R5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16" style:parent-style-name="18">
      <style:paragraph-properties fo:margin-right="0.854cm" style:snap-to-layout-grid="false"/>
    </style:style>
    <style:style style:family="text" style:name="T1115">
      <style:text-properties fo:font-size="11.0pt" style:font-name="맑은 고딕" style:font-name-asian="맑은 고딕" style:font-size-asian="11.0pt"/>
    </style:style>
    <style:style style:family="table-cell" style:name="T10.R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5">
      <style:table-row-properties style:min-row-height="0.687cm"/>
    </style:style>
    <style:style style:family="paragraph" style:name="P217" style:parent-style-name="23">
      <style:paragraph-properties fo:text-align="center" style:snap-to-layout-grid="false"/>
    </style:style>
    <style:style style:family="text" style:name="T1116">
      <style:text-properties fo:font-size="11.0pt" style:font-name="맑은 고딕" style:font-name-asian="맑은 고딕" style:font-size-asian="11.0pt"/>
    </style:style>
    <style:style style:family="text" style:name="T1117">
      <style:text-properties fo:font-size="11.0pt" style:font-name="바탕" style:font-name-asian="맑은 고딕" style:font-size-asian="11.0pt"/>
    </style:style>
    <style:style style:family="table-cell" style:name="T10.R6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18" style:parent-style-name="25">
      <style:paragraph-properties fo:margin-right="0.854cm" style:snap-to-layout-grid="false"/>
    </style:style>
    <style:style style:family="text" style:name="T1118">
      <style:text-properties fo:font-size="11.0pt" style:font-name="맑은 고딕" style:font-name-asian="맑은 고딕" style:font-size-asian="11.0pt"/>
    </style:style>
    <style:style style:family="table-cell" style:name="T10.R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19" style:parent-style-name="18">
      <style:paragraph-properties fo:margin-right="0.854cm" style:snap-to-layout-grid="false"/>
    </style:style>
    <style:style style:family="text" style:name="T1119">
      <style:text-properties fo:font-size="11.0pt" style:font-name="맑은 고딕" style:font-name-asian="맑은 고딕" style:font-size-asian="11.0pt"/>
    </style:style>
    <style:style style:family="table-cell" style:name="T10.R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6">
      <style:table-row-properties style:min-row-height="0.687cm"/>
    </style:style>
    <style:style style:family="paragraph" style:name="P220" style:parent-style-name="23">
      <style:paragraph-properties fo:text-align="center" style:snap-to-layout-grid="false"/>
    </style:style>
    <style:style style:family="text" style:name="T1120">
      <style:text-properties fo:font-size="11.0pt" style:font-name="맑은 고딕" style:font-name-asian="맑은 고딕" style:font-size-asian="11.0pt"/>
    </style:style>
    <style:style style:family="text" style:name="T1121">
      <style:text-properties fo:font-size="11.0pt" style:font-name="바탕" style:font-name-asian="맑은 고딕" style:font-size-asian="11.0pt"/>
    </style:style>
    <style:style style:family="table-cell" style:name="T10.R7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21" style:parent-style-name="25">
      <style:paragraph-properties fo:margin-right="0.854cm" style:snap-to-layout-grid="false"/>
    </style:style>
    <style:style style:family="text" style:name="T1122">
      <style:text-properties fo:font-size="11.0pt" style:font-name="맑은 고딕" style:font-name-asian="맑은 고딕" style:font-size-asian="11.0pt"/>
    </style:style>
    <style:style style:family="table-cell" style:name="T10.R7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22" style:parent-style-name="18">
      <style:paragraph-properties fo:margin-right="0.854cm" style:snap-to-layout-grid="false"/>
    </style:style>
    <style:style style:family="text" style:name="T1123">
      <style:text-properties fo:font-size="11.0pt" style:font-name="맑은 고딕" style:font-name-asian="맑은 고딕" style:font-size-asian="11.0pt"/>
    </style:style>
    <style:style style:family="table-cell" style:name="T10.R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7">
      <style:table-row-properties style:min-row-height="0.687cm"/>
    </style:style>
    <style:style style:family="paragraph" style:name="P223" style:parent-style-name="22">
      <style:paragraph-properties fo:text-align="center" style:snap-to-layout-grid="false"/>
    </style:style>
    <style:style style:family="text" style:name="T1124">
      <style:text-properties fo:font-size="11.0pt" style:font-name="바탕" style:font-name-asian="맑은 고딕" style:font-size-asian="11.0pt"/>
    </style:style>
    <style:style style:family="table-cell" style:name="T10.R8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24" style:parent-style-name="23">
      <style:paragraph-properties fo:text-align="center" style:snap-to-layout-grid="false"/>
    </style:style>
    <style:style style:family="text" style:name="T1125">
      <style:text-properties fo:font-size="11.0pt" style:font-name="바탕" style:font-name-asian="맑은 고딕" style:font-size-asian="11.0pt"/>
    </style:style>
    <style:style style:family="table-cell" style:name="T10.R8_C1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25" style:parent-style-name="26">
      <style:paragraph-properties fo:margin-right="0.854cm" fo:text-align="end" style:snap-to-layout-grid="false"/>
    </style:style>
    <style:style style:family="text" style:name="T1126">
      <style:text-properties fo:font-size="11.0pt" style:font-name="맑은 고딕" style:font-name-asian="맑은 고딕" style:font-size-asian="11.0pt"/>
    </style:style>
    <style:style style:family="table-cell" style:name="T10.R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26" style:parent-style-name="24">
      <style:paragraph-properties fo:margin-right="0.854cm" style:snap-to-layout-grid="false"/>
    </style:style>
    <style:style style:family="text" style:name="T1127">
      <style:text-properties fo:font-size="11.0pt" style:font-name="맑은 고딕" style:font-name-asian="맑은 고딕" style:font-size-asian="11.0pt"/>
    </style:style>
    <style:style style:family="table-cell" style:name="T10.R8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8">
      <style:table-row-properties style:min-row-height="0.687cm"/>
    </style:style>
    <style:style style:family="paragraph" style:name="P227" style:parent-style-name="23">
      <style:paragraph-properties fo:text-align="center" style:snap-to-layout-grid="false"/>
    </style:style>
    <style:style style:family="text" style:name="T1128">
      <style:text-properties fo:font-size="11.0pt" style:font-name="바탕" style:font-name-asian="맑은 고딕" style:font-size-asian="11.0pt"/>
    </style:style>
    <style:style style:family="table-cell" style:name="T10.R9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28" style:parent-style-name="27">
      <style:paragraph-properties fo:margin-right="0.854cm" fo:text-align="end" style:snap-to-layout-grid="false"/>
    </style:style>
    <style:style style:family="text" style:name="T1129">
      <style:text-properties fo:font-size="11.0pt" style:font-name="맑은 고딕" style:font-name-asian="맑은 고딕" style:font-size-asian="11.0pt"/>
    </style:style>
    <style:style style:family="table-cell" style:name="T10.R9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29" style:parent-style-name="25">
      <style:paragraph-properties fo:margin-right="0.854cm" style:snap-to-layout-grid="false"/>
    </style:style>
    <style:style style:family="text" style:name="T1130">
      <style:text-properties fo:font-size="11.0pt" style:font-name="맑은 고딕" style:font-name-asian="맑은 고딕" style:font-size-asian="11.0pt"/>
    </style:style>
    <style:style style:family="table-cell" style:name="T10.R9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9">
      <style:table-row-properties style:min-row-height="0.687cm"/>
    </style:style>
    <style:style style:family="paragraph" style:name="P230" style:parent-style-name="22">
      <style:paragraph-properties fo:text-align="center" style:snap-to-layout-grid="false"/>
    </style:style>
    <style:style style:family="text" style:name="T1131">
      <style:text-properties fo:font-size="11.0pt" style:font-name="바탕" style:font-name-asian="맑은 고딕" style:font-size-asian="11.0pt"/>
    </style:style>
    <style:style style:family="table-cell" style:name="T10.R10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31" style:parent-style-name="23">
      <style:paragraph-properties fo:text-align="center" style:snap-to-layout-grid="false"/>
    </style:style>
    <style:style style:family="text" style:name="T1132">
      <style:text-properties fo:font-size="11.0pt" style:font-name="바탕" style:font-name-asian="맑은 고딕" style:font-size-asian="11.0pt"/>
    </style:style>
    <style:style style:family="table-cell" style:name="T10.R10_C1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32" style:parent-style-name="26">
      <style:paragraph-properties fo:margin-right="0.854cm" fo:text-align="end" style:snap-to-layout-grid="false"/>
    </style:style>
    <style:style style:family="text" style:name="T1133">
      <style:text-properties fo:font-size="11.0pt" style:font-name="맑은 고딕" style:font-name-asian="맑은 고딕" style:font-size-asian="11.0pt"/>
    </style:style>
    <style:style style:family="table-cell" style:name="T10.R10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33" style:parent-style-name="24">
      <style:paragraph-properties fo:margin-right="0.854cm" style:snap-to-layout-grid="false"/>
    </style:style>
    <style:style style:family="text" style:name="T1134">
      <style:text-properties fo:font-size="11.0pt" style:font-name="맑은 고딕" style:font-name-asian="맑은 고딕" style:font-size-asian="11.0pt"/>
    </style:style>
    <style:style style:family="table-cell" style:name="T10.R10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0">
      <style:table-row-properties style:min-row-height="0.687cm"/>
    </style:style>
    <style:style style:family="paragraph" style:name="P234" style:parent-style-name="23">
      <style:paragraph-properties fo:text-align="center" style:snap-to-layout-grid="false"/>
    </style:style>
    <style:style style:family="text" style:name="T1135">
      <style:text-properties fo:font-size="11.0pt" style:font-name="바탕" style:font-name-asian="맑은 고딕" style:font-size-asian="11.0pt"/>
    </style:style>
    <style:style style:family="text" style:name="T1136">
      <style:text-properties fo:font-size="11.0pt" style:font-name="맑은 고딕" style:font-name-asian="맑은 고딕" style:font-size-asian="11.0pt"/>
    </style:style>
    <style:style style:family="text" style:name="T1137">
      <style:text-properties fo:font-size="11.0pt" style:font-name="바탕" style:font-name-asian="맑은 고딕" style:font-size-asian="11.0pt"/>
    </style:style>
    <style:style style:family="table-cell" style:name="T10.R11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35" style:parent-style-name="27">
      <style:paragraph-properties fo:margin-right="0.854cm" fo:text-align="end" style:snap-to-layout-grid="false"/>
    </style:style>
    <style:style style:family="text" style:name="T1138">
      <style:text-properties fo:font-size="11.0pt" style:font-name="맑은 고딕" style:font-name-asian="맑은 고딕" style:font-size-asian="11.0pt"/>
    </style:style>
    <style:style style:family="table-cell" style:name="T10.R11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36" style:parent-style-name="25">
      <style:paragraph-properties fo:margin-right="0.854cm" style:snap-to-layout-grid="false"/>
    </style:style>
    <style:style style:family="text" style:name="T1139">
      <style:text-properties fo:font-size="11.0pt" style:font-name="맑은 고딕" style:font-name-asian="맑은 고딕" style:font-size-asian="11.0pt"/>
    </style:style>
    <style:style style:family="table-cell" style:name="T10.R11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1">
      <style:table-row-properties style:min-row-height="0.687cm"/>
    </style:style>
    <style:style style:family="paragraph" style:name="P237" style:parent-style-name="23">
      <style:paragraph-properties fo:text-align="center" style:snap-to-layout-grid="false"/>
    </style:style>
    <style:style style:family="text" style:name="T1140">
      <style:text-properties fo:font-size="11.0pt" style:font-name="바탕" style:font-name-asian="맑은 고딕" style:font-size-asian="11.0pt"/>
    </style:style>
    <style:style style:family="text" style:name="T1141">
      <style:text-properties fo:font-size="11.0pt" style:font-name="맑은 고딕" style:font-name-asian="맑은 고딕" style:font-size-asian="11.0pt"/>
    </style:style>
    <style:style style:family="text" style:name="T1142">
      <style:text-properties fo:font-size="11.0pt" style:font-name="바탕" style:font-name-asian="맑은 고딕" style:font-size-asian="11.0pt"/>
    </style:style>
    <style:style style:family="table-cell" style:name="T10.R12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38" style:parent-style-name="27">
      <style:paragraph-properties fo:margin-right="0.854cm" fo:text-align="end" style:snap-to-layout-grid="false"/>
    </style:style>
    <style:style style:family="text" style:name="T1143">
      <style:text-properties fo:font-size="11.0pt" style:font-name="맑은 고딕" style:font-name-asian="맑은 고딕" style:font-size-asian="11.0pt"/>
    </style:style>
    <style:style style:family="table-cell" style:name="T10.R1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39" style:parent-style-name="25">
      <style:paragraph-properties fo:margin-right="0.854cm" style:snap-to-layout-grid="false"/>
    </style:style>
    <style:style style:family="text" style:name="T1144">
      <style:text-properties fo:font-size="11.0pt" style:font-name="맑은 고딕" style:font-name-asian="맑은 고딕" style:font-size-asian="11.0pt"/>
    </style:style>
    <style:style style:family="table-cell" style:name="T10.R1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2">
      <style:table-row-properties style:min-row-height="0.687cm"/>
    </style:style>
    <style:style style:family="paragraph" style:name="P240" style:parent-style-name="23">
      <style:paragraph-properties fo:text-align="center" style:snap-to-layout-grid="false"/>
    </style:style>
    <style:style style:family="text" style:name="T1145">
      <style:text-properties fo:font-size="11.0pt" style:font-name="바탕" style:font-name-asian="맑은 고딕" style:font-size-asian="11.0pt"/>
    </style:style>
    <style:style style:family="text" style:name="T1146">
      <style:text-properties fo:font-size="11.0pt" style:font-name="맑은 고딕" style:font-name-asian="맑은 고딕" style:font-size-asian="11.0pt"/>
    </style:style>
    <style:style style:family="text" style:name="T1147">
      <style:text-properties fo:font-size="11.0pt" style:font-name="바탕" style:font-name-asian="맑은 고딕" style:font-size-asian="11.0pt"/>
    </style:style>
    <style:style style:family="table-cell" style:name="T10.R13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41" style:parent-style-name="27">
      <style:paragraph-properties fo:margin-right="0.854cm" fo:text-align="end" style:snap-to-layout-grid="false"/>
    </style:style>
    <style:style style:family="text" style:name="T1148">
      <style:text-properties fo:font-size="11.0pt" style:font-name="맑은 고딕" style:font-name-asian="맑은 고딕" style:font-size-asian="11.0pt"/>
    </style:style>
    <style:style style:family="table-cell" style:name="T10.R1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42" style:parent-style-name="25">
      <style:paragraph-properties fo:margin-right="0.854cm" style:snap-to-layout-grid="false"/>
    </style:style>
    <style:style style:family="text" style:name="T1149">
      <style:text-properties fo:font-size="11.0pt" style:font-name="맑은 고딕" style:font-name-asian="맑은 고딕" style:font-size-asian="11.0pt"/>
    </style:style>
    <style:style style:family="table-cell" style:name="T10.R1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3">
      <style:table-row-properties style:min-row-height="0.687cm"/>
    </style:style>
    <style:style style:family="paragraph" style:name="P243" style:parent-style-name="23">
      <style:paragraph-properties fo:text-align="center" style:snap-to-layout-grid="false"/>
    </style:style>
    <style:style style:family="text" style:name="T1150">
      <style:text-properties fo:font-size="11.0pt" style:font-name="바탕" style:font-name-asian="맑은 고딕" style:font-size-asian="11.0pt"/>
    </style:style>
    <style:style style:family="text" style:name="T1151">
      <style:text-properties fo:font-size="11.0pt" style:font-name="맑은 고딕" style:font-name-asian="맑은 고딕" style:font-size-asian="11.0pt"/>
    </style:style>
    <style:style style:family="text" style:name="T1152">
      <style:text-properties fo:font-size="11.0pt" style:font-name="바탕" style:font-name-asian="맑은 고딕" style:font-size-asian="11.0pt"/>
    </style:style>
    <style:style style:family="text" style:name="T1153">
      <style:text-properties fo:font-size="11.0pt" style:font-name="맑은 고딕" style:font-name-asian="맑은 고딕" style:font-size-asian="11.0pt"/>
    </style:style>
    <style:style style:family="text" style:name="T1154">
      <style:text-properties fo:font-size="11.0pt" style:font-name="바탕" style:font-name-asian="맑은 고딕" style:font-size-asian="11.0pt"/>
    </style:style>
    <style:style style:family="table-cell" style:name="T10.R14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44" style:parent-style-name="27">
      <style:paragraph-properties fo:margin-right="0.854cm" fo:text-align="end" style:snap-to-layout-grid="false"/>
    </style:style>
    <style:style style:family="text" style:name="T1155">
      <style:text-properties fo:font-size="11.0pt" style:font-name="맑은 고딕" style:font-name-asian="맑은 고딕" style:font-size-asian="11.0pt"/>
    </style:style>
    <style:style style:family="table-cell" style:name="T10.R1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45" style:parent-style-name="25">
      <style:paragraph-properties fo:margin-right="0.854cm" style:snap-to-layout-grid="false"/>
    </style:style>
    <style:style style:family="text" style:name="T1156">
      <style:text-properties fo:font-size="11.0pt" style:font-name="맑은 고딕" style:font-name-asian="맑은 고딕" style:font-size-asian="11.0pt"/>
    </style:style>
    <style:style style:family="table-cell" style:name="T10.R1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4">
      <style:table-row-properties style:min-row-height="0.687cm"/>
    </style:style>
    <style:style style:family="paragraph" style:name="P246" style:parent-style-name="23">
      <style:paragraph-properties fo:text-align="center" style:snap-to-layout-grid="false"/>
    </style:style>
    <style:style style:family="text" style:name="T1157">
      <style:text-properties fo:font-size="11.0pt" style:font-name="바탕" style:font-name-asian="맑은 고딕" style:font-size-asian="11.0pt"/>
    </style:style>
    <style:style style:family="text" style:name="T1158">
      <style:text-properties fo:font-size="11.0pt" style:font-name="맑은 고딕" style:font-name-asian="맑은 고딕" style:font-size-asian="11.0pt"/>
    </style:style>
    <style:style style:family="text" style:name="T1159">
      <style:text-properties fo:font-size="11.0pt" style:font-name="바탕" style:font-name-asian="맑은 고딕" style:font-size-asian="11.0pt"/>
    </style:style>
    <style:style style:family="table-cell" style:name="T10.R15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47" style:parent-style-name="27">
      <style:paragraph-properties fo:margin-right="0.854cm" fo:text-align="end" style:snap-to-layout-grid="false"/>
    </style:style>
    <style:style style:family="text" style:name="T1160">
      <style:text-properties fo:font-size="11.0pt" style:font-name="맑은 고딕" style:font-name-asian="맑은 고딕" style:font-size-asian="11.0pt"/>
    </style:style>
    <style:style style:family="table-cell" style:name="T10.R15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48" style:parent-style-name="25">
      <style:paragraph-properties fo:margin-right="0.854cm" style:snap-to-layout-grid="false"/>
    </style:style>
    <style:style style:family="text" style:name="T1161">
      <style:text-properties fo:font-size="11.0pt" style:font-name="맑은 고딕" style:font-name-asian="맑은 고딕" style:font-size-asian="11.0pt"/>
    </style:style>
    <style:style style:family="table-cell" style:name="T10.R1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5">
      <style:table-row-properties style:min-row-height="0.687cm"/>
    </style:style>
    <style:style style:family="paragraph" style:name="P249" style:parent-style-name="23">
      <style:paragraph-properties fo:text-align="center" style:snap-to-layout-grid="false"/>
    </style:style>
    <style:style style:family="text" style:name="T1162">
      <style:text-properties fo:font-size="11.0pt" style:font-name="바탕" style:font-name-asian="맑은 고딕" style:font-size-asian="11.0pt"/>
    </style:style>
    <style:style style:family="text" style:name="T1163">
      <style:text-properties fo:font-size="11.0pt" style:font-name="맑은 고딕" style:font-name-asian="맑은 고딕" style:font-size-asian="11.0pt"/>
    </style:style>
    <style:style style:family="text" style:name="T1164">
      <style:text-properties fo:font-size="11.0pt" style:font-name="바탕" style:font-name-asian="맑은 고딕" style:font-size-asian="11.0pt"/>
    </style:style>
    <style:style style:family="table-cell" style:name="T10.R16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50" style:parent-style-name="27">
      <style:paragraph-properties fo:margin-right="0.854cm" fo:text-align="end" style:snap-to-layout-grid="false"/>
    </style:style>
    <style:style style:family="text" style:name="T1165">
      <style:text-properties fo:font-size="11.0pt" style:font-name="맑은 고딕" style:font-name-asian="맑은 고딕" style:font-size-asian="11.0pt"/>
    </style:style>
    <style:style style:family="table-cell" style:name="T10.R1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51" style:parent-style-name="25">
      <style:paragraph-properties fo:margin-right="0.854cm" style:snap-to-layout-grid="false"/>
    </style:style>
    <style:style style:family="text" style:name="T1166">
      <style:text-properties fo:font-size="11.0pt" style:font-name="맑은 고딕" style:font-name-asian="맑은 고딕" style:font-size-asian="11.0pt"/>
    </style:style>
    <style:style style:family="table-cell" style:name="T10.R1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6">
      <style:table-row-properties style:min-row-height="0.687cm"/>
    </style:style>
    <style:style style:family="paragraph" style:name="P252" style:parent-style-name="22">
      <style:paragraph-properties fo:text-align="center" style:snap-to-layout-grid="false"/>
    </style:style>
    <style:style style:family="text" style:name="T1167">
      <style:text-properties fo:font-size="11.0pt" style:font-name="바탕" style:font-name-asian="맑은 고딕" style:font-size-asian="11.0pt"/>
    </style:style>
    <style:style style:family="text" style:name="T1168">
      <style:text-properties fo:font-size="11.0pt" style:font-name="바탕" style:font-name-asian="맑은 고딕" style:font-size-asian="11.0pt"/>
    </style:style>
    <style:style style:family="table-cell" style:name="T10.R17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53" style:parent-style-name="25">
      <style:paragraph-properties fo:text-align="center" style:snap-to-layout-grid="false"/>
    </style:style>
    <style:style style:family="text" style:name="T1169">
      <style:text-properties fo:font-size="11.0pt" style:font-name="바탕" style:font-name-asian="맑은 고딕" style:font-size-asian="11.0pt"/>
    </style:style>
    <style:style style:family="table-cell" style:name="T10.R17_C1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54" style:parent-style-name="26">
      <style:paragraph-properties fo:margin-right="0.854cm" fo:text-align="end" style:snap-to-layout-grid="false"/>
    </style:style>
    <style:style style:family="text" style:name="T1170">
      <style:text-properties fo:font-size="11.0pt" style:font-name="맑은 고딕" style:font-name-asian="맑은 고딕" style:font-size-asian="11.0pt"/>
    </style:style>
    <style:style style:family="table-cell" style:name="T10.R1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55" style:parent-style-name="24">
      <style:paragraph-properties fo:margin-right="0.854cm" style:snap-to-layout-grid="false"/>
    </style:style>
    <style:style style:family="text" style:name="T1171">
      <style:text-properties fo:font-size="11.0pt" style:font-name="맑은 고딕" style:font-name-asian="맑은 고딕" style:font-size-asian="11.0pt"/>
    </style:style>
    <style:style style:family="table-cell" style:name="T10.R17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7">
      <style:table-row-properties style:min-row-height="0.687cm"/>
    </style:style>
    <style:style style:family="paragraph" style:name="P256" style:parent-style-name="24">
      <style:paragraph-properties fo:text-align="center" style:snap-to-layout-grid="false"/>
    </style:style>
    <style:style style:family="text" style:name="T1172">
      <style:text-properties fo:font-size="11.0pt" style:font-name="바탕" style:font-name-asian="맑은 고딕" style:font-size-asian="11.0pt"/>
    </style:style>
    <style:style style:family="table-cell" style:name="T10.R18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57" style:parent-style-name="27">
      <style:paragraph-properties fo:margin-right="0.854cm" fo:text-align="end" style:snap-to-layout-grid="false"/>
    </style:style>
    <style:style style:family="text" style:name="T1173">
      <style:text-properties fo:font-size="11.0pt" style:font-name="맑은 고딕" style:font-name-asian="맑은 고딕" style:font-size-asian="11.0pt"/>
    </style:style>
    <style:style style:family="table-cell" style:name="T10.R18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58" style:parent-style-name="25">
      <style:paragraph-properties fo:margin-right="0.854cm" style:snap-to-layout-grid="false"/>
    </style:style>
    <style:style style:family="text" style:name="T1174">
      <style:text-properties fo:font-size="11.0pt" style:font-name="맑은 고딕" style:font-name-asian="맑은 고딕" style:font-size-asian="11.0pt"/>
    </style:style>
    <style:style style:family="table-cell" style:name="T10.R1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8">
      <style:table-row-properties style:min-row-height="0.687cm"/>
    </style:style>
    <style:style style:family="paragraph" style:name="P259" style:parent-style-name="24">
      <style:paragraph-properties fo:text-align="center" style:snap-to-layout-grid="false"/>
    </style:style>
    <style:style style:family="text" style:name="T1175">
      <style:text-properties fo:font-size="11.0pt" style:font-name="바탕" style:font-name-asian="맑은 고딕" style:font-size-asian="11.0pt"/>
    </style:style>
    <style:style style:family="table-cell" style:name="T10.R19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60" style:parent-style-name="27">
      <style:paragraph-properties fo:margin-right="0.854cm" fo:text-align="end" style:snap-to-layout-grid="false"/>
    </style:style>
    <style:style style:family="text" style:name="T1176">
      <style:text-properties fo:font-size="11.0pt" style:font-name="맑은 고딕" style:font-name-asian="맑은 고딕" style:font-size-asian="11.0pt"/>
    </style:style>
    <style:style style:family="table-cell" style:name="T10.R19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61" style:parent-style-name="25">
      <style:paragraph-properties fo:margin-right="0.854cm" style:snap-to-layout-grid="false"/>
    </style:style>
    <style:style style:family="text" style:name="T1177">
      <style:text-properties fo:font-size="11.0pt" style:font-name="맑은 고딕" style:font-name-asian="맑은 고딕" style:font-size-asian="11.0pt"/>
    </style:style>
    <style:style style:family="table-cell" style:name="T10.R19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19">
      <style:table-row-properties style:min-row-height="0.687cm"/>
    </style:style>
    <style:style style:family="paragraph" style:name="P262" style:parent-style-name="24">
      <style:paragraph-properties fo:text-align="center" style:snap-to-layout-grid="false"/>
    </style:style>
    <style:style style:family="text" style:name="T1178">
      <style:text-properties fo:font-size="11.0pt" style:font-name="바탕" style:font-name-asian="맑은 고딕" style:font-size-asian="11.0pt"/>
    </style:style>
    <style:style style:family="table-cell" style:name="T10.R20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63" style:parent-style-name="27">
      <style:paragraph-properties fo:margin-right="0.854cm" fo:text-align="end" style:snap-to-layout-grid="false"/>
    </style:style>
    <style:style style:family="text" style:name="T1179">
      <style:text-properties fo:font-size="11.0pt" style:font-name="맑은 고딕" style:font-name-asian="맑은 고딕" style:font-size-asian="11.0pt"/>
    </style:style>
    <style:style style:family="table-cell" style:name="T10.R20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64" style:parent-style-name="25">
      <style:paragraph-properties fo:margin-right="0.854cm" style:snap-to-layout-grid="false"/>
    </style:style>
    <style:style style:family="text" style:name="T1180">
      <style:text-properties fo:font-size="11.0pt" style:font-name="맑은 고딕" style:font-name-asian="맑은 고딕" style:font-size-asian="11.0pt"/>
    </style:style>
    <style:style style:family="table-cell" style:name="T10.R20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0">
      <style:table-row-properties style:min-row-height="0.687cm"/>
    </style:style>
    <style:style style:family="paragraph" style:name="P265" style:parent-style-name="24">
      <style:paragraph-properties fo:text-align="center" style:snap-to-layout-grid="false"/>
    </style:style>
    <style:style style:family="text" style:name="T1181">
      <style:text-properties fo:font-size="11.0pt" style:font-name="바탕" style:font-name-asian="맑은 고딕" style:font-size-asian="11.0pt"/>
    </style:style>
    <style:style style:family="table-cell" style:name="T10.R21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66" style:parent-style-name="27">
      <style:paragraph-properties fo:margin-right="0.854cm" fo:text-align="end" style:snap-to-layout-grid="false"/>
    </style:style>
    <style:style style:family="text" style:name="T1182">
      <style:text-properties fo:font-size="11.0pt" style:font-name="맑은 고딕" style:font-name-asian="맑은 고딕" style:font-size-asian="11.0pt"/>
    </style:style>
    <style:style style:family="table-cell" style:name="T10.R21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67" style:parent-style-name="25">
      <style:paragraph-properties fo:margin-right="0.854cm" style:snap-to-layout-grid="false"/>
    </style:style>
    <style:style style:family="text" style:name="T1183">
      <style:text-properties fo:font-size="11.0pt" style:font-name="맑은 고딕" style:font-name-asian="맑은 고딕" style:font-size-asian="11.0pt"/>
    </style:style>
    <style:style style:family="table-cell" style:name="T10.R21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1">
      <style:table-row-properties style:min-row-height="0.687cm"/>
    </style:style>
    <style:style style:family="paragraph" style:name="P268" style:parent-style-name="24">
      <style:paragraph-properties fo:text-align="center" style:snap-to-layout-grid="false"/>
    </style:style>
    <style:style style:family="text" style:name="T1184">
      <style:text-properties fo:font-size="11.0pt" style:font-name="바탕" style:font-name-asian="맑은 고딕" style:font-size-asian="11.0pt"/>
    </style:style>
    <style:style style:family="table-cell" style:name="T10.R22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69" style:parent-style-name="27">
      <style:paragraph-properties fo:margin-right="0.854cm" fo:text-align="end" style:snap-to-layout-grid="false"/>
    </style:style>
    <style:style style:family="text" style:name="T1185">
      <style:text-properties fo:font-size="11.0pt" style:font-name="맑은 고딕" style:font-name-asian="맑은 고딕" style:font-size-asian="11.0pt"/>
    </style:style>
    <style:style style:family="table-cell" style:name="T10.R22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70" style:parent-style-name="25">
      <style:paragraph-properties fo:margin-right="0.854cm" style:snap-to-layout-grid="false"/>
    </style:style>
    <style:style style:family="text" style:name="T1186">
      <style:text-properties fo:font-size="11.0pt" style:font-name="맑은 고딕" style:font-name-asian="맑은 고딕" style:font-size-asian="11.0pt"/>
    </style:style>
    <style:style style:family="table-cell" style:name="T10.R22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2">
      <style:table-row-properties style:min-row-height="0.687cm"/>
    </style:style>
    <style:style style:family="paragraph" style:name="P271" style:parent-style-name="24">
      <style:paragraph-properties fo:text-align="center" style:snap-to-layout-grid="false"/>
    </style:style>
    <style:style style:family="text" style:name="T1187">
      <style:text-properties fo:font-size="11.0pt" style:font-name="바탕" style:font-name-asian="맑은 고딕" style:font-size-asian="11.0pt"/>
    </style:style>
    <style:style style:family="table-cell" style:name="T10.R23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72" style:parent-style-name="27">
      <style:paragraph-properties fo:margin-right="0.854cm" fo:text-align="end" style:snap-to-layout-grid="false"/>
    </style:style>
    <style:style style:family="text" style:name="T1188">
      <style:text-properties fo:font-size="11.0pt" style:font-name="맑은 고딕" style:font-name-asian="맑은 고딕" style:font-size-asian="11.0pt"/>
    </style:style>
    <style:style style:family="table-cell" style:name="T10.R23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73" style:parent-style-name="25">
      <style:paragraph-properties fo:margin-right="0.854cm" style:snap-to-layout-grid="false"/>
    </style:style>
    <style:style style:family="text" style:name="T1189">
      <style:text-properties fo:font-size="11.0pt" style:font-name="맑은 고딕" style:font-name-asian="맑은 고딕" style:font-size-asian="11.0pt"/>
    </style:style>
    <style:style style:family="table-cell" style:name="T10.R23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3">
      <style:table-row-properties style:min-row-height="0.687cm"/>
    </style:style>
    <style:style style:family="paragraph" style:name="P274" style:parent-style-name="23">
      <style:paragraph-properties fo:text-align="center" style:snap-to-layout-grid="false"/>
    </style:style>
    <style:style style:family="text" style:name="T1190">
      <style:text-properties fo:font-size="11.0pt" style:font-name="바탕" style:font-name-asian="맑은 고딕" style:font-size-asian="11.0pt"/>
    </style:style>
    <style:style style:family="table-cell" style:name="T10.R24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75" style:parent-style-name="27">
      <style:paragraph-properties fo:margin-right="0.854cm" fo:text-align="end" style:snap-to-layout-grid="false"/>
    </style:style>
    <style:style style:family="text" style:name="T1191">
      <style:text-properties fo:font-size="11.0pt" style:font-name="맑은 고딕" style:font-name-asian="맑은 고딕" style:font-size-asian="11.0pt"/>
    </style:style>
    <style:style style:family="table-cell" style:name="T10.R24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76" style:parent-style-name="25">
      <style:paragraph-properties fo:margin-right="0.854cm" style:snap-to-layout-grid="false"/>
    </style:style>
    <style:style style:family="text" style:name="T1192">
      <style:text-properties fo:font-size="11.0pt" style:font-name="맑은 고딕" style:font-name-asian="맑은 고딕" style:font-size-asian="11.0pt"/>
    </style:style>
    <style:style style:family="table-cell" style:name="T10.R24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4">
      <style:table-row-properties style:min-row-height="0.687cm"/>
    </style:style>
    <style:style style:family="paragraph" style:name="P277" style:parent-style-name="22">
      <style:paragraph-properties fo:text-align="center" style:snap-to-layout-grid="false"/>
    </style:style>
    <style:style style:family="text" style:name="T1193">
      <style:text-properties fo:font-size="11.0pt" style:font-name="바탕" style:font-name-asian="맑은 고딕" style:font-size-asian="11.0pt"/>
    </style:style>
    <style:style style:family="table-cell" style:name="T10.R25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78" style:parent-style-name="25">
      <style:paragraph-properties fo:text-align="center" style:snap-to-layout-grid="false"/>
    </style:style>
    <style:style style:family="text" style:name="T1194">
      <style:text-properties fo:font-size="11.0pt" style:font-name="바탕" style:font-name-asian="맑은 고딕" style:font-size-asian="11.0pt"/>
    </style:style>
    <style:style style:family="table-cell" style:name="T10.R25_C1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79" style:parent-style-name="26">
      <style:paragraph-properties fo:margin-right="0.854cm" fo:text-align="end" style:snap-to-layout-grid="false"/>
    </style:style>
    <style:style style:family="text" style:name="T1195">
      <style:text-properties fo:font-size="11.0pt" style:font-name="맑은 고딕" style:font-name-asian="맑은 고딕" style:font-size-asian="11.0pt"/>
    </style:style>
    <style:style style:family="table-cell" style:name="T10.R25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80" style:parent-style-name="24">
      <style:paragraph-properties fo:margin-right="0.854cm" style:snap-to-layout-grid="false"/>
    </style:style>
    <style:style style:family="text" style:name="T1196">
      <style:text-properties fo:font-size="11.0pt" style:font-name="맑은 고딕" style:font-name-asian="맑은 고딕" style:font-size-asian="11.0pt"/>
    </style:style>
    <style:style style:family="table-cell" style:name="T10.R25_C3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5">
      <style:table-row-properties style:min-row-height="0.587cm"/>
    </style:style>
    <style:style style:family="paragraph" style:name="P281" style:parent-style-name="24">
      <style:paragraph-properties fo:text-align="center" style:snap-to-layout-grid="false"/>
    </style:style>
    <style:style style:family="text" style:name="T1197">
      <style:text-properties fo:font-size="11.0pt" style:font-name="바탕" style:font-name-asian="맑은 고딕" style:font-size-asian="11.0pt"/>
    </style:style>
    <style:style style:family="table-cell" style:name="T10.R26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82" style:parent-style-name="27">
      <style:paragraph-properties fo:margin-right="0.854cm" fo:text-align="end" style:snap-to-layout-grid="false"/>
    </style:style>
    <style:style style:family="text" style:name="T1198">
      <style:text-properties fo:font-size="11.0pt" style:font-name="맑은 고딕" style:font-name-asian="맑은 고딕" style:font-size-asian="11.0pt"/>
    </style:style>
    <style:style style:family="table-cell" style:name="T10.R26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83" style:parent-style-name="25">
      <style:paragraph-properties fo:margin-right="0.854cm" style:snap-to-layout-grid="false"/>
    </style:style>
    <style:style style:family="text" style:name="T1199">
      <style:text-properties fo:font-size="11.0pt" style:font-name="맑은 고딕" style:font-name-asian="맑은 고딕" style:font-size-asian="11.0pt"/>
    </style:style>
    <style:style style:family="table-cell" style:name="T10.R26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6">
      <style:table-row-properties style:min-row-height="0.787cm"/>
    </style:style>
    <style:style style:family="paragraph" style:name="P284" style:parent-style-name="24">
      <style:paragraph-properties fo:text-align="center" style:snap-to-layout-grid="false"/>
    </style:style>
    <style:style style:family="text" style:name="T1200">
      <style:text-properties fo:font-size="11.0pt" style:font-name="바탕" style:font-name-asian="맑은 고딕" style:font-size-asian="11.0pt"/>
    </style:style>
    <style:style style:family="table-cell" style:name="T10.R27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85" style:parent-style-name="27">
      <style:paragraph-properties fo:margin-right="0.854cm" fo:text-align="end" style:snap-to-layout-grid="false"/>
    </style:style>
    <style:style style:family="text" style:name="T1201">
      <style:text-properties fo:font-size="11.0pt" style:font-name="맑은 고딕" style:font-name-asian="맑은 고딕" style:font-size-asian="11.0pt"/>
    </style:style>
    <style:style style:family="table-cell" style:name="T10.R27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86" style:parent-style-name="25">
      <style:paragraph-properties fo:margin-right="0.854cm" style:snap-to-layout-grid="false"/>
    </style:style>
    <style:style style:family="text" style:name="T1202">
      <style:text-properties fo:font-size="11.0pt" style:font-name="맑은 고딕" style:font-name-asian="맑은 고딕" style:font-size-asian="11.0pt"/>
    </style:style>
    <style:style style:family="table-cell" style:name="T10.R27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7">
      <style:table-row-properties style:min-row-height="0.687cm"/>
    </style:style>
    <style:style style:family="paragraph" style:name="P287" style:parent-style-name="28">
      <style:paragraph-properties fo:text-align="center" style:snap-to-layout-grid="false"/>
    </style:style>
    <style:style style:family="text" style:name="T1203">
      <style:text-properties fo:font-size="11.0pt" style:font-name="바탕" style:font-name-asian="맑은 고딕" style:font-size-asian="11.0pt"/>
    </style:style>
    <style:style style:family="table-cell" style:name="T10.R28_C0">
      <style:table-cell-properties fo:background-color="#ffffff"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88" style:parent-style-name="25">
      <style:paragraph-properties fo:margin-right="0.854cm" style:snap-to-layout-grid="false"/>
    </style:style>
    <style:style style:family="text" style:name="T1204">
      <style:text-properties fo:font-size="11.0pt" style:font-name="맑은 고딕" style:font-name-asian="맑은 고딕" style:font-size-asian="11.0pt"/>
    </style:style>
    <style:style style:family="table-cell" style:name="T10.R28_C1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paragraph" style:name="P289" style:parent-style-name="24">
      <style:paragraph-properties fo:margin-right="0.854cm" style:snap-to-layout-grid="false"/>
    </style:style>
    <style:style style:family="text" style:name="T1205">
      <style:text-properties fo:font-size="11.0pt" style:font-name="맑은 고딕" style:font-name-asian="맑은 고딕" style:font-size-asian="11.0pt"/>
    </style:style>
    <style:style style:family="table-cell" style:name="T10.R28_C2">
      <style:table-cell-properties fo:border-bottom="0.010cm solid #000000" fo:border-left="0.010cm solid #000000" fo:border-right="0.010cm solid #000000" fo:border-top="0.010cm solid #000000" fo:padding-bottom="-0.000cm" fo:padding-left="-0.000cm" fo:padding-right="-0.000cm" fo:padding-top="-0.000cm" style:vertical-align="middle"/>
    </style:style>
    <style:style style:family="table-row" style:name="T10.R28">
      <style:table-row-properties style:min-row-height="0.687cm"/>
    </style:style>
    <style:style style:family="paragraph" style:name="P290" style:parent-style-name="0">
      <style:paragraph-properties fo:line-height="150%" fo:margin-left="2.615cm" fo:text-align="left" fo:text-indent="-0.529cm" style:snap-to-layout-grid="false"/>
    </style:style>
    <style:style style:family="paragraph" style:name="P291" style:parent-style-name="0">
      <style:paragraph-properties fo:line-height="150%" fo:margin-left="2.615cm" fo:text-align="left" fo:text-indent="-0.529cm" style:snap-to-layout-grid="false"/>
    </style:style>
    <style:style style:family="paragraph" style:name="P292" style:parent-style-name="0">
      <style:paragraph-properties fo:line-height="150%" fo:margin-left="2.615cm" fo:text-align="left" fo:text-indent="-0.529cm" style:snap-to-layout-grid="false"/>
    </style:style>
    <style:style style:family="paragraph" style:name="P293" style:parent-style-name="0">
      <style:paragraph-properties fo:line-height="150%" fo:text-align="center" style:snap-to-layout-grid="false"/>
    </style:style>
    <style:style style:family="graphic" style:name="gr17">
      <style:graphic-properties draw:auto-grow-height="false" draw:auto-grow-width="false" draw:fill="solid" draw:fill-color="#cccc00" draw:opacity="100%" draw:textarea-horizontal-align="justify" draw:textarea-vertical-align="middle" style:horizontal-pos="from-left" style:horizontal-rel="paragraph" style:number-wrapped-paragraphs="no-limit" style:run-through="foreground" style:vertical-pos="from-top" style:vertical-rel="paragraph" style:wrap="run-through" svg:stroke-color="#cccc00" svg:stroke-width="0.012cm"/>
    </style:style>
    <style:style style:family="paragraph" style:name="P294" style:parent-style-name="0">
      <style:paragraph-properties fo:line-height="100%" fo:margin-left="0.353cm" fo:margin-right="0.353cm" style:snap-to-layout-grid="false"/>
    </style:style>
    <style:style style:family="text" style:name="T1206">
      <style:text-properties fo:color="#f1f1f1" fo:font-size="20.0pt" fo:font-weight="bold" fo:letter-spacing="-4.0pt" style:font-name="바탕" style:font-name-asian="바탕" style:font-size-asian="20.0pt" style:font-weight-asian="bold"/>
    </style:style>
    <style:style style:family="text" style:name="T1207">
      <style:text-properties fo:color="#f1f1f1" fo:font-size="20.0pt" style:font-name="바탕" style:font-name-asian="바탕" style:font-size-asian="20.0pt"/>
    </style:style>
    <style:style style:family="text" style:name="T1208">
      <style:text-properties fo:color="#f1f1f1" fo:font-size="20.0pt" fo:font-weight="bold" fo:letter-spacing="-4.0pt" style:font-name="바탕" style:font-name-asian="바탕" style:font-size-asian="20.0pt" style:font-weight-asian="bold"/>
    </style:style>
    <style:style style:family="text" style:name="T1209">
      <style:text-properties fo:color="#ffffff" fo:font-size="12.0pt" style:font-name="바탕" style:font-name-asian="태 가는 헤드라인T" style:font-size-asian="12.0pt"/>
    </style:style>
    <style:style style:family="text" style:name="T1210">
      <style:text-properties fo:color="#ffffff" fo:font-size="14.0pt" style:font-name="바탕" style:font-name-asian="태 가는 헤드라인T" style:font-size-asian="14.0pt"/>
    </style:style>
    <style:style style:family="paragraph" style:name="P295" style:parent-style-name="0">
      <style:paragraph-properties fo:line-height="150%" fo:margin-top="0.353cm" fo:text-align="center" style:snap-to-layout-grid="false"/>
    </style:style>
    <style:style style:family="table" style:name="T11">
      <style:table-properties style:width="0.000cm" table:border-model="collapsing"/>
    </style:style>
    <style:style style:family="graphic" style:name="fr18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1.C86">
      <style:table-column-properties style:column-width="3.781cm"/>
    </style:style>
    <style:style style:family="table-column" style:name="T11.C87">
      <style:table-column-properties style:column-width="0.327cm"/>
    </style:style>
    <style:style style:family="table-column" style:name="T11.C88">
      <style:table-column-properties style:column-width="11.723cm"/>
    </style:style>
    <style:style style:family="paragraph" style:name="P296" style:parent-style-name="0">
      <style:paragraph-properties fo:line-height="130%" fo:text-align="center" style:snap-to-layout-grid="false"/>
    </style:style>
    <style:style style:family="text" style:name="T1211">
      <style:text-properties fo:font-weight="bold" fo:letter-spacing="-0.5pt" style:font-name="바탕" style:font-name-asian="맑은 고딕" style:font-weight-asian="bold"/>
    </style:style>
    <style:style style:family="paragraph" style:name="P297" style:parent-style-name="0">
      <style:paragraph-properties fo:line-height="130%" fo:text-align="center" style:snap-to-layout-grid="false"/>
    </style:style>
    <style:style style:family="text" style:name="T1212">
      <style:text-properties fo:font-weight="bold" fo:letter-spacing="-0.5pt" style:font-name="바탕" style:font-name-asian="맑은 고딕" style:font-weight-asian="bold"/>
    </style:style>
    <style:style style:family="table-cell" style:name="T11.R1_C0">
      <style:table-cell-properties fo:background-color="#ccd000"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298" style:parent-style-name="0">
      <style:paragraph-properties fo:line-height="200%" style:snap-to-layout-grid="false"/>
    </style:style>
    <style:style style:family="table-cell" style:name="T1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299" style:parent-style-name="0">
      <style:paragraph-properties fo:line-height="145%" fo:margin-left="0.353cm" style:snap-to-layout-grid="false"/>
    </style:style>
    <style:style style:family="text" style:name="T1213">
      <style:text-properties fo:color="#0000ff" fo:font-size="12.0pt" fo:font-weight="bold" fo:letter-spacing="-0.6pt" style:font-name="바탕" style:font-name-asian="한컴바탕" style:font-size-asian="12.0pt" style:font-weight-asian="bold"/>
    </style:style>
    <style:style style:family="text" style:name="T1214">
      <style:text-properties fo:color="#0000ff" fo:font-size="12.0pt" fo:font-weight="bold" style:font-name="한컴바탕" style:font-name-asian="한컴바탕" style:font-size-asian="12.0pt" style:font-weight-asian="bold"/>
    </style:style>
    <style:style style:family="text" style:name="T1215">
      <style:text-properties fo:font-size="12.0pt" style:font-name="한컴바탕" style:font-name-asian="한컴바탕" style:font-size-asian="12.0pt"/>
    </style:style>
    <style:style style:family="text" style:name="T121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217">
      <style:text-properties fo:font-size="12.0pt" style:font-name="한컴바탕" style:font-name-asian="한컴바탕" style:font-size-asian="12.0pt"/>
    </style:style>
    <style:style style:family="table-cell" style:name="T11.R1_C2">
      <style:table-cell-properties fo:border-bottom="0.010cm solid #000000" fo:border-left="none" fo:border-right="none" fo:border-top="0.010cm solid #000000" fo:padding-bottom="0.050cm" fo:padding-left="0.050cm" fo:padding-right="0.050cm" fo:padding-top="0.050cm" style:vertical-align="middle"/>
    </style:style>
    <style:style style:family="table-row" style:name="T11.R1">
      <style:table-row-properties style:min-row-height="1.992cm"/>
    </style:style>
    <style:style style:family="paragraph" style:name="P300" style:parent-style-name="0">
      <style:paragraph-properties fo:line-height="130%" fo:text-align="center" style:snap-to-layout-grid="false"/>
    </style:style>
    <style:style style:family="table-cell" style:name="T1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01" style:parent-style-name="0">
      <style:paragraph-properties fo:line-height="200%" style:snap-to-layout-grid="false"/>
    </style:style>
    <style:style style:family="table-cell" style:name="T1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02" style:parent-style-name="0">
      <style:paragraph-properties fo:line-height="145%" fo:margin-left="0.529cm" style:snap-to-layout-grid="false"/>
    </style:style>
    <style:style style:family="table-cell" style:name="T11.R2_C2">
      <style:table-cell-properties fo:border-bottom="0.009cm solid #000000" fo:border-left="none" fo:border-right="none" fo:border-top="0.010cm solid #000000" fo:padding-bottom="0.050cm" fo:padding-left="0.050cm" fo:padding-right="0.050cm" fo:padding-top="0.050cm" style:vertical-align="middle"/>
    </style:style>
    <style:style style:family="table-row" style:name="T11.R2">
      <style:table-row-properties style:min-row-height="0.768cm"/>
    </style:style>
    <style:style style:family="paragraph" style:name="P303" style:parent-style-name="0">
      <style:paragraph-properties fo:line-height="130%" fo:text-align="center" style:snap-to-layout-grid="false"/>
    </style:style>
    <style:style style:family="text" style:name="T1218">
      <style:text-properties fo:font-weight="bold" fo:letter-spacing="-0.5pt" style:font-name="바탕" style:font-name-asian="맑은 고딕" style:font-weight-asian="bold"/>
    </style:style>
    <style:style style:family="paragraph" style:name="P304" style:parent-style-name="0">
      <style:paragraph-properties fo:line-height="130%" fo:text-align="center" style:snap-to-layout-grid="false"/>
    </style:style>
    <style:style style:family="text" style:name="T1219">
      <style:text-properties fo:font-weight="bold" fo:letter-spacing="-0.5pt" style:font-name="바탕" style:font-name-asian="맑은 고딕" style:font-weight-asian="bold"/>
    </style:style>
    <style:style style:family="table-cell" style:name="T11.R3_C0">
      <style:table-cell-properties fo:background-color="#ccd000"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05" style:parent-style-name="0">
      <style:paragraph-properties fo:line-height="200%" style:snap-to-layout-grid="false"/>
    </style:style>
    <style:style style:family="table-cell" style:name="T1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06" style:parent-style-name="0">
      <style:paragraph-properties fo:line-height="145%" fo:margin-left="0.353cm" style:snap-to-layout-grid="false"/>
    </style:style>
    <style:style style:family="text" style:name="T1220">
      <style:text-properties fo:color="#0000ff" fo:font-size="12.0pt" fo:font-weight="bold" fo:letter-spacing="-1.2pt" style:font-name="바탕" style:font-name-asian="한컴바탕" style:font-size-asian="12.0pt" style:font-weight-asian="bold"/>
    </style:style>
    <style:style style:family="text" style:name="T1221">
      <style:text-properties fo:color="#0000ff" fo:font-size="12.0pt" fo:font-weight="bold" style:font-name="한컴바탕" style:font-name-asian="한컴바탕" style:font-size-asian="12.0pt" style:font-weight-asian="bold"/>
    </style:style>
    <style:style style:family="text" style:name="T1222">
      <style:text-properties fo:font-size="12.0pt" style:font-name="한컴바탕" style:font-name-asian="한컴바탕" style:font-size-asian="12.0pt"/>
    </style:style>
    <style:style style:family="text" style:name="T122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1224">
      <style:text-properties fo:font-size="12.0pt" style:font-name="한컴바탕" style:font-name-asian="한컴바탕" style:font-size-asian="12.0pt"/>
    </style:style>
    <style:style style:family="text" style:name="T1225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1226">
      <style:text-properties fo:font-size="12.0pt" style:font-name="한컴바탕" style:font-name-asian="한컴바탕" style:font-size-asian="12.0pt"/>
    </style:style>
    <style:style style:family="table-cell" style:name="T11.R3_C2">
      <style:table-cell-properties fo:border-bottom="0.010cm solid #000000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1.R3">
      <style:table-row-properties style:min-row-height="1.992cm"/>
    </style:style>
    <style:style style:family="paragraph" style:name="P307" style:parent-style-name="0">
      <style:paragraph-properties fo:line-height="130%" fo:text-align="center" style:snap-to-layout-grid="false"/>
    </style:style>
    <style:style style:family="table-cell" style:name="T1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08" style:parent-style-name="0">
      <style:paragraph-properties fo:line-height="200%" style:snap-to-layout-grid="false"/>
    </style:style>
    <style:style style:family="table-cell" style:name="T1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09" style:parent-style-name="0">
      <style:paragraph-properties fo:line-height="145%" fo:margin-left="0.529cm" style:snap-to-layout-grid="false"/>
    </style:style>
    <style:style style:family="table-cell" style:name="T11.R4_C2">
      <style:table-cell-properties fo:border-bottom="0.009cm solid #000000" fo:border-left="none" fo:border-right="none" fo:border-top="0.009cm solid #000000" fo:padding-bottom="0.050cm" fo:padding-left="0.050cm" fo:padding-right="0.050cm" fo:padding-top="0.050cm" style:vertical-align="middle"/>
    </style:style>
    <style:style style:family="table-row" style:name="T11.R4">
      <style:table-row-properties style:min-row-height="0.768cm"/>
    </style:style>
    <style:style style:family="paragraph" style:name="P310" style:parent-style-name="0">
      <style:paragraph-properties fo:line-height="130%" fo:text-align="center" style:snap-to-layout-grid="false"/>
    </style:style>
    <style:style style:family="text" style:name="T1227">
      <style:text-properties fo:font-weight="bold" fo:letter-spacing="-0.5pt" style:font-name="바탕" style:font-name-asian="맑은 고딕" style:font-weight-asian="bold"/>
    </style:style>
    <style:style style:family="table-cell" style:name="T11.R5_C0">
      <style:table-cell-properties fo:background-color="#ccd000"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11" style:parent-style-name="0">
      <style:paragraph-properties fo:line-height="200%" style:snap-to-layout-grid="false"/>
    </style:style>
    <style:style style:family="table-cell" style:name="T11.R5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12" style:parent-style-name="0">
      <style:paragraph-properties fo:line-height="145%" fo:margin-left="0.353cm" style:snap-to-layout-grid="false"/>
    </style:style>
    <style:style style:family="text" style:name="T1228">
      <style:text-properties fo:color="#0000ff" fo:font-size="12.0pt" fo:font-weight="bold" fo:letter-spacing="-1.2pt" style:font-name="바탕" style:font-name-asian="한컴바탕" style:font-size-asian="12.0pt" style:font-weight-asian="bold"/>
    </style:style>
    <style:style style:family="text" style:name="T1229">
      <style:text-properties fo:color="#0000ff" fo:font-size="12.0pt" fo:font-weight="bold" style:font-name="한컴바탕" style:font-name-asian="한컴바탕" style:font-size-asian="12.0pt" style:font-weight-asian="bold"/>
    </style:style>
    <style:style style:family="text" style:name="T1230">
      <style:text-properties fo:font-size="12.0pt" style:font-name="한컴바탕" style:font-name-asian="한컴바탕" style:font-size-asian="12.0pt"/>
    </style:style>
    <style:style style:family="text" style:name="T1231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1232">
      <style:text-properties fo:font-size="12.0pt" style:font-name="한컴바탕" style:font-name-asian="한컴바탕" style:font-size-asian="12.0pt"/>
    </style:style>
    <style:style style:family="text" style:name="T123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1234">
      <style:text-properties fo:font-size="12.0pt" style:font-name="한컴바탕" style:font-name-asian="한컴바탕" style:font-size-asian="12.0pt"/>
    </style:style>
    <style:style style:family="table-cell" style:name="T11.R5_C2">
      <style:table-cell-properties fo:border-bottom="0.010cm solid #000000" fo:border-left="none" fo:border-right="none" fo:border-top="0.009cm solid #000000" fo:padding-bottom="0.050cm" fo:padding-left="0.050cm" fo:padding-right="0.050cm" fo:padding-top="0.050cm" style:vertical-align="middle"/>
    </style:style>
    <style:style style:family="table-row" style:name="T11.R5">
      <style:table-row-properties style:min-row-height="1.992cm"/>
    </style:style>
    <style:style style:family="paragraph" style:name="P313" style:parent-style-name="0">
      <style:paragraph-properties fo:line-height="130%" fo:text-align="center" style:snap-to-layout-grid="false"/>
    </style:style>
    <style:style style:family="table-cell" style:name="T1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14" style:parent-style-name="0">
      <style:paragraph-properties fo:line-height="200%" style:snap-to-layout-grid="false"/>
    </style:style>
    <style:style style:family="table-cell" style:name="T11.R6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15" style:parent-style-name="0">
      <style:paragraph-properties fo:line-height="145%" fo:margin-left="0.529cm" style:snap-to-layout-grid="false"/>
    </style:style>
    <style:style style:family="table-cell" style:name="T11.R6_C2">
      <style:table-cell-properties fo:border-bottom="0.009cm solid #000000" fo:border-left="none" fo:border-right="none" fo:border-top="0.009cm solid #000000" fo:padding-bottom="0.050cm" fo:padding-left="0.050cm" fo:padding-right="0.050cm" fo:padding-top="0.050cm" style:vertical-align="middle"/>
    </style:style>
    <style:style style:family="table-row" style:name="T11.R6">
      <style:table-row-properties style:min-row-height="0.768cm"/>
    </style:style>
    <style:style style:family="paragraph" style:name="P316" style:parent-style-name="0">
      <style:paragraph-properties fo:line-height="130%" fo:text-align="center" style:snap-to-layout-grid="false"/>
    </style:style>
    <style:style style:family="text" style:name="T1235">
      <style:text-properties fo:font-weight="bold" fo:letter-spacing="-0.5pt" style:font-name="바탕" style:font-name-asian="맑은 고딕" style:font-weight-asian="bold"/>
    </style:style>
    <style:style style:family="paragraph" style:name="P317" style:parent-style-name="0">
      <style:paragraph-properties fo:line-height="130%" fo:text-align="center" style:snap-to-layout-grid="false"/>
    </style:style>
    <style:style style:family="text" style:name="T1236">
      <style:text-properties fo:font-weight="bold" fo:letter-spacing="-0.5pt" style:font-name="바탕" style:font-name-asian="맑은 고딕" style:font-weight-asian="bold"/>
    </style:style>
    <style:style style:family="table-cell" style:name="T11.R7_C0">
      <style:table-cell-properties fo:background-color="#ccd000"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18" style:parent-style-name="0">
      <style:paragraph-properties fo:line-height="200%" style:snap-to-layout-grid="false"/>
    </style:style>
    <style:style style:family="table-cell" style:name="T11.R7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19" style:parent-style-name="0">
      <style:paragraph-properties fo:line-height="145%" fo:margin-left="0.353cm" style:snap-to-layout-grid="false"/>
    </style:style>
    <style:style style:family="text" style:name="T1237">
      <style:text-properties fo:color="#0000ff" fo:font-size="12.0pt" fo:font-weight="bold" fo:letter-spacing="-1.2pt" style:font-name="바탕" style:font-name-asian="한컴바탕" style:font-size-asian="12.0pt" style:font-weight-asian="bold"/>
    </style:style>
    <style:style style:family="text" style:name="T1238">
      <style:text-properties fo:color="#0000ff" fo:font-size="12.0pt" fo:font-weight="bold" style:font-name="한컴바탕" style:font-name-asian="한컴바탕" style:font-size-asian="12.0pt" style:font-weight-asian="bold"/>
    </style:style>
    <style:style style:family="text" style:name="T1239">
      <style:text-properties fo:font-size="12.0pt" style:font-name="한컴바탕" style:font-name-asian="한컴바탕" style:font-size-asian="12.0pt"/>
    </style:style>
    <style:style style:family="text" style:name="T1240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1241">
      <style:text-properties fo:font-size="12.0pt" style:font-name="한컴바탕" style:font-name-asian="한컴바탕" style:font-size-asian="12.0pt"/>
    </style:style>
    <style:style style:family="table-cell" style:name="T11.R7_C2">
      <style:table-cell-properties fo:border-bottom="0.010cm solid #000000" fo:border-left="none" fo:border-right="none" fo:border-top="0.009cm solid #000000" fo:padding-bottom="0.050cm" fo:padding-left="0.050cm" fo:padding-right="0.050cm" fo:padding-top="0.050cm" style:vertical-align="middle"/>
    </style:style>
    <style:style style:family="table-row" style:name="T11.R7">
      <style:table-row-properties style:min-row-height="1.957cm"/>
    </style:style>
    <style:style style:family="paragraph" style:name="P320" style:parent-style-name="0">
      <style:paragraph-properties fo:line-height="150%" fo:text-align="center" style:snap-to-layout-grid="false"/>
    </style:style>
    <style:style style:family="paragraph" style:name="P321" style:parent-style-name="0">
      <style:paragraph-properties fo:line-height="150%" fo:text-align="center" style:snap-to-layout-grid="false"/>
    </style:style>
    <style:style style:family="paragraph" style:name="P322" style:parent-style-name="0">
      <style:paragraph-properties fo:line-height="150%" fo:text-align="center" style:snap-to-layout-grid="false"/>
    </style:style>
    <style:style style:family="paragraph" style:name="P323" style:parent-style-name="0">
      <style:paragraph-properties fo:line-height="145%" fo:margin-left="0.353cm" fo:margin-top="0.529cm" style:snap-to-layout-grid="false"/>
    </style:style>
    <style:style style:family="paragraph" style:name="P324" style:parent-style-name="0">
      <style:paragraph-properties fo:line-height="150%" fo:text-align="center" style:snap-to-layout-grid="false"/>
    </style:style>
    <style:style style:family="paragraph" style:name="P325" style:parent-style-name="0">
      <style:paragraph-properties fo:line-height="150%" fo:text-align="center" style:snap-to-layout-grid="false"/>
    </style:style>
    <style:style style:family="paragraph" style:name="P326" style:parent-style-name="0">
      <style:paragraph-properties fo:line-height="150%" fo:text-align="center" style:snap-to-layout-grid="false"/>
    </style:style>
    <style:style style:family="paragraph" style:name="P327" style:parent-style-name="0">
      <style:paragraph-properties fo:line-height="150%" fo:text-align="center" style:snap-to-layout-grid="false"/>
    </style:style>
    <style:style style:family="paragraph" style:name="P328" style:parent-style-name="0">
      <style:paragraph-properties fo:line-height="150%" fo:text-align="center" style:snap-to-layout-grid="false"/>
    </style:style>
    <style:style style:family="paragraph" style:name="P329" style:parent-style-name="0">
      <style:paragraph-properties fo:line-height="150%" fo:text-align="center" style:snap-to-layout-grid="false"/>
    </style:style>
    <style:style style:family="paragraph" style:name="P330" style:parent-style-name="0">
      <style:paragraph-properties fo:line-height="150%" fo:text-align="center" style:snap-to-layout-grid="false"/>
    </style:style>
    <style:style style:family="paragraph" style:name="P331" style:parent-style-name="0">
      <style:paragraph-properties fo:line-height="150%" fo:text-align="center" style:snap-to-layout-grid="false"/>
    </style:style>
    <style:style style:family="paragraph" style:name="P332" style:parent-style-name="0">
      <style:paragraph-properties fo:line-height="150%" fo:text-align="center" style:snap-to-layout-grid="false"/>
    </style:style>
    <style:style style:family="paragraph" style:name="P333" style:parent-style-name="0">
      <style:paragraph-properties fo:line-height="150%" fo:text-align="center" style:snap-to-layout-grid="false"/>
    </style:style>
    <style:style style:family="paragraph" style:name="P334" style:parent-style-name="0">
      <style:paragraph-properties fo:line-height="150%" fo:text-align="center" style:snap-to-layout-grid="false"/>
    </style:style>
    <style:style style:family="paragraph" style:name="P335" style:parent-style-name="0">
      <style:paragraph-properties fo:line-height="150%" fo:text-align="center" style:snap-to-layout-grid="false"/>
    </style:style>
    <style:style style:family="paragraph" style:name="P336" style:parent-style-name="0">
      <style:paragraph-properties fo:line-height="150%" fo:text-align="center" style:snap-to-layout-grid="false"/>
    </style:style>
    <style:style style:family="paragraph" style:name="P337" style:parent-style-name="0">
      <style:paragraph-properties fo:line-height="150%" fo:text-align="center" style:snap-to-layout-grid="false"/>
    </style:style>
    <style:style style:family="paragraph" style:name="P338" style:parent-style-name="0">
      <style:paragraph-properties fo:line-height="150%" fo:text-align="center" style:snap-to-layout-grid="false"/>
    </style:style>
    <style:style style:family="paragraph" style:name="P339" style:parent-style-name="0">
      <style:paragraph-properties fo:line-height="150%" fo:text-align="center" style:snap-to-layout-grid="false"/>
    </style:style>
    <style:style style:family="graphic" style:name="gr19">
      <style:graphic-properties draw:auto-grow-height="false" draw:auto-grow-width="false" draw:fill="solid" draw:fill-color="#cccc00" draw:opacity="100%" draw:textarea-horizontal-align="justify" draw:textarea-vertical-align="middle" style:horizontal-pos="from-left" style:horizontal-rel="paragraph" style:number-wrapped-paragraphs="no-limit" style:run-through="foreground" style:vertical-pos="from-top" style:vertical-rel="paragraph" style:wrap="run-through" svg:stroke-color="#cccc00" svg:stroke-width="0.012cm"/>
    </style:style>
    <style:style style:family="paragraph" style:name="P340" style:parent-style-name="0">
      <style:paragraph-properties fo:line-height="100%" fo:margin-left="0.353cm" fo:margin-right="0.353cm" style:snap-to-layout-grid="false"/>
    </style:style>
    <style:style style:family="text" style:name="T1242">
      <style:text-properties fo:color="#f1f1f1" fo:font-size="20.0pt" fo:font-weight="bold" fo:letter-spacing="-4.0pt" style:font-name="바탕" style:font-name-asian="바탕" style:font-size-asian="20.0pt" style:font-weight-asian="bold"/>
    </style:style>
    <style:style style:family="text" style:name="T1243">
      <style:text-properties fo:color="#f1f1f1" fo:font-size="20.0pt" style:font-name="바탕" style:font-name-asian="바탕" style:font-size-asian="20.0pt"/>
    </style:style>
    <style:style style:family="text" style:name="T1244">
      <style:text-properties fo:color="#f1f1f1" fo:font-size="20.0pt" fo:font-weight="bold" fo:letter-spacing="-4.0pt" style:font-name="바탕" style:font-name-asian="바탕" style:font-size-asian="20.0pt" style:font-weight-asian="bold"/>
    </style:style>
    <style:style style:family="text" style:name="T1245">
      <style:text-properties fo:color="#ffffff" fo:font-size="12.0pt" style:font-name="바탕" style:font-name-asian="태 가는 헤드라인T" style:font-size-asian="12.0pt"/>
    </style:style>
    <style:style style:family="text" style:name="T1246">
      <style:text-properties fo:color="#ffffff" fo:font-size="14.0pt" style:font-name="바탕" style:font-name-asian="태 가는 헤드라인T" style:font-size-asian="14.0pt"/>
    </style:style>
    <style:style style:family="paragraph" style:name="P341" style:parent-style-name="0">
      <style:paragraph-properties fo:line-height="150%" fo:margin-left="0.353cm" style:snap-to-layout-grid="false"/>
    </style:style>
    <style:style style:family="paragraph" style:name="P342" style:parent-style-name="0">
      <style:paragraph-properties fo:line-height="150%" fo:margin-left="0.353cm" style:snap-to-layout-grid="false"/>
    </style:style>
    <style:style style:family="table" style:name="T12">
      <style:table-properties style:width="0.000cm" table:border-model="collapsing"/>
    </style:style>
    <style:style style:family="graphic" style:name="fr20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2.C89">
      <style:table-column-properties style:column-width="0.965cm"/>
    </style:style>
    <style:style style:family="table-column" style:name="T12.C90">
      <style:table-column-properties style:column-width="14.569cm"/>
    </style:style>
    <style:style style:family="paragraph" style:name="P343" style:parent-style-name="0">
      <style:paragraph-properties fo:line-height="170%" fo:text-align="center" style:snap-to-layout-grid="false"/>
    </style:style>
    <style:style style:family="text" style:name="T1247">
      <style:text-properties fo:color="#ffffff" fo:font-size="15.0pt" fo:font-weight="bold" style:font-name="한양견고딕" style:font-name-asian="한양견고딕" style:font-size-asian="15.0pt" style:font-weight-asian="bold"/>
    </style:style>
    <style:style style:family="table-cell" style:name="T12.R1_C0">
      <style:table-cell-properties fo:background-color="#008000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paragraph" style:name="P344" style:parent-style-name="0">
      <style:paragraph-properties fo:line-height="170%" fo:margin-left="0.353cm" style:snap-to-layout-grid="false"/>
    </style:style>
    <style:style style:family="text" style:name="T1248">
      <style:text-properties fo:font-size="15.0pt" style:font-name="바탕" style:font-name-asian="HY헤드라인M" style:font-size-asian="15.0pt"/>
    </style:style>
    <style:style style:family="table-cell" style:name="T12.R1_C1">
      <style:table-cell-properties fo:background-color="#e3f4e3" fo:border-bottom="0.010cm solid #5d5d5d" fo:border-left="0.010cm solid #5d5d5d" fo:border-right="none" fo:border-top="none" fo:padding-bottom="0.050cm" fo:padding-left="0.050cm" fo:padding-right="0.050cm" fo:padding-top="0.050cm" style:vertical-align="middle"/>
    </style:style>
    <style:style style:family="table-row" style:name="T12.R1">
      <style:table-row-properties style:min-row-height="0.843cm"/>
    </style:style>
    <style:style style:family="paragraph" style:name="P345" style:parent-style-name="0">
      <style:paragraph-properties fo:line-height="130%" fo:margin-left="1.391cm" fo:margin-right="0.176cm" fo:text-indent="-0.607cm" style:snap-to-layout-grid="false"/>
    </style:style>
    <style:style style:family="table-cell" style:name="T12.R2_C0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paragraph" style:name="P346" style:parent-style-name="0">
      <style:paragraph-properties fo:line-height="130%" fo:margin-left="1.391cm" fo:margin-right="0.176cm" fo:text-indent="-0.607cm" style:snap-to-layout-grid="false"/>
    </style:style>
    <style:style style:family="text" style:name="T1249">
      <style:text-properties fo:font-weight="bold" fo:letter-spacing="-1.0pt" style:font-name="바탕" style:font-name-asian="한컴돋움" style:font-weight-asian="bold"/>
    </style:style>
    <style:style style:family="text" style:name="T1250">
      <style:text-properties style:font-name="한컴돋움" style:font-name-asian="한컴돋움"/>
    </style:style>
    <style:style style:family="text" style:name="T1251">
      <style:text-properties fo:font-weight="bold" fo:letter-spacing="-1.0pt" style:font-name="바탕" style:font-name-asian="한컴돋움" style:font-weight-asian="bold"/>
    </style:style>
    <style:style style:family="text" style:name="T1252">
      <style:text-properties style:font-name="한컴돋움" style:font-name-asian="한컴돋움"/>
    </style:style>
    <style:style style:family="text" style:name="T1253">
      <style:text-properties fo:font-weight="bold" fo:letter-spacing="-1.0pt" style:font-name="바탕" style:font-name-asian="한컴돋움" style:font-weight-asian="bold"/>
    </style:style>
    <style:style style:family="text" style:name="T1254">
      <style:text-properties style:font-name="한컴돋움" style:font-name-asian="한컴돋움"/>
    </style:style>
    <style:style style:family="text" style:name="T1255">
      <style:text-properties fo:font-weight="bold" fo:letter-spacing="-1.0pt" style:font-name="바탕" style:font-name-asian="한컴돋움" style:font-weight-asian="bold"/>
    </style:style>
    <style:style style:family="text" style:name="T1256">
      <style:text-properties style:font-name="한컴돋움" style:font-name-asian="한컴돋움"/>
    </style:style>
    <style:style style:family="table-cell" style:name="T12.R2_C1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table-row" style:name="T12.R2">
      <style:table-row-properties style:min-row-height="1.703cm"/>
    </style:style>
    <style:style style:family="paragraph" style:name="P347" style:parent-style-name="0">
      <style:paragraph-properties fo:line-height="170%" fo:margin-left="0.353cm" style:snap-to-layout-grid="false"/>
    </style:style>
    <style:style style:family="text" style:name="T1257">
      <style:text-properties fo:color="#0000ff" fo:font-size="12.0pt" fo:font-weight="bold" fo:letter-spacing="-0.6pt" style:font-name="바탕" style:font-name-asian="HY헤드라인M" style:font-size-asian="12.0pt" style:font-weight-asian="bold"/>
    </style:style>
    <style:style style:family="text" style:name="T1258">
      <style:text-properties fo:color="#0000ff" fo:font-size="12.0pt" style:font-name="HY헤드라인M" style:font-name-asian="HY헤드라인M" style:font-size-asian="12.0pt"/>
    </style:style>
    <style:style style:family="text" style:name="T1259">
      <style:text-properties fo:color="#0000ff" fo:font-size="12.0pt" fo:font-weight="bold" fo:letter-spacing="-0.6pt" style:font-name="바탕" style:font-name-asian="HY헤드라인M" style:font-size-asian="12.0pt" style:font-weight-asian="bold"/>
    </style:style>
    <style:style style:family="text" style:name="T1260">
      <style:text-properties fo:color="#0000ff" fo:font-size="12.0pt" style:font-name="HY헤드라인M" style:font-name-asian="HY헤드라인M" style:font-size-asian="12.0pt"/>
    </style:style>
    <style:style style:family="text" style:name="T1261">
      <style:text-properties fo:color="#0000ff" fo:font-size="12.0pt" fo:font-weight="bold" fo:letter-spacing="-0.6pt" style:font-name="바탕" style:font-name-asian="HY헤드라인M" style:font-size-asian="12.0pt" style:font-weight-asian="bold"/>
    </style:style>
    <style:style style:family="text" style:name="T1262">
      <style:text-properties fo:color="#0000ff" fo:font-size="12.0pt" style:font-name="HY헤드라인M" style:font-name-asian="HY헤드라인M" style:font-size-asian="12.0pt"/>
    </style:style>
    <style:style style:family="text" style:name="T1263">
      <style:text-properties fo:font-size="12.0pt" style:font-name="HY헤드라인M" style:font-name-asian="HY헤드라인M" style:font-size-asian="12.0pt"/>
    </style:style>
    <style:style style:family="text" style:name="T1264">
      <style:text-properties fo:font-size="12.0pt" fo:font-weight="bold" fo:letter-spacing="-0.6pt" style:font-name="바탕" style:font-name-asian="HY헤드라인M" style:font-size-asian="12.0pt" style:font-weight-asian="bold"/>
    </style:style>
    <style:style style:family="text" style:name="T1265">
      <style:text-properties fo:font-size="12.0pt" style:font-name="HY헤드라인M" style:font-name-asian="HY헤드라인M" style:font-size-asian="12.0pt"/>
    </style:style>
    <style:style style:family="table-cell" style:name="T12.R3_C0">
      <style:table-cell-properties fo:background-color="#fafabf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table-row" style:name="T12.R3">
      <style:table-row-properties style:min-row-height="1.541cm"/>
    </style:style>
    <style:style style:family="paragraph" style:name="P348" style:parent-style-name="0">
      <style:paragraph-properties fo:line-height="150%" fo:margin-left="1.448cm" fo:margin-top="0.353cm" fo:text-indent="-0.636cm" style:snap-to-layout-grid="false"/>
    </style:style>
    <style:style style:family="text" style:name="T1266">
      <style:text-properties fo:font-size="12.0pt" style:font-name="바탕" style:font-name-asian="한컴돋움" style:font-size-asian="12.0pt"/>
    </style:style>
    <style:style style:family="text" style:name="T1267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6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69">
      <style:text-properties fo:font-size="12.0pt" fo:font-weight="bold" style:font-name="한컴돋움" style:font-name-asian="한컴돋움" style:font-size-asian="12.0pt" style:font-weight-asian="bold"/>
    </style:style>
    <style:style style:family="text" style:name="T127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71">
      <style:text-properties fo:font-size="12.0pt" fo:font-weight="bold" style:font-name="한컴돋움" style:font-name-asian="한컴돋움" style:font-size-asian="12.0pt" style:font-weight-asian="bold"/>
    </style:style>
    <style:style style:family="text" style:name="T127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73">
      <style:text-properties fo:font-size="12.0pt" fo:font-weight="bold" style:font-name="한컴돋움" style:font-name-asian="한컴돋움" style:font-size-asian="12.0pt" style:font-weight-asian="bold"/>
    </style:style>
    <style:style style:family="text" style:name="T127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75">
      <style:text-properties fo:font-size="12.0pt" fo:font-weight="bold" style:font-name="한컴돋움" style:font-name-asian="한컴돋움" style:font-size-asian="12.0pt" style:font-weight-asian="bold"/>
    </style:style>
    <style:style style:family="text" style:name="T127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77">
      <style:text-properties fo:font-size="12.0pt" fo:font-weight="bold" style:font-name="한컴돋움" style:font-name-asian="한컴돋움" style:font-size-asian="12.0pt" style:font-weight-asian="bold"/>
    </style:style>
    <style:style style:family="text" style:name="T127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79">
      <style:text-properties fo:font-size="12.0pt" fo:font-weight="bold" style:font-name="한컴돋움" style:font-name-asian="한컴돋움" style:font-size-asian="12.0pt" style:font-weight-asian="bold"/>
    </style:style>
    <style:style style:family="text" style:name="T128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81">
      <style:text-properties fo:font-size="12.0pt" fo:font-weight="bold" style:font-name="한컴돋움" style:font-name-asian="한컴돋움" style:font-size-asian="12.0pt" style:font-weight-asian="bold"/>
    </style:style>
    <style:style style:family="text" style:name="T128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83">
      <style:text-properties fo:font-size="12.0pt" fo:font-weight="bold" style:font-name="한컴돋움" style:font-name-asian="한컴돋움" style:font-size-asian="12.0pt" style:font-weight-asian="bold"/>
    </style:style>
    <style:style style:family="text" style:name="T128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85">
      <style:text-properties fo:font-size="12.0pt" fo:font-weight="bold" style:font-name="한컴돋움" style:font-name-asian="한컴돋움" style:font-size-asian="12.0pt" style:font-weight-asian="bold"/>
    </style:style>
    <style:style style:family="text" style:name="T128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87">
      <style:text-properties fo:font-size="12.0pt" fo:font-weight="bold" style:font-name="한컴돋움" style:font-name-asian="한컴돋움" style:font-size-asian="12.0pt" style:font-weight-asian="bold"/>
    </style:style>
    <style:style style:family="text" style:name="T128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89">
      <style:text-properties fo:font-size="12.0pt" fo:font-weight="bold" style:font-name="한컴돋움" style:font-name-asian="한컴돋움" style:font-size-asian="12.0pt" style:font-weight-asian="bold"/>
    </style:style>
    <style:style style:family="text" style:name="T129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291">
      <style:text-properties fo:font-size="12.0pt" fo:font-weight="bold" style:font-name="한컴돋움" style:font-name-asian="한컴돋움" style:font-size-asian="12.0pt" style:font-weight-asian="bold"/>
    </style:style>
    <style:style style:family="text" style:name="T129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paragraph" style:name="P349" style:parent-style-name="0">
      <style:paragraph-properties fo:line-height="150%" fo:margin-left="0.176cm" fo:margin-top="0.353cm" fo:text-align="center" style:snap-to-layout-grid="false"/>
    </style:style>
    <style:style style:family="table" style:name="T13">
      <style:table-properties style:width="0.000cm" table:border-model="collapsing"/>
    </style:style>
    <style:style style:family="graphic" style:name="fr21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3.C91">
      <style:table-column-properties style:column-width="15.447cm"/>
    </style:style>
    <style:style style:family="paragraph" style:name="P350" style:parent-style-name="0">
      <style:paragraph-properties fo:text-align="" style:snap-to-layout-grid="false"/>
    </style:style>
    <style:style style:family="text" style:name="T1293">
      <style:text-properties style:font-name="한컴돋움" style:font-name-asian="한컴돋움"/>
    </style:style>
    <style:style style:family="text" style:name="T1294">
      <style:text-properties fo:font-weight="bold" fo:letter-spacing="-0.5pt" style:font-name="바탕" style:font-name-asian="한컴돋움" style:font-weight-asian="bold"/>
    </style:style>
    <style:style style:family="text" style:name="T1295">
      <style:text-properties style:font-name="바탕" style:font-name-asian="한컴돋움"/>
    </style:style>
    <style:style style:family="text" style:name="T1296">
      <style:text-properties style:font-name="한컴돋움" style:font-name-asian="한컴돋움"/>
    </style:style>
    <style:style style:family="text" style:name="T1297">
      <style:text-properties style:font-name="바탕" style:font-name-asian="태 가는 헤드라인T"/>
    </style:style>
    <style:style style:family="text" style:name="T1298">
      <style:text-properties fo:font-size="9.0pt" style:font-name="새굴림" style:font-name-asian="새굴림" style:font-size-asian="9.0pt"/>
    </style:style>
    <style:style style:family="text" style:name="T1299">
      <style:text-properties fo:font-size="9.0pt" style:font-name="바탕" style:font-name-asian="새굴림" style:font-size-asian="9.0pt"/>
    </style:style>
    <style:style style:family="text" style:name="T1300">
      <style:text-properties fo:font-size="9.0pt" style:font-name="새굴림" style:font-name-asian="새굴림" style:font-size-asian="9.0pt"/>
    </style:style>
    <style:style style:family="table-cell" style:name="T13.R1_C0">
      <style:table-cell-properties fo:border-bottom="0.010cm solid #787878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3.R1">
      <style:table-row-properties style:min-row-height="0.753cm"/>
    </style:style>
    <style:style style:family="paragraph" style:name="P351" style:parent-style-name="0">
      <style:paragraph-properties fo:text-align="center" style:snap-to-layout-grid="false"/>
    </style:style>
    <style:style style:family="graphic" style:name="fr2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22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13.R2_C0">
      <style:table-cell-properties fo:border-bottom="0.010cm solid #787878" fo:border-left="0.010cm solid #787878" fo:border-right="0.010cm solid #787878" fo:border-top="0.010cm solid #787878" fo:padding-bottom="0.050cm" fo:padding-left="0.180cm" fo:padding-right="0.180cm" fo:padding-top="0.050cm" style:vertical-align="middle"/>
    </style:style>
    <style:style style:family="table-row" style:name="T13.R2">
      <style:table-row-properties style:min-row-height="4.470cm"/>
    </style:style>
    <style:style style:family="paragraph" style:name="P352" style:parent-style-name="0">
      <style:paragraph-properties fo:line-height="140%" fo:margin-left="1.238cm" fo:margin-top="0.353cm" fo:text-indent="-0.354cm" style:snap-to-layout-grid="false"/>
    </style:style>
    <style:style style:family="table" style:name="T14">
      <style:table-properties style:width="0.000cm" table:border-model="collapsing"/>
    </style:style>
    <style:style style:family="graphic" style:name="fr23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4.C92">
      <style:table-column-properties style:column-width="4.613cm"/>
    </style:style>
    <style:style style:family="table-column" style:name="T14.C93">
      <style:table-column-properties style:column-width="1.358cm"/>
    </style:style>
    <style:style style:family="table-column" style:name="T14.C94">
      <style:table-column-properties style:column-width="2.257cm"/>
    </style:style>
    <style:style style:family="table-column" style:name="T14.C95">
      <style:table-column-properties style:column-width="4.513cm"/>
    </style:style>
    <style:style style:family="table-column" style:name="T14.C96">
      <style:table-column-properties style:column-width="2.257cm"/>
    </style:style>
    <style:style style:family="paragraph" style:name="P353" style:parent-style-name="29">
      <style:paragraph-properties fo:text-align="center" style:snap-to-layout-grid="false"/>
    </style:style>
    <style:style style:family="table-cell" style:name="T14.R1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54" style:parent-style-name="30">
      <style:paragraph-properties fo:text-align="center" style:snap-to-layout-grid="false"/>
    </style:style>
    <style:style style:family="text" style:name="T1301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14.R1_C1">
      <style:table-cell-properties fo:background-color="#ffffff"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55" style:parent-style-name="27">
      <style:paragraph-properties fo:line-height="110%" style:snap-to-layout-grid="false"/>
    </style:style>
    <style:style style:family="text" style:name="T1302">
      <style:text-properties fo:color="#0000ff" fo:font-weight="bold" fo:letter-spacing="-0.5pt" style:font-name="바탕" style:font-name-asian="한컴돋움" style:font-weight-asian="bold"/>
    </style:style>
    <style:style style:family="table-cell" style:name="T14.R1_C2">
      <style:table-cell-properties fo:background-color="#ffffff" fo:border-bottom="0.010cm solid #008000" fo:border-left="0.010cm solid #008000" fo:border-right="none" fo:border-top="0.010cm solid #008000" fo:padding-bottom="-0.000cm" fo:padding-left="-0.000cm" fo:padding-right="-0.000cm" fo:padding-top="-0.000cm" style:vertical-align="middle"/>
    </style:style>
    <style:style style:family="paragraph" style:name="P356" style:parent-style-name="20">
      <style:paragraph-properties fo:line-height="110%" fo:text-align="center" style:snap-to-layout-grid="false"/>
    </style:style>
    <style:style style:family="table-cell" style:name="T14.R1_C3">
      <style:table-cell-properties fo:background-color="#ffffff" fo:border-bottom="0.010cm solid #008000" fo:border-left="none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57" style:parent-style-name="23">
      <style:paragraph-properties fo:line-height="110%" fo:text-align="center" style:snap-to-layout-grid="false"/>
    </style:style>
    <style:style style:family="text" style:name="T1303">
      <style:text-properties fo:color="#0000ff" fo:font-size="10.0pt" fo:font-weight="bold" fo:letter-spacing="-0.5pt" style:font-name="바탕" style:font-name-asian="한컴돋움" style:font-size-asian="10.0pt" style:font-weight-asian="bold"/>
    </style:style>
    <style:style style:family="table-cell" style:name="T14.R1_C4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1">
      <style:table-row-properties style:min-row-height="0.552cm"/>
    </style:style>
    <style:style style:family="paragraph" style:name="P358" style:parent-style-name="20">
      <style:paragraph-properties fo:line-height="110%" fo:text-align="center" style:snap-to-layout-grid="false"/>
    </style:style>
    <style:style style:family="text" style:name="T1304">
      <style:text-properties fo:color="#0000ff" fo:font-size="10.0pt" fo:font-weight="bold" fo:letter-spacing="-0.5pt" style:font-name="바탕" style:font-name-asian="한컴돋움" style:font-size-asian="10.0pt" style:font-weight-asian="bold"/>
    </style:style>
    <style:style style:family="table-cell" style:name="T14.R2_C0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59" style:parent-style-name="20">
      <style:paragraph-properties fo:line-height="110%" fo:text-align="center" style:snap-to-layout-grid="false"/>
    </style:style>
    <style:style style:family="text" style:name="T1305">
      <style:text-properties fo:color="#0000ff" fo:font-size="10.0pt" fo:font-weight="bold" fo:letter-spacing="-0.5pt" style:font-name="바탕" style:font-name-asian="한컴돋움" style:font-size-asian="10.0pt" style:font-weight-asian="bold"/>
    </style:style>
    <style:style style:family="table-cell" style:name="T14.R2_C1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2">
      <style:table-row-properties style:min-row-height="0.552cm"/>
    </style:style>
    <style:style style:family="paragraph" style:name="P360" style:parent-style-name="26">
      <style:paragraph-properties style:snap-to-layout-grid="false"/>
    </style:style>
    <style:style style:family="text" style:name="T1306">
      <style:text-properties fo:font-weight="bold" fo:letter-spacing="-0.5pt" style:font-name="바탕" style:font-name-asian="한컴돋움" style:font-weight-asian="bold"/>
    </style:style>
    <style:style style:family="table-cell" style:name="T14.R3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61" style:parent-style-name="24">
      <style:paragraph-properties style:snap-to-layout-grid="false"/>
    </style:style>
    <style:style style:family="text" style:name="T1307">
      <style:text-properties style:font-name="한컴돋움" style:font-name-asian="한컴돋움"/>
    </style:style>
    <style:style style:family="table-cell" style:name="T14.R3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62" style:parent-style-name="24">
      <style:paragraph-properties fo:text-align="center" style:snap-to-layout-grid="false"/>
    </style:style>
    <style:style style:family="text" style:name="T1308">
      <style:text-properties fo:color="#0000ff" fo:font-weight="bold" style:font-name="한컴돋움" style:font-name-asian="한컴돋움" style:font-weight-asian="bold"/>
    </style:style>
    <style:style style:family="table-cell" style:name="T14.R3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63" style:parent-style-name="24">
      <style:paragraph-properties fo:text-align="center" style:snap-to-layout-grid="false"/>
    </style:style>
    <style:style style:family="text" style:name="T1309">
      <style:text-properties fo:color="#0000ff" fo:font-weight="bold" style:font-name="한컴돋움" style:font-name-asian="한컴돋움" style:font-weight-asian="bold"/>
    </style:style>
    <style:style style:family="table-cell" style:name="T14.R3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64" style:parent-style-name="24">
      <style:paragraph-properties fo:text-align="center" style:snap-to-layout-grid="false"/>
    </style:style>
    <style:style style:family="text" style:name="T1310">
      <style:text-properties fo:color="#0000ff" fo:font-weight="bold" style:font-name="한컴돋움" style:font-name-asian="한컴돋움" style:font-weight-asian="bold"/>
    </style:style>
    <style:style style:family="table-cell" style:name="T14.R3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65" style:parent-style-name="25">
      <style:paragraph-properties fo:text-align="center" style:snap-to-layout-grid="false"/>
    </style:style>
    <style:style style:family="text" style:name="T1311">
      <style:text-properties fo:color="#0000ff" fo:font-weight="bold" style:font-name="한컴돋움" style:font-name-asian="한컴돋움" style:font-weight-asian="bold"/>
    </style:style>
    <style:style style:family="table-cell" style:name="T14.R3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3">
      <style:table-row-properties style:min-row-height="0.652cm"/>
    </style:style>
    <style:style style:family="paragraph" style:name="P366" style:parent-style-name="19">
      <style:paragraph-properties style:snap-to-layout-grid="false"/>
    </style:style>
    <style:style style:family="text" style:name="T1312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14.R4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67" style:parent-style-name="31">
      <style:paragraph-properties fo:text-align="center" style:snap-to-layout-grid="false"/>
    </style:style>
    <style:style style:family="text" style:name="T1313">
      <style:text-properties style:font-name="한컴돋움" style:font-name-asian="한컴돋움"/>
    </style:style>
    <style:style style:family="text" style:name="T1314">
      <style:text-properties fo:font-weight="bold" fo:letter-spacing="-0.5pt" style:font-name="바탕" style:font-name-asian="한컴돋움" style:font-weight-asian="bold"/>
    </style:style>
    <style:style style:family="text" style:name="T1315">
      <style:text-properties style:font-name="한컴돋움" style:font-name-asian="한컴돋움"/>
    </style:style>
    <style:style style:family="text" style:name="T1316">
      <style:text-properties fo:font-weight="bold" fo:letter-spacing="-0.5pt" style:font-name="바탕" style:font-name-asian="한컴돋움" style:font-weight-asian="bold"/>
    </style:style>
    <style:style style:family="table-cell" style:name="T14.R4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368" style:parent-style-name="24">
      <style:paragraph-properties style:snap-to-layout-grid="false"/>
    </style:style>
    <style:style style:family="text" style:name="T1317">
      <style:text-properties style:font-name="한컴돋움" style:font-name-asian="한컴돋움"/>
    </style:style>
    <style:style style:family="table-cell" style:name="T14.R4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69" style:parent-style-name="24">
      <style:paragraph-properties fo:text-align="center" style:snap-to-layout-grid="false"/>
    </style:style>
    <style:style style:family="text" style:name="T1318">
      <style:text-properties style:font-name="한컴돋움" style:font-name-asian="한컴돋움"/>
    </style:style>
    <style:style style:family="table-cell" style:name="T14.R4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70" style:parent-style-name="24">
      <style:paragraph-properties fo:text-align="center" style:snap-to-layout-grid="false"/>
    </style:style>
    <style:style style:family="text" style:name="T1319">
      <style:text-properties style:font-name="한컴돋움" style:font-name-asian="한컴돋움"/>
    </style:style>
    <style:style style:family="table-cell" style:name="T14.R4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71" style:parent-style-name="24">
      <style:paragraph-properties fo:text-align="center" style:snap-to-layout-grid="false"/>
    </style:style>
    <style:style style:family="text" style:name="T1320">
      <style:text-properties style:font-name="한컴돋움" style:font-name-asian="한컴돋움"/>
    </style:style>
    <style:style style:family="table-cell" style:name="T14.R4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72" style:parent-style-name="25">
      <style:paragraph-properties fo:text-align="center" style:snap-to-layout-grid="false"/>
    </style:style>
    <style:style style:family="text" style:name="T1321">
      <style:text-properties style:font-name="한컴돋움" style:font-name-asian="한컴돋움"/>
    </style:style>
    <style:style style:family="table-cell" style:name="T14.R4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4.R4">
      <style:table-row-properties style:min-row-height="0.552cm"/>
    </style:style>
    <style:style style:family="paragraph" style:name="P373" style:parent-style-name="31">
      <style:paragraph-properties fo:text-align="center" style:snap-to-layout-grid="false"/>
    </style:style>
    <style:style style:family="text" style:name="T1322">
      <style:text-properties style:font-name="한컴돋움" style:font-name-asian="한컴돋움"/>
    </style:style>
    <style:style style:family="text" style:name="T1323">
      <style:text-properties fo:font-weight="bold" fo:letter-spacing="-0.5pt" style:font-name="바탕" style:font-name-asian="한컴돋움" style:font-weight-asian="bold"/>
    </style:style>
    <style:style style:family="table-cell" style:name="T14.R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74" style:parent-style-name="24">
      <style:paragraph-properties style:snap-to-layout-grid="false"/>
    </style:style>
    <style:style style:family="text" style:name="T1324">
      <style:text-properties style:font-name="한컴돋움" style:font-name-asian="한컴돋움"/>
    </style:style>
    <style:style style:family="table-cell" style:name="T14.R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75" style:parent-style-name="24">
      <style:paragraph-properties fo:text-align="center" style:snap-to-layout-grid="false"/>
    </style:style>
    <style:style style:family="text" style:name="T1325">
      <style:text-properties style:font-name="한컴돋움" style:font-name-asian="한컴돋움"/>
    </style:style>
    <style:style style:family="table-cell" style:name="T14.R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76" style:parent-style-name="24">
      <style:paragraph-properties fo:text-align="center" style:snap-to-layout-grid="false"/>
    </style:style>
    <style:style style:family="text" style:name="T1326">
      <style:text-properties style:font-name="한컴돋움" style:font-name-asian="한컴돋움"/>
    </style:style>
    <style:style style:family="table-cell" style:name="T14.R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77" style:parent-style-name="24">
      <style:paragraph-properties fo:text-align="center" style:snap-to-layout-grid="false"/>
    </style:style>
    <style:style style:family="text" style:name="T1327">
      <style:text-properties style:font-name="한컴돋움" style:font-name-asian="한컴돋움"/>
    </style:style>
    <style:style style:family="table-cell" style:name="T14.R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78" style:parent-style-name="25">
      <style:paragraph-properties fo:text-align="center" style:snap-to-layout-grid="false"/>
    </style:style>
    <style:style style:family="text" style:name="T1328">
      <style:text-properties style:font-name="한컴돋움" style:font-name-asian="한컴돋움"/>
    </style:style>
    <style:style style:family="table-cell" style:name="T14.R5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5">
      <style:table-row-properties style:min-row-height="0.552cm"/>
    </style:style>
    <style:style style:family="paragraph" style:name="P379" style:parent-style-name="31">
      <style:paragraph-properties fo:text-align="center" style:snap-to-layout-grid="false"/>
    </style:style>
    <style:style style:family="text" style:name="T1329">
      <style:text-properties style:font-name="한컴돋움" style:font-name-asian="한컴돋움"/>
    </style:style>
    <style:style style:family="text" style:name="T1330">
      <style:text-properties fo:font-weight="bold" fo:letter-spacing="-0.5pt" style:font-name="바탕" style:font-name-asian="한컴돋움" style:font-weight-asian="bold"/>
    </style:style>
    <style:style style:family="table-cell" style:name="T14.R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80" style:parent-style-name="24">
      <style:paragraph-properties style:snap-to-layout-grid="false"/>
    </style:style>
    <style:style style:family="text" style:name="T1331">
      <style:text-properties style:font-name="한컴돋움" style:font-name-asian="한컴돋움"/>
    </style:style>
    <style:style style:family="table-cell" style:name="T14.R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1" style:parent-style-name="24">
      <style:paragraph-properties fo:text-align="center" style:snap-to-layout-grid="false"/>
    </style:style>
    <style:style style:family="text" style:name="T1332">
      <style:text-properties style:font-name="한컴돋움" style:font-name-asian="한컴돋움"/>
    </style:style>
    <style:style style:family="table-cell" style:name="T14.R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2" style:parent-style-name="24">
      <style:paragraph-properties fo:text-align="center" style:snap-to-layout-grid="false"/>
    </style:style>
    <style:style style:family="text" style:name="T1333">
      <style:text-properties style:font-name="한컴돋움" style:font-name-asian="한컴돋움"/>
    </style:style>
    <style:style style:family="table-cell" style:name="T14.R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3" style:parent-style-name="24">
      <style:paragraph-properties fo:text-align="center" style:snap-to-layout-grid="false"/>
    </style:style>
    <style:style style:family="text" style:name="T1334">
      <style:text-properties style:font-name="한컴돋움" style:font-name-asian="한컴돋움"/>
    </style:style>
    <style:style style:family="table-cell" style:name="T14.R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4" style:parent-style-name="25">
      <style:paragraph-properties fo:text-align="center" style:snap-to-layout-grid="false"/>
    </style:style>
    <style:style style:family="text" style:name="T1335">
      <style:text-properties style:font-name="한컴돋움" style:font-name-asian="한컴돋움"/>
    </style:style>
    <style:style style:family="table-cell" style:name="T14.R6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6">
      <style:table-row-properties style:min-row-height="0.552cm"/>
    </style:style>
    <style:style style:family="paragraph" style:name="P385" style:parent-style-name="31">
      <style:paragraph-properties fo:text-align="center" style:snap-to-layout-grid="false"/>
    </style:style>
    <style:style style:family="text" style:name="T1336">
      <style:text-properties style:font-name="한컴돋움" style:font-name-asian="한컴돋움"/>
    </style:style>
    <style:style style:family="text" style:name="T1337">
      <style:text-properties fo:font-weight="bold" fo:letter-spacing="-0.5pt" style:font-name="바탕" style:font-name-asian="한컴돋움" style:font-weight-asian="bold"/>
    </style:style>
    <style:style style:family="table-cell" style:name="T14.R7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86" style:parent-style-name="24">
      <style:paragraph-properties style:snap-to-layout-grid="false"/>
    </style:style>
    <style:style style:family="text" style:name="T1338">
      <style:text-properties style:font-name="한컴돋움" style:font-name-asian="한컴돋움"/>
    </style:style>
    <style:style style:family="table-cell" style:name="T14.R7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7" style:parent-style-name="24">
      <style:paragraph-properties fo:text-align="center" style:snap-to-layout-grid="false"/>
    </style:style>
    <style:style style:family="text" style:name="T1339">
      <style:text-properties style:font-name="한컴돋움" style:font-name-asian="한컴돋움"/>
    </style:style>
    <style:style style:family="table-cell" style:name="T14.R7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8" style:parent-style-name="24">
      <style:paragraph-properties fo:text-align="center" style:snap-to-layout-grid="false"/>
    </style:style>
    <style:style style:family="text" style:name="T1340">
      <style:text-properties style:font-name="한컴돋움" style:font-name-asian="한컴돋움"/>
    </style:style>
    <style:style style:family="table-cell" style:name="T14.R7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9" style:parent-style-name="24">
      <style:paragraph-properties fo:text-align="center" style:snap-to-layout-grid="false"/>
    </style:style>
    <style:style style:family="text" style:name="T1341">
      <style:text-properties style:font-name="한컴돋움" style:font-name-asian="한컴돋움"/>
    </style:style>
    <style:style style:family="table-cell" style:name="T14.R7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0" style:parent-style-name="25">
      <style:paragraph-properties fo:text-align="center" style:snap-to-layout-grid="false"/>
    </style:style>
    <style:style style:family="text" style:name="T1342">
      <style:text-properties style:font-name="한컴돋움" style:font-name-asian="한컴돋움"/>
    </style:style>
    <style:style style:family="table-cell" style:name="T14.R7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7">
      <style:table-row-properties style:min-row-height="0.552cm"/>
    </style:style>
    <style:style style:family="paragraph" style:name="P391" style:parent-style-name="31">
      <style:paragraph-properties fo:text-align="center" style:snap-to-layout-grid="false"/>
    </style:style>
    <style:style style:family="text" style:name="T1343">
      <style:text-properties style:font-name="한컴돋움" style:font-name-asian="한컴돋움"/>
    </style:style>
    <style:style style:family="text" style:name="T1344">
      <style:text-properties fo:font-weight="bold" fo:letter-spacing="-0.5pt" style:font-name="바탕" style:font-name-asian="한컴돋움" style:font-weight-asian="bold"/>
    </style:style>
    <style:style style:family="table-cell" style:name="T14.R8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92" style:parent-style-name="24">
      <style:paragraph-properties style:snap-to-layout-grid="false"/>
    </style:style>
    <style:style style:family="text" style:name="T1345">
      <style:text-properties style:font-name="한컴돋움" style:font-name-asian="한컴돋움"/>
    </style:style>
    <style:style style:family="table-cell" style:name="T14.R8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3" style:parent-style-name="24">
      <style:paragraph-properties fo:text-align="center" style:snap-to-layout-grid="false"/>
    </style:style>
    <style:style style:family="text" style:name="T1346">
      <style:text-properties style:font-name="한컴돋움" style:font-name-asian="한컴돋움"/>
    </style:style>
    <style:style style:family="table-cell" style:name="T14.R8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4" style:parent-style-name="24">
      <style:paragraph-properties fo:text-align="center" style:snap-to-layout-grid="false"/>
    </style:style>
    <style:style style:family="text" style:name="T1347">
      <style:text-properties style:font-name="한컴돋움" style:font-name-asian="한컴돋움"/>
    </style:style>
    <style:style style:family="table-cell" style:name="T14.R8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5" style:parent-style-name="24">
      <style:paragraph-properties fo:text-align="center" style:snap-to-layout-grid="false"/>
    </style:style>
    <style:style style:family="text" style:name="T1348">
      <style:text-properties style:font-name="한컴돋움" style:font-name-asian="한컴돋움"/>
    </style:style>
    <style:style style:family="table-cell" style:name="T14.R8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6" style:parent-style-name="25">
      <style:paragraph-properties fo:text-align="center" style:snap-to-layout-grid="false"/>
    </style:style>
    <style:style style:family="text" style:name="T1349">
      <style:text-properties style:font-name="한컴돋움" style:font-name-asian="한컴돋움"/>
    </style:style>
    <style:style style:family="table-cell" style:name="T14.R8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8">
      <style:table-row-properties style:min-row-height="0.552cm"/>
    </style:style>
    <style:style style:family="paragraph" style:name="P397" style:parent-style-name="19">
      <style:paragraph-properties style:snap-to-layout-grid="false"/>
    </style:style>
    <style:style style:family="text" style:name="T1350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14.R9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98" style:parent-style-name="31">
      <style:paragraph-properties fo:text-align="center" style:snap-to-layout-grid="false"/>
    </style:style>
    <style:style style:family="text" style:name="T1351">
      <style:text-properties fo:font-weight="bold" fo:letter-spacing="-0.5pt" style:font-name="바탕" style:font-name-asian="한컴돋움" style:font-weight-asian="bold"/>
    </style:style>
    <style:style style:family="table-cell" style:name="T14.R9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399" style:parent-style-name="24">
      <style:paragraph-properties style:snap-to-layout-grid="false"/>
    </style:style>
    <style:style style:family="text" style:name="T1352">
      <style:text-properties style:font-name="한컴돋움" style:font-name-asian="한컴돋움"/>
    </style:style>
    <style:style style:family="table-cell" style:name="T14.R9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00" style:parent-style-name="24">
      <style:paragraph-properties fo:text-align="center" style:snap-to-layout-grid="false"/>
    </style:style>
    <style:style style:family="text" style:name="T1353">
      <style:text-properties style:font-name="한컴돋움" style:font-name-asian="한컴돋움"/>
    </style:style>
    <style:style style:family="table-cell" style:name="T14.R9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01" style:parent-style-name="24">
      <style:paragraph-properties fo:text-align="center" style:snap-to-layout-grid="false"/>
    </style:style>
    <style:style style:family="text" style:name="T1354">
      <style:text-properties style:font-name="한컴돋움" style:font-name-asian="한컴돋움"/>
    </style:style>
    <style:style style:family="table-cell" style:name="T14.R9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02" style:parent-style-name="24">
      <style:paragraph-properties fo:text-align="center" style:snap-to-layout-grid="false"/>
    </style:style>
    <style:style style:family="text" style:name="T1355">
      <style:text-properties style:font-name="한컴돋움" style:font-name-asian="한컴돋움"/>
    </style:style>
    <style:style style:family="table-cell" style:name="T14.R9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03" style:parent-style-name="25">
      <style:paragraph-properties fo:text-align="center" style:snap-to-layout-grid="false"/>
    </style:style>
    <style:style style:family="text" style:name="T1356">
      <style:text-properties style:font-name="한컴돋움" style:font-name-asian="한컴돋움"/>
    </style:style>
    <style:style style:family="table-cell" style:name="T14.R9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4.R9">
      <style:table-row-properties style:min-row-height="0.552cm"/>
    </style:style>
    <style:style style:family="paragraph" style:name="P404" style:parent-style-name="31">
      <style:paragraph-properties fo:text-align="center" style:snap-to-layout-grid="false"/>
    </style:style>
    <style:style style:family="text" style:name="T1357">
      <style:text-properties fo:font-weight="bold" fo:letter-spacing="-0.5pt" style:font-name="바탕" style:font-name-asian="한컴돋움" style:font-weight-asian="bold"/>
    </style:style>
    <style:style style:family="table-cell" style:name="T14.R10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05" style:parent-style-name="24">
      <style:paragraph-properties style:snap-to-layout-grid="false"/>
    </style:style>
    <style:style style:family="text" style:name="T1358">
      <style:text-properties style:font-name="한컴돋움" style:font-name-asian="한컴돋움"/>
    </style:style>
    <style:style style:family="table-cell" style:name="T14.R10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6" style:parent-style-name="24">
      <style:paragraph-properties fo:text-align="center" style:snap-to-layout-grid="false"/>
    </style:style>
    <style:style style:family="text" style:name="T1359">
      <style:text-properties style:font-name="한컴돋움" style:font-name-asian="한컴돋움"/>
    </style:style>
    <style:style style:family="table-cell" style:name="T14.R10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7" style:parent-style-name="24">
      <style:paragraph-properties fo:text-align="center" style:snap-to-layout-grid="false"/>
    </style:style>
    <style:style style:family="text" style:name="T1360">
      <style:text-properties style:font-name="한컴돋움" style:font-name-asian="한컴돋움"/>
    </style:style>
    <style:style style:family="table-cell" style:name="T14.R10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8" style:parent-style-name="24">
      <style:paragraph-properties fo:text-align="center" style:snap-to-layout-grid="false"/>
    </style:style>
    <style:style style:family="text" style:name="T1361">
      <style:text-properties style:font-name="한컴돋움" style:font-name-asian="한컴돋움"/>
    </style:style>
    <style:style style:family="table-cell" style:name="T14.R10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9" style:parent-style-name="25">
      <style:paragraph-properties fo:text-align="center" style:snap-to-layout-grid="false"/>
    </style:style>
    <style:style style:family="text" style:name="T1362">
      <style:text-properties style:font-name="한컴돋움" style:font-name-asian="한컴돋움"/>
    </style:style>
    <style:style style:family="table-cell" style:name="T14.R10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10">
      <style:table-row-properties style:min-row-height="0.552cm"/>
    </style:style>
    <style:style style:family="paragraph" style:name="P410" style:parent-style-name="26">
      <style:paragraph-properties style:snap-to-layout-grid="false"/>
    </style:style>
    <style:style style:family="text" style:name="T1363">
      <style:text-properties fo:font-weight="bold" fo:letter-spacing="-0.5pt" style:font-name="바탕" style:font-name-asian="한컴돋움" style:font-weight-asian="bold"/>
    </style:style>
    <style:style style:family="table-cell" style:name="T14.R11_C0">
      <style:table-cell-properties fo:background-color="#ffffff"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11" style:parent-style-name="24">
      <style:paragraph-properties fo:text-align="center" style:snap-to-layout-grid="false"/>
    </style:style>
    <style:style style:family="text" style:name="T1364">
      <style:text-properties fo:font-weight="bold" fo:letter-spacing="-0.5pt" style:font-name="바탕" style:font-name-asian="한컴돋움" style:font-weight-asian="bold"/>
    </style:style>
    <style:style style:family="table-cell" style:name="T14.R11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412" style:parent-style-name="24">
      <style:paragraph-properties style:snap-to-layout-grid="false"/>
    </style:style>
    <style:style style:family="text" style:name="T1365">
      <style:text-properties style:font-name="한컴돋움" style:font-name-asian="한컴돋움"/>
    </style:style>
    <style:style style:family="table-cell" style:name="T14.R11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13" style:parent-style-name="24">
      <style:paragraph-properties fo:text-align="center" style:snap-to-layout-grid="false"/>
    </style:style>
    <style:style style:family="text" style:name="T1366">
      <style:text-properties style:font-name="한컴돋움" style:font-name-asian="한컴돋움"/>
    </style:style>
    <style:style style:family="table-cell" style:name="T14.R11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14" style:parent-style-name="24">
      <style:paragraph-properties fo:text-align="center" style:snap-to-layout-grid="false"/>
    </style:style>
    <style:style style:family="text" style:name="T1367">
      <style:text-properties style:font-name="한컴돋움" style:font-name-asian="한컴돋움"/>
    </style:style>
    <style:style style:family="table-cell" style:name="T14.R11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15" style:parent-style-name="24">
      <style:paragraph-properties fo:text-align="center" style:snap-to-layout-grid="false"/>
    </style:style>
    <style:style style:family="text" style:name="T1368">
      <style:text-properties style:font-name="한컴돋움" style:font-name-asian="한컴돋움"/>
    </style:style>
    <style:style style:family="table-cell" style:name="T14.R11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16" style:parent-style-name="25">
      <style:paragraph-properties fo:text-align="center" style:snap-to-layout-grid="false"/>
    </style:style>
    <style:style style:family="text" style:name="T1369">
      <style:text-properties style:font-name="한컴돋움" style:font-name-asian="한컴돋움"/>
    </style:style>
    <style:style style:family="table-cell" style:name="T14.R11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4.R11">
      <style:table-row-properties style:min-row-height="0.552cm"/>
    </style:style>
    <style:style style:family="paragraph" style:name="P417" style:parent-style-name="24">
      <style:paragraph-properties fo:text-align="center" style:snap-to-layout-grid="false"/>
    </style:style>
    <style:style style:family="text" style:name="T1370">
      <style:text-properties fo:font-weight="bold" fo:letter-spacing="-0.5pt" style:font-name="바탕" style:font-name-asian="한컴돋움" style:font-weight-asian="bold"/>
    </style:style>
    <style:style style:family="text" style:name="T1371">
      <style:text-properties style:font-name="한컴돋움" style:font-name-asian="한컴돋움"/>
    </style:style>
    <style:style style:family="text" style:name="T1372">
      <style:text-properties fo:font-weight="bold" fo:letter-spacing="-0.5pt" style:font-name="바탕" style:font-name-asian="한컴돋움" style:font-weight-asian="bold"/>
    </style:style>
    <style:style style:family="table-cell" style:name="T14.R12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18" style:parent-style-name="24">
      <style:paragraph-properties style:snap-to-layout-grid="false"/>
    </style:style>
    <style:style style:family="text" style:name="T1373">
      <style:text-properties style:font-name="한컴돋움" style:font-name-asian="한컴돋움"/>
    </style:style>
    <style:style style:family="table-cell" style:name="T14.R12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19" style:parent-style-name="24">
      <style:paragraph-properties fo:text-align="center" style:snap-to-layout-grid="false"/>
    </style:style>
    <style:style style:family="text" style:name="T1374">
      <style:text-properties style:font-name="한컴돋움" style:font-name-asian="한컴돋움"/>
    </style:style>
    <style:style style:family="table-cell" style:name="T14.R12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0" style:parent-style-name="24">
      <style:paragraph-properties fo:text-align="center" style:snap-to-layout-grid="false"/>
    </style:style>
    <style:style style:family="text" style:name="T1375">
      <style:text-properties style:font-name="한컴돋움" style:font-name-asian="한컴돋움"/>
    </style:style>
    <style:style style:family="table-cell" style:name="T14.R12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1" style:parent-style-name="24">
      <style:paragraph-properties fo:text-align="center" style:snap-to-layout-grid="false"/>
    </style:style>
    <style:style style:family="text" style:name="T1376">
      <style:text-properties style:font-name="한컴돋움" style:font-name-asian="한컴돋움"/>
    </style:style>
    <style:style style:family="table-cell" style:name="T14.R12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2" style:parent-style-name="25">
      <style:paragraph-properties fo:text-align="center" style:snap-to-layout-grid="false"/>
    </style:style>
    <style:style style:family="text" style:name="T1377">
      <style:text-properties style:font-name="한컴돋움" style:font-name-asian="한컴돋움"/>
    </style:style>
    <style:style style:family="table-cell" style:name="T14.R12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12">
      <style:table-row-properties style:min-row-height="0.552cm"/>
    </style:style>
    <style:style style:family="paragraph" style:name="P423" style:parent-style-name="24">
      <style:paragraph-properties fo:text-align="center" style:snap-to-layout-grid="false"/>
    </style:style>
    <style:style style:family="text" style:name="T1378">
      <style:text-properties fo:font-weight="bold" fo:letter-spacing="-0.5pt" style:font-name="바탕" style:font-name-asian="한컴돋움" style:font-weight-asian="bold"/>
    </style:style>
    <style:style style:family="text" style:name="T1379">
      <style:text-properties style:font-name="한컴돋움" style:font-name-asian="한컴돋움"/>
    </style:style>
    <style:style style:family="text" style:name="T1380">
      <style:text-properties fo:font-weight="bold" fo:letter-spacing="-0.5pt" style:font-name="바탕" style:font-name-asian="한컴돋움" style:font-weight-asian="bold"/>
    </style:style>
    <style:style style:family="table-cell" style:name="T14.R13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24" style:parent-style-name="24">
      <style:paragraph-properties style:snap-to-layout-grid="false"/>
    </style:style>
    <style:style style:family="text" style:name="T1381">
      <style:text-properties style:font-name="한컴돋움" style:font-name-asian="한컴돋움"/>
    </style:style>
    <style:style style:family="table-cell" style:name="T14.R13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5" style:parent-style-name="24">
      <style:paragraph-properties fo:text-align="center" style:snap-to-layout-grid="false"/>
    </style:style>
    <style:style style:family="text" style:name="T1382">
      <style:text-properties style:font-name="한컴돋움" style:font-name-asian="한컴돋움"/>
    </style:style>
    <style:style style:family="table-cell" style:name="T14.R13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6" style:parent-style-name="24">
      <style:paragraph-properties fo:text-align="center" style:snap-to-layout-grid="false"/>
    </style:style>
    <style:style style:family="text" style:name="T1383">
      <style:text-properties style:font-name="한컴돋움" style:font-name-asian="한컴돋움"/>
    </style:style>
    <style:style style:family="table-cell" style:name="T14.R13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7" style:parent-style-name="24">
      <style:paragraph-properties fo:text-align="center" style:snap-to-layout-grid="false"/>
    </style:style>
    <style:style style:family="text" style:name="T1384">
      <style:text-properties style:font-name="한컴돋움" style:font-name-asian="한컴돋움"/>
    </style:style>
    <style:style style:family="table-cell" style:name="T14.R13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8" style:parent-style-name="25">
      <style:paragraph-properties fo:text-align="center" style:snap-to-layout-grid="false"/>
    </style:style>
    <style:style style:family="text" style:name="T1385">
      <style:text-properties style:font-name="한컴돋움" style:font-name-asian="한컴돋움"/>
    </style:style>
    <style:style style:family="table-cell" style:name="T14.R13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13">
      <style:table-row-properties style:min-row-height="0.552cm"/>
    </style:style>
    <style:style style:family="paragraph" style:name="P429" style:parent-style-name="24">
      <style:paragraph-properties fo:text-align="center" style:snap-to-layout-grid="false"/>
    </style:style>
    <style:style style:family="text" style:name="T1386">
      <style:text-properties fo:font-weight="bold" fo:letter-spacing="-0.5pt" style:font-name="바탕" style:font-name-asian="한컴돋움" style:font-weight-asian="bold"/>
    </style:style>
    <style:style style:family="text" style:name="T1387">
      <style:text-properties style:font-name="한컴돋움" style:font-name-asian="한컴돋움"/>
    </style:style>
    <style:style style:family="text" style:name="T1388">
      <style:text-properties fo:font-weight="bold" fo:letter-spacing="-0.5pt" style:font-name="바탕" style:font-name-asian="한컴돋움" style:font-weight-asian="bold"/>
    </style:style>
    <style:style style:family="table-cell" style:name="T14.R14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30" style:parent-style-name="24">
      <style:paragraph-properties style:snap-to-layout-grid="false"/>
    </style:style>
    <style:style style:family="text" style:name="T1389">
      <style:text-properties style:font-name="한컴돋움" style:font-name-asian="한컴돋움"/>
    </style:style>
    <style:style style:family="table-cell" style:name="T14.R1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1" style:parent-style-name="24">
      <style:paragraph-properties fo:text-align="center" style:snap-to-layout-grid="false"/>
    </style:style>
    <style:style style:family="text" style:name="T1390">
      <style:text-properties style:font-name="한컴돋움" style:font-name-asian="한컴돋움"/>
    </style:style>
    <style:style style:family="table-cell" style:name="T14.R1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2" style:parent-style-name="24">
      <style:paragraph-properties fo:text-align="center" style:snap-to-layout-grid="false"/>
    </style:style>
    <style:style style:family="text" style:name="T1391">
      <style:text-properties style:font-name="한컴돋움" style:font-name-asian="한컴돋움"/>
    </style:style>
    <style:style style:family="table-cell" style:name="T14.R1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3" style:parent-style-name="24">
      <style:paragraph-properties fo:text-align="center" style:snap-to-layout-grid="false"/>
    </style:style>
    <style:style style:family="text" style:name="T1392">
      <style:text-properties style:font-name="한컴돋움" style:font-name-asian="한컴돋움"/>
    </style:style>
    <style:style style:family="table-cell" style:name="T14.R1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4" style:parent-style-name="25">
      <style:paragraph-properties fo:text-align="center" style:snap-to-layout-grid="false"/>
    </style:style>
    <style:style style:family="text" style:name="T1393">
      <style:text-properties style:font-name="한컴돋움" style:font-name-asian="한컴돋움"/>
    </style:style>
    <style:style style:family="table-cell" style:name="T14.R14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14">
      <style:table-row-properties style:min-row-height="0.552cm"/>
    </style:style>
    <style:style style:family="paragraph" style:name="P435" style:parent-style-name="24">
      <style:paragraph-properties fo:text-align="center" style:snap-to-layout-grid="false"/>
    </style:style>
    <style:style style:family="text" style:name="T1394">
      <style:text-properties fo:font-weight="bold" fo:letter-spacing="-0.5pt" style:font-name="바탕" style:font-name-asian="한컴돋움" style:font-weight-asian="bold"/>
    </style:style>
    <style:style style:family="text" style:name="T1395">
      <style:text-properties style:font-name="한컴돋움" style:font-name-asian="한컴돋움"/>
    </style:style>
    <style:style style:family="text" style:name="T1396">
      <style:text-properties fo:font-weight="bold" fo:letter-spacing="-0.5pt" style:font-name="바탕" style:font-name-asian="한컴돋움" style:font-weight-asian="bold"/>
    </style:style>
    <style:style style:family="text" style:name="T1397">
      <style:text-properties style:font-name="한컴돋움" style:font-name-asian="한컴돋움"/>
    </style:style>
    <style:style style:family="text" style:name="T1398">
      <style:text-properties fo:font-weight="bold" fo:letter-spacing="-0.5pt" style:font-name="바탕" style:font-name-asian="한컴돋움" style:font-weight-asian="bold"/>
    </style:style>
    <style:style style:family="table-cell" style:name="T14.R15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36" style:parent-style-name="24">
      <style:paragraph-properties style:snap-to-layout-grid="false"/>
    </style:style>
    <style:style style:family="text" style:name="T1399">
      <style:text-properties style:font-name="한컴돋움" style:font-name-asian="한컴돋움"/>
    </style:style>
    <style:style style:family="table-cell" style:name="T14.R1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7" style:parent-style-name="24">
      <style:paragraph-properties fo:text-align="center" style:snap-to-layout-grid="false"/>
    </style:style>
    <style:style style:family="text" style:name="T1400">
      <style:text-properties style:font-name="한컴돋움" style:font-name-asian="한컴돋움"/>
    </style:style>
    <style:style style:family="table-cell" style:name="T14.R1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8" style:parent-style-name="24">
      <style:paragraph-properties fo:text-align="center" style:snap-to-layout-grid="false"/>
    </style:style>
    <style:style style:family="text" style:name="T1401">
      <style:text-properties style:font-name="한컴돋움" style:font-name-asian="한컴돋움"/>
    </style:style>
    <style:style style:family="table-cell" style:name="T14.R1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9" style:parent-style-name="24">
      <style:paragraph-properties fo:text-align="center" style:snap-to-layout-grid="false"/>
    </style:style>
    <style:style style:family="text" style:name="T1402">
      <style:text-properties style:font-name="한컴돋움" style:font-name-asian="한컴돋움"/>
    </style:style>
    <style:style style:family="table-cell" style:name="T14.R1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0" style:parent-style-name="25">
      <style:paragraph-properties fo:text-align="center" style:snap-to-layout-grid="false"/>
    </style:style>
    <style:style style:family="text" style:name="T1403">
      <style:text-properties style:font-name="한컴돋움" style:font-name-asian="한컴돋움"/>
    </style:style>
    <style:style style:family="table-cell" style:name="T14.R15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15">
      <style:table-row-properties style:min-row-height="0.552cm"/>
    </style:style>
    <style:style style:family="paragraph" style:name="P441" style:parent-style-name="24">
      <style:paragraph-properties fo:text-align="center" style:snap-to-layout-grid="false"/>
    </style:style>
    <style:style style:family="text" style:name="T1404">
      <style:text-properties fo:font-weight="bold" fo:letter-spacing="-0.5pt" style:font-name="바탕" style:font-name-asian="한컴돋움" style:font-weight-asian="bold"/>
    </style:style>
    <style:style style:family="text" style:name="T1405">
      <style:text-properties style:font-name="한컴돋움" style:font-name-asian="한컴돋움"/>
    </style:style>
    <style:style style:family="text" style:name="T1406">
      <style:text-properties fo:font-weight="bold" fo:letter-spacing="-0.5pt" style:font-name="바탕" style:font-name-asian="한컴돋움" style:font-weight-asian="bold"/>
    </style:style>
    <style:style style:family="table-cell" style:name="T14.R16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42" style:parent-style-name="24">
      <style:paragraph-properties style:snap-to-layout-grid="false"/>
    </style:style>
    <style:style style:family="text" style:name="T1407">
      <style:text-properties style:font-name="한컴돋움" style:font-name-asian="한컴돋움"/>
    </style:style>
    <style:style style:family="table-cell" style:name="T14.R1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3" style:parent-style-name="24">
      <style:paragraph-properties fo:text-align="center" style:snap-to-layout-grid="false"/>
    </style:style>
    <style:style style:family="text" style:name="T1408">
      <style:text-properties style:font-name="한컴돋움" style:font-name-asian="한컴돋움"/>
    </style:style>
    <style:style style:family="table-cell" style:name="T14.R1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4" style:parent-style-name="24">
      <style:paragraph-properties fo:text-align="center" style:snap-to-layout-grid="false"/>
    </style:style>
    <style:style style:family="text" style:name="T1409">
      <style:text-properties style:font-name="한컴돋움" style:font-name-asian="한컴돋움"/>
    </style:style>
    <style:style style:family="table-cell" style:name="T14.R1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5" style:parent-style-name="24">
      <style:paragraph-properties fo:text-align="center" style:snap-to-layout-grid="false"/>
    </style:style>
    <style:style style:family="text" style:name="T1410">
      <style:text-properties style:font-name="한컴돋움" style:font-name-asian="한컴돋움"/>
    </style:style>
    <style:style style:family="table-cell" style:name="T14.R1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6" style:parent-style-name="25">
      <style:paragraph-properties fo:text-align="center" style:snap-to-layout-grid="false"/>
    </style:style>
    <style:style style:family="text" style:name="T1411">
      <style:text-properties style:font-name="한컴돋움" style:font-name-asian="한컴돋움"/>
    </style:style>
    <style:style style:family="table-cell" style:name="T14.R16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16">
      <style:table-row-properties style:min-row-height="0.552cm"/>
    </style:style>
    <style:style style:family="paragraph" style:name="P447" style:parent-style-name="24">
      <style:paragraph-properties fo:text-align="center" style:snap-to-layout-grid="false"/>
    </style:style>
    <style:style style:family="text" style:name="T1412">
      <style:text-properties fo:font-weight="bold" fo:letter-spacing="-0.5pt" style:font-name="바탕" style:font-name-asian="한컴돋움" style:font-weight-asian="bold"/>
    </style:style>
    <style:style style:family="text" style:name="T1413">
      <style:text-properties style:font-name="한컴돋움" style:font-name-asian="한컴돋움"/>
    </style:style>
    <style:style style:family="text" style:name="T1414">
      <style:text-properties fo:font-weight="bold" fo:letter-spacing="-0.5pt" style:font-name="바탕" style:font-name-asian="한컴돋움" style:font-weight-asian="bold"/>
    </style:style>
    <style:style style:family="table-cell" style:name="T14.R17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48" style:parent-style-name="24">
      <style:paragraph-properties style:snap-to-layout-grid="false"/>
    </style:style>
    <style:style style:family="text" style:name="T1415">
      <style:text-properties style:font-name="한컴돋움" style:font-name-asian="한컴돋움"/>
    </style:style>
    <style:style style:family="table-cell" style:name="T14.R17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9" style:parent-style-name="24">
      <style:paragraph-properties fo:text-align="center" style:snap-to-layout-grid="false"/>
    </style:style>
    <style:style style:family="text" style:name="T1416">
      <style:text-properties style:font-name="한컴돋움" style:font-name-asian="한컴돋움"/>
    </style:style>
    <style:style style:family="table-cell" style:name="T14.R17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50" style:parent-style-name="24">
      <style:paragraph-properties fo:text-align="center" style:snap-to-layout-grid="false"/>
    </style:style>
    <style:style style:family="text" style:name="T1417">
      <style:text-properties style:font-name="한컴돋움" style:font-name-asian="한컴돋움"/>
    </style:style>
    <style:style style:family="table-cell" style:name="T14.R17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51" style:parent-style-name="24">
      <style:paragraph-properties fo:text-align="center" style:snap-to-layout-grid="false"/>
    </style:style>
    <style:style style:family="text" style:name="T1418">
      <style:text-properties style:font-name="한컴돋움" style:font-name-asian="한컴돋움"/>
    </style:style>
    <style:style style:family="table-cell" style:name="T14.R17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52" style:parent-style-name="25">
      <style:paragraph-properties fo:text-align="center" style:snap-to-layout-grid="false"/>
    </style:style>
    <style:style style:family="text" style:name="T1419">
      <style:text-properties style:font-name="한컴돋움" style:font-name-asian="한컴돋움"/>
    </style:style>
    <style:style style:family="table-cell" style:name="T14.R17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4.R17">
      <style:table-row-properties style:min-row-height="0.552cm"/>
    </style:style>
    <style:style style:family="paragraph" style:name="P453" style:parent-style-name="0">
      <style:paragraph-properties fo:line-height="150%" fo:text-align="center" style:snap-to-layout-grid="false"/>
    </style:style>
    <style:style style:family="table" style:name="T15">
      <style:table-properties style:width="0.000cm" table:border-model="collapsing"/>
    </style:style>
    <style:style style:family="graphic" style:name="fr24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5.C97">
      <style:table-column-properties style:column-width="0.965cm"/>
    </style:style>
    <style:style style:family="table-column" style:name="T15.C98">
      <style:table-column-properties style:column-width="14.569cm"/>
    </style:style>
    <style:style style:family="paragraph" style:name="P454" style:parent-style-name="0">
      <style:paragraph-properties fo:line-height="170%" fo:text-align="center" style:snap-to-layout-grid="false"/>
    </style:style>
    <style:style style:family="text" style:name="T1420">
      <style:text-properties fo:color="#ffffff" fo:font-size="15.0pt" fo:font-weight="bold" style:font-name="한양견고딕" style:font-name-asian="한양견고딕" style:font-size-asian="15.0pt" style:font-weight-asian="bold"/>
    </style:style>
    <style:style style:family="table-cell" style:name="T15.R1_C0">
      <style:table-cell-properties fo:background-color="#008000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paragraph" style:name="P455" style:parent-style-name="0">
      <style:paragraph-properties fo:line-height="170%" fo:margin-left="0.353cm" style:snap-to-layout-grid="false"/>
    </style:style>
    <style:style style:family="text" style:name="T1421">
      <style:text-properties fo:font-size="15.0pt" style:font-name="바탕" style:font-name-asian="HY헤드라인M" style:font-size-asian="15.0pt"/>
    </style:style>
    <style:style style:family="table-cell" style:name="T15.R1_C1">
      <style:table-cell-properties fo:background-color="#e3f4e3" fo:border-bottom="0.010cm solid #5d5d5d" fo:border-left="0.010cm solid #5d5d5d" fo:border-right="none" fo:border-top="none" fo:padding-bottom="0.050cm" fo:padding-left="0.050cm" fo:padding-right="0.050cm" fo:padding-top="0.050cm" style:vertical-align="middle"/>
    </style:style>
    <style:style style:family="table-row" style:name="T15.R1">
      <style:table-row-properties style:min-row-height="0.843cm"/>
    </style:style>
    <style:style style:family="paragraph" style:name="P456" style:parent-style-name="0">
      <style:paragraph-properties fo:line-height="170%" fo:text-align="center" style:snap-to-layout-grid="false"/>
    </style:style>
    <style:style style:family="table-cell" style:name="T15.R2_C0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paragraph" style:name="P457" style:parent-style-name="0">
      <style:paragraph-properties fo:line-height="130%" fo:margin-left="1.391cm" fo:margin-right="0.176cm" fo:text-indent="-0.607cm" style:snap-to-layout-grid="false"/>
    </style:style>
    <style:style style:family="text" style:name="T1422">
      <style:text-properties fo:font-weight="bold" fo:letter-spacing="-1.0pt" style:font-name="바탕" style:font-name-asian="한컴돋움" style:font-weight-asian="bold"/>
    </style:style>
    <style:style style:family="text" style:name="T1423">
      <style:text-properties style:font-name="한컴돋움" style:font-name-asian="한컴돋움"/>
    </style:style>
    <style:style style:family="text" style:name="T1424">
      <style:text-properties fo:font-weight="bold" fo:letter-spacing="-1.0pt" style:font-name="바탕" style:font-name-asian="한컴돋움" style:font-weight-asian="bold"/>
    </style:style>
    <style:style style:family="text" style:name="T1425">
      <style:text-properties style:font-name="한컴돋움" style:font-name-asian="한컴돋움"/>
    </style:style>
    <style:style style:family="text" style:name="T1426">
      <style:text-properties fo:font-weight="bold" fo:letter-spacing="-1.0pt" style:font-name="바탕" style:font-name-asian="한컴돋움" style:font-weight-asian="bold"/>
    </style:style>
    <style:style style:family="text" style:name="T1427">
      <style:text-properties style:font-name="한컴돋움" style:font-name-asian="한컴돋움"/>
    </style:style>
    <style:style style:family="text" style:name="T1428">
      <style:text-properties fo:font-weight="bold" fo:letter-spacing="-1.0pt" style:font-name="바탕" style:font-name-asian="한컴돋움" style:font-weight-asian="bold"/>
    </style:style>
    <style:style style:family="text" style:name="T1429">
      <style:text-properties style:font-name="한컴돋움" style:font-name-asian="한컴돋움"/>
    </style:style>
    <style:style style:family="text" style:name="T1430">
      <style:text-properties fo:font-weight="bold" fo:letter-spacing="-1.0pt" style:font-name="바탕" style:font-name-asian="한컴돋움" style:font-weight-asian="bold"/>
    </style:style>
    <style:style style:family="text" style:name="T1431">
      <style:text-properties style:font-name="한컴돋움" style:font-name-asian="한컴돋움"/>
    </style:style>
    <style:style style:family="table-cell" style:name="T15.R2_C1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table-row" style:name="T15.R2">
      <style:table-row-properties style:min-row-height="1.192cm"/>
    </style:style>
    <style:style style:family="paragraph" style:name="P458" style:parent-style-name="0">
      <style:paragraph-properties fo:line-height="170%" fo:margin-left="0.353cm" style:snap-to-layout-grid="false"/>
    </style:style>
    <style:style style:family="text" style:name="T1432">
      <style:text-properties fo:color="#0000ff" fo:font-size="12.0pt" style:font-name="바탕" style:font-name-asian="HY헤드라인M" style:font-size-asian="12.0pt"/>
    </style:style>
    <style:style style:family="text" style:name="T1433">
      <style:text-properties fo:color="#0000ff" fo:font-size="12.0pt" style:font-name="HY헤드라인M" style:font-name-asian="HY헤드라인M" style:font-size-asian="12.0pt"/>
    </style:style>
    <style:style style:family="text" style:name="T1434">
      <style:text-properties fo:font-size="12.0pt" style:font-name="HY헤드라인M" style:font-name-asian="HY헤드라인M" style:font-size-asian="12.0pt"/>
    </style:style>
    <style:style style:family="text" style:name="T1435">
      <style:text-properties fo:font-size="12.0pt" style:font-name="바탕" style:font-name-asian="HY헤드라인M" style:font-size-asian="12.0pt"/>
    </style:style>
    <style:style style:family="text" style:name="T1436">
      <style:text-properties fo:font-size="12.0pt" style:font-name="HY헤드라인M" style:font-name-asian="HY헤드라인M" style:font-size-asian="12.0pt"/>
    </style:style>
    <style:style style:family="text" style:name="T1437">
      <style:text-properties fo:font-size="12.0pt" style:font-name="바탕" style:font-name-asian="HY헤드라인M" style:font-size-asian="12.0pt"/>
    </style:style>
    <style:style style:family="text" style:name="T1438">
      <style:text-properties fo:font-size="12.0pt" style:font-name="HY헤드라인M" style:font-name-asian="HY헤드라인M" style:font-size-asian="12.0pt"/>
    </style:style>
    <style:style style:family="text" style:name="T1439">
      <style:text-properties fo:font-size="12.0pt" style:font-name="바탕" style:font-name-asian="HY헤드라인M" style:font-size-asian="12.0pt"/>
    </style:style>
    <style:style style:family="text" style:name="T1440">
      <style:text-properties fo:font-size="12.0pt" style:font-name="HY헤드라인M" style:font-name-asian="HY헤드라인M" style:font-size-asian="12.0pt"/>
    </style:style>
    <style:style style:family="table-cell" style:name="T15.R3_C0">
      <style:table-cell-properties fo:background-color="#fafabf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table-row" style:name="T15.R3">
      <style:table-row-properties style:min-row-height="1.541cm"/>
    </style:style>
    <style:style style:family="paragraph" style:name="P459" style:parent-style-name="0">
      <style:paragraph-properties fo:line-height="150%" fo:margin-left="1.448cm" fo:margin-top="0.353cm" fo:text-indent="-0.636cm" style:snap-to-layout-grid="false"/>
    </style:style>
    <style:style style:family="text" style:name="T1441">
      <style:text-properties fo:font-size="12.0pt" style:font-name="바탕" style:font-name-asian="한컴돋움" style:font-size-asian="12.0pt"/>
    </style:style>
    <style:style style:family="text" style:name="T144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43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44">
      <style:text-properties fo:font-size="12.0pt" fo:font-weight="bold" style:font-name="한컴돋움" style:font-name-asian="한컴돋움" style:font-size-asian="12.0pt" style:font-weight-asian="bold"/>
    </style:style>
    <style:style style:family="text" style:name="T1445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46">
      <style:text-properties fo:font-size="12.0pt" fo:font-weight="bold" style:font-name="한컴돋움" style:font-name-asian="한컴돋움" style:font-size-asian="12.0pt" style:font-weight-asian="bold"/>
    </style:style>
    <style:style style:family="text" style:name="T1447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48">
      <style:text-properties fo:font-size="12.0pt" fo:font-weight="bold" style:font-name="한컴돋움" style:font-name-asian="한컴돋움" style:font-size-asian="12.0pt" style:font-weight-asian="bold"/>
    </style:style>
    <style:style style:family="text" style:name="T1449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50">
      <style:text-properties fo:font-size="12.0pt" fo:font-weight="bold" style:font-name="한컴돋움" style:font-name-asian="한컴돋움" style:font-size-asian="12.0pt" style:font-weight-asian="bold"/>
    </style:style>
    <style:style style:family="text" style:name="T1451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52">
      <style:text-properties fo:font-size="12.0pt" fo:font-weight="bold" style:font-name="한컴돋움" style:font-name-asian="한컴돋움" style:font-size-asian="12.0pt" style:font-weight-asian="bold"/>
    </style:style>
    <style:style style:family="text" style:name="T1453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54">
      <style:text-properties fo:font-size="12.0pt" fo:font-weight="bold" style:font-name="한컴돋움" style:font-name-asian="한컴돋움" style:font-size-asian="12.0pt" style:font-weight-asian="bold"/>
    </style:style>
    <style:style style:family="text" style:name="T1455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56">
      <style:text-properties fo:font-size="12.0pt" fo:font-weight="bold" style:font-name="한컴돋움" style:font-name-asian="한컴돋움" style:font-size-asian="12.0pt" style:font-weight-asian="bold"/>
    </style:style>
    <style:style style:family="text" style:name="T1457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58">
      <style:text-properties fo:font-size="12.0pt" fo:font-weight="bold" style:font-name="한컴돋움" style:font-name-asian="한컴돋움" style:font-size-asian="12.0pt" style:font-weight-asian="bold"/>
    </style:style>
    <style:style style:family="text" style:name="T1459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60">
      <style:text-properties fo:font-size="12.0pt" fo:font-weight="bold" style:font-name="한컴돋움" style:font-name-asian="한컴돋움" style:font-size-asian="12.0pt" style:font-weight-asian="bold"/>
    </style:style>
    <style:style style:family="text" style:name="T1461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62">
      <style:text-properties fo:font-size="12.0pt" fo:font-weight="bold" style:font-name="한컴돋움" style:font-name-asian="한컴돋움" style:font-size-asian="12.0pt" style:font-weight-asian="bold"/>
    </style:style>
    <style:style style:family="text" style:name="T1463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64">
      <style:text-properties fo:font-size="12.0pt" fo:font-weight="bold" style:font-name="한컴돋움" style:font-name-asian="한컴돋움" style:font-size-asian="12.0pt" style:font-weight-asian="bold"/>
    </style:style>
    <style:style style:family="text" style:name="T1465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466">
      <style:text-properties fo:font-size="12.0pt" fo:font-weight="bold" style:font-name="한컴돋움" style:font-name-asian="한컴돋움" style:font-size-asian="12.0pt" style:font-weight-asian="bold"/>
    </style:style>
    <style:style style:family="text" style:name="T1467">
      <style:text-properties fo:font-size="12.0pt" fo:font-weight="bold" fo:letter-spacing="-0.6pt" style:font-name="바탕" style:font-name-asian="한컴돋움" style:font-size-asian="12.0pt" style:font-weight-asian="bold"/>
    </style:style>
    <style:style style:family="paragraph" style:name="P460" style:parent-style-name="0">
      <style:paragraph-properties fo:line-height="150%" fo:margin-left="0.176cm" fo:margin-top="0.353cm" fo:text-align="center" style:snap-to-layout-grid="false"/>
    </style:style>
    <style:style style:family="table" style:name="T16">
      <style:table-properties style:width="0.000cm" table:border-model="collapsing"/>
    </style:style>
    <style:style style:family="graphic" style:name="fr25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6.C99">
      <style:table-column-properties style:column-width="15.447cm"/>
    </style:style>
    <style:style style:family="paragraph" style:name="P461" style:parent-style-name="0">
      <style:paragraph-properties fo:text-align="" style:snap-to-layout-grid="false"/>
    </style:style>
    <style:style style:family="text" style:name="T1468">
      <style:text-properties style:font-name="한컴돋움" style:font-name-asian="한컴돋움"/>
    </style:style>
    <style:style style:family="text" style:name="T1469">
      <style:text-properties fo:font-weight="bold" fo:letter-spacing="-0.5pt" style:font-name="바탕" style:font-name-asian="한컴돋움" style:font-weight-asian="bold"/>
    </style:style>
    <style:style style:family="text" style:name="T1470">
      <style:text-properties style:font-name="바탕" style:font-name-asian="한컴돋움"/>
    </style:style>
    <style:style style:family="text" style:name="T1471">
      <style:text-properties style:font-name="한컴돋움" style:font-name-asian="한컴돋움"/>
    </style:style>
    <style:style style:family="text" style:name="T1472">
      <style:text-properties style:font-name="바탕" style:font-name-asian="태 가는 헤드라인T"/>
    </style:style>
    <style:style style:family="text" style:name="T1473">
      <style:text-properties fo:font-size="9.0pt" style:font-name="새굴림" style:font-name-asian="새굴림" style:font-size-asian="9.0pt"/>
    </style:style>
    <style:style style:family="text" style:name="T1474">
      <style:text-properties fo:font-size="9.0pt" style:font-name="바탕" style:font-name-asian="새굴림" style:font-size-asian="9.0pt"/>
    </style:style>
    <style:style style:family="text" style:name="T1475">
      <style:text-properties fo:font-size="9.0pt" style:font-name="새굴림" style:font-name-asian="새굴림" style:font-size-asian="9.0pt"/>
    </style:style>
    <style:style style:family="table-cell" style:name="T16.R1_C0">
      <style:table-cell-properties fo:border-bottom="0.010cm solid #787878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6.R1">
      <style:table-row-properties style:min-row-height="0.753cm"/>
    </style:style>
    <style:style style:family="paragraph" style:name="P462" style:parent-style-name="0">
      <style:paragraph-properties fo:text-align="center" style:snap-to-layout-grid="false"/>
    </style:style>
    <style:style style:family="graphic" style:name="fr26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26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16.R2_C0">
      <style:table-cell-properties fo:border-bottom="0.010cm solid #787878" fo:border-left="0.010cm solid #787878" fo:border-right="0.010cm solid #787878" fo:border-top="0.010cm solid #787878" fo:padding-bottom="0.050cm" fo:padding-left="0.180cm" fo:padding-right="0.180cm" fo:padding-top="0.050cm" style:vertical-align="middle"/>
    </style:style>
    <style:style style:family="table-row" style:name="T16.R2">
      <style:table-row-properties style:min-row-height="5.332cm"/>
    </style:style>
    <style:style style:family="paragraph" style:name="P463" style:parent-style-name="0">
      <style:paragraph-properties fo:line-height="140%" fo:margin-left="1.238cm" fo:margin-top="0.353cm" fo:text-indent="-0.354cm" style:snap-to-layout-grid="false"/>
    </style:style>
    <style:style style:family="table" style:name="T17">
      <style:table-properties style:width="0.000cm" table:border-model="collapsing"/>
    </style:style>
    <style:style style:family="graphic" style:name="fr27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7.C100">
      <style:table-column-properties style:column-width="4.114cm"/>
    </style:style>
    <style:style style:family="table-column" style:name="T17.C101">
      <style:table-column-properties style:column-width="1.358cm"/>
    </style:style>
    <style:style style:family="table-column" style:name="T17.C102">
      <style:table-column-properties style:column-width="2.357cm"/>
    </style:style>
    <style:style style:family="table-column" style:name="T17.C103">
      <style:table-column-properties style:column-width="2.357cm"/>
    </style:style>
    <style:style style:family="table-column" style:name="T17.C104">
      <style:table-column-properties style:column-width="2.357cm"/>
    </style:style>
    <style:style style:family="table-column" style:name="T17.C105">
      <style:table-column-properties style:column-width="2.357cm"/>
    </style:style>
    <style:style style:family="paragraph" style:name="P464" style:parent-style-name="29">
      <style:paragraph-properties fo:text-align="center" style:snap-to-layout-grid="false"/>
    </style:style>
    <style:style style:family="table-cell" style:name="T17.R1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65" style:parent-style-name="30">
      <style:paragraph-properties fo:text-align="center" style:snap-to-layout-grid="false"/>
    </style:style>
    <style:style style:family="text" style:name="T1476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17.R1_C1">
      <style:table-cell-properties fo:background-color="#ffffff"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66" style:parent-style-name="24">
      <style:paragraph-properties fo:line-height="110%" fo:text-align="center" style:snap-to-layout-grid="false"/>
    </style:style>
    <style:style style:family="text" style:name="T1477">
      <style:text-properties fo:color="#0000ff" fo:font-weight="bold" fo:letter-spacing="-0.5pt" style:font-name="바탕" style:font-name-asian="한컴돋움" style:font-weight-asian="bold"/>
    </style:style>
    <style:style style:family="table-cell" style:name="T17.R1_C2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67" style:parent-style-name="24">
      <style:paragraph-properties fo:line-height="110%" fo:text-align="center" style:snap-to-layout-grid="false"/>
    </style:style>
    <style:style style:family="text" style:name="T1478">
      <style:text-properties fo:color="#0000ff" fo:font-weight="bold" fo:letter-spacing="-0.5pt" style:font-name="바탕" style:font-name-asian="한컴돋움" style:font-weight-asian="bold"/>
    </style:style>
    <style:style style:family="table-cell" style:name="T17.R1_C3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68" style:parent-style-name="24">
      <style:paragraph-properties fo:line-height="110%" fo:text-align="center" style:snap-to-layout-grid="false"/>
    </style:style>
    <style:style style:family="text" style:name="T1479">
      <style:text-properties fo:color="#0000ff" fo:font-weight="bold" fo:letter-spacing="-0.5pt" style:font-name="바탕" style:font-name-asian="한컴돋움" style:font-weight-asian="bold"/>
    </style:style>
    <style:style style:family="table-cell" style:name="T17.R1_C4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69" style:parent-style-name="25">
      <style:paragraph-properties fo:line-height="110%" fo:text-align="center" style:snap-to-layout-grid="false"/>
    </style:style>
    <style:style style:family="text" style:name="T1480">
      <style:text-properties fo:color="#0000ff" fo:font-weight="bold" fo:letter-spacing="-0.5pt" style:font-name="바탕" style:font-name-asian="한컴돋움" style:font-weight-asian="bold"/>
    </style:style>
    <style:style style:family="table-cell" style:name="T17.R1_C5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1">
      <style:table-row-properties style:min-row-height="0.940cm"/>
    </style:style>
    <style:style style:family="paragraph" style:name="P470" style:parent-style-name="26">
      <style:paragraph-properties style:snap-to-layout-grid="false"/>
    </style:style>
    <style:style style:family="text" style:name="T1481">
      <style:text-properties fo:font-weight="bold" fo:letter-spacing="-0.5pt" style:font-name="바탕" style:font-name-asian="한컴돋움" style:font-weight-asian="bold"/>
    </style:style>
    <style:style style:family="table-cell" style:name="T17.R2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71" style:parent-style-name="24">
      <style:paragraph-properties style:snap-to-layout-grid="false"/>
    </style:style>
    <style:style style:family="text" style:name="T1482">
      <style:text-properties style:font-name="한컴돋움" style:font-name-asian="한컴돋움"/>
    </style:style>
    <style:style style:family="table-cell" style:name="T17.R2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72" style:parent-style-name="25">
      <style:paragraph-properties fo:text-align="center" style:snap-to-layout-grid="false"/>
    </style:style>
    <style:style style:family="text" style:name="T1483">
      <style:text-properties fo:color="#0000ff" fo:font-weight="bold" style:font-name="한컴돋움" style:font-name-asian="한컴돋움" style:font-weight-asian="bold"/>
    </style:style>
    <style:style style:family="table-cell" style:name="T17.R2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73" style:parent-style-name="25">
      <style:paragraph-properties fo:text-align="center" style:snap-to-layout-grid="false"/>
    </style:style>
    <style:style style:family="text" style:name="T1484">
      <style:text-properties fo:color="#0000ff" fo:font-weight="bold" style:font-name="한컴돋움" style:font-name-asian="한컴돋움" style:font-weight-asian="bold"/>
    </style:style>
    <style:style style:family="table-cell" style:name="T17.R2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74" style:parent-style-name="25">
      <style:paragraph-properties fo:text-align="center" style:snap-to-layout-grid="false"/>
    </style:style>
    <style:style style:family="text" style:name="T1485">
      <style:text-properties fo:color="#0000ff" fo:font-weight="bold" style:font-name="한컴돋움" style:font-name-asian="한컴돋움" style:font-weight-asian="bold"/>
    </style:style>
    <style:style style:family="table-cell" style:name="T17.R2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75" style:parent-style-name="26">
      <style:paragraph-properties style:snap-to-layout-grid="false"/>
    </style:style>
    <style:style style:family="text" style:name="T1486">
      <style:text-properties fo:color="#0000ff" fo:font-weight="bold" style:font-name="한컴돋움" style:font-name-asian="한컴돋움" style:font-weight-asian="bold"/>
    </style:style>
    <style:style style:family="table-cell" style:name="T17.R2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2">
      <style:table-row-properties style:min-row-height="0.652cm"/>
    </style:style>
    <style:style style:family="paragraph" style:name="P476" style:parent-style-name="19">
      <style:paragraph-properties style:snap-to-layout-grid="false"/>
    </style:style>
    <style:style style:family="text" style:name="T1487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17.R3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77" style:parent-style-name="31">
      <style:paragraph-properties fo:text-align="center" style:snap-to-layout-grid="false"/>
    </style:style>
    <style:style style:family="text" style:name="T1488">
      <style:text-properties style:font-name="한컴돋움" style:font-name-asian="한컴돋움"/>
    </style:style>
    <style:style style:family="text" style:name="T1489">
      <style:text-properties fo:font-weight="bold" fo:letter-spacing="-0.5pt" style:font-name="바탕" style:font-name-asian="한컴돋움" style:font-weight-asian="bold"/>
    </style:style>
    <style:style style:family="text" style:name="T1490">
      <style:text-properties style:font-name="한컴돋움" style:font-name-asian="한컴돋움"/>
    </style:style>
    <style:style style:family="text" style:name="T1491">
      <style:text-properties fo:font-weight="bold" fo:letter-spacing="-0.5pt" style:font-name="바탕" style:font-name-asian="한컴돋움" style:font-weight-asian="bold"/>
    </style:style>
    <style:style style:family="table-cell" style:name="T17.R3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478" style:parent-style-name="24">
      <style:paragraph-properties style:snap-to-layout-grid="false"/>
    </style:style>
    <style:style style:family="text" style:name="T1492">
      <style:text-properties style:font-name="한컴돋움" style:font-name-asian="한컴돋움"/>
    </style:style>
    <style:style style:family="table-cell" style:name="T17.R3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79" style:parent-style-name="25">
      <style:paragraph-properties fo:text-align="center" style:snap-to-layout-grid="false"/>
    </style:style>
    <style:style style:family="text" style:name="T1493">
      <style:text-properties style:font-name="한컴돋움" style:font-name-asian="한컴돋움"/>
    </style:style>
    <style:style style:family="table-cell" style:name="T17.R3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80" style:parent-style-name="25">
      <style:paragraph-properties fo:text-align="center" style:snap-to-layout-grid="false"/>
    </style:style>
    <style:style style:family="text" style:name="T1494">
      <style:text-properties style:font-name="한컴돋움" style:font-name-asian="한컴돋움"/>
    </style:style>
    <style:style style:family="table-cell" style:name="T17.R3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81" style:parent-style-name="25">
      <style:paragraph-properties fo:text-align="center" style:snap-to-layout-grid="false"/>
    </style:style>
    <style:style style:family="text" style:name="T1495">
      <style:text-properties style:font-name="한컴돋움" style:font-name-asian="한컴돋움"/>
    </style:style>
    <style:style style:family="table-cell" style:name="T17.R3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82" style:parent-style-name="26">
      <style:paragraph-properties style:snap-to-layout-grid="false"/>
    </style:style>
    <style:style style:family="text" style:name="T1496">
      <style:text-properties style:font-name="한컴돋움" style:font-name-asian="한컴돋움"/>
    </style:style>
    <style:style style:family="table-cell" style:name="T17.R3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7.R3">
      <style:table-row-properties style:min-row-height="0.552cm"/>
    </style:style>
    <style:style style:family="paragraph" style:name="P483" style:parent-style-name="31">
      <style:paragraph-properties fo:text-align="center" style:snap-to-layout-grid="false"/>
    </style:style>
    <style:style style:family="text" style:name="T1497">
      <style:text-properties style:font-name="한컴돋움" style:font-name-asian="한컴돋움"/>
    </style:style>
    <style:style style:family="text" style:name="T1498">
      <style:text-properties fo:font-weight="bold" fo:letter-spacing="-0.5pt" style:font-name="바탕" style:font-name-asian="한컴돋움" style:font-weight-asian="bold"/>
    </style:style>
    <style:style style:family="table-cell" style:name="T17.R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84" style:parent-style-name="24">
      <style:paragraph-properties style:snap-to-layout-grid="false"/>
    </style:style>
    <style:style style:family="text" style:name="T1499">
      <style:text-properties style:font-name="한컴돋움" style:font-name-asian="한컴돋움"/>
    </style:style>
    <style:style style:family="table-cell" style:name="T17.R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85" style:parent-style-name="25">
      <style:paragraph-properties fo:text-align="center" style:snap-to-layout-grid="false"/>
    </style:style>
    <style:style style:family="text" style:name="T1500">
      <style:text-properties style:font-name="한컴돋움" style:font-name-asian="한컴돋움"/>
    </style:style>
    <style:style style:family="table-cell" style:name="T17.R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86" style:parent-style-name="25">
      <style:paragraph-properties fo:text-align="center" style:snap-to-layout-grid="false"/>
    </style:style>
    <style:style style:family="text" style:name="T1501">
      <style:text-properties style:font-name="한컴돋움" style:font-name-asian="한컴돋움"/>
    </style:style>
    <style:style style:family="table-cell" style:name="T17.R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87" style:parent-style-name="25">
      <style:paragraph-properties fo:text-align="center" style:snap-to-layout-grid="false"/>
    </style:style>
    <style:style style:family="text" style:name="T1502">
      <style:text-properties style:font-name="한컴돋움" style:font-name-asian="한컴돋움"/>
    </style:style>
    <style:style style:family="table-cell" style:name="T17.R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88" style:parent-style-name="26">
      <style:paragraph-properties style:snap-to-layout-grid="false"/>
    </style:style>
    <style:style style:family="text" style:name="T1503">
      <style:text-properties style:font-name="한컴돋움" style:font-name-asian="한컴돋움"/>
    </style:style>
    <style:style style:family="table-cell" style:name="T17.R4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4">
      <style:table-row-properties style:min-row-height="0.552cm"/>
    </style:style>
    <style:style style:family="paragraph" style:name="P489" style:parent-style-name="31">
      <style:paragraph-properties fo:text-align="center" style:snap-to-layout-grid="false"/>
    </style:style>
    <style:style style:family="text" style:name="T1504">
      <style:text-properties style:font-name="한컴돋움" style:font-name-asian="한컴돋움"/>
    </style:style>
    <style:style style:family="text" style:name="T1505">
      <style:text-properties fo:font-weight="bold" fo:letter-spacing="-0.5pt" style:font-name="바탕" style:font-name-asian="한컴돋움" style:font-weight-asian="bold"/>
    </style:style>
    <style:style style:family="table-cell" style:name="T17.R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90" style:parent-style-name="24">
      <style:paragraph-properties style:snap-to-layout-grid="false"/>
    </style:style>
    <style:style style:family="text" style:name="T1506">
      <style:text-properties style:font-name="한컴돋움" style:font-name-asian="한컴돋움"/>
    </style:style>
    <style:style style:family="table-cell" style:name="T17.R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91" style:parent-style-name="25">
      <style:paragraph-properties fo:text-align="center" style:snap-to-layout-grid="false"/>
    </style:style>
    <style:style style:family="text" style:name="T1507">
      <style:text-properties style:font-name="한컴돋움" style:font-name-asian="한컴돋움"/>
    </style:style>
    <style:style style:family="table-cell" style:name="T17.R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92" style:parent-style-name="25">
      <style:paragraph-properties fo:text-align="center" style:snap-to-layout-grid="false"/>
    </style:style>
    <style:style style:family="text" style:name="T1508">
      <style:text-properties style:font-name="한컴돋움" style:font-name-asian="한컴돋움"/>
    </style:style>
    <style:style style:family="table-cell" style:name="T17.R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93" style:parent-style-name="25">
      <style:paragraph-properties fo:text-align="center" style:snap-to-layout-grid="false"/>
    </style:style>
    <style:style style:family="text" style:name="T1509">
      <style:text-properties style:font-name="한컴돋움" style:font-name-asian="한컴돋움"/>
    </style:style>
    <style:style style:family="table-cell" style:name="T17.R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94" style:parent-style-name="26">
      <style:paragraph-properties style:snap-to-layout-grid="false"/>
    </style:style>
    <style:style style:family="text" style:name="T1510">
      <style:text-properties style:font-name="한컴돋움" style:font-name-asian="한컴돋움"/>
    </style:style>
    <style:style style:family="table-cell" style:name="T17.R5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5">
      <style:table-row-properties style:min-row-height="0.552cm"/>
    </style:style>
    <style:style style:family="paragraph" style:name="P495" style:parent-style-name="31">
      <style:paragraph-properties fo:text-align="center" style:snap-to-layout-grid="false"/>
    </style:style>
    <style:style style:family="text" style:name="T1511">
      <style:text-properties style:font-name="한컴돋움" style:font-name-asian="한컴돋움"/>
    </style:style>
    <style:style style:family="text" style:name="T1512">
      <style:text-properties fo:font-weight="bold" fo:letter-spacing="-0.5pt" style:font-name="바탕" style:font-name-asian="한컴돋움" style:font-weight-asian="bold"/>
    </style:style>
    <style:style style:family="table-cell" style:name="T17.R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96" style:parent-style-name="24">
      <style:paragraph-properties style:snap-to-layout-grid="false"/>
    </style:style>
    <style:style style:family="text" style:name="T1513">
      <style:text-properties style:font-name="한컴돋움" style:font-name-asian="한컴돋움"/>
    </style:style>
    <style:style style:family="table-cell" style:name="T17.R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97" style:parent-style-name="25">
      <style:paragraph-properties fo:text-align="center" style:snap-to-layout-grid="false"/>
    </style:style>
    <style:style style:family="text" style:name="T1514">
      <style:text-properties style:font-name="한컴돋움" style:font-name-asian="한컴돋움"/>
    </style:style>
    <style:style style:family="table-cell" style:name="T17.R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98" style:parent-style-name="25">
      <style:paragraph-properties fo:text-align="center" style:snap-to-layout-grid="false"/>
    </style:style>
    <style:style style:family="text" style:name="T1515">
      <style:text-properties style:font-name="한컴돋움" style:font-name-asian="한컴돋움"/>
    </style:style>
    <style:style style:family="table-cell" style:name="T17.R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99" style:parent-style-name="25">
      <style:paragraph-properties fo:text-align="center" style:snap-to-layout-grid="false"/>
    </style:style>
    <style:style style:family="text" style:name="T1516">
      <style:text-properties style:font-name="한컴돋움" style:font-name-asian="한컴돋움"/>
    </style:style>
    <style:style style:family="table-cell" style:name="T17.R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00" style:parent-style-name="26">
      <style:paragraph-properties style:snap-to-layout-grid="false"/>
    </style:style>
    <style:style style:family="text" style:name="T1517">
      <style:text-properties style:font-name="한컴돋움" style:font-name-asian="한컴돋움"/>
    </style:style>
    <style:style style:family="table-cell" style:name="T17.R6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6">
      <style:table-row-properties style:min-row-height="0.552cm"/>
    </style:style>
    <style:style style:family="paragraph" style:name="P501" style:parent-style-name="31">
      <style:paragraph-properties fo:text-align="center" style:snap-to-layout-grid="false"/>
    </style:style>
    <style:style style:family="text" style:name="T1518">
      <style:text-properties style:font-name="한컴돋움" style:font-name-asian="한컴돋움"/>
    </style:style>
    <style:style style:family="text" style:name="T1519">
      <style:text-properties fo:font-weight="bold" fo:letter-spacing="-0.5pt" style:font-name="바탕" style:font-name-asian="한컴돋움" style:font-weight-asian="bold"/>
    </style:style>
    <style:style style:family="table-cell" style:name="T17.R7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02" style:parent-style-name="24">
      <style:paragraph-properties style:snap-to-layout-grid="false"/>
    </style:style>
    <style:style style:family="text" style:name="T1520">
      <style:text-properties style:font-name="한컴돋움" style:font-name-asian="한컴돋움"/>
    </style:style>
    <style:style style:family="table-cell" style:name="T17.R7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03" style:parent-style-name="25">
      <style:paragraph-properties fo:text-align="center" style:snap-to-layout-grid="false"/>
    </style:style>
    <style:style style:family="text" style:name="T1521">
      <style:text-properties style:font-name="한컴돋움" style:font-name-asian="한컴돋움"/>
    </style:style>
    <style:style style:family="table-cell" style:name="T17.R7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04" style:parent-style-name="25">
      <style:paragraph-properties fo:text-align="center" style:snap-to-layout-grid="false"/>
    </style:style>
    <style:style style:family="text" style:name="T1522">
      <style:text-properties style:font-name="한컴돋움" style:font-name-asian="한컴돋움"/>
    </style:style>
    <style:style style:family="table-cell" style:name="T17.R7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05" style:parent-style-name="25">
      <style:paragraph-properties fo:text-align="center" style:snap-to-layout-grid="false"/>
    </style:style>
    <style:style style:family="text" style:name="T1523">
      <style:text-properties style:font-name="한컴돋움" style:font-name-asian="한컴돋움"/>
    </style:style>
    <style:style style:family="table-cell" style:name="T17.R7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06" style:parent-style-name="26">
      <style:paragraph-properties style:snap-to-layout-grid="false"/>
    </style:style>
    <style:style style:family="text" style:name="T1524">
      <style:text-properties style:font-name="한컴돋움" style:font-name-asian="한컴돋움"/>
    </style:style>
    <style:style style:family="table-cell" style:name="T17.R7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7">
      <style:table-row-properties style:min-row-height="0.552cm"/>
    </style:style>
    <style:style style:family="paragraph" style:name="P507" style:parent-style-name="19">
      <style:paragraph-properties style:snap-to-layout-grid="false"/>
    </style:style>
    <style:style style:family="text" style:name="T1525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17.R8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08" style:parent-style-name="31">
      <style:paragraph-properties fo:text-align="center" style:snap-to-layout-grid="false"/>
    </style:style>
    <style:style style:family="text" style:name="T1526">
      <style:text-properties fo:font-weight="bold" fo:letter-spacing="-0.5pt" style:font-name="바탕" style:font-name-asian="한컴돋움" style:font-weight-asian="bold"/>
    </style:style>
    <style:style style:family="table-cell" style:name="T17.R8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509" style:parent-style-name="24">
      <style:paragraph-properties style:snap-to-layout-grid="false"/>
    </style:style>
    <style:style style:family="text" style:name="T1527">
      <style:text-properties style:font-name="한컴돋움" style:font-name-asian="한컴돋움"/>
    </style:style>
    <style:style style:family="table-cell" style:name="T17.R8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10" style:parent-style-name="25">
      <style:paragraph-properties fo:text-align="center" style:snap-to-layout-grid="false"/>
    </style:style>
    <style:style style:family="text" style:name="T1528">
      <style:text-properties style:font-name="한컴돋움" style:font-name-asian="한컴돋움"/>
    </style:style>
    <style:style style:family="table-cell" style:name="T17.R8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11" style:parent-style-name="25">
      <style:paragraph-properties fo:text-align="center" style:snap-to-layout-grid="false"/>
    </style:style>
    <style:style style:family="text" style:name="T1529">
      <style:text-properties style:font-name="한컴돋움" style:font-name-asian="한컴돋움"/>
    </style:style>
    <style:style style:family="table-cell" style:name="T17.R8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12" style:parent-style-name="25">
      <style:paragraph-properties fo:text-align="center" style:snap-to-layout-grid="false"/>
    </style:style>
    <style:style style:family="text" style:name="T1530">
      <style:text-properties style:font-name="한컴돋움" style:font-name-asian="한컴돋움"/>
    </style:style>
    <style:style style:family="table-cell" style:name="T17.R8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13" style:parent-style-name="26">
      <style:paragraph-properties style:snap-to-layout-grid="false"/>
    </style:style>
    <style:style style:family="text" style:name="T1531">
      <style:text-properties style:font-name="한컴돋움" style:font-name-asian="한컴돋움"/>
    </style:style>
    <style:style style:family="table-cell" style:name="T17.R8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7.R8">
      <style:table-row-properties style:min-row-height="0.552cm"/>
    </style:style>
    <style:style style:family="paragraph" style:name="P514" style:parent-style-name="31">
      <style:paragraph-properties fo:text-align="center" style:snap-to-layout-grid="false"/>
    </style:style>
    <style:style style:family="text" style:name="T1532">
      <style:text-properties fo:font-weight="bold" fo:letter-spacing="-0.5pt" style:font-name="바탕" style:font-name-asian="한컴돋움" style:font-weight-asian="bold"/>
    </style:style>
    <style:style style:family="table-cell" style:name="T17.R9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15" style:parent-style-name="24">
      <style:paragraph-properties style:snap-to-layout-grid="false"/>
    </style:style>
    <style:style style:family="text" style:name="T1533">
      <style:text-properties style:font-name="한컴돋움" style:font-name-asian="한컴돋움"/>
    </style:style>
    <style:style style:family="table-cell" style:name="T17.R9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16" style:parent-style-name="25">
      <style:paragraph-properties fo:text-align="center" style:snap-to-layout-grid="false"/>
    </style:style>
    <style:style style:family="text" style:name="T1534">
      <style:text-properties style:font-name="한컴돋움" style:font-name-asian="한컴돋움"/>
    </style:style>
    <style:style style:family="table-cell" style:name="T17.R9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17" style:parent-style-name="25">
      <style:paragraph-properties fo:text-align="center" style:snap-to-layout-grid="false"/>
    </style:style>
    <style:style style:family="text" style:name="T1535">
      <style:text-properties style:font-name="한컴돋움" style:font-name-asian="한컴돋움"/>
    </style:style>
    <style:style style:family="table-cell" style:name="T17.R9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18" style:parent-style-name="25">
      <style:paragraph-properties fo:text-align="center" style:snap-to-layout-grid="false"/>
    </style:style>
    <style:style style:family="text" style:name="T1536">
      <style:text-properties style:font-name="한컴돋움" style:font-name-asian="한컴돋움"/>
    </style:style>
    <style:style style:family="table-cell" style:name="T17.R9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19" style:parent-style-name="26">
      <style:paragraph-properties style:snap-to-layout-grid="false"/>
    </style:style>
    <style:style style:family="text" style:name="T1537">
      <style:text-properties style:font-name="한컴돋움" style:font-name-asian="한컴돋움"/>
    </style:style>
    <style:style style:family="table-cell" style:name="T17.R9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9">
      <style:table-row-properties style:min-row-height="0.552cm"/>
    </style:style>
    <style:style style:family="paragraph" style:name="P520" style:parent-style-name="19">
      <style:paragraph-properties fo:line-height="110%" style:snap-to-layout-grid="false"/>
    </style:style>
    <style:style style:family="text" style:name="T1538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17.R10_C0">
      <style:table-cell-properties fo:background-color="#ffffff"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21" style:parent-style-name="24">
      <style:paragraph-properties fo:text-align="center" style:snap-to-layout-grid="false"/>
    </style:style>
    <style:style style:family="text" style:name="T1539">
      <style:text-properties fo:font-weight="bold" fo:letter-spacing="-0.5pt" style:font-name="바탕" style:font-name-asian="한컴돋움" style:font-weight-asian="bold"/>
    </style:style>
    <style:style style:family="table-cell" style:name="T17.R10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522" style:parent-style-name="24">
      <style:paragraph-properties style:snap-to-layout-grid="false"/>
    </style:style>
    <style:style style:family="text" style:name="T1540">
      <style:text-properties style:font-name="한컴돋움" style:font-name-asian="한컴돋움"/>
    </style:style>
    <style:style style:family="table-cell" style:name="T17.R10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23" style:parent-style-name="25">
      <style:paragraph-properties fo:text-align="center" style:snap-to-layout-grid="false"/>
    </style:style>
    <style:style style:family="text" style:name="T1541">
      <style:text-properties style:font-name="한컴돋움" style:font-name-asian="한컴돋움"/>
    </style:style>
    <style:style style:family="table-cell" style:name="T17.R10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24" style:parent-style-name="25">
      <style:paragraph-properties fo:text-align="center" style:snap-to-layout-grid="false"/>
    </style:style>
    <style:style style:family="text" style:name="T1542">
      <style:text-properties style:font-name="한컴돋움" style:font-name-asian="한컴돋움"/>
    </style:style>
    <style:style style:family="table-cell" style:name="T17.R10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25" style:parent-style-name="25">
      <style:paragraph-properties fo:text-align="center" style:snap-to-layout-grid="false"/>
    </style:style>
    <style:style style:family="text" style:name="T1543">
      <style:text-properties style:font-name="한컴돋움" style:font-name-asian="한컴돋움"/>
    </style:style>
    <style:style style:family="table-cell" style:name="T17.R10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26" style:parent-style-name="26">
      <style:paragraph-properties style:snap-to-layout-grid="false"/>
    </style:style>
    <style:style style:family="text" style:name="T1544">
      <style:text-properties style:font-name="한컴돋움" style:font-name-asian="한컴돋움"/>
    </style:style>
    <style:style style:family="table-cell" style:name="T17.R10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7.R10">
      <style:table-row-properties style:min-row-height="0.552cm"/>
    </style:style>
    <style:style style:family="paragraph" style:name="P527" style:parent-style-name="24">
      <style:paragraph-properties fo:text-align="center" style:snap-to-layout-grid="false"/>
    </style:style>
    <style:style style:family="text" style:name="T1545">
      <style:text-properties fo:font-weight="bold" fo:letter-spacing="-0.5pt" style:font-name="바탕" style:font-name-asian="한컴돋움" style:font-weight-asian="bold"/>
    </style:style>
    <style:style style:family="text" style:name="T1546">
      <style:text-properties style:font-name="한컴돋움" style:font-name-asian="한컴돋움"/>
    </style:style>
    <style:style style:family="text" style:name="T1547">
      <style:text-properties fo:font-weight="bold" fo:letter-spacing="-0.5pt" style:font-name="바탕" style:font-name-asian="한컴돋움" style:font-weight-asian="bold"/>
    </style:style>
    <style:style style:family="table-cell" style:name="T17.R11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28" style:parent-style-name="24">
      <style:paragraph-properties style:snap-to-layout-grid="false"/>
    </style:style>
    <style:style style:family="text" style:name="T1548">
      <style:text-properties style:font-name="한컴돋움" style:font-name-asian="한컴돋움"/>
    </style:style>
    <style:style style:family="table-cell" style:name="T17.R11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29" style:parent-style-name="25">
      <style:paragraph-properties fo:text-align="center" style:snap-to-layout-grid="false"/>
    </style:style>
    <style:style style:family="text" style:name="T1549">
      <style:text-properties style:font-name="한컴돋움" style:font-name-asian="한컴돋움"/>
    </style:style>
    <style:style style:family="table-cell" style:name="T17.R11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30" style:parent-style-name="25">
      <style:paragraph-properties fo:text-align="center" style:snap-to-layout-grid="false"/>
    </style:style>
    <style:style style:family="text" style:name="T1550">
      <style:text-properties style:font-name="한컴돋움" style:font-name-asian="한컴돋움"/>
    </style:style>
    <style:style style:family="table-cell" style:name="T17.R11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31" style:parent-style-name="25">
      <style:paragraph-properties fo:text-align="center" style:snap-to-layout-grid="false"/>
    </style:style>
    <style:style style:family="text" style:name="T1551">
      <style:text-properties style:font-name="한컴돋움" style:font-name-asian="한컴돋움"/>
    </style:style>
    <style:style style:family="table-cell" style:name="T17.R11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32" style:parent-style-name="26">
      <style:paragraph-properties style:snap-to-layout-grid="false"/>
    </style:style>
    <style:style style:family="text" style:name="T1552">
      <style:text-properties style:font-name="한컴돋움" style:font-name-asian="한컴돋움"/>
    </style:style>
    <style:style style:family="table-cell" style:name="T17.R11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11">
      <style:table-row-properties style:min-row-height="0.552cm"/>
    </style:style>
    <style:style style:family="paragraph" style:name="P533" style:parent-style-name="24">
      <style:paragraph-properties fo:text-align="center" style:snap-to-layout-grid="false"/>
    </style:style>
    <style:style style:family="text" style:name="T1553">
      <style:text-properties fo:font-weight="bold" fo:letter-spacing="-0.5pt" style:font-name="바탕" style:font-name-asian="한컴돋움" style:font-weight-asian="bold"/>
    </style:style>
    <style:style style:family="text" style:name="T1554">
      <style:text-properties style:font-name="한컴돋움" style:font-name-asian="한컴돋움"/>
    </style:style>
    <style:style style:family="text" style:name="T1555">
      <style:text-properties fo:font-weight="bold" fo:letter-spacing="-0.5pt" style:font-name="바탕" style:font-name-asian="한컴돋움" style:font-weight-asian="bold"/>
    </style:style>
    <style:style style:family="table-cell" style:name="T17.R12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34" style:parent-style-name="24">
      <style:paragraph-properties style:snap-to-layout-grid="false"/>
    </style:style>
    <style:style style:family="text" style:name="T1556">
      <style:text-properties style:font-name="한컴돋움" style:font-name-asian="한컴돋움"/>
    </style:style>
    <style:style style:family="table-cell" style:name="T17.R12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35" style:parent-style-name="25">
      <style:paragraph-properties fo:text-align="center" style:snap-to-layout-grid="false"/>
    </style:style>
    <style:style style:family="text" style:name="T1557">
      <style:text-properties style:font-name="한컴돋움" style:font-name-asian="한컴돋움"/>
    </style:style>
    <style:style style:family="table-cell" style:name="T17.R12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36" style:parent-style-name="25">
      <style:paragraph-properties fo:text-align="center" style:snap-to-layout-grid="false"/>
    </style:style>
    <style:style style:family="text" style:name="T1558">
      <style:text-properties style:font-name="한컴돋움" style:font-name-asian="한컴돋움"/>
    </style:style>
    <style:style style:family="table-cell" style:name="T17.R12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37" style:parent-style-name="25">
      <style:paragraph-properties fo:text-align="center" style:snap-to-layout-grid="false"/>
    </style:style>
    <style:style style:family="text" style:name="T1559">
      <style:text-properties style:font-name="한컴돋움" style:font-name-asian="한컴돋움"/>
    </style:style>
    <style:style style:family="table-cell" style:name="T17.R12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38" style:parent-style-name="26">
      <style:paragraph-properties style:snap-to-layout-grid="false"/>
    </style:style>
    <style:style style:family="text" style:name="T1560">
      <style:text-properties style:font-name="한컴돋움" style:font-name-asian="한컴돋움"/>
    </style:style>
    <style:style style:family="table-cell" style:name="T17.R12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12">
      <style:table-row-properties style:min-row-height="0.552cm"/>
    </style:style>
    <style:style style:family="paragraph" style:name="P539" style:parent-style-name="24">
      <style:paragraph-properties fo:text-align="center" style:snap-to-layout-grid="false"/>
    </style:style>
    <style:style style:family="text" style:name="T1561">
      <style:text-properties fo:font-weight="bold" fo:letter-spacing="-0.5pt" style:font-name="바탕" style:font-name-asian="한컴돋움" style:font-weight-asian="bold"/>
    </style:style>
    <style:style style:family="text" style:name="T1562">
      <style:text-properties style:font-name="한컴돋움" style:font-name-asian="한컴돋움"/>
    </style:style>
    <style:style style:family="text" style:name="T1563">
      <style:text-properties fo:font-weight="bold" fo:letter-spacing="-0.5pt" style:font-name="바탕" style:font-name-asian="한컴돋움" style:font-weight-asian="bold"/>
    </style:style>
    <style:style style:family="table-cell" style:name="T17.R13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40" style:parent-style-name="24">
      <style:paragraph-properties style:snap-to-layout-grid="false"/>
    </style:style>
    <style:style style:family="text" style:name="T1564">
      <style:text-properties style:font-name="한컴돋움" style:font-name-asian="한컴돋움"/>
    </style:style>
    <style:style style:family="table-cell" style:name="T17.R13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41" style:parent-style-name="25">
      <style:paragraph-properties fo:text-align="center" style:snap-to-layout-grid="false"/>
    </style:style>
    <style:style style:family="text" style:name="T1565">
      <style:text-properties style:font-name="한컴돋움" style:font-name-asian="한컴돋움"/>
    </style:style>
    <style:style style:family="table-cell" style:name="T17.R13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42" style:parent-style-name="25">
      <style:paragraph-properties fo:text-align="center" style:snap-to-layout-grid="false"/>
    </style:style>
    <style:style style:family="text" style:name="T1566">
      <style:text-properties style:font-name="한컴돋움" style:font-name-asian="한컴돋움"/>
    </style:style>
    <style:style style:family="table-cell" style:name="T17.R13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43" style:parent-style-name="25">
      <style:paragraph-properties fo:text-align="center" style:snap-to-layout-grid="false"/>
    </style:style>
    <style:style style:family="text" style:name="T1567">
      <style:text-properties style:font-name="한컴돋움" style:font-name-asian="한컴돋움"/>
    </style:style>
    <style:style style:family="table-cell" style:name="T17.R13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44" style:parent-style-name="26">
      <style:paragraph-properties style:snap-to-layout-grid="false"/>
    </style:style>
    <style:style style:family="text" style:name="T1568">
      <style:text-properties style:font-name="한컴돋움" style:font-name-asian="한컴돋움"/>
    </style:style>
    <style:style style:family="table-cell" style:name="T17.R13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13">
      <style:table-row-properties style:min-row-height="0.552cm"/>
    </style:style>
    <style:style style:family="paragraph" style:name="P545" style:parent-style-name="24">
      <style:paragraph-properties fo:text-align="center" style:snap-to-layout-grid="false"/>
    </style:style>
    <style:style style:family="text" style:name="T1569">
      <style:text-properties fo:font-weight="bold" fo:letter-spacing="-0.5pt" style:font-name="바탕" style:font-name-asian="한컴돋움" style:font-weight-asian="bold"/>
    </style:style>
    <style:style style:family="text" style:name="T1570">
      <style:text-properties style:font-name="한컴돋움" style:font-name-asian="한컴돋움"/>
    </style:style>
    <style:style style:family="text" style:name="T1571">
      <style:text-properties fo:font-weight="bold" fo:letter-spacing="-0.5pt" style:font-name="바탕" style:font-name-asian="한컴돋움" style:font-weight-asian="bold"/>
    </style:style>
    <style:style style:family="text" style:name="T1572">
      <style:text-properties style:font-name="한컴돋움" style:font-name-asian="한컴돋움"/>
    </style:style>
    <style:style style:family="text" style:name="T1573">
      <style:text-properties fo:font-weight="bold" fo:letter-spacing="-0.5pt" style:font-name="바탕" style:font-name-asian="한컴돋움" style:font-weight-asian="bold"/>
    </style:style>
    <style:style style:family="table-cell" style:name="T17.R1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46" style:parent-style-name="24">
      <style:paragraph-properties style:snap-to-layout-grid="false"/>
    </style:style>
    <style:style style:family="text" style:name="T1574">
      <style:text-properties style:font-name="한컴돋움" style:font-name-asian="한컴돋움"/>
    </style:style>
    <style:style style:family="table-cell" style:name="T17.R1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47" style:parent-style-name="25">
      <style:paragraph-properties fo:text-align="center" style:snap-to-layout-grid="false"/>
    </style:style>
    <style:style style:family="text" style:name="T1575">
      <style:text-properties style:font-name="한컴돋움" style:font-name-asian="한컴돋움"/>
    </style:style>
    <style:style style:family="table-cell" style:name="T17.R1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48" style:parent-style-name="25">
      <style:paragraph-properties fo:text-align="center" style:snap-to-layout-grid="false"/>
    </style:style>
    <style:style style:family="text" style:name="T1576">
      <style:text-properties style:font-name="한컴돋움" style:font-name-asian="한컴돋움"/>
    </style:style>
    <style:style style:family="table-cell" style:name="T17.R1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49" style:parent-style-name="25">
      <style:paragraph-properties fo:text-align="center" style:snap-to-layout-grid="false"/>
    </style:style>
    <style:style style:family="text" style:name="T1577">
      <style:text-properties style:font-name="한컴돋움" style:font-name-asian="한컴돋움"/>
    </style:style>
    <style:style style:family="table-cell" style:name="T17.R1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50" style:parent-style-name="26">
      <style:paragraph-properties style:snap-to-layout-grid="false"/>
    </style:style>
    <style:style style:family="text" style:name="T1578">
      <style:text-properties style:font-name="한컴돋움" style:font-name-asian="한컴돋움"/>
    </style:style>
    <style:style style:family="table-cell" style:name="T17.R14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14">
      <style:table-row-properties style:min-row-height="0.552cm"/>
    </style:style>
    <style:style style:family="paragraph" style:name="P551" style:parent-style-name="24">
      <style:paragraph-properties fo:text-align="center" style:snap-to-layout-grid="false"/>
    </style:style>
    <style:style style:family="text" style:name="T1579">
      <style:text-properties fo:font-weight="bold" fo:letter-spacing="-0.5pt" style:font-name="바탕" style:font-name-asian="한컴돋움" style:font-weight-asian="bold"/>
    </style:style>
    <style:style style:family="text" style:name="T1580">
      <style:text-properties style:font-name="한컴돋움" style:font-name-asian="한컴돋움"/>
    </style:style>
    <style:style style:family="text" style:name="T1581">
      <style:text-properties fo:font-weight="bold" fo:letter-spacing="-0.5pt" style:font-name="바탕" style:font-name-asian="한컴돋움" style:font-weight-asian="bold"/>
    </style:style>
    <style:style style:family="table-cell" style:name="T17.R1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52" style:parent-style-name="24">
      <style:paragraph-properties style:snap-to-layout-grid="false"/>
    </style:style>
    <style:style style:family="text" style:name="T1582">
      <style:text-properties style:font-name="한컴돋움" style:font-name-asian="한컴돋움"/>
    </style:style>
    <style:style style:family="table-cell" style:name="T17.R1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53" style:parent-style-name="25">
      <style:paragraph-properties fo:text-align="center" style:snap-to-layout-grid="false"/>
    </style:style>
    <style:style style:family="text" style:name="T1583">
      <style:text-properties style:font-name="한컴돋움" style:font-name-asian="한컴돋움"/>
    </style:style>
    <style:style style:family="table-cell" style:name="T17.R1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54" style:parent-style-name="25">
      <style:paragraph-properties fo:text-align="center" style:snap-to-layout-grid="false"/>
    </style:style>
    <style:style style:family="text" style:name="T1584">
      <style:text-properties style:font-name="한컴돋움" style:font-name-asian="한컴돋움"/>
    </style:style>
    <style:style style:family="table-cell" style:name="T17.R1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55" style:parent-style-name="25">
      <style:paragraph-properties fo:text-align="center" style:snap-to-layout-grid="false"/>
    </style:style>
    <style:style style:family="text" style:name="T1585">
      <style:text-properties style:font-name="한컴돋움" style:font-name-asian="한컴돋움"/>
    </style:style>
    <style:style style:family="table-cell" style:name="T17.R1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56" style:parent-style-name="26">
      <style:paragraph-properties style:snap-to-layout-grid="false"/>
    </style:style>
    <style:style style:family="text" style:name="T1586">
      <style:text-properties style:font-name="한컴돋움" style:font-name-asian="한컴돋움"/>
    </style:style>
    <style:style style:family="table-cell" style:name="T17.R15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15">
      <style:table-row-properties style:min-row-height="0.552cm"/>
    </style:style>
    <style:style style:family="paragraph" style:name="P557" style:parent-style-name="24">
      <style:paragraph-properties fo:text-align="center" style:snap-to-layout-grid="false"/>
    </style:style>
    <style:style style:family="text" style:name="T1587">
      <style:text-properties fo:font-weight="bold" fo:letter-spacing="-0.5pt" style:font-name="바탕" style:font-name-asian="한컴돋움" style:font-weight-asian="bold"/>
    </style:style>
    <style:style style:family="text" style:name="T1588">
      <style:text-properties style:font-name="한컴돋움" style:font-name-asian="한컴돋움"/>
    </style:style>
    <style:style style:family="text" style:name="T1589">
      <style:text-properties fo:font-weight="bold" fo:letter-spacing="-0.5pt" style:font-name="바탕" style:font-name-asian="한컴돋움" style:font-weight-asian="bold"/>
    </style:style>
    <style:style style:family="table-cell" style:name="T17.R1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58" style:parent-style-name="24">
      <style:paragraph-properties style:snap-to-layout-grid="false"/>
    </style:style>
    <style:style style:family="text" style:name="T1590">
      <style:text-properties style:font-name="한컴돋움" style:font-name-asian="한컴돋움"/>
    </style:style>
    <style:style style:family="table-cell" style:name="T17.R1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59" style:parent-style-name="25">
      <style:paragraph-properties fo:text-align="center" style:snap-to-layout-grid="false"/>
    </style:style>
    <style:style style:family="text" style:name="T1591">
      <style:text-properties style:font-name="한컴돋움" style:font-name-asian="한컴돋움"/>
    </style:style>
    <style:style style:family="table-cell" style:name="T17.R1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60" style:parent-style-name="25">
      <style:paragraph-properties fo:text-align="center" style:snap-to-layout-grid="false"/>
    </style:style>
    <style:style style:family="text" style:name="T1592">
      <style:text-properties style:font-name="한컴돋움" style:font-name-asian="한컴돋움"/>
    </style:style>
    <style:style style:family="table-cell" style:name="T17.R1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61" style:parent-style-name="25">
      <style:paragraph-properties fo:text-align="center" style:snap-to-layout-grid="false"/>
    </style:style>
    <style:style style:family="text" style:name="T1593">
      <style:text-properties style:font-name="한컴돋움" style:font-name-asian="한컴돋움"/>
    </style:style>
    <style:style style:family="table-cell" style:name="T17.R1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62" style:parent-style-name="26">
      <style:paragraph-properties style:snap-to-layout-grid="false"/>
    </style:style>
    <style:style style:family="text" style:name="T1594">
      <style:text-properties style:font-name="한컴돋움" style:font-name-asian="한컴돋움"/>
    </style:style>
    <style:style style:family="table-cell" style:name="T17.R16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7.R16">
      <style:table-row-properties style:min-row-height="0.552cm"/>
    </style:style>
    <style:style style:family="paragraph" style:name="P563" style:parent-style-name="0">
      <style:paragraph-properties fo:line-height="150%" fo:margin-left="1.185cm" fo:margin-top="0.247cm" fo:text-align="center" fo:text-indent="-0.328cm" style:snap-to-layout-grid="false"/>
    </style:style>
    <style:style style:family="paragraph" style:name="P564" style:parent-style-name="0">
      <style:paragraph-properties fo:line-height="150%" fo:text-align="center" style:snap-to-layout-grid="false"/>
    </style:style>
    <style:style style:family="table" style:name="T18">
      <style:table-properties style:width="0.000cm" table:border-model="collapsing"/>
    </style:style>
    <style:style style:family="graphic" style:name="fr28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8.C106">
      <style:table-column-properties style:column-width="0.965cm"/>
    </style:style>
    <style:style style:family="table-column" style:name="T18.C107">
      <style:table-column-properties style:column-width="14.569cm"/>
    </style:style>
    <style:style style:family="paragraph" style:name="P565" style:parent-style-name="0">
      <style:paragraph-properties fo:line-height="170%" fo:text-align="center" style:snap-to-layout-grid="false"/>
    </style:style>
    <style:style style:family="text" style:name="T1595">
      <style:text-properties fo:color="#ffffff" fo:font-size="15.0pt" fo:font-weight="bold" style:font-name="한양견고딕" style:font-name-asian="한양견고딕" style:font-size-asian="15.0pt" style:font-weight-asian="bold"/>
    </style:style>
    <style:style style:family="table-cell" style:name="T18.R1_C0">
      <style:table-cell-properties fo:background-color="#008000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paragraph" style:name="P566" style:parent-style-name="0">
      <style:paragraph-properties fo:line-height="170%" fo:margin-left="0.353cm" style:snap-to-layout-grid="false"/>
    </style:style>
    <style:style style:family="text" style:name="T1596">
      <style:text-properties fo:font-size="15.0pt" style:font-name="바탕" style:font-name-asian="HY헤드라인M" style:font-size-asian="15.0pt"/>
    </style:style>
    <style:style style:family="table-cell" style:name="T18.R1_C1">
      <style:table-cell-properties fo:background-color="#e3f4e3" fo:border-bottom="0.010cm solid #5d5d5d" fo:border-left="0.010cm solid #5d5d5d" fo:border-right="none" fo:border-top="none" fo:padding-bottom="0.050cm" fo:padding-left="0.050cm" fo:padding-right="0.050cm" fo:padding-top="0.050cm" style:vertical-align="middle"/>
    </style:style>
    <style:style style:family="table-row" style:name="T18.R1">
      <style:table-row-properties style:min-row-height="0.843cm"/>
    </style:style>
    <style:style style:family="paragraph" style:name="P567" style:parent-style-name="0">
      <style:paragraph-properties fo:line-height="170%" fo:text-align="center" style:snap-to-layout-grid="false"/>
    </style:style>
    <style:style style:family="table-cell" style:name="T18.R2_C0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paragraph" style:name="P568" style:parent-style-name="0">
      <style:paragraph-properties fo:line-height="130%" fo:margin-left="1.391cm" fo:margin-right="0.176cm" fo:text-indent="-0.607cm" style:snap-to-layout-grid="false"/>
    </style:style>
    <style:style style:family="text" style:name="T1597">
      <style:text-properties fo:font-weight="bold" fo:letter-spacing="-1.0pt" style:font-name="바탕" style:font-name-asian="한컴돋움" style:font-weight-asian="bold"/>
    </style:style>
    <style:style style:family="text" style:name="T1598">
      <style:text-properties style:font-name="한컴돋움" style:font-name-asian="한컴돋움"/>
    </style:style>
    <style:style style:family="text" style:name="T1599">
      <style:text-properties fo:font-weight="bold" fo:letter-spacing="-1.0pt" style:font-name="바탕" style:font-name-asian="한컴돋움" style:font-weight-asian="bold"/>
    </style:style>
    <style:style style:family="text" style:name="T1600">
      <style:text-properties style:font-name="한컴돋움" style:font-name-asian="한컴돋움"/>
    </style:style>
    <style:style style:family="text" style:name="T1601">
      <style:text-properties fo:font-weight="bold" fo:letter-spacing="-1.0pt" style:font-name="바탕" style:font-name-asian="한컴돋움" style:font-weight-asian="bold"/>
    </style:style>
    <style:style style:family="text" style:name="T1602">
      <style:text-properties style:font-name="한컴돋움" style:font-name-asian="한컴돋움"/>
    </style:style>
    <style:style style:family="text" style:name="T1603">
      <style:text-properties fo:font-weight="bold" fo:letter-spacing="-1.0pt" style:font-name="바탕" style:font-name-asian="한컴돋움" style:font-weight-asian="bold"/>
    </style:style>
    <style:style style:family="text" style:name="T1604">
      <style:text-properties style:font-name="한컴돋움" style:font-name-asian="한컴돋움"/>
    </style:style>
    <style:style style:family="table-cell" style:name="T18.R2_C1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table-row" style:name="T18.R2">
      <style:table-row-properties style:min-row-height="1.597cm"/>
    </style:style>
    <style:style style:family="paragraph" style:name="P569" style:parent-style-name="0">
      <style:paragraph-properties fo:line-height="170%" fo:margin-left="0.353cm" style:snap-to-layout-grid="false"/>
    </style:style>
    <style:style style:family="text" style:name="T1605">
      <style:text-properties fo:color="#0000ff" fo:font-size="12.0pt" style:font-name="바탕" style:font-name-asian="HY헤드라인M" style:font-size-asian="12.0pt"/>
    </style:style>
    <style:style style:family="text" style:name="T1606">
      <style:text-properties fo:color="#0000ff" fo:font-size="12.0pt" style:font-name="HY헤드라인M" style:font-name-asian="HY헤드라인M" style:font-size-asian="12.0pt"/>
    </style:style>
    <style:style style:family="text" style:name="T1607">
      <style:text-properties fo:font-size="12.0pt" style:font-name="HY헤드라인M" style:font-name-asian="HY헤드라인M" style:font-size-asian="12.0pt"/>
    </style:style>
    <style:style style:family="text" style:name="T1608">
      <style:text-properties fo:font-size="12.0pt" style:font-name="바탕" style:font-name-asian="HY헤드라인M" style:font-size-asian="12.0pt"/>
    </style:style>
    <style:style style:family="text" style:name="T1609">
      <style:text-properties fo:font-size="12.0pt" style:font-name="HY헤드라인M" style:font-name-asian="HY헤드라인M" style:font-size-asian="12.0pt"/>
    </style:style>
    <style:style style:family="text" style:name="T1610">
      <style:text-properties fo:font-size="12.0pt" style:font-name="바탕" style:font-name-asian="HY헤드라인M" style:font-size-asian="12.0pt"/>
    </style:style>
    <style:style style:family="text" style:name="T1611">
      <style:text-properties fo:font-size="12.0pt" style:font-name="HY헤드라인M" style:font-name-asian="HY헤드라인M" style:font-size-asian="12.0pt"/>
    </style:style>
    <style:style style:family="text" style:name="T1612">
      <style:text-properties fo:font-size="12.0pt" style:font-name="바탕" style:font-name-asian="HY헤드라인M" style:font-size-asian="12.0pt"/>
    </style:style>
    <style:style style:family="text" style:name="T1613">
      <style:text-properties fo:font-size="12.0pt" style:font-name="HY헤드라인M" style:font-name-asian="HY헤드라인M" style:font-size-asian="12.0pt"/>
    </style:style>
    <style:style style:family="table-cell" style:name="T18.R3_C0">
      <style:table-cell-properties fo:background-color="#fafabf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table-row" style:name="T18.R3">
      <style:table-row-properties style:min-row-height="1.541cm"/>
    </style:style>
    <style:style style:family="paragraph" style:name="P570" style:parent-style-name="0">
      <style:paragraph-properties fo:line-height="150%" fo:margin-left="1.448cm" fo:margin-top="0.353cm" fo:text-indent="-0.636cm" style:snap-to-layout-grid="false"/>
    </style:style>
    <style:style style:family="text" style:name="T1614">
      <style:text-properties fo:font-size="12.0pt" style:font-name="바탕" style:font-name-asian="한컴돋움" style:font-size-asian="12.0pt"/>
    </style:style>
    <style:style style:family="text" style:name="T1615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7">
      <style:text-properties fo:font-size="12.0pt" fo:font-weight="bold" style:font-name="한컴돋움" style:font-name-asian="한컴돋움" style:font-size-asian="12.0pt" style:font-weight-asian="bold"/>
    </style:style>
    <style:style style:family="text" style:name="T161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9">
      <style:text-properties fo:font-size="12.0pt" fo:font-weight="bold" style:font-name="한컴돋움" style:font-name-asian="한컴돋움" style:font-size-asian="12.0pt" style:font-weight-asian="bold"/>
    </style:style>
    <style:style style:family="text" style:name="T162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21">
      <style:text-properties fo:font-size="12.0pt" fo:font-weight="bold" style:font-name="한컴돋움" style:font-name-asian="한컴돋움" style:font-size-asian="12.0pt" style:font-weight-asian="bold"/>
    </style:style>
    <style:style style:family="text" style:name="T162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23">
      <style:text-properties fo:font-size="12.0pt" fo:font-weight="bold" style:font-name="한컴돋움" style:font-name-asian="한컴돋움" style:font-size-asian="12.0pt" style:font-weight-asian="bold"/>
    </style:style>
    <style:style style:family="text" style:name="T162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25">
      <style:text-properties fo:font-size="12.0pt" fo:font-weight="bold" style:font-name="한컴돋움" style:font-name-asian="한컴돋움" style:font-size-asian="12.0pt" style:font-weight-asian="bold"/>
    </style:style>
    <style:style style:family="text" style:name="T162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27">
      <style:text-properties fo:font-size="12.0pt" fo:font-weight="bold" style:font-name="한컴돋움" style:font-name-asian="한컴돋움" style:font-size-asian="12.0pt" style:font-weight-asian="bold"/>
    </style:style>
    <style:style style:family="text" style:name="T162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29">
      <style:text-properties fo:font-size="12.0pt" fo:font-weight="bold" style:font-name="한컴돋움" style:font-name-asian="한컴돋움" style:font-size-asian="12.0pt" style:font-weight-asian="bold"/>
    </style:style>
    <style:style style:family="text" style:name="T163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31">
      <style:text-properties fo:font-size="12.0pt" fo:font-weight="bold" style:font-name="한컴돋움" style:font-name-asian="한컴돋움" style:font-size-asian="12.0pt" style:font-weight-asian="bold"/>
    </style:style>
    <style:style style:family="text" style:name="T163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33">
      <style:text-properties fo:font-size="12.0pt" fo:font-weight="bold" style:font-name="한컴돋움" style:font-name-asian="한컴돋움" style:font-size-asian="12.0pt" style:font-weight-asian="bold"/>
    </style:style>
    <style:style style:family="text" style:name="T163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35">
      <style:text-properties fo:font-size="12.0pt" fo:font-weight="bold" style:font-name="한컴돋움" style:font-name-asian="한컴돋움" style:font-size-asian="12.0pt" style:font-weight-asian="bold"/>
    </style:style>
    <style:style style:family="text" style:name="T163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37">
      <style:text-properties fo:font-size="12.0pt" fo:font-weight="bold" style:font-name="한컴돋움" style:font-name-asian="한컴돋움" style:font-size-asian="12.0pt" style:font-weight-asian="bold"/>
    </style:style>
    <style:style style:family="text" style:name="T163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39">
      <style:text-properties fo:font-size="12.0pt" fo:font-weight="bold" style:font-name="한컴돋움" style:font-name-asian="한컴돋움" style:font-size-asian="12.0pt" style:font-weight-asian="bold"/>
    </style:style>
    <style:style style:family="text" style:name="T164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41">
      <style:text-properties fo:font-size="12.0pt" fo:font-weight="bold" style:font-name="한컴돋움" style:font-name-asian="한컴돋움" style:font-size-asian="12.0pt" style:font-weight-asian="bold"/>
    </style:style>
    <style:style style:family="text" style:name="T164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43">
      <style:text-properties fo:font-size="12.0pt" fo:font-weight="bold" style:font-name="한컴돋움" style:font-name-asian="한컴돋움" style:font-size-asian="12.0pt" style:font-weight-asian="bold"/>
    </style:style>
    <style:style style:family="text" style:name="T164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paragraph" style:name="P571" style:parent-style-name="0">
      <style:paragraph-properties fo:line-height="150%" fo:margin-left="0.176cm" fo:margin-top="0.353cm" fo:text-align="center" style:snap-to-layout-grid="false"/>
    </style:style>
    <style:style style:family="table" style:name="T19">
      <style:table-properties style:width="0.000cm" table:border-model="collapsing"/>
    </style:style>
    <style:style style:family="graphic" style:name="fr29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9.C108">
      <style:table-column-properties style:column-width="15.447cm"/>
    </style:style>
    <style:style style:family="paragraph" style:name="P572" style:parent-style-name="0">
      <style:paragraph-properties fo:text-align="" style:snap-to-layout-grid="false"/>
    </style:style>
    <style:style style:family="text" style:name="T1645">
      <style:text-properties style:font-name="한컴돋움" style:font-name-asian="한컴돋움"/>
    </style:style>
    <style:style style:family="text" style:name="T1646">
      <style:text-properties fo:font-weight="bold" fo:letter-spacing="-0.5pt" style:font-name="바탕" style:font-name-asian="한컴돋움" style:font-weight-asian="bold"/>
    </style:style>
    <style:style style:family="text" style:name="T1647">
      <style:text-properties style:font-name="한컴돋움" style:font-name-asian="한컴돋움"/>
    </style:style>
    <style:style style:family="text" style:name="T1648">
      <style:text-properties style:font-name="바탕" style:font-name-asian="태 가는 헤드라인T"/>
    </style:style>
    <style:style style:family="text" style:name="T1649">
      <style:text-properties fo:font-size="9.0pt" style:font-name="새굴림" style:font-name-asian="새굴림" style:font-size-asian="9.0pt"/>
    </style:style>
    <style:style style:family="text" style:name="T1650">
      <style:text-properties fo:font-size="9.0pt" style:font-name="바탕" style:font-name-asian="새굴림" style:font-size-asian="9.0pt"/>
    </style:style>
    <style:style style:family="text" style:name="T1651">
      <style:text-properties fo:font-size="9.0pt" style:font-name="새굴림" style:font-name-asian="새굴림" style:font-size-asian="9.0pt"/>
    </style:style>
    <style:style style:family="table-cell" style:name="T19.R1_C0">
      <style:table-cell-properties fo:border-bottom="0.010cm solid #787878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9.R1">
      <style:table-row-properties style:min-row-height="0.753cm"/>
    </style:style>
    <style:style style:family="paragraph" style:name="P573" style:parent-style-name="0">
      <style:paragraph-properties fo:text-align="center" style:snap-to-layout-grid="false"/>
    </style:style>
    <style:style style:family="graphic" style:name="fr30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parallel"/>
    </style:style>
    <style:style style:family="graphic" style:name="gr30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19.R2_C0">
      <style:table-cell-properties fo:border-bottom="0.010cm solid #787878" fo:border-left="0.010cm solid #787878" fo:border-right="0.010cm solid #787878" fo:border-top="0.010cm solid #787878" fo:padding-bottom="0.050cm" fo:padding-left="0.180cm" fo:padding-right="0.180cm" fo:padding-top="0.050cm" style:vertical-align="middle"/>
    </style:style>
    <style:style style:family="table-row" style:name="T19.R2">
      <style:table-row-properties style:min-row-height="4.845cm"/>
    </style:style>
    <style:style style:family="paragraph" style:name="P574" style:parent-style-name="0">
      <style:paragraph-properties fo:line-height="140%" fo:margin-left="1.238cm" fo:margin-top="0.353cm" fo:text-indent="-0.354cm" style:snap-to-layout-grid="false"/>
    </style:style>
    <style:style style:family="table" style:name="T20">
      <style:table-properties style:width="0.000cm" table:border-model="collapsing"/>
    </style:style>
    <style:style style:family="graphic" style:name="fr31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0.C109">
      <style:table-column-properties style:column-width="4.114cm"/>
    </style:style>
    <style:style style:family="table-column" style:name="T20.C110">
      <style:table-column-properties style:column-width="1.358cm"/>
    </style:style>
    <style:style style:family="table-column" style:name="T20.C111">
      <style:table-column-properties style:column-width="1.897cm"/>
    </style:style>
    <style:style style:family="table-column" style:name="T20.C112">
      <style:table-column-properties style:column-width="1.897cm"/>
    </style:style>
    <style:style style:family="table-column" style:name="T20.C113">
      <style:table-column-properties style:column-width="1.897cm"/>
    </style:style>
    <style:style style:family="table-column" style:name="T20.C114">
      <style:table-column-properties style:column-width="1.897cm"/>
    </style:style>
    <style:style style:family="table-column" style:name="T20.C115">
      <style:table-column-properties style:column-width="1.897cm"/>
    </style:style>
    <style:style style:family="paragraph" style:name="P575" style:parent-style-name="29">
      <style:paragraph-properties fo:text-align="center" style:snap-to-layout-grid="false"/>
    </style:style>
    <style:style style:family="table-cell" style:name="T20.R1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76" style:parent-style-name="30">
      <style:paragraph-properties fo:text-align="center" style:snap-to-layout-grid="false"/>
    </style:style>
    <style:style style:family="text" style:name="T1652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20.R1_C1">
      <style:table-cell-properties fo:background-color="#ffffff"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77" style:parent-style-name="24">
      <style:paragraph-properties fo:line-height="110%" fo:text-align="center" style:snap-to-layout-grid="false"/>
    </style:style>
    <style:style style:family="text" style:name="T1653">
      <style:text-properties fo:color="#0000ff" fo:font-weight="bold" fo:letter-spacing="-0.5pt" style:font-name="바탕" style:font-name-asian="한컴돋움" style:font-weight-asian="bold"/>
    </style:style>
    <style:style style:family="table-cell" style:name="T20.R1_C2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78" style:parent-style-name="24">
      <style:paragraph-properties fo:line-height="110%" fo:text-align="center" style:snap-to-layout-grid="false"/>
    </style:style>
    <style:style style:family="text" style:name="T1654">
      <style:text-properties fo:color="#0000ff" fo:font-weight="bold" fo:letter-spacing="-0.5pt" style:font-name="바탕" style:font-name-asian="한컴돋움" style:font-weight-asian="bold"/>
    </style:style>
    <style:style style:family="table-cell" style:name="T20.R1_C3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79" style:parent-style-name="24">
      <style:paragraph-properties fo:line-height="110%" fo:text-align="center" style:snap-to-layout-grid="false"/>
    </style:style>
    <style:style style:family="text" style:name="T1655">
      <style:text-properties fo:color="#0000ff" fo:font-weight="bold" fo:letter-spacing="-0.5pt" style:font-name="바탕" style:font-name-asian="한컴돋움" style:font-weight-asian="bold"/>
    </style:style>
    <style:style style:family="table-cell" style:name="T20.R1_C4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80" style:parent-style-name="24">
      <style:paragraph-properties fo:line-height="110%" fo:text-align="center" style:snap-to-layout-grid="false"/>
    </style:style>
    <style:style style:family="text" style:name="T1656">
      <style:text-properties fo:color="#0000ff" fo:font-weight="bold" fo:letter-spacing="-0.5pt" style:font-name="바탕" style:font-name-asian="한컴돋움" style:font-weight-asian="bold"/>
    </style:style>
    <style:style style:family="table-cell" style:name="T20.R1_C5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81" style:parent-style-name="25">
      <style:paragraph-properties fo:line-height="110%" fo:text-align="center" style:snap-to-layout-grid="false"/>
    </style:style>
    <style:style style:family="text" style:name="T1657">
      <style:text-properties fo:color="#0000ff" fo:font-weight="bold" fo:letter-spacing="-0.5pt" style:font-name="바탕" style:font-name-asian="한컴돋움" style:font-weight-asian="bold"/>
    </style:style>
    <style:style style:family="table-cell" style:name="T20.R1_C6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1">
      <style:table-row-properties style:min-row-height="0.940cm"/>
    </style:style>
    <style:style style:family="paragraph" style:name="P582" style:parent-style-name="26">
      <style:paragraph-properties style:snap-to-layout-grid="false"/>
    </style:style>
    <style:style style:family="text" style:name="T1658">
      <style:text-properties fo:font-weight="bold" fo:letter-spacing="-0.5pt" style:font-name="바탕" style:font-name-asian="한컴돋움" style:font-weight-asian="bold"/>
    </style:style>
    <style:style style:family="table-cell" style:name="T20.R2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83" style:parent-style-name="24">
      <style:paragraph-properties style:snap-to-layout-grid="false"/>
    </style:style>
    <style:style style:family="text" style:name="T1659">
      <style:text-properties style:font-name="한컴돋움" style:font-name-asian="한컴돋움"/>
    </style:style>
    <style:style style:family="table-cell" style:name="T20.R2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84" style:parent-style-name="24">
      <style:paragraph-properties fo:text-align="center" style:snap-to-layout-grid="false"/>
    </style:style>
    <style:style style:family="text" style:name="T1660">
      <style:text-properties fo:color="#0000ff" fo:font-weight="bold" style:font-name="한컴돋움" style:font-name-asian="한컴돋움" style:font-weight-asian="bold"/>
    </style:style>
    <style:style style:family="table-cell" style:name="T20.R2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85" style:parent-style-name="24">
      <style:paragraph-properties fo:text-align="center" style:snap-to-layout-grid="false"/>
    </style:style>
    <style:style style:family="text" style:name="T1661">
      <style:text-properties fo:color="#0000ff" fo:font-weight="bold" style:font-name="한컴돋움" style:font-name-asian="한컴돋움" style:font-weight-asian="bold"/>
    </style:style>
    <style:style style:family="table-cell" style:name="T20.R2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86" style:parent-style-name="24">
      <style:paragraph-properties fo:text-align="center" style:snap-to-layout-grid="false"/>
    </style:style>
    <style:style style:family="text" style:name="T1662">
      <style:text-properties fo:color="#0000ff" fo:font-weight="bold" style:font-name="한컴돋움" style:font-name-asian="한컴돋움" style:font-weight-asian="bold"/>
    </style:style>
    <style:style style:family="table-cell" style:name="T20.R2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87" style:parent-style-name="24">
      <style:paragraph-properties fo:text-align="center" style:snap-to-layout-grid="false"/>
    </style:style>
    <style:style style:family="text" style:name="T1663">
      <style:text-properties fo:color="#0000ff" fo:font-weight="bold" style:font-name="한컴돋움" style:font-name-asian="한컴돋움" style:font-weight-asian="bold"/>
    </style:style>
    <style:style style:family="table-cell" style:name="T20.R2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88" style:parent-style-name="25">
      <style:paragraph-properties fo:text-align="center" style:snap-to-layout-grid="false"/>
    </style:style>
    <style:style style:family="text" style:name="T1664">
      <style:text-properties fo:color="#0000ff" fo:font-weight="bold" style:font-name="한컴돋움" style:font-name-asian="한컴돋움" style:font-weight-asian="bold"/>
    </style:style>
    <style:style style:family="table-cell" style:name="T20.R2_C6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2">
      <style:table-row-properties style:min-row-height="0.652cm"/>
    </style:style>
    <style:style style:family="paragraph" style:name="P589" style:parent-style-name="19">
      <style:paragraph-properties style:snap-to-layout-grid="false"/>
    </style:style>
    <style:style style:family="text" style:name="T1665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20.R3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90" style:parent-style-name="31">
      <style:paragraph-properties fo:text-align="center" style:snap-to-layout-grid="false"/>
    </style:style>
    <style:style style:family="text" style:name="T1666">
      <style:text-properties style:font-name="한컴돋움" style:font-name-asian="한컴돋움"/>
    </style:style>
    <style:style style:family="text" style:name="T1667">
      <style:text-properties fo:font-weight="bold" fo:letter-spacing="-0.5pt" style:font-name="바탕" style:font-name-asian="한컴돋움" style:font-weight-asian="bold"/>
    </style:style>
    <style:style style:family="text" style:name="T1668">
      <style:text-properties style:font-name="한컴돋움" style:font-name-asian="한컴돋움"/>
    </style:style>
    <style:style style:family="text" style:name="T1669">
      <style:text-properties fo:font-weight="bold" fo:letter-spacing="-0.5pt" style:font-name="바탕" style:font-name-asian="한컴돋움" style:font-weight-asian="bold"/>
    </style:style>
    <style:style style:family="table-cell" style:name="T20.R3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591" style:parent-style-name="24">
      <style:paragraph-properties style:snap-to-layout-grid="false"/>
    </style:style>
    <style:style style:family="text" style:name="T1670">
      <style:text-properties style:font-name="한컴돋움" style:font-name-asian="한컴돋움"/>
    </style:style>
    <style:style style:family="table-cell" style:name="T20.R3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92" style:parent-style-name="24">
      <style:paragraph-properties fo:text-align="center" style:snap-to-layout-grid="false"/>
    </style:style>
    <style:style style:family="text" style:name="T1671">
      <style:text-properties style:font-name="한컴돋움" style:font-name-asian="한컴돋움"/>
    </style:style>
    <style:style style:family="table-cell" style:name="T20.R3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93" style:parent-style-name="24">
      <style:paragraph-properties fo:text-align="center" style:snap-to-layout-grid="false"/>
    </style:style>
    <style:style style:family="text" style:name="T1672">
      <style:text-properties style:font-name="한컴돋움" style:font-name-asian="한컴돋움"/>
    </style:style>
    <style:style style:family="table-cell" style:name="T20.R3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94" style:parent-style-name="24">
      <style:paragraph-properties fo:text-align="center" style:snap-to-layout-grid="false"/>
    </style:style>
    <style:style style:family="text" style:name="T1673">
      <style:text-properties style:font-name="한컴돋움" style:font-name-asian="한컴돋움"/>
    </style:style>
    <style:style style:family="table-cell" style:name="T20.R3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95" style:parent-style-name="24">
      <style:paragraph-properties fo:text-align="center" style:snap-to-layout-grid="false"/>
    </style:style>
    <style:style style:family="text" style:name="T1674">
      <style:text-properties style:font-name="한컴돋움" style:font-name-asian="한컴돋움"/>
    </style:style>
    <style:style style:family="table-cell" style:name="T20.R3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596" style:parent-style-name="25">
      <style:paragraph-properties fo:text-align="center" style:snap-to-layout-grid="false"/>
    </style:style>
    <style:style style:family="text" style:name="T1675">
      <style:text-properties style:font-name="한컴돋움" style:font-name-asian="한컴돋움"/>
    </style:style>
    <style:style style:family="table-cell" style:name="T20.R3_C7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20.R3">
      <style:table-row-properties style:min-row-height="0.502cm"/>
    </style:style>
    <style:style style:family="paragraph" style:name="P597" style:parent-style-name="31">
      <style:paragraph-properties fo:text-align="center" style:snap-to-layout-grid="false"/>
    </style:style>
    <style:style style:family="text" style:name="T1676">
      <style:text-properties style:font-name="한컴돋움" style:font-name-asian="한컴돋움"/>
    </style:style>
    <style:style style:family="text" style:name="T1677">
      <style:text-properties fo:font-weight="bold" fo:letter-spacing="-0.5pt" style:font-name="바탕" style:font-name-asian="한컴돋움" style:font-weight-asian="bold"/>
    </style:style>
    <style:style style:family="table-cell" style:name="T20.R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598" style:parent-style-name="24">
      <style:paragraph-properties style:snap-to-layout-grid="false"/>
    </style:style>
    <style:style style:family="text" style:name="T1678">
      <style:text-properties style:font-name="한컴돋움" style:font-name-asian="한컴돋움"/>
    </style:style>
    <style:style style:family="table-cell" style:name="T20.R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599" style:parent-style-name="24">
      <style:paragraph-properties fo:text-align="center" style:snap-to-layout-grid="false"/>
    </style:style>
    <style:style style:family="text" style:name="T1679">
      <style:text-properties style:font-name="한컴돋움" style:font-name-asian="한컴돋움"/>
    </style:style>
    <style:style style:family="table-cell" style:name="T20.R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00" style:parent-style-name="24">
      <style:paragraph-properties fo:text-align="center" style:snap-to-layout-grid="false"/>
    </style:style>
    <style:style style:family="text" style:name="T1680">
      <style:text-properties style:font-name="한컴돋움" style:font-name-asian="한컴돋움"/>
    </style:style>
    <style:style style:family="table-cell" style:name="T20.R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01" style:parent-style-name="24">
      <style:paragraph-properties fo:text-align="center" style:snap-to-layout-grid="false"/>
    </style:style>
    <style:style style:family="text" style:name="T1681">
      <style:text-properties style:font-name="한컴돋움" style:font-name-asian="한컴돋움"/>
    </style:style>
    <style:style style:family="table-cell" style:name="T20.R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02" style:parent-style-name="24">
      <style:paragraph-properties fo:text-align="center" style:snap-to-layout-grid="false"/>
    </style:style>
    <style:style style:family="text" style:name="T1682">
      <style:text-properties style:font-name="한컴돋움" style:font-name-asian="한컴돋움"/>
    </style:style>
    <style:style style:family="table-cell" style:name="T20.R4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03" style:parent-style-name="25">
      <style:paragraph-properties fo:text-align="center" style:snap-to-layout-grid="false"/>
    </style:style>
    <style:style style:family="text" style:name="T1683">
      <style:text-properties style:font-name="한컴돋움" style:font-name-asian="한컴돋움"/>
    </style:style>
    <style:style style:family="table-cell" style:name="T20.R4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4">
      <style:table-row-properties style:min-row-height="0.502cm"/>
    </style:style>
    <style:style style:family="paragraph" style:name="P604" style:parent-style-name="31">
      <style:paragraph-properties fo:text-align="center" style:snap-to-layout-grid="false"/>
    </style:style>
    <style:style style:family="text" style:name="T1684">
      <style:text-properties style:font-name="한컴돋움" style:font-name-asian="한컴돋움"/>
    </style:style>
    <style:style style:family="text" style:name="T1685">
      <style:text-properties fo:font-weight="bold" fo:letter-spacing="-0.5pt" style:font-name="바탕" style:font-name-asian="한컴돋움" style:font-weight-asian="bold"/>
    </style:style>
    <style:style style:family="table-cell" style:name="T20.R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05" style:parent-style-name="24">
      <style:paragraph-properties style:snap-to-layout-grid="false"/>
    </style:style>
    <style:style style:family="text" style:name="T1686">
      <style:text-properties style:font-name="한컴돋움" style:font-name-asian="한컴돋움"/>
    </style:style>
    <style:style style:family="table-cell" style:name="T20.R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06" style:parent-style-name="24">
      <style:paragraph-properties fo:text-align="center" style:snap-to-layout-grid="false"/>
    </style:style>
    <style:style style:family="text" style:name="T1687">
      <style:text-properties style:font-name="한컴돋움" style:font-name-asian="한컴돋움"/>
    </style:style>
    <style:style style:family="table-cell" style:name="T20.R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07" style:parent-style-name="24">
      <style:paragraph-properties fo:text-align="center" style:snap-to-layout-grid="false"/>
    </style:style>
    <style:style style:family="text" style:name="T1688">
      <style:text-properties style:font-name="한컴돋움" style:font-name-asian="한컴돋움"/>
    </style:style>
    <style:style style:family="table-cell" style:name="T20.R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08" style:parent-style-name="24">
      <style:paragraph-properties fo:text-align="center" style:snap-to-layout-grid="false"/>
    </style:style>
    <style:style style:family="text" style:name="T1689">
      <style:text-properties style:font-name="한컴돋움" style:font-name-asian="한컴돋움"/>
    </style:style>
    <style:style style:family="table-cell" style:name="T20.R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09" style:parent-style-name="24">
      <style:paragraph-properties fo:text-align="center" style:snap-to-layout-grid="false"/>
    </style:style>
    <style:style style:family="text" style:name="T1690">
      <style:text-properties style:font-name="한컴돋움" style:font-name-asian="한컴돋움"/>
    </style:style>
    <style:style style:family="table-cell" style:name="T20.R5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10" style:parent-style-name="25">
      <style:paragraph-properties fo:text-align="center" style:snap-to-layout-grid="false"/>
    </style:style>
    <style:style style:family="text" style:name="T1691">
      <style:text-properties style:font-name="한컴돋움" style:font-name-asian="한컴돋움"/>
    </style:style>
    <style:style style:family="table-cell" style:name="T20.R5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5">
      <style:table-row-properties style:min-row-height="0.502cm"/>
    </style:style>
    <style:style style:family="paragraph" style:name="P611" style:parent-style-name="31">
      <style:paragraph-properties fo:text-align="center" style:snap-to-layout-grid="false"/>
    </style:style>
    <style:style style:family="text" style:name="T1692">
      <style:text-properties style:font-name="한컴돋움" style:font-name-asian="한컴돋움"/>
    </style:style>
    <style:style style:family="text" style:name="T1693">
      <style:text-properties fo:font-weight="bold" fo:letter-spacing="-0.5pt" style:font-name="바탕" style:font-name-asian="한컴돋움" style:font-weight-asian="bold"/>
    </style:style>
    <style:style style:family="table-cell" style:name="T20.R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12" style:parent-style-name="24">
      <style:paragraph-properties style:snap-to-layout-grid="false"/>
    </style:style>
    <style:style style:family="text" style:name="T1694">
      <style:text-properties style:font-name="한컴돋움" style:font-name-asian="한컴돋움"/>
    </style:style>
    <style:style style:family="table-cell" style:name="T20.R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13" style:parent-style-name="24">
      <style:paragraph-properties fo:text-align="center" style:snap-to-layout-grid="false"/>
    </style:style>
    <style:style style:family="text" style:name="T1695">
      <style:text-properties style:font-name="한컴돋움" style:font-name-asian="한컴돋움"/>
    </style:style>
    <style:style style:family="table-cell" style:name="T20.R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14" style:parent-style-name="24">
      <style:paragraph-properties fo:text-align="center" style:snap-to-layout-grid="false"/>
    </style:style>
    <style:style style:family="text" style:name="T1696">
      <style:text-properties style:font-name="한컴돋움" style:font-name-asian="한컴돋움"/>
    </style:style>
    <style:style style:family="table-cell" style:name="T20.R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15" style:parent-style-name="24">
      <style:paragraph-properties fo:text-align="center" style:snap-to-layout-grid="false"/>
    </style:style>
    <style:style style:family="text" style:name="T1697">
      <style:text-properties style:font-name="한컴돋움" style:font-name-asian="한컴돋움"/>
    </style:style>
    <style:style style:family="table-cell" style:name="T20.R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16" style:parent-style-name="24">
      <style:paragraph-properties fo:text-align="center" style:snap-to-layout-grid="false"/>
    </style:style>
    <style:style style:family="text" style:name="T1698">
      <style:text-properties style:font-name="한컴돋움" style:font-name-asian="한컴돋움"/>
    </style:style>
    <style:style style:family="table-cell" style:name="T20.R6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17" style:parent-style-name="25">
      <style:paragraph-properties fo:text-align="center" style:snap-to-layout-grid="false"/>
    </style:style>
    <style:style style:family="text" style:name="T1699">
      <style:text-properties style:font-name="한컴돋움" style:font-name-asian="한컴돋움"/>
    </style:style>
    <style:style style:family="table-cell" style:name="T20.R6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6">
      <style:table-row-properties style:min-row-height="0.502cm"/>
    </style:style>
    <style:style style:family="paragraph" style:name="P618" style:parent-style-name="31">
      <style:paragraph-properties fo:text-align="center" style:snap-to-layout-grid="false"/>
    </style:style>
    <style:style style:family="text" style:name="T1700">
      <style:text-properties style:font-name="한컴돋움" style:font-name-asian="한컴돋움"/>
    </style:style>
    <style:style style:family="text" style:name="T1701">
      <style:text-properties fo:font-weight="bold" fo:letter-spacing="-0.5pt" style:font-name="바탕" style:font-name-asian="한컴돋움" style:font-weight-asian="bold"/>
    </style:style>
    <style:style style:family="table-cell" style:name="T20.R7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19" style:parent-style-name="24">
      <style:paragraph-properties style:snap-to-layout-grid="false"/>
    </style:style>
    <style:style style:family="text" style:name="T1702">
      <style:text-properties style:font-name="한컴돋움" style:font-name-asian="한컴돋움"/>
    </style:style>
    <style:style style:family="table-cell" style:name="T20.R7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20" style:parent-style-name="24">
      <style:paragraph-properties fo:text-align="center" style:snap-to-layout-grid="false"/>
    </style:style>
    <style:style style:family="text" style:name="T1703">
      <style:text-properties style:font-name="한컴돋움" style:font-name-asian="한컴돋움"/>
    </style:style>
    <style:style style:family="table-cell" style:name="T20.R7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21" style:parent-style-name="24">
      <style:paragraph-properties fo:text-align="center" style:snap-to-layout-grid="false"/>
    </style:style>
    <style:style style:family="text" style:name="T1704">
      <style:text-properties style:font-name="한컴돋움" style:font-name-asian="한컴돋움"/>
    </style:style>
    <style:style style:family="table-cell" style:name="T20.R7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22" style:parent-style-name="24">
      <style:paragraph-properties fo:text-align="center" style:snap-to-layout-grid="false"/>
    </style:style>
    <style:style style:family="text" style:name="T1705">
      <style:text-properties style:font-name="한컴돋움" style:font-name-asian="한컴돋움"/>
    </style:style>
    <style:style style:family="table-cell" style:name="T20.R7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23" style:parent-style-name="24">
      <style:paragraph-properties fo:text-align="center" style:snap-to-layout-grid="false"/>
    </style:style>
    <style:style style:family="text" style:name="T1706">
      <style:text-properties style:font-name="한컴돋움" style:font-name-asian="한컴돋움"/>
    </style:style>
    <style:style style:family="table-cell" style:name="T20.R7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24" style:parent-style-name="25">
      <style:paragraph-properties fo:text-align="center" style:snap-to-layout-grid="false"/>
    </style:style>
    <style:style style:family="text" style:name="T1707">
      <style:text-properties style:font-name="한컴돋움" style:font-name-asian="한컴돋움"/>
    </style:style>
    <style:style style:family="table-cell" style:name="T20.R7_C6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7">
      <style:table-row-properties style:min-row-height="0.502cm"/>
    </style:style>
    <style:style style:family="paragraph" style:name="P625" style:parent-style-name="19">
      <style:paragraph-properties style:snap-to-layout-grid="false"/>
    </style:style>
    <style:style style:family="text" style:name="T1708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20.R8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26" style:parent-style-name="31">
      <style:paragraph-properties fo:text-align="center" style:snap-to-layout-grid="false"/>
    </style:style>
    <style:style style:family="text" style:name="T1709">
      <style:text-properties fo:font-weight="bold" fo:letter-spacing="-0.5pt" style:font-name="바탕" style:font-name-asian="한컴돋움" style:font-weight-asian="bold"/>
    </style:style>
    <style:style style:family="table-cell" style:name="T20.R8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627" style:parent-style-name="24">
      <style:paragraph-properties style:snap-to-layout-grid="false"/>
    </style:style>
    <style:style style:family="text" style:name="T1710">
      <style:text-properties style:font-name="한컴돋움" style:font-name-asian="한컴돋움"/>
    </style:style>
    <style:style style:family="table-cell" style:name="T20.R8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28" style:parent-style-name="24">
      <style:paragraph-properties fo:text-align="center" style:snap-to-layout-grid="false"/>
    </style:style>
    <style:style style:family="text" style:name="T1711">
      <style:text-properties style:font-name="한컴돋움" style:font-name-asian="한컴돋움"/>
    </style:style>
    <style:style style:family="table-cell" style:name="T20.R8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29" style:parent-style-name="24">
      <style:paragraph-properties fo:text-align="center" style:snap-to-layout-grid="false"/>
    </style:style>
    <style:style style:family="text" style:name="T1712">
      <style:text-properties style:font-name="한컴돋움" style:font-name-asian="한컴돋움"/>
    </style:style>
    <style:style style:family="table-cell" style:name="T20.R8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30" style:parent-style-name="24">
      <style:paragraph-properties fo:text-align="center" style:snap-to-layout-grid="false"/>
    </style:style>
    <style:style style:family="text" style:name="T1713">
      <style:text-properties style:font-name="한컴돋움" style:font-name-asian="한컴돋움"/>
    </style:style>
    <style:style style:family="table-cell" style:name="T20.R8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31" style:parent-style-name="24">
      <style:paragraph-properties fo:text-align="center" style:snap-to-layout-grid="false"/>
    </style:style>
    <style:style style:family="text" style:name="T1714">
      <style:text-properties style:font-name="한컴돋움" style:font-name-asian="한컴돋움"/>
    </style:style>
    <style:style style:family="table-cell" style:name="T20.R8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32" style:parent-style-name="25">
      <style:paragraph-properties fo:text-align="center" style:snap-to-layout-grid="false"/>
    </style:style>
    <style:style style:family="text" style:name="T1715">
      <style:text-properties style:font-name="한컴돋움" style:font-name-asian="한컴돋움"/>
    </style:style>
    <style:style style:family="table-cell" style:name="T20.R8_C7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20.R8">
      <style:table-row-properties style:min-row-height="0.502cm"/>
    </style:style>
    <style:style style:family="paragraph" style:name="P633" style:parent-style-name="31">
      <style:paragraph-properties fo:text-align="center" style:snap-to-layout-grid="false"/>
    </style:style>
    <style:style style:family="text" style:name="T1716">
      <style:text-properties fo:font-weight="bold" fo:letter-spacing="-0.5pt" style:font-name="바탕" style:font-name-asian="한컴돋움" style:font-weight-asian="bold"/>
    </style:style>
    <style:style style:family="table-cell" style:name="T20.R9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34" style:parent-style-name="24">
      <style:paragraph-properties style:snap-to-layout-grid="false"/>
    </style:style>
    <style:style style:family="text" style:name="T1717">
      <style:text-properties style:font-name="한컴돋움" style:font-name-asian="한컴돋움"/>
    </style:style>
    <style:style style:family="table-cell" style:name="T20.R9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35" style:parent-style-name="24">
      <style:paragraph-properties fo:text-align="center" style:snap-to-layout-grid="false"/>
    </style:style>
    <style:style style:family="text" style:name="T1718">
      <style:text-properties style:font-name="한컴돋움" style:font-name-asian="한컴돋움"/>
    </style:style>
    <style:style style:family="table-cell" style:name="T20.R9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36" style:parent-style-name="24">
      <style:paragraph-properties fo:text-align="center" style:snap-to-layout-grid="false"/>
    </style:style>
    <style:style style:family="text" style:name="T1719">
      <style:text-properties style:font-name="한컴돋움" style:font-name-asian="한컴돋움"/>
    </style:style>
    <style:style style:family="table-cell" style:name="T20.R9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37" style:parent-style-name="24">
      <style:paragraph-properties fo:text-align="center" style:snap-to-layout-grid="false"/>
    </style:style>
    <style:style style:family="text" style:name="T1720">
      <style:text-properties style:font-name="한컴돋움" style:font-name-asian="한컴돋움"/>
    </style:style>
    <style:style style:family="table-cell" style:name="T20.R9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38" style:parent-style-name="24">
      <style:paragraph-properties fo:text-align="center" style:snap-to-layout-grid="false"/>
    </style:style>
    <style:style style:family="text" style:name="T1721">
      <style:text-properties style:font-name="한컴돋움" style:font-name-asian="한컴돋움"/>
    </style:style>
    <style:style style:family="table-cell" style:name="T20.R9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39" style:parent-style-name="25">
      <style:paragraph-properties fo:text-align="center" style:snap-to-layout-grid="false"/>
    </style:style>
    <style:style style:family="text" style:name="T1722">
      <style:text-properties style:font-name="한컴돋움" style:font-name-asian="한컴돋움"/>
    </style:style>
    <style:style style:family="table-cell" style:name="T20.R9_C6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9">
      <style:table-row-properties style:min-row-height="0.502cm"/>
    </style:style>
    <style:style style:family="paragraph" style:name="P640" style:parent-style-name="19">
      <style:paragraph-properties fo:line-height="110%" style:snap-to-layout-grid="false"/>
    </style:style>
    <style:style style:family="text" style:name="T1723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20.R10_C0">
      <style:table-cell-properties fo:background-color="#ffffff"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41" style:parent-style-name="24">
      <style:paragraph-properties fo:text-align="center" style:snap-to-layout-grid="false"/>
    </style:style>
    <style:style style:family="text" style:name="T1724">
      <style:text-properties fo:font-weight="bold" fo:letter-spacing="-0.5pt" style:font-name="바탕" style:font-name-asian="한컴돋움" style:font-weight-asian="bold"/>
    </style:style>
    <style:style style:family="table-cell" style:name="T20.R10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642" style:parent-style-name="24">
      <style:paragraph-properties style:snap-to-layout-grid="false"/>
    </style:style>
    <style:style style:family="text" style:name="T1725">
      <style:text-properties style:font-name="한컴돋움" style:font-name-asian="한컴돋움"/>
    </style:style>
    <style:style style:family="table-cell" style:name="T20.R10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43" style:parent-style-name="24">
      <style:paragraph-properties fo:text-align="center" style:snap-to-layout-grid="false"/>
    </style:style>
    <style:style style:family="text" style:name="T1726">
      <style:text-properties style:font-name="한컴돋움" style:font-name-asian="한컴돋움"/>
    </style:style>
    <style:style style:family="table-cell" style:name="T20.R10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44" style:parent-style-name="24">
      <style:paragraph-properties fo:text-align="center" style:snap-to-layout-grid="false"/>
    </style:style>
    <style:style style:family="text" style:name="T1727">
      <style:text-properties style:font-name="한컴돋움" style:font-name-asian="한컴돋움"/>
    </style:style>
    <style:style style:family="table-cell" style:name="T20.R10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45" style:parent-style-name="24">
      <style:paragraph-properties fo:text-align="center" style:snap-to-layout-grid="false"/>
    </style:style>
    <style:style style:family="text" style:name="T1728">
      <style:text-properties style:font-name="한컴돋움" style:font-name-asian="한컴돋움"/>
    </style:style>
    <style:style style:family="table-cell" style:name="T20.R10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46" style:parent-style-name="24">
      <style:paragraph-properties fo:text-align="center" style:snap-to-layout-grid="false"/>
    </style:style>
    <style:style style:family="text" style:name="T1729">
      <style:text-properties style:font-name="한컴돋움" style:font-name-asian="한컴돋움"/>
    </style:style>
    <style:style style:family="table-cell" style:name="T20.R10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647" style:parent-style-name="25">
      <style:paragraph-properties fo:text-align="center" style:snap-to-layout-grid="false"/>
    </style:style>
    <style:style style:family="text" style:name="T1730">
      <style:text-properties style:font-name="한컴돋움" style:font-name-asian="한컴돋움"/>
    </style:style>
    <style:style style:family="table-cell" style:name="T20.R10_C7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20.R10">
      <style:table-row-properties style:min-row-height="0.502cm"/>
    </style:style>
    <style:style style:family="paragraph" style:name="P648" style:parent-style-name="24">
      <style:paragraph-properties fo:text-align="center" style:snap-to-layout-grid="false"/>
    </style:style>
    <style:style style:family="text" style:name="T1731">
      <style:text-properties fo:font-weight="bold" fo:letter-spacing="-0.5pt" style:font-name="바탕" style:font-name-asian="한컴돋움" style:font-weight-asian="bold"/>
    </style:style>
    <style:style style:family="text" style:name="T1732">
      <style:text-properties style:font-name="한컴돋움" style:font-name-asian="한컴돋움"/>
    </style:style>
    <style:style style:family="text" style:name="T1733">
      <style:text-properties fo:font-weight="bold" fo:letter-spacing="-0.5pt" style:font-name="바탕" style:font-name-asian="한컴돋움" style:font-weight-asian="bold"/>
    </style:style>
    <style:style style:family="table-cell" style:name="T20.R11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49" style:parent-style-name="24">
      <style:paragraph-properties style:snap-to-layout-grid="false"/>
    </style:style>
    <style:style style:family="text" style:name="T1734">
      <style:text-properties style:font-name="한컴돋움" style:font-name-asian="한컴돋움"/>
    </style:style>
    <style:style style:family="table-cell" style:name="T20.R11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50" style:parent-style-name="24">
      <style:paragraph-properties fo:text-align="center" style:snap-to-layout-grid="false"/>
    </style:style>
    <style:style style:family="text" style:name="T1735">
      <style:text-properties style:font-name="한컴돋움" style:font-name-asian="한컴돋움"/>
    </style:style>
    <style:style style:family="table-cell" style:name="T20.R11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51" style:parent-style-name="24">
      <style:paragraph-properties fo:text-align="center" style:snap-to-layout-grid="false"/>
    </style:style>
    <style:style style:family="text" style:name="T1736">
      <style:text-properties style:font-name="한컴돋움" style:font-name-asian="한컴돋움"/>
    </style:style>
    <style:style style:family="table-cell" style:name="T20.R11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52" style:parent-style-name="24">
      <style:paragraph-properties fo:text-align="center" style:snap-to-layout-grid="false"/>
    </style:style>
    <style:style style:family="text" style:name="T1737">
      <style:text-properties style:font-name="한컴돋움" style:font-name-asian="한컴돋움"/>
    </style:style>
    <style:style style:family="table-cell" style:name="T20.R11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53" style:parent-style-name="24">
      <style:paragraph-properties fo:text-align="center" style:snap-to-layout-grid="false"/>
    </style:style>
    <style:style style:family="text" style:name="T1738">
      <style:text-properties style:font-name="한컴돋움" style:font-name-asian="한컴돋움"/>
    </style:style>
    <style:style style:family="table-cell" style:name="T20.R11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54" style:parent-style-name="25">
      <style:paragraph-properties fo:text-align="center" style:snap-to-layout-grid="false"/>
    </style:style>
    <style:style style:family="text" style:name="T1739">
      <style:text-properties style:font-name="한컴돋움" style:font-name-asian="한컴돋움"/>
    </style:style>
    <style:style style:family="table-cell" style:name="T20.R11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11">
      <style:table-row-properties style:min-row-height="0.502cm"/>
    </style:style>
    <style:style style:family="paragraph" style:name="P655" style:parent-style-name="24">
      <style:paragraph-properties fo:text-align="center" style:snap-to-layout-grid="false"/>
    </style:style>
    <style:style style:family="text" style:name="T1740">
      <style:text-properties fo:font-weight="bold" fo:letter-spacing="-0.5pt" style:font-name="바탕" style:font-name-asian="한컴돋움" style:font-weight-asian="bold"/>
    </style:style>
    <style:style style:family="text" style:name="T1741">
      <style:text-properties style:font-name="한컴돋움" style:font-name-asian="한컴돋움"/>
    </style:style>
    <style:style style:family="text" style:name="T1742">
      <style:text-properties fo:font-weight="bold" fo:letter-spacing="-0.5pt" style:font-name="바탕" style:font-name-asian="한컴돋움" style:font-weight-asian="bold"/>
    </style:style>
    <style:style style:family="table-cell" style:name="T20.R12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56" style:parent-style-name="24">
      <style:paragraph-properties style:snap-to-layout-grid="false"/>
    </style:style>
    <style:style style:family="text" style:name="T1743">
      <style:text-properties style:font-name="한컴돋움" style:font-name-asian="한컴돋움"/>
    </style:style>
    <style:style style:family="table-cell" style:name="T20.R12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57" style:parent-style-name="24">
      <style:paragraph-properties fo:text-align="center" style:snap-to-layout-grid="false"/>
    </style:style>
    <style:style style:family="text" style:name="T1744">
      <style:text-properties style:font-name="한컴돋움" style:font-name-asian="한컴돋움"/>
    </style:style>
    <style:style style:family="table-cell" style:name="T20.R12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58" style:parent-style-name="24">
      <style:paragraph-properties fo:text-align="center" style:snap-to-layout-grid="false"/>
    </style:style>
    <style:style style:family="text" style:name="T1745">
      <style:text-properties style:font-name="한컴돋움" style:font-name-asian="한컴돋움"/>
    </style:style>
    <style:style style:family="table-cell" style:name="T20.R12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59" style:parent-style-name="24">
      <style:paragraph-properties fo:text-align="center" style:snap-to-layout-grid="false"/>
    </style:style>
    <style:style style:family="text" style:name="T1746">
      <style:text-properties style:font-name="한컴돋움" style:font-name-asian="한컴돋움"/>
    </style:style>
    <style:style style:family="table-cell" style:name="T20.R12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60" style:parent-style-name="24">
      <style:paragraph-properties fo:text-align="center" style:snap-to-layout-grid="false"/>
    </style:style>
    <style:style style:family="text" style:name="T1747">
      <style:text-properties style:font-name="한컴돋움" style:font-name-asian="한컴돋움"/>
    </style:style>
    <style:style style:family="table-cell" style:name="T20.R12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61" style:parent-style-name="25">
      <style:paragraph-properties fo:text-align="center" style:snap-to-layout-grid="false"/>
    </style:style>
    <style:style style:family="text" style:name="T1748">
      <style:text-properties style:font-name="한컴돋움" style:font-name-asian="한컴돋움"/>
    </style:style>
    <style:style style:family="table-cell" style:name="T20.R12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12">
      <style:table-row-properties style:min-row-height="0.502cm"/>
    </style:style>
    <style:style style:family="paragraph" style:name="P662" style:parent-style-name="24">
      <style:paragraph-properties fo:text-align="center" style:snap-to-layout-grid="false"/>
    </style:style>
    <style:style style:family="text" style:name="T1749">
      <style:text-properties fo:font-weight="bold" fo:letter-spacing="-0.5pt" style:font-name="바탕" style:font-name-asian="한컴돋움" style:font-weight-asian="bold"/>
    </style:style>
    <style:style style:family="text" style:name="T1750">
      <style:text-properties style:font-name="한컴돋움" style:font-name-asian="한컴돋움"/>
    </style:style>
    <style:style style:family="text" style:name="T1751">
      <style:text-properties fo:font-weight="bold" fo:letter-spacing="-0.5pt" style:font-name="바탕" style:font-name-asian="한컴돋움" style:font-weight-asian="bold"/>
    </style:style>
    <style:style style:family="table-cell" style:name="T20.R13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63" style:parent-style-name="24">
      <style:paragraph-properties style:snap-to-layout-grid="false"/>
    </style:style>
    <style:style style:family="text" style:name="T1752">
      <style:text-properties style:font-name="한컴돋움" style:font-name-asian="한컴돋움"/>
    </style:style>
    <style:style style:family="table-cell" style:name="T20.R13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64" style:parent-style-name="24">
      <style:paragraph-properties fo:text-align="center" style:snap-to-layout-grid="false"/>
    </style:style>
    <style:style style:family="text" style:name="T1753">
      <style:text-properties style:font-name="한컴돋움" style:font-name-asian="한컴돋움"/>
    </style:style>
    <style:style style:family="table-cell" style:name="T20.R13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65" style:parent-style-name="24">
      <style:paragraph-properties fo:text-align="center" style:snap-to-layout-grid="false"/>
    </style:style>
    <style:style style:family="text" style:name="T1754">
      <style:text-properties style:font-name="한컴돋움" style:font-name-asian="한컴돋움"/>
    </style:style>
    <style:style style:family="table-cell" style:name="T20.R13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66" style:parent-style-name="24">
      <style:paragraph-properties fo:text-align="center" style:snap-to-layout-grid="false"/>
    </style:style>
    <style:style style:family="text" style:name="T1755">
      <style:text-properties style:font-name="한컴돋움" style:font-name-asian="한컴돋움"/>
    </style:style>
    <style:style style:family="table-cell" style:name="T20.R13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67" style:parent-style-name="24">
      <style:paragraph-properties fo:text-align="center" style:snap-to-layout-grid="false"/>
    </style:style>
    <style:style style:family="text" style:name="T1756">
      <style:text-properties style:font-name="한컴돋움" style:font-name-asian="한컴돋움"/>
    </style:style>
    <style:style style:family="table-cell" style:name="T20.R13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68" style:parent-style-name="25">
      <style:paragraph-properties fo:text-align="center" style:snap-to-layout-grid="false"/>
    </style:style>
    <style:style style:family="text" style:name="T1757">
      <style:text-properties style:font-name="한컴돋움" style:font-name-asian="한컴돋움"/>
    </style:style>
    <style:style style:family="table-cell" style:name="T20.R13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13">
      <style:table-row-properties style:min-row-height="0.502cm"/>
    </style:style>
    <style:style style:family="paragraph" style:name="P669" style:parent-style-name="24">
      <style:paragraph-properties fo:text-align="center" style:snap-to-layout-grid="false"/>
    </style:style>
    <style:style style:family="text" style:name="T1758">
      <style:text-properties fo:font-weight="bold" fo:letter-spacing="-0.5pt" style:font-name="바탕" style:font-name-asian="한컴돋움" style:font-weight-asian="bold"/>
    </style:style>
    <style:style style:family="text" style:name="T1759">
      <style:text-properties style:font-name="한컴돋움" style:font-name-asian="한컴돋움"/>
    </style:style>
    <style:style style:family="text" style:name="T1760">
      <style:text-properties fo:font-weight="bold" fo:letter-spacing="-0.5pt" style:font-name="바탕" style:font-name-asian="한컴돋움" style:font-weight-asian="bold"/>
    </style:style>
    <style:style style:family="text" style:name="T1761">
      <style:text-properties style:font-name="한컴돋움" style:font-name-asian="한컴돋움"/>
    </style:style>
    <style:style style:family="text" style:name="T1762">
      <style:text-properties fo:font-weight="bold" fo:letter-spacing="-0.5pt" style:font-name="바탕" style:font-name-asian="한컴돋움" style:font-weight-asian="bold"/>
    </style:style>
    <style:style style:family="table-cell" style:name="T20.R1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70" style:parent-style-name="24">
      <style:paragraph-properties style:snap-to-layout-grid="false"/>
    </style:style>
    <style:style style:family="text" style:name="T1763">
      <style:text-properties style:font-name="한컴돋움" style:font-name-asian="한컴돋움"/>
    </style:style>
    <style:style style:family="table-cell" style:name="T20.R1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71" style:parent-style-name="24">
      <style:paragraph-properties fo:text-align="center" style:snap-to-layout-grid="false"/>
    </style:style>
    <style:style style:family="text" style:name="T1764">
      <style:text-properties style:font-name="한컴돋움" style:font-name-asian="한컴돋움"/>
    </style:style>
    <style:style style:family="table-cell" style:name="T20.R1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72" style:parent-style-name="24">
      <style:paragraph-properties fo:text-align="center" style:snap-to-layout-grid="false"/>
    </style:style>
    <style:style style:family="text" style:name="T1765">
      <style:text-properties style:font-name="한컴돋움" style:font-name-asian="한컴돋움"/>
    </style:style>
    <style:style style:family="table-cell" style:name="T20.R1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73" style:parent-style-name="24">
      <style:paragraph-properties fo:text-align="center" style:snap-to-layout-grid="false"/>
    </style:style>
    <style:style style:family="text" style:name="T1766">
      <style:text-properties style:font-name="한컴돋움" style:font-name-asian="한컴돋움"/>
    </style:style>
    <style:style style:family="table-cell" style:name="T20.R1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74" style:parent-style-name="24">
      <style:paragraph-properties fo:text-align="center" style:snap-to-layout-grid="false"/>
    </style:style>
    <style:style style:family="text" style:name="T1767">
      <style:text-properties style:font-name="한컴돋움" style:font-name-asian="한컴돋움"/>
    </style:style>
    <style:style style:family="table-cell" style:name="T20.R14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75" style:parent-style-name="25">
      <style:paragraph-properties fo:text-align="center" style:snap-to-layout-grid="false"/>
    </style:style>
    <style:style style:family="text" style:name="T1768">
      <style:text-properties style:font-name="한컴돋움" style:font-name-asian="한컴돋움"/>
    </style:style>
    <style:style style:family="table-cell" style:name="T20.R14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14">
      <style:table-row-properties style:min-row-height="0.502cm"/>
    </style:style>
    <style:style style:family="paragraph" style:name="P676" style:parent-style-name="24">
      <style:paragraph-properties fo:text-align="center" style:snap-to-layout-grid="false"/>
    </style:style>
    <style:style style:family="text" style:name="T1769">
      <style:text-properties fo:font-weight="bold" fo:letter-spacing="-0.5pt" style:font-name="바탕" style:font-name-asian="한컴돋움" style:font-weight-asian="bold"/>
    </style:style>
    <style:style style:family="text" style:name="T1770">
      <style:text-properties style:font-name="한컴돋움" style:font-name-asian="한컴돋움"/>
    </style:style>
    <style:style style:family="text" style:name="T1771">
      <style:text-properties fo:font-weight="bold" fo:letter-spacing="-0.5pt" style:font-name="바탕" style:font-name-asian="한컴돋움" style:font-weight-asian="bold"/>
    </style:style>
    <style:style style:family="table-cell" style:name="T20.R1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77" style:parent-style-name="24">
      <style:paragraph-properties style:snap-to-layout-grid="false"/>
    </style:style>
    <style:style style:family="text" style:name="T1772">
      <style:text-properties style:font-name="한컴돋움" style:font-name-asian="한컴돋움"/>
    </style:style>
    <style:style style:family="table-cell" style:name="T20.R1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78" style:parent-style-name="24">
      <style:paragraph-properties fo:text-align="center" style:snap-to-layout-grid="false"/>
    </style:style>
    <style:style style:family="text" style:name="T1773">
      <style:text-properties style:font-name="한컴돋움" style:font-name-asian="한컴돋움"/>
    </style:style>
    <style:style style:family="table-cell" style:name="T20.R1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79" style:parent-style-name="24">
      <style:paragraph-properties fo:text-align="center" style:snap-to-layout-grid="false"/>
    </style:style>
    <style:style style:family="text" style:name="T1774">
      <style:text-properties style:font-name="한컴돋움" style:font-name-asian="한컴돋움"/>
    </style:style>
    <style:style style:family="table-cell" style:name="T20.R1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80" style:parent-style-name="24">
      <style:paragraph-properties fo:text-align="center" style:snap-to-layout-grid="false"/>
    </style:style>
    <style:style style:family="text" style:name="T1775">
      <style:text-properties style:font-name="한컴돋움" style:font-name-asian="한컴돋움"/>
    </style:style>
    <style:style style:family="table-cell" style:name="T20.R1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81" style:parent-style-name="24">
      <style:paragraph-properties fo:text-align="center" style:snap-to-layout-grid="false"/>
    </style:style>
    <style:style style:family="text" style:name="T1776">
      <style:text-properties style:font-name="한컴돋움" style:font-name-asian="한컴돋움"/>
    </style:style>
    <style:style style:family="table-cell" style:name="T20.R15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82" style:parent-style-name="25">
      <style:paragraph-properties fo:text-align="center" style:snap-to-layout-grid="false"/>
    </style:style>
    <style:style style:family="text" style:name="T1777">
      <style:text-properties style:font-name="한컴돋움" style:font-name-asian="한컴돋움"/>
    </style:style>
    <style:style style:family="table-cell" style:name="T20.R15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15">
      <style:table-row-properties style:min-row-height="0.502cm"/>
    </style:style>
    <style:style style:family="paragraph" style:name="P683" style:parent-style-name="24">
      <style:paragraph-properties fo:text-align="center" style:snap-to-layout-grid="false"/>
    </style:style>
    <style:style style:family="text" style:name="T1778">
      <style:text-properties fo:font-weight="bold" fo:letter-spacing="-0.5pt" style:font-name="바탕" style:font-name-asian="한컴돋움" style:font-weight-asian="bold"/>
    </style:style>
    <style:style style:family="text" style:name="T1779">
      <style:text-properties style:font-name="한컴돋움" style:font-name-asian="한컴돋움"/>
    </style:style>
    <style:style style:family="text" style:name="T1780">
      <style:text-properties fo:font-weight="bold" fo:letter-spacing="-0.5pt" style:font-name="바탕" style:font-name-asian="한컴돋움" style:font-weight-asian="bold"/>
    </style:style>
    <style:style style:family="table-cell" style:name="T20.R1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684" style:parent-style-name="24">
      <style:paragraph-properties style:snap-to-layout-grid="false"/>
    </style:style>
    <style:style style:family="text" style:name="T1781">
      <style:text-properties style:font-name="한컴돋움" style:font-name-asian="한컴돋움"/>
    </style:style>
    <style:style style:family="table-cell" style:name="T20.R1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85" style:parent-style-name="24">
      <style:paragraph-properties fo:text-align="center" style:snap-to-layout-grid="false"/>
    </style:style>
    <style:style style:family="text" style:name="T1782">
      <style:text-properties style:font-name="한컴돋움" style:font-name-asian="한컴돋움"/>
    </style:style>
    <style:style style:family="table-cell" style:name="T20.R1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86" style:parent-style-name="24">
      <style:paragraph-properties fo:text-align="center" style:snap-to-layout-grid="false"/>
    </style:style>
    <style:style style:family="text" style:name="T1783">
      <style:text-properties style:font-name="한컴돋움" style:font-name-asian="한컴돋움"/>
    </style:style>
    <style:style style:family="table-cell" style:name="T20.R1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87" style:parent-style-name="24">
      <style:paragraph-properties fo:text-align="center" style:snap-to-layout-grid="false"/>
    </style:style>
    <style:style style:family="text" style:name="T1784">
      <style:text-properties style:font-name="한컴돋움" style:font-name-asian="한컴돋움"/>
    </style:style>
    <style:style style:family="table-cell" style:name="T20.R1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88" style:parent-style-name="24">
      <style:paragraph-properties fo:text-align="center" style:snap-to-layout-grid="false"/>
    </style:style>
    <style:style style:family="text" style:name="T1785">
      <style:text-properties style:font-name="한컴돋움" style:font-name-asian="한컴돋움"/>
    </style:style>
    <style:style style:family="table-cell" style:name="T20.R16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689" style:parent-style-name="25">
      <style:paragraph-properties fo:text-align="center" style:snap-to-layout-grid="false"/>
    </style:style>
    <style:style style:family="text" style:name="T1786">
      <style:text-properties style:font-name="한컴돋움" style:font-name-asian="한컴돋움"/>
    </style:style>
    <style:style style:family="table-cell" style:name="T20.R16_C6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0.R16">
      <style:table-row-properties style:min-row-height="0.502cm"/>
    </style:style>
    <style:style style:family="paragraph" style:name="P690" style:parent-style-name="0">
      <style:paragraph-properties fo:line-height="150%" fo:text-align="center" style:snap-to-layout-grid="false"/>
    </style:style>
    <style:style style:family="table" style:name="T21">
      <style:table-properties style:width="0.000cm" table:border-model="collapsing"/>
    </style:style>
    <style:style style:family="graphic" style:name="fr3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1.C116">
      <style:table-column-properties style:column-width="0.965cm"/>
    </style:style>
    <style:style style:family="table-column" style:name="T21.C117">
      <style:table-column-properties style:column-width="14.569cm"/>
    </style:style>
    <style:style style:family="paragraph" style:name="P691" style:parent-style-name="0">
      <style:paragraph-properties fo:line-height="170%" fo:text-align="center" style:snap-to-layout-grid="false"/>
    </style:style>
    <style:style style:family="text" style:name="T1787">
      <style:text-properties fo:color="#ffffff" fo:font-size="15.0pt" fo:font-weight="bold" style:font-name="한양견고딕" style:font-name-asian="한양견고딕" style:font-size-asian="15.0pt" style:font-weight-asian="bold"/>
    </style:style>
    <style:style style:family="table-cell" style:name="T21.R1_C0">
      <style:table-cell-properties fo:background-color="#008000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paragraph" style:name="P692" style:parent-style-name="0">
      <style:paragraph-properties fo:line-height="170%" fo:margin-left="0.353cm" style:snap-to-layout-grid="false"/>
    </style:style>
    <style:style style:family="text" style:name="T1788">
      <style:text-properties fo:font-size="15.0pt" style:font-name="바탕" style:font-name-asian="HY헤드라인M" style:font-size-asian="15.0pt"/>
    </style:style>
    <style:style style:family="table-cell" style:name="T21.R1_C1">
      <style:table-cell-properties fo:background-color="#e3f4e3" fo:border-bottom="0.010cm solid #5d5d5d" fo:border-left="0.010cm solid #5d5d5d" fo:border-right="none" fo:border-top="none" fo:padding-bottom="0.050cm" fo:padding-left="0.050cm" fo:padding-right="0.050cm" fo:padding-top="0.050cm" style:vertical-align="middle"/>
    </style:style>
    <style:style style:family="table-row" style:name="T21.R1">
      <style:table-row-properties style:min-row-height="0.843cm"/>
    </style:style>
    <style:style style:family="paragraph" style:name="P693" style:parent-style-name="0">
      <style:paragraph-properties fo:line-height="170%" fo:text-align="center" style:snap-to-layout-grid="false"/>
    </style:style>
    <style:style style:family="table-cell" style:name="T21.R2_C0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paragraph" style:name="P694" style:parent-style-name="0">
      <style:paragraph-properties fo:line-height="130%" fo:margin-left="1.391cm" fo:margin-right="0.176cm" fo:text-indent="-0.607cm" style:snap-to-layout-grid="false"/>
    </style:style>
    <style:style style:family="text" style:name="T1789">
      <style:text-properties fo:font-weight="bold" fo:letter-spacing="-1.0pt" style:font-name="바탕" style:font-name-asian="한컴돋움" style:font-weight-asian="bold"/>
    </style:style>
    <style:style style:family="text" style:name="T1790">
      <style:text-properties style:font-name="한컴돋움" style:font-name-asian="한컴돋움"/>
    </style:style>
    <style:style style:family="text" style:name="T1791">
      <style:text-properties fo:font-weight="bold" fo:letter-spacing="-1.0pt" style:font-name="바탕" style:font-name-asian="한컴돋움" style:font-weight-asian="bold"/>
    </style:style>
    <style:style style:family="text" style:name="T1792">
      <style:text-properties style:font-name="한컴돋움" style:font-name-asian="한컴돋움"/>
    </style:style>
    <style:style style:family="table-cell" style:name="T21.R2_C1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table-row" style:name="T21.R2">
      <style:table-row-properties style:min-row-height="1.192cm"/>
    </style:style>
    <style:style style:family="paragraph" style:name="P695" style:parent-style-name="0">
      <style:paragraph-properties fo:line-height="170%" fo:margin-left="0.353cm" style:snap-to-layout-grid="false"/>
    </style:style>
    <style:style style:family="text" style:name="T1793">
      <style:text-properties fo:color="#0000ff" fo:font-size="12.0pt" style:font-name="바탕" style:font-name-asian="HY헤드라인M" style:font-size-asian="12.0pt"/>
    </style:style>
    <style:style style:family="text" style:name="T1794">
      <style:text-properties fo:color="#0000ff" fo:font-size="12.0pt" style:font-name="HY헤드라인M" style:font-name-asian="HY헤드라인M" style:font-size-asian="12.0pt"/>
    </style:style>
    <style:style style:family="text" style:name="T1795">
      <style:text-properties fo:font-size="12.0pt" style:font-name="HY헤드라인M" style:font-name-asian="HY헤드라인M" style:font-size-asian="12.0pt"/>
    </style:style>
    <style:style style:family="text" style:name="T1796">
      <style:text-properties fo:font-size="12.0pt" style:font-name="바탕" style:font-name-asian="HY헤드라인M" style:font-size-asian="12.0pt"/>
    </style:style>
    <style:style style:family="text" style:name="T1797">
      <style:text-properties fo:font-size="12.0pt" style:font-name="HY헤드라인M" style:font-name-asian="HY헤드라인M" style:font-size-asian="12.0pt"/>
    </style:style>
    <style:style style:family="text" style:name="T1798">
      <style:text-properties fo:font-size="12.0pt" style:font-name="바탕" style:font-name-asian="HY헤드라인M" style:font-size-asian="12.0pt"/>
    </style:style>
    <style:style style:family="text" style:name="T1799">
      <style:text-properties fo:font-size="12.0pt" style:font-name="HY헤드라인M" style:font-name-asian="HY헤드라인M" style:font-size-asian="12.0pt"/>
    </style:style>
    <style:style style:family="table-cell" style:name="T21.R3_C0">
      <style:table-cell-properties fo:background-color="#fafabf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table-row" style:name="T21.R3">
      <style:table-row-properties style:min-row-height="1.541cm"/>
    </style:style>
    <style:style style:family="paragraph" style:name="P696" style:parent-style-name="0">
      <style:paragraph-properties fo:line-height="150%" fo:margin-left="1.448cm" fo:margin-top="0.353cm" fo:text-indent="-0.636cm" style:snap-to-layout-grid="false"/>
    </style:style>
    <style:style style:family="text" style:name="T1800">
      <style:text-properties fo:font-size="12.0pt" style:font-name="바탕" style:font-name-asian="한컴돋움" style:font-size-asian="12.0pt"/>
    </style:style>
    <style:style style:family="text" style:name="T1801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0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03">
      <style:text-properties fo:font-size="12.0pt" fo:font-weight="bold" style:font-name="한컴돋움" style:font-name-asian="한컴돋움" style:font-size-asian="12.0pt" style:font-weight-asian="bold"/>
    </style:style>
    <style:style style:family="text" style:name="T180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05">
      <style:text-properties fo:font-size="12.0pt" fo:font-weight="bold" style:font-name="한컴돋움" style:font-name-asian="한컴돋움" style:font-size-asian="12.0pt" style:font-weight-asian="bold"/>
    </style:style>
    <style:style style:family="text" style:name="T180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07">
      <style:text-properties fo:font-size="12.0pt" fo:font-weight="bold" style:font-name="한컴돋움" style:font-name-asian="한컴돋움" style:font-size-asian="12.0pt" style:font-weight-asian="bold"/>
    </style:style>
    <style:style style:family="text" style:name="T180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09">
      <style:text-properties fo:font-size="12.0pt" fo:font-weight="bold" style:font-name="한컴돋움" style:font-name-asian="한컴돋움" style:font-size-asian="12.0pt" style:font-weight-asian="bold"/>
    </style:style>
    <style:style style:family="text" style:name="T181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11">
      <style:text-properties fo:font-size="12.0pt" fo:font-weight="bold" style:font-name="한컴돋움" style:font-name-asian="한컴돋움" style:font-size-asian="12.0pt" style:font-weight-asian="bold"/>
    </style:style>
    <style:style style:family="text" style:name="T181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13">
      <style:text-properties fo:font-size="12.0pt" fo:font-weight="bold" style:font-name="한컴돋움" style:font-name-asian="한컴돋움" style:font-size-asian="12.0pt" style:font-weight-asian="bold"/>
    </style:style>
    <style:style style:family="text" style:name="T181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15">
      <style:text-properties fo:font-size="12.0pt" fo:font-weight="bold" style:font-name="한컴돋움" style:font-name-asian="한컴돋움" style:font-size-asian="12.0pt" style:font-weight-asian="bold"/>
    </style:style>
    <style:style style:family="text" style:name="T181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17">
      <style:text-properties fo:font-size="12.0pt" fo:font-weight="bold" style:font-name="한컴돋움" style:font-name-asian="한컴돋움" style:font-size-asian="12.0pt" style:font-weight-asian="bold"/>
    </style:style>
    <style:style style:family="text" style:name="T181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19">
      <style:text-properties fo:font-size="12.0pt" fo:font-weight="bold" style:font-name="한컴돋움" style:font-name-asian="한컴돋움" style:font-size-asian="12.0pt" style:font-weight-asian="bold"/>
    </style:style>
    <style:style style:family="text" style:name="T182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21">
      <style:text-properties fo:font-size="12.0pt" fo:font-weight="bold" style:font-name="한컴돋움" style:font-name-asian="한컴돋움" style:font-size-asian="12.0pt" style:font-weight-asian="bold"/>
    </style:style>
    <style:style style:family="text" style:name="T182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823">
      <style:text-properties fo:font-size="12.0pt" fo:font-weight="bold" style:font-name="한컴돋움" style:font-name-asian="한컴돋움" style:font-size-asian="12.0pt" style:font-weight-asian="bold"/>
    </style:style>
    <style:style style:family="text" style:name="T182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paragraph" style:name="P697" style:parent-style-name="0">
      <style:paragraph-properties fo:line-height="150%" fo:margin-left="0.176cm" fo:margin-top="0.353cm" fo:text-align="center" style:snap-to-layout-grid="false"/>
    </style:style>
    <style:style style:family="table" style:name="T22">
      <style:table-properties style:width="0.000cm" table:border-model="collapsing"/>
    </style:style>
    <style:style style:family="graphic" style:name="fr33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2.C118">
      <style:table-column-properties style:column-width="15.447cm"/>
    </style:style>
    <style:style style:family="paragraph" style:name="P698" style:parent-style-name="0">
      <style:paragraph-properties fo:text-align="" style:snap-to-layout-grid="false"/>
    </style:style>
    <style:style style:family="text" style:name="T1825">
      <style:text-properties style:font-name="한컴돋움" style:font-name-asian="한컴돋움"/>
    </style:style>
    <style:style style:family="text" style:name="T1826">
      <style:text-properties fo:font-weight="bold" fo:letter-spacing="-0.5pt" style:font-name="바탕" style:font-name-asian="한컴돋움" style:font-weight-asian="bold"/>
    </style:style>
    <style:style style:family="text" style:name="T1827">
      <style:text-properties style:font-name="바탕" style:font-name-asian="한컴돋움"/>
    </style:style>
    <style:style style:family="text" style:name="T1828">
      <style:text-properties style:font-name="한컴돋움" style:font-name-asian="한컴돋움"/>
    </style:style>
    <style:style style:family="text" style:name="T1829">
      <style:text-properties style:font-name="바탕" style:font-name-asian="태 가는 헤드라인T"/>
    </style:style>
    <style:style style:family="text" style:name="T1830">
      <style:text-properties fo:font-size="9.0pt" style:font-name="새굴림" style:font-name-asian="새굴림" style:font-size-asian="9.0pt"/>
    </style:style>
    <style:style style:family="text" style:name="T1831">
      <style:text-properties fo:font-size="9.0pt" style:font-name="바탕" style:font-name-asian="새굴림" style:font-size-asian="9.0pt"/>
    </style:style>
    <style:style style:family="text" style:name="T1832">
      <style:text-properties fo:font-size="9.0pt" style:font-name="새굴림" style:font-name-asian="새굴림" style:font-size-asian="9.0pt"/>
    </style:style>
    <style:style style:family="table-cell" style:name="T22.R1_C0">
      <style:table-cell-properties fo:border-bottom="0.010cm solid #787878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22.R1">
      <style:table-row-properties style:min-row-height="0.753cm"/>
    </style:style>
    <style:style style:family="paragraph" style:name="P699" style:parent-style-name="0">
      <style:paragraph-properties fo:text-align="center" style:snap-to-layout-grid="false"/>
    </style:style>
    <style:style style:family="graphic" style:name="fr3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3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22.R2_C0">
      <style:table-cell-properties fo:border-bottom="0.010cm solid #787878" fo:border-left="0.010cm solid #787878" fo:border-right="0.010cm solid #787878" fo:border-top="0.010cm solid #787878" fo:padding-bottom="0.050cm" fo:padding-left="0.180cm" fo:padding-right="0.180cm" fo:padding-top="0.050cm" style:vertical-align="middle"/>
    </style:style>
    <style:style style:family="table-row" style:name="T22.R2">
      <style:table-row-properties style:min-row-height="5.649cm"/>
    </style:style>
    <style:style style:family="paragraph" style:name="P700" style:parent-style-name="0">
      <style:paragraph-properties fo:line-height="140%" fo:margin-left="1.238cm" fo:margin-top="0.353cm" fo:text-indent="-0.354cm" style:snap-to-layout-grid="false"/>
    </style:style>
    <style:style style:family="table" style:name="T23">
      <style:table-properties style:width="0.000cm" table:border-model="collapsing"/>
    </style:style>
    <style:style style:family="graphic" style:name="fr35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3.C119">
      <style:table-column-properties style:column-width="4.114cm"/>
    </style:style>
    <style:style style:family="table-column" style:name="T23.C120">
      <style:table-column-properties style:column-width="1.358cm"/>
    </style:style>
    <style:style style:family="table-column" style:name="T23.C121">
      <style:table-column-properties style:column-width="2.357cm"/>
    </style:style>
    <style:style style:family="table-column" style:name="T23.C122">
      <style:table-column-properties style:column-width="2.357cm"/>
    </style:style>
    <style:style style:family="table-column" style:name="T23.C123">
      <style:table-column-properties style:column-width="2.357cm"/>
    </style:style>
    <style:style style:family="table-column" style:name="T23.C124">
      <style:table-column-properties style:column-width="2.357cm"/>
    </style:style>
    <style:style style:family="paragraph" style:name="P701" style:parent-style-name="29">
      <style:paragraph-properties fo:text-align="center" style:snap-to-layout-grid="false"/>
    </style:style>
    <style:style style:family="table-cell" style:name="T23.R1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02" style:parent-style-name="30">
      <style:paragraph-properties fo:text-align="center" style:snap-to-layout-grid="false"/>
    </style:style>
    <style:style style:family="text" style:name="T1833">
      <style:text-properties fo:font-size="9.0pt" fo:font-weight="bold" fo:letter-spacing="-0.5pt" style:font-name="바탕" style:font-name-asian="한컴돋움" style:font-size-asian="9.0pt" style:font-weight-asian="bold"/>
    </style:style>
    <style:style style:family="table-cell" style:name="T23.R1_C1">
      <style:table-cell-properties fo:background-color="#ffffff"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03" style:parent-style-name="24">
      <style:paragraph-properties fo:line-height="110%" fo:text-align="center" style:snap-to-layout-grid="false"/>
    </style:style>
    <style:style style:family="text" style:name="T1834">
      <style:text-properties fo:color="#0000ff" fo:font-weight="bold" fo:letter-spacing="-0.5pt" style:font-name="바탕" style:font-name-asian="한컴돋움" style:font-weight-asian="bold"/>
    </style:style>
    <style:style style:family="table-cell" style:name="T23.R1_C2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04" style:parent-style-name="24">
      <style:paragraph-properties fo:line-height="110%" fo:text-align="center" style:snap-to-layout-grid="false"/>
    </style:style>
    <style:style style:family="text" style:name="T1835">
      <style:text-properties fo:color="#0000ff" fo:font-weight="bold" fo:letter-spacing="-0.5pt" style:font-name="바탕" style:font-name-asian="한컴돋움" style:font-weight-asian="bold"/>
    </style:style>
    <style:style style:family="table-cell" style:name="T23.R1_C3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05" style:parent-style-name="24">
      <style:paragraph-properties fo:line-height="110%" fo:text-align="center" style:snap-to-layout-grid="false"/>
    </style:style>
    <style:style style:family="text" style:name="T1836">
      <style:text-properties fo:color="#0000ff" fo:font-weight="bold" fo:letter-spacing="-0.5pt" style:font-name="바탕" style:font-name-asian="한컴돋움" style:font-weight-asian="bold"/>
    </style:style>
    <style:style style:family="table-cell" style:name="T23.R1_C4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06" style:parent-style-name="25">
      <style:paragraph-properties fo:line-height="110%" fo:text-align="center" style:snap-to-layout-grid="false"/>
    </style:style>
    <style:style style:family="text" style:name="T1837">
      <style:text-properties fo:color="#0000ff" fo:font-weight="bold" fo:letter-spacing="-0.5pt" style:font-name="바탕" style:font-name-asian="한컴돋움" style:font-weight-asian="bold"/>
    </style:style>
    <style:style style:family="table-cell" style:name="T23.R1_C5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1">
      <style:table-row-properties style:min-row-height="0.940cm"/>
    </style:style>
    <style:style style:family="paragraph" style:name="P707" style:parent-style-name="26">
      <style:paragraph-properties style:snap-to-layout-grid="false"/>
    </style:style>
    <style:style style:family="text" style:name="T1838">
      <style:text-properties fo:font-weight="bold" fo:letter-spacing="-0.5pt" style:font-name="바탕" style:font-name-asian="한컴돋움" style:font-weight-asian="bold"/>
    </style:style>
    <style:style style:family="table-cell" style:name="T23.R2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08" style:parent-style-name="24">
      <style:paragraph-properties style:snap-to-layout-grid="false"/>
    </style:style>
    <style:style style:family="text" style:name="T1839">
      <style:text-properties style:font-name="한컴돋움" style:font-name-asian="한컴돋움"/>
    </style:style>
    <style:style style:family="table-cell" style:name="T23.R2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09" style:parent-style-name="24">
      <style:paragraph-properties fo:text-align="center" style:snap-to-layout-grid="false"/>
    </style:style>
    <style:style style:family="text" style:name="T1840">
      <style:text-properties fo:color="#0000ff" fo:font-weight="bold" style:font-name="한컴돋움" style:font-name-asian="한컴돋움" style:font-weight-asian="bold"/>
    </style:style>
    <style:style style:family="table-cell" style:name="T23.R2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10" style:parent-style-name="24">
      <style:paragraph-properties fo:text-align="center" style:snap-to-layout-grid="false"/>
    </style:style>
    <style:style style:family="text" style:name="T1841">
      <style:text-properties fo:color="#0000ff" fo:font-weight="bold" style:font-name="한컴돋움" style:font-name-asian="한컴돋움" style:font-weight-asian="bold"/>
    </style:style>
    <style:style style:family="table-cell" style:name="T23.R2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11" style:parent-style-name="24">
      <style:paragraph-properties fo:text-align="center" style:snap-to-layout-grid="false"/>
    </style:style>
    <style:style style:family="text" style:name="T1842">
      <style:text-properties fo:color="#0000ff" fo:font-weight="bold" style:font-name="한컴돋움" style:font-name-asian="한컴돋움" style:font-weight-asian="bold"/>
    </style:style>
    <style:style style:family="table-cell" style:name="T23.R2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12" style:parent-style-name="25">
      <style:paragraph-properties fo:text-align="center" style:snap-to-layout-grid="false"/>
    </style:style>
    <style:style style:family="text" style:name="T1843">
      <style:text-properties fo:color="#0000ff" fo:font-weight="bold" style:font-name="한컴돋움" style:font-name-asian="한컴돋움" style:font-weight-asian="bold"/>
    </style:style>
    <style:style style:family="table-cell" style:name="T23.R2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2">
      <style:table-row-properties style:min-row-height="0.652cm"/>
    </style:style>
    <style:style style:family="paragraph" style:name="P713" style:parent-style-name="19">
      <style:paragraph-properties style:snap-to-layout-grid="false"/>
    </style:style>
    <style:style style:family="text" style:name="T1844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23.R3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14" style:parent-style-name="31">
      <style:paragraph-properties fo:text-align="center" style:snap-to-layout-grid="false"/>
    </style:style>
    <style:style style:family="text" style:name="T1845">
      <style:text-properties style:font-name="한컴돋움" style:font-name-asian="한컴돋움"/>
    </style:style>
    <style:style style:family="text" style:name="T1846">
      <style:text-properties fo:font-weight="bold" fo:letter-spacing="-0.5pt" style:font-name="바탕" style:font-name-asian="한컴돋움" style:font-weight-asian="bold"/>
    </style:style>
    <style:style style:family="text" style:name="T1847">
      <style:text-properties style:font-name="한컴돋움" style:font-name-asian="한컴돋움"/>
    </style:style>
    <style:style style:family="text" style:name="T1848">
      <style:text-properties fo:font-weight="bold" fo:letter-spacing="-0.5pt" style:font-name="바탕" style:font-name-asian="한컴돋움" style:font-weight-asian="bold"/>
    </style:style>
    <style:style style:family="table-cell" style:name="T23.R3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715" style:parent-style-name="24">
      <style:paragraph-properties style:snap-to-layout-grid="false"/>
    </style:style>
    <style:style style:family="text" style:name="T1849">
      <style:text-properties style:font-name="한컴돋움" style:font-name-asian="한컴돋움"/>
    </style:style>
    <style:style style:family="table-cell" style:name="T23.R3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16" style:parent-style-name="24">
      <style:paragraph-properties fo:text-align="center" style:snap-to-layout-grid="false"/>
    </style:style>
    <style:style style:family="text" style:name="T1850">
      <style:text-properties style:font-name="한컴돋움" style:font-name-asian="한컴돋움"/>
    </style:style>
    <style:style style:family="table-cell" style:name="T23.R3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17" style:parent-style-name="24">
      <style:paragraph-properties fo:text-align="center" style:snap-to-layout-grid="false"/>
    </style:style>
    <style:style style:family="text" style:name="T1851">
      <style:text-properties style:font-name="한컴돋움" style:font-name-asian="한컴돋움"/>
    </style:style>
    <style:style style:family="table-cell" style:name="T23.R3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18" style:parent-style-name="0">
      <style:paragraph-properties fo:text-align="center" style:snap-to-layout-grid="false"/>
    </style:style>
    <style:style style:family="text" style:name="T1852">
      <style:text-properties fo:font-weight="bold" fo:letter-spacing="-0.5pt" style:font-name="바탕" style:font-name-asian="한컴돋움" style:font-weight-asian="bold"/>
    </style:style>
    <style:style style:family="table-cell" style:name="T23.R3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19" style:parent-style-name="25">
      <style:paragraph-properties fo:text-align="center" style:snap-to-layout-grid="false"/>
    </style:style>
    <style:style style:family="text" style:name="T1853">
      <style:text-properties style:font-name="한컴돋움" style:font-name-asian="한컴돋움"/>
    </style:style>
    <style:style style:family="table-cell" style:name="T23.R3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23.R3">
      <style:table-row-properties style:min-row-height="0.552cm"/>
    </style:style>
    <style:style style:family="paragraph" style:name="P720" style:parent-style-name="31">
      <style:paragraph-properties fo:text-align="center" style:snap-to-layout-grid="false"/>
    </style:style>
    <style:style style:family="text" style:name="T1854">
      <style:text-properties style:font-name="한컴돋움" style:font-name-asian="한컴돋움"/>
    </style:style>
    <style:style style:family="text" style:name="T1855">
      <style:text-properties fo:font-weight="bold" fo:letter-spacing="-0.5pt" style:font-name="바탕" style:font-name-asian="한컴돋움" style:font-weight-asian="bold"/>
    </style:style>
    <style:style style:family="table-cell" style:name="T23.R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21" style:parent-style-name="24">
      <style:paragraph-properties style:snap-to-layout-grid="false"/>
    </style:style>
    <style:style style:family="text" style:name="T1856">
      <style:text-properties style:font-name="한컴돋움" style:font-name-asian="한컴돋움"/>
    </style:style>
    <style:style style:family="table-cell" style:name="T23.R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22" style:parent-style-name="24">
      <style:paragraph-properties fo:text-align="center" style:snap-to-layout-grid="false"/>
    </style:style>
    <style:style style:family="text" style:name="T1857">
      <style:text-properties style:font-name="한컴돋움" style:font-name-asian="한컴돋움"/>
    </style:style>
    <style:style style:family="table-cell" style:name="T23.R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23" style:parent-style-name="24">
      <style:paragraph-properties fo:text-align="center" style:snap-to-layout-grid="false"/>
    </style:style>
    <style:style style:family="text" style:name="T1858">
      <style:text-properties style:font-name="한컴돋움" style:font-name-asian="한컴돋움"/>
    </style:style>
    <style:style style:family="table-cell" style:name="T23.R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24" style:parent-style-name="24">
      <style:paragraph-properties fo:text-align="center" style:snap-to-layout-grid="false"/>
    </style:style>
    <style:style style:family="text" style:name="T1859">
      <style:text-properties style:font-name="한컴돋움" style:font-name-asian="한컴돋움"/>
    </style:style>
    <style:style style:family="table-cell" style:name="T23.R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25" style:parent-style-name="25">
      <style:paragraph-properties fo:text-align="center" style:snap-to-layout-grid="false"/>
    </style:style>
    <style:style style:family="text" style:name="T1860">
      <style:text-properties style:font-name="한컴돋움" style:font-name-asian="한컴돋움"/>
    </style:style>
    <style:style style:family="table-cell" style:name="T23.R4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4">
      <style:table-row-properties style:min-row-height="0.552cm"/>
    </style:style>
    <style:style style:family="paragraph" style:name="P726" style:parent-style-name="31">
      <style:paragraph-properties fo:text-align="center" style:snap-to-layout-grid="false"/>
    </style:style>
    <style:style style:family="text" style:name="T1861">
      <style:text-properties style:font-name="한컴돋움" style:font-name-asian="한컴돋움"/>
    </style:style>
    <style:style style:family="text" style:name="T1862">
      <style:text-properties fo:font-weight="bold" fo:letter-spacing="-0.5pt" style:font-name="바탕" style:font-name-asian="한컴돋움" style:font-weight-asian="bold"/>
    </style:style>
    <style:style style:family="table-cell" style:name="T23.R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27" style:parent-style-name="24">
      <style:paragraph-properties style:snap-to-layout-grid="false"/>
    </style:style>
    <style:style style:family="text" style:name="T1863">
      <style:text-properties style:font-name="한컴돋움" style:font-name-asian="한컴돋움"/>
    </style:style>
    <style:style style:family="table-cell" style:name="T23.R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28" style:parent-style-name="24">
      <style:paragraph-properties fo:text-align="center" style:snap-to-layout-grid="false"/>
    </style:style>
    <style:style style:family="text" style:name="T1864">
      <style:text-properties style:font-name="한컴돋움" style:font-name-asian="한컴돋움"/>
    </style:style>
    <style:style style:family="table-cell" style:name="T23.R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29" style:parent-style-name="24">
      <style:paragraph-properties fo:text-align="center" style:snap-to-layout-grid="false"/>
    </style:style>
    <style:style style:family="text" style:name="T1865">
      <style:text-properties style:font-name="한컴돋움" style:font-name-asian="한컴돋움"/>
    </style:style>
    <style:style style:family="table-cell" style:name="T23.R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30" style:parent-style-name="24">
      <style:paragraph-properties fo:text-align="center" style:snap-to-layout-grid="false"/>
    </style:style>
    <style:style style:family="text" style:name="T1866">
      <style:text-properties style:font-name="한컴돋움" style:font-name-asian="한컴돋움"/>
    </style:style>
    <style:style style:family="table-cell" style:name="T23.R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31" style:parent-style-name="25">
      <style:paragraph-properties fo:text-align="center" style:snap-to-layout-grid="false"/>
    </style:style>
    <style:style style:family="text" style:name="T1867">
      <style:text-properties style:font-name="한컴돋움" style:font-name-asian="한컴돋움"/>
    </style:style>
    <style:style style:family="table-cell" style:name="T23.R5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5">
      <style:table-row-properties style:min-row-height="0.552cm"/>
    </style:style>
    <style:style style:family="paragraph" style:name="P732" style:parent-style-name="31">
      <style:paragraph-properties fo:text-align="center" style:snap-to-layout-grid="false"/>
    </style:style>
    <style:style style:family="text" style:name="T1868">
      <style:text-properties style:font-name="한컴돋움" style:font-name-asian="한컴돋움"/>
    </style:style>
    <style:style style:family="text" style:name="T1869">
      <style:text-properties fo:font-weight="bold" fo:letter-spacing="-0.5pt" style:font-name="바탕" style:font-name-asian="한컴돋움" style:font-weight-asian="bold"/>
    </style:style>
    <style:style style:family="table-cell" style:name="T23.R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33" style:parent-style-name="24">
      <style:paragraph-properties style:snap-to-layout-grid="false"/>
    </style:style>
    <style:style style:family="text" style:name="T1870">
      <style:text-properties style:font-name="한컴돋움" style:font-name-asian="한컴돋움"/>
    </style:style>
    <style:style style:family="table-cell" style:name="T23.R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34" style:parent-style-name="24">
      <style:paragraph-properties fo:text-align="center" style:snap-to-layout-grid="false"/>
    </style:style>
    <style:style style:family="text" style:name="T1871">
      <style:text-properties style:font-name="한컴돋움" style:font-name-asian="한컴돋움"/>
    </style:style>
    <style:style style:family="table-cell" style:name="T23.R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35" style:parent-style-name="24">
      <style:paragraph-properties fo:text-align="center" style:snap-to-layout-grid="false"/>
    </style:style>
    <style:style style:family="text" style:name="T1872">
      <style:text-properties style:font-name="한컴돋움" style:font-name-asian="한컴돋움"/>
    </style:style>
    <style:style style:family="table-cell" style:name="T23.R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36" style:parent-style-name="24">
      <style:paragraph-properties fo:text-align="center" style:snap-to-layout-grid="false"/>
    </style:style>
    <style:style style:family="text" style:name="T1873">
      <style:text-properties style:font-name="한컴돋움" style:font-name-asian="한컴돋움"/>
    </style:style>
    <style:style style:family="table-cell" style:name="T23.R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37" style:parent-style-name="25">
      <style:paragraph-properties fo:text-align="center" style:snap-to-layout-grid="false"/>
    </style:style>
    <style:style style:family="text" style:name="T1874">
      <style:text-properties style:font-name="한컴돋움" style:font-name-asian="한컴돋움"/>
    </style:style>
    <style:style style:family="table-cell" style:name="T23.R6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6">
      <style:table-row-properties style:min-row-height="0.552cm"/>
    </style:style>
    <style:style style:family="paragraph" style:name="P738" style:parent-style-name="31">
      <style:paragraph-properties fo:text-align="center" style:snap-to-layout-grid="false"/>
    </style:style>
    <style:style style:family="text" style:name="T1875">
      <style:text-properties style:font-name="한컴돋움" style:font-name-asian="한컴돋움"/>
    </style:style>
    <style:style style:family="text" style:name="T1876">
      <style:text-properties fo:font-weight="bold" fo:letter-spacing="-0.5pt" style:font-name="바탕" style:font-name-asian="한컴돋움" style:font-weight-asian="bold"/>
    </style:style>
    <style:style style:family="table-cell" style:name="T23.R7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39" style:parent-style-name="24">
      <style:paragraph-properties style:snap-to-layout-grid="false"/>
    </style:style>
    <style:style style:family="text" style:name="T1877">
      <style:text-properties style:font-name="한컴돋움" style:font-name-asian="한컴돋움"/>
    </style:style>
    <style:style style:family="table-cell" style:name="T23.R7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40" style:parent-style-name="24">
      <style:paragraph-properties fo:text-align="center" style:snap-to-layout-grid="false"/>
    </style:style>
    <style:style style:family="text" style:name="T1878">
      <style:text-properties style:font-name="한컴돋움" style:font-name-asian="한컴돋움"/>
    </style:style>
    <style:style style:family="table-cell" style:name="T23.R7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41" style:parent-style-name="24">
      <style:paragraph-properties fo:text-align="center" style:snap-to-layout-grid="false"/>
    </style:style>
    <style:style style:family="text" style:name="T1879">
      <style:text-properties style:font-name="한컴돋움" style:font-name-asian="한컴돋움"/>
    </style:style>
    <style:style style:family="table-cell" style:name="T23.R7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42" style:parent-style-name="24">
      <style:paragraph-properties fo:text-align="center" style:snap-to-layout-grid="false"/>
    </style:style>
    <style:style style:family="text" style:name="T1880">
      <style:text-properties style:font-name="한컴돋움" style:font-name-asian="한컴돋움"/>
    </style:style>
    <style:style style:family="table-cell" style:name="T23.R7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43" style:parent-style-name="25">
      <style:paragraph-properties fo:text-align="center" style:snap-to-layout-grid="false"/>
    </style:style>
    <style:style style:family="text" style:name="T1881">
      <style:text-properties style:font-name="한컴돋움" style:font-name-asian="한컴돋움"/>
    </style:style>
    <style:style style:family="table-cell" style:name="T23.R7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7">
      <style:table-row-properties style:min-row-height="0.552cm"/>
    </style:style>
    <style:style style:family="paragraph" style:name="P744" style:parent-style-name="19">
      <style:paragraph-properties style:snap-to-layout-grid="false"/>
    </style:style>
    <style:style style:family="text" style:name="T1882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23.R8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45" style:parent-style-name="31">
      <style:paragraph-properties fo:text-align="center" style:snap-to-layout-grid="false"/>
    </style:style>
    <style:style style:family="text" style:name="T1883">
      <style:text-properties fo:font-weight="bold" fo:letter-spacing="-0.5pt" style:font-name="바탕" style:font-name-asian="한컴돋움" style:font-weight-asian="bold"/>
    </style:style>
    <style:style style:family="table-cell" style:name="T23.R8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746" style:parent-style-name="24">
      <style:paragraph-properties style:snap-to-layout-grid="false"/>
    </style:style>
    <style:style style:family="text" style:name="T1884">
      <style:text-properties style:font-name="한컴돋움" style:font-name-asian="한컴돋움"/>
    </style:style>
    <style:style style:family="table-cell" style:name="T23.R8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47" style:parent-style-name="24">
      <style:paragraph-properties fo:text-align="center" style:snap-to-layout-grid="false"/>
    </style:style>
    <style:style style:family="text" style:name="T1885">
      <style:text-properties style:font-name="한컴돋움" style:font-name-asian="한컴돋움"/>
    </style:style>
    <style:style style:family="table-cell" style:name="T23.R8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48" style:parent-style-name="24">
      <style:paragraph-properties fo:text-align="center" style:snap-to-layout-grid="false"/>
    </style:style>
    <style:style style:family="text" style:name="T1886">
      <style:text-properties style:font-name="한컴돋움" style:font-name-asian="한컴돋움"/>
    </style:style>
    <style:style style:family="table-cell" style:name="T23.R8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49" style:parent-style-name="24">
      <style:paragraph-properties fo:text-align="center" style:snap-to-layout-grid="false"/>
    </style:style>
    <style:style style:family="text" style:name="T1887">
      <style:text-properties style:font-name="한컴돋움" style:font-name-asian="한컴돋움"/>
    </style:style>
    <style:style style:family="table-cell" style:name="T23.R8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50" style:parent-style-name="25">
      <style:paragraph-properties fo:text-align="center" style:snap-to-layout-grid="false"/>
    </style:style>
    <style:style style:family="text" style:name="T1888">
      <style:text-properties style:font-name="한컴돋움" style:font-name-asian="한컴돋움"/>
    </style:style>
    <style:style style:family="table-cell" style:name="T23.R8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23.R8">
      <style:table-row-properties style:min-row-height="0.552cm"/>
    </style:style>
    <style:style style:family="paragraph" style:name="P751" style:parent-style-name="31">
      <style:paragraph-properties fo:text-align="center" style:snap-to-layout-grid="false"/>
    </style:style>
    <style:style style:family="text" style:name="T1889">
      <style:text-properties fo:font-weight="bold" fo:letter-spacing="-0.5pt" style:font-name="바탕" style:font-name-asian="한컴돋움" style:font-weight-asian="bold"/>
    </style:style>
    <style:style style:family="table-cell" style:name="T23.R9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52" style:parent-style-name="24">
      <style:paragraph-properties style:snap-to-layout-grid="false"/>
    </style:style>
    <style:style style:family="text" style:name="T1890">
      <style:text-properties style:font-name="한컴돋움" style:font-name-asian="한컴돋움"/>
    </style:style>
    <style:style style:family="table-cell" style:name="T23.R9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53" style:parent-style-name="24">
      <style:paragraph-properties fo:text-align="center" style:snap-to-layout-grid="false"/>
    </style:style>
    <style:style style:family="text" style:name="T1891">
      <style:text-properties style:font-name="한컴돋움" style:font-name-asian="한컴돋움"/>
    </style:style>
    <style:style style:family="table-cell" style:name="T23.R9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54" style:parent-style-name="24">
      <style:paragraph-properties fo:text-align="center" style:snap-to-layout-grid="false"/>
    </style:style>
    <style:style style:family="text" style:name="T1892">
      <style:text-properties style:font-name="한컴돋움" style:font-name-asian="한컴돋움"/>
    </style:style>
    <style:style style:family="table-cell" style:name="T23.R9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55" style:parent-style-name="24">
      <style:paragraph-properties fo:text-align="center" style:snap-to-layout-grid="false"/>
    </style:style>
    <style:style style:family="text" style:name="T1893">
      <style:text-properties style:font-name="한컴돋움" style:font-name-asian="한컴돋움"/>
    </style:style>
    <style:style style:family="table-cell" style:name="T23.R9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56" style:parent-style-name="25">
      <style:paragraph-properties fo:text-align="center" style:snap-to-layout-grid="false"/>
    </style:style>
    <style:style style:family="text" style:name="T1894">
      <style:text-properties style:font-name="한컴돋움" style:font-name-asian="한컴돋움"/>
    </style:style>
    <style:style style:family="table-cell" style:name="T23.R9_C5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9">
      <style:table-row-properties style:min-row-height="0.552cm"/>
    </style:style>
    <style:style style:family="paragraph" style:name="P757" style:parent-style-name="19">
      <style:paragraph-properties fo:line-height="110%" style:snap-to-layout-grid="false"/>
    </style:style>
    <style:style style:family="text" style:name="T1895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23.R10_C0">
      <style:table-cell-properties fo:background-color="#ffffff"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58" style:parent-style-name="24">
      <style:paragraph-properties fo:text-align="center" style:snap-to-layout-grid="false"/>
    </style:style>
    <style:style style:family="text" style:name="T1896">
      <style:text-properties fo:font-weight="bold" fo:letter-spacing="-0.5pt" style:font-name="바탕" style:font-name-asian="한컴돋움" style:font-weight-asian="bold"/>
    </style:style>
    <style:style style:family="table-cell" style:name="T23.R10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759" style:parent-style-name="24">
      <style:paragraph-properties style:snap-to-layout-grid="false"/>
    </style:style>
    <style:style style:family="text" style:name="T1897">
      <style:text-properties style:font-name="한컴돋움" style:font-name-asian="한컴돋움"/>
    </style:style>
    <style:style style:family="table-cell" style:name="T23.R10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60" style:parent-style-name="24">
      <style:paragraph-properties fo:text-align="center" style:snap-to-layout-grid="false"/>
    </style:style>
    <style:style style:family="text" style:name="T1898">
      <style:text-properties style:font-name="한컴돋움" style:font-name-asian="한컴돋움"/>
    </style:style>
    <style:style style:family="table-cell" style:name="T23.R10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61" style:parent-style-name="24">
      <style:paragraph-properties fo:text-align="center" style:snap-to-layout-grid="false"/>
    </style:style>
    <style:style style:family="text" style:name="T1899">
      <style:text-properties style:font-name="한컴돋움" style:font-name-asian="한컴돋움"/>
    </style:style>
    <style:style style:family="table-cell" style:name="T23.R10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62" style:parent-style-name="24">
      <style:paragraph-properties fo:text-align="center" style:snap-to-layout-grid="false"/>
    </style:style>
    <style:style style:family="text" style:name="T1900">
      <style:text-properties style:font-name="한컴돋움" style:font-name-asian="한컴돋움"/>
    </style:style>
    <style:style style:family="table-cell" style:name="T23.R10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763" style:parent-style-name="25">
      <style:paragraph-properties fo:text-align="center" style:snap-to-layout-grid="false"/>
    </style:style>
    <style:style style:family="text" style:name="T1901">
      <style:text-properties style:font-name="한컴돋움" style:font-name-asian="한컴돋움"/>
    </style:style>
    <style:style style:family="table-cell" style:name="T23.R10_C6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23.R10">
      <style:table-row-properties style:min-row-height="0.552cm"/>
    </style:style>
    <style:style style:family="paragraph" style:name="P764" style:parent-style-name="24">
      <style:paragraph-properties fo:text-align="center" style:snap-to-layout-grid="false"/>
    </style:style>
    <style:style style:family="text" style:name="T1902">
      <style:text-properties fo:font-weight="bold" fo:letter-spacing="-0.5pt" style:font-name="바탕" style:font-name-asian="한컴돋움" style:font-weight-asian="bold"/>
    </style:style>
    <style:style style:family="text" style:name="T1903">
      <style:text-properties style:font-name="한컴돋움" style:font-name-asian="한컴돋움"/>
    </style:style>
    <style:style style:family="text" style:name="T1904">
      <style:text-properties fo:font-weight="bold" fo:letter-spacing="-0.5pt" style:font-name="바탕" style:font-name-asian="한컴돋움" style:font-weight-asian="bold"/>
    </style:style>
    <style:style style:family="table-cell" style:name="T23.R11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65" style:parent-style-name="24">
      <style:paragraph-properties style:snap-to-layout-grid="false"/>
    </style:style>
    <style:style style:family="text" style:name="T1905">
      <style:text-properties style:font-name="한컴돋움" style:font-name-asian="한컴돋움"/>
    </style:style>
    <style:style style:family="table-cell" style:name="T23.R11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66" style:parent-style-name="24">
      <style:paragraph-properties fo:text-align="center" style:snap-to-layout-grid="false"/>
    </style:style>
    <style:style style:family="text" style:name="T1906">
      <style:text-properties style:font-name="한컴돋움" style:font-name-asian="한컴돋움"/>
    </style:style>
    <style:style style:family="table-cell" style:name="T23.R11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67" style:parent-style-name="24">
      <style:paragraph-properties fo:text-align="center" style:snap-to-layout-grid="false"/>
    </style:style>
    <style:style style:family="text" style:name="T1907">
      <style:text-properties style:font-name="한컴돋움" style:font-name-asian="한컴돋움"/>
    </style:style>
    <style:style style:family="table-cell" style:name="T23.R11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68" style:parent-style-name="24">
      <style:paragraph-properties fo:text-align="center" style:snap-to-layout-grid="false"/>
    </style:style>
    <style:style style:family="text" style:name="T1908">
      <style:text-properties style:font-name="한컴돋움" style:font-name-asian="한컴돋움"/>
    </style:style>
    <style:style style:family="table-cell" style:name="T23.R11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69" style:parent-style-name="25">
      <style:paragraph-properties fo:text-align="center" style:snap-to-layout-grid="false"/>
    </style:style>
    <style:style style:family="text" style:name="T1909">
      <style:text-properties style:font-name="한컴돋움" style:font-name-asian="한컴돋움"/>
    </style:style>
    <style:style style:family="table-cell" style:name="T23.R11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11">
      <style:table-row-properties style:min-row-height="0.552cm"/>
    </style:style>
    <style:style style:family="paragraph" style:name="P770" style:parent-style-name="24">
      <style:paragraph-properties fo:text-align="center" style:snap-to-layout-grid="false"/>
    </style:style>
    <style:style style:family="text" style:name="T1910">
      <style:text-properties fo:font-weight="bold" fo:letter-spacing="-0.5pt" style:font-name="바탕" style:font-name-asian="한컴돋움" style:font-weight-asian="bold"/>
    </style:style>
    <style:style style:family="text" style:name="T1911">
      <style:text-properties style:font-name="한컴돋움" style:font-name-asian="한컴돋움"/>
    </style:style>
    <style:style style:family="text" style:name="T1912">
      <style:text-properties fo:font-weight="bold" fo:letter-spacing="-0.5pt" style:font-name="바탕" style:font-name-asian="한컴돋움" style:font-weight-asian="bold"/>
    </style:style>
    <style:style style:family="table-cell" style:name="T23.R12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71" style:parent-style-name="24">
      <style:paragraph-properties style:snap-to-layout-grid="false"/>
    </style:style>
    <style:style style:family="text" style:name="T1913">
      <style:text-properties style:font-name="한컴돋움" style:font-name-asian="한컴돋움"/>
    </style:style>
    <style:style style:family="table-cell" style:name="T23.R12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72" style:parent-style-name="24">
      <style:paragraph-properties fo:text-align="center" style:snap-to-layout-grid="false"/>
    </style:style>
    <style:style style:family="text" style:name="T1914">
      <style:text-properties style:font-name="한컴돋움" style:font-name-asian="한컴돋움"/>
    </style:style>
    <style:style style:family="table-cell" style:name="T23.R12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73" style:parent-style-name="24">
      <style:paragraph-properties fo:text-align="center" style:snap-to-layout-grid="false"/>
    </style:style>
    <style:style style:family="text" style:name="T1915">
      <style:text-properties style:font-name="한컴돋움" style:font-name-asian="한컴돋움"/>
    </style:style>
    <style:style style:family="table-cell" style:name="T23.R12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74" style:parent-style-name="0">
      <style:paragraph-properties fo:text-align="center" style:snap-to-layout-grid="false"/>
    </style:style>
    <style:style style:family="text" style:name="T1916">
      <style:text-properties fo:font-weight="bold" fo:letter-spacing="-0.5pt" style:font-name="바탕" style:font-name-asian="한컴돋움" style:font-weight-asian="bold"/>
    </style:style>
    <style:style style:family="table-cell" style:name="T23.R12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75" style:parent-style-name="25">
      <style:paragraph-properties fo:text-align="center" style:snap-to-layout-grid="false"/>
    </style:style>
    <style:style style:family="text" style:name="T1917">
      <style:text-properties style:font-name="한컴돋움" style:font-name-asian="한컴돋움"/>
    </style:style>
    <style:style style:family="table-cell" style:name="T23.R12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12">
      <style:table-row-properties style:min-row-height="0.552cm"/>
    </style:style>
    <style:style style:family="paragraph" style:name="P776" style:parent-style-name="24">
      <style:paragraph-properties fo:text-align="center" style:snap-to-layout-grid="false"/>
    </style:style>
    <style:style style:family="text" style:name="T1918">
      <style:text-properties fo:font-weight="bold" fo:letter-spacing="-0.5pt" style:font-name="바탕" style:font-name-asian="한컴돋움" style:font-weight-asian="bold"/>
    </style:style>
    <style:style style:family="text" style:name="T1919">
      <style:text-properties style:font-name="한컴돋움" style:font-name-asian="한컴돋움"/>
    </style:style>
    <style:style style:family="text" style:name="T1920">
      <style:text-properties fo:font-weight="bold" fo:letter-spacing="-0.5pt" style:font-name="바탕" style:font-name-asian="한컴돋움" style:font-weight-asian="bold"/>
    </style:style>
    <style:style style:family="table-cell" style:name="T23.R13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77" style:parent-style-name="24">
      <style:paragraph-properties style:snap-to-layout-grid="false"/>
    </style:style>
    <style:style style:family="text" style:name="T1921">
      <style:text-properties style:font-name="한컴돋움" style:font-name-asian="한컴돋움"/>
    </style:style>
    <style:style style:family="table-cell" style:name="T23.R13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78" style:parent-style-name="24">
      <style:paragraph-properties fo:text-align="center" style:snap-to-layout-grid="false"/>
    </style:style>
    <style:style style:family="text" style:name="T1922">
      <style:text-properties style:font-name="한컴돋움" style:font-name-asian="한컴돋움"/>
    </style:style>
    <style:style style:family="table-cell" style:name="T23.R13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79" style:parent-style-name="24">
      <style:paragraph-properties fo:text-align="center" style:snap-to-layout-grid="false"/>
    </style:style>
    <style:style style:family="text" style:name="T1923">
      <style:text-properties style:font-name="한컴돋움" style:font-name-asian="한컴돋움"/>
    </style:style>
    <style:style style:family="table-cell" style:name="T23.R13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80" style:parent-style-name="24">
      <style:paragraph-properties fo:text-align="center" style:snap-to-layout-grid="false"/>
    </style:style>
    <style:style style:family="text" style:name="T1924">
      <style:text-properties style:font-name="한컴돋움" style:font-name-asian="한컴돋움"/>
    </style:style>
    <style:style style:family="table-cell" style:name="T23.R13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81" style:parent-style-name="25">
      <style:paragraph-properties fo:text-align="center" style:snap-to-layout-grid="false"/>
    </style:style>
    <style:style style:family="text" style:name="T1925">
      <style:text-properties style:font-name="한컴돋움" style:font-name-asian="한컴돋움"/>
    </style:style>
    <style:style style:family="table-cell" style:name="T23.R13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13">
      <style:table-row-properties style:min-row-height="0.552cm"/>
    </style:style>
    <style:style style:family="paragraph" style:name="P782" style:parent-style-name="24">
      <style:paragraph-properties fo:text-align="center" style:snap-to-layout-grid="false"/>
    </style:style>
    <style:style style:family="text" style:name="T1926">
      <style:text-properties fo:font-weight="bold" fo:letter-spacing="-0.5pt" style:font-name="바탕" style:font-name-asian="한컴돋움" style:font-weight-asian="bold"/>
    </style:style>
    <style:style style:family="text" style:name="T1927">
      <style:text-properties style:font-name="한컴돋움" style:font-name-asian="한컴돋움"/>
    </style:style>
    <style:style style:family="text" style:name="T1928">
      <style:text-properties fo:font-weight="bold" fo:letter-spacing="-0.5pt" style:font-name="바탕" style:font-name-asian="한컴돋움" style:font-weight-asian="bold"/>
    </style:style>
    <style:style style:family="text" style:name="T1929">
      <style:text-properties style:font-name="한컴돋움" style:font-name-asian="한컴돋움"/>
    </style:style>
    <style:style style:family="text" style:name="T1930">
      <style:text-properties fo:font-weight="bold" fo:letter-spacing="-0.5pt" style:font-name="바탕" style:font-name-asian="한컴돋움" style:font-weight-asian="bold"/>
    </style:style>
    <style:style style:family="table-cell" style:name="T23.R1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83" style:parent-style-name="24">
      <style:paragraph-properties style:snap-to-layout-grid="false"/>
    </style:style>
    <style:style style:family="text" style:name="T1931">
      <style:text-properties style:font-name="한컴돋움" style:font-name-asian="한컴돋움"/>
    </style:style>
    <style:style style:family="table-cell" style:name="T23.R1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84" style:parent-style-name="24">
      <style:paragraph-properties fo:text-align="center" style:snap-to-layout-grid="false"/>
    </style:style>
    <style:style style:family="text" style:name="T1932">
      <style:text-properties style:font-name="한컴돋움" style:font-name-asian="한컴돋움"/>
    </style:style>
    <style:style style:family="table-cell" style:name="T23.R1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85" style:parent-style-name="24">
      <style:paragraph-properties fo:text-align="center" style:snap-to-layout-grid="false"/>
    </style:style>
    <style:style style:family="text" style:name="T1933">
      <style:text-properties style:font-name="한컴돋움" style:font-name-asian="한컴돋움"/>
    </style:style>
    <style:style style:family="table-cell" style:name="T23.R1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86" style:parent-style-name="24">
      <style:paragraph-properties fo:text-align="center" style:snap-to-layout-grid="false"/>
    </style:style>
    <style:style style:family="text" style:name="T1934">
      <style:text-properties style:font-name="한컴돋움" style:font-name-asian="한컴돋움"/>
    </style:style>
    <style:style style:family="table-cell" style:name="T23.R1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87" style:parent-style-name="25">
      <style:paragraph-properties fo:text-align="center" style:snap-to-layout-grid="false"/>
    </style:style>
    <style:style style:family="text" style:name="T1935">
      <style:text-properties style:font-name="한컴돋움" style:font-name-asian="한컴돋움"/>
    </style:style>
    <style:style style:family="table-cell" style:name="T23.R14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14">
      <style:table-row-properties style:min-row-height="0.552cm"/>
    </style:style>
    <style:style style:family="paragraph" style:name="P788" style:parent-style-name="24">
      <style:paragraph-properties fo:text-align="center" style:snap-to-layout-grid="false"/>
    </style:style>
    <style:style style:family="text" style:name="T1936">
      <style:text-properties fo:font-weight="bold" fo:letter-spacing="-0.5pt" style:font-name="바탕" style:font-name-asian="한컴돋움" style:font-weight-asian="bold"/>
    </style:style>
    <style:style style:family="text" style:name="T1937">
      <style:text-properties style:font-name="한컴돋움" style:font-name-asian="한컴돋움"/>
    </style:style>
    <style:style style:family="text" style:name="T1938">
      <style:text-properties fo:font-weight="bold" fo:letter-spacing="-0.5pt" style:font-name="바탕" style:font-name-asian="한컴돋움" style:font-weight-asian="bold"/>
    </style:style>
    <style:style style:family="table-cell" style:name="T23.R1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89" style:parent-style-name="24">
      <style:paragraph-properties style:snap-to-layout-grid="false"/>
    </style:style>
    <style:style style:family="text" style:name="T1939">
      <style:text-properties style:font-name="한컴돋움" style:font-name-asian="한컴돋움"/>
    </style:style>
    <style:style style:family="table-cell" style:name="T23.R1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90" style:parent-style-name="24">
      <style:paragraph-properties fo:text-align="center" style:snap-to-layout-grid="false"/>
    </style:style>
    <style:style style:family="text" style:name="T1940">
      <style:text-properties style:font-name="한컴돋움" style:font-name-asian="한컴돋움"/>
    </style:style>
    <style:style style:family="table-cell" style:name="T23.R1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91" style:parent-style-name="24">
      <style:paragraph-properties fo:text-align="center" style:snap-to-layout-grid="false"/>
    </style:style>
    <style:style style:family="text" style:name="T1941">
      <style:text-properties style:font-name="한컴돋움" style:font-name-asian="한컴돋움"/>
    </style:style>
    <style:style style:family="table-cell" style:name="T23.R1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92" style:parent-style-name="24">
      <style:paragraph-properties fo:text-align="center" style:snap-to-layout-grid="false"/>
    </style:style>
    <style:style style:family="text" style:name="T1942">
      <style:text-properties style:font-name="한컴돋움" style:font-name-asian="한컴돋움"/>
    </style:style>
    <style:style style:family="table-cell" style:name="T23.R1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93" style:parent-style-name="25">
      <style:paragraph-properties fo:text-align="center" style:snap-to-layout-grid="false"/>
    </style:style>
    <style:style style:family="text" style:name="T1943">
      <style:text-properties style:font-name="한컴돋움" style:font-name-asian="한컴돋움"/>
    </style:style>
    <style:style style:family="table-cell" style:name="T23.R15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15">
      <style:table-row-properties style:min-row-height="0.552cm"/>
    </style:style>
    <style:style style:family="paragraph" style:name="P794" style:parent-style-name="24">
      <style:paragraph-properties fo:text-align="center" style:snap-to-layout-grid="false"/>
    </style:style>
    <style:style style:family="text" style:name="T1944">
      <style:text-properties fo:font-weight="bold" fo:letter-spacing="-0.5pt" style:font-name="바탕" style:font-name-asian="한컴돋움" style:font-weight-asian="bold"/>
    </style:style>
    <style:style style:family="text" style:name="T1945">
      <style:text-properties style:font-name="한컴돋움" style:font-name-asian="한컴돋움"/>
    </style:style>
    <style:style style:family="text" style:name="T1946">
      <style:text-properties fo:font-weight="bold" fo:letter-spacing="-0.5pt" style:font-name="바탕" style:font-name-asian="한컴돋움" style:font-weight-asian="bold"/>
    </style:style>
    <style:style style:family="table-cell" style:name="T23.R1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795" style:parent-style-name="24">
      <style:paragraph-properties style:snap-to-layout-grid="false"/>
    </style:style>
    <style:style style:family="text" style:name="T1947">
      <style:text-properties style:font-name="한컴돋움" style:font-name-asian="한컴돋움"/>
    </style:style>
    <style:style style:family="table-cell" style:name="T23.R1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96" style:parent-style-name="24">
      <style:paragraph-properties fo:text-align="center" style:snap-to-layout-grid="false"/>
    </style:style>
    <style:style style:family="text" style:name="T1948">
      <style:text-properties style:font-name="한컴돋움" style:font-name-asian="한컴돋움"/>
    </style:style>
    <style:style style:family="table-cell" style:name="T23.R1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97" style:parent-style-name="24">
      <style:paragraph-properties fo:text-align="center" style:snap-to-layout-grid="false"/>
    </style:style>
    <style:style style:family="text" style:name="T1949">
      <style:text-properties style:font-name="한컴돋움" style:font-name-asian="한컴돋움"/>
    </style:style>
    <style:style style:family="table-cell" style:name="T23.R1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98" style:parent-style-name="0">
      <style:paragraph-properties fo:text-align="center" style:snap-to-layout-grid="false"/>
    </style:style>
    <style:style style:family="text" style:name="T1950">
      <style:text-properties fo:font-weight="bold" fo:letter-spacing="-0.5pt" style:font-name="바탕" style:font-name-asian="한컴돋움" style:font-weight-asian="bold"/>
    </style:style>
    <style:style style:family="table-cell" style:name="T23.R1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799" style:parent-style-name="25">
      <style:paragraph-properties fo:text-align="center" style:snap-to-layout-grid="false"/>
    </style:style>
    <style:style style:family="text" style:name="T1951">
      <style:text-properties style:font-name="한컴돋움" style:font-name-asian="한컴돋움"/>
    </style:style>
    <style:style style:family="table-cell" style:name="T23.R16_C5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23.R16">
      <style:table-row-properties style:min-row-height="0.552cm"/>
    </style:style>
    <style:style style:family="paragraph" style:name="P800" style:parent-style-name="0">
      <style:paragraph-properties fo:line-height="150%" fo:text-align="center" style:snap-to-layout-grid="false"/>
    </style:style>
    <style:style style:family="graphic" style:name="gr36">
      <style:graphic-properties draw:auto-grow-height="false" draw:auto-grow-width="false" draw:fill="solid" draw:fill-color="#cccc00" draw:opacity="100%" draw:textarea-horizontal-align="justify" draw:textarea-vertical-align="middle" style:horizontal-pos="from-left" style:horizontal-rel="paragraph" style:number-wrapped-paragraphs="no-limit" style:run-through="foreground" style:vertical-pos="from-top" style:vertical-rel="paragraph" style:wrap="run-through" svg:stroke-color="#cccc00" svg:stroke-width="0.012cm"/>
    </style:style>
    <style:style style:family="paragraph" style:name="P801" style:parent-style-name="0">
      <style:paragraph-properties fo:line-height="100%" fo:margin-left="0.353cm" fo:margin-right="0.353cm" style:snap-to-layout-grid="false"/>
    </style:style>
    <style:style style:family="text" style:name="T1952">
      <style:text-properties fo:color="#f1f1f1" fo:font-size="20.0pt" fo:font-weight="bold" fo:letter-spacing="-4.0pt" style:font-name="바탕" style:font-name-asian="바탕" style:font-size-asian="20.0pt" style:font-weight-asian="bold"/>
    </style:style>
    <style:style style:family="text" style:name="T1953">
      <style:text-properties fo:color="#f1f1f1" fo:font-size="20.0pt" style:font-name="바탕" style:font-name-asian="바탕" style:font-size-asian="20.0pt"/>
    </style:style>
    <style:style style:family="text" style:name="T1954">
      <style:text-properties fo:color="#f1f1f1" fo:font-size="20.0pt" fo:font-weight="bold" fo:letter-spacing="-4.0pt" style:font-name="바탕" style:font-name-asian="바탕" style:font-size-asian="20.0pt" style:font-weight-asian="bold"/>
    </style:style>
    <style:style style:family="text" style:name="T1955">
      <style:text-properties fo:color="#ffffff" fo:font-size="12.0pt" style:font-name="바탕" style:font-name-asian="태 가는 헤드라인T" style:font-size-asian="12.0pt"/>
    </style:style>
    <style:style style:family="text" style:name="T1956">
      <style:text-properties fo:color="#ffffff" fo:font-size="14.0pt" style:font-name="바탕" style:font-name-asian="태 가는 헤드라인T" style:font-size-asian="14.0pt"/>
    </style:style>
    <style:style style:family="paragraph" style:name="P802" style:parent-style-name="16">
      <style:paragraph-properties fo:line-height="150%" style:snap-to-layout-grid="false"/>
    </style:style>
    <style:style style:family="paragraph" style:name="P803" style:parent-style-name="0">
      <style:paragraph-properties fo:text-align="center" style:snap-to-layout-grid="false"/>
    </style:style>
    <style:style style:family="table" style:name="T24">
      <style:table-properties style:width="0.000cm" table:border-model="collapsing"/>
    </style:style>
    <style:style style:family="graphic" style:name="fr37" style:parent-style-name="Frame">
      <style:graphic-properties fo:border="none" fo:margin-bottom="0.050cm" fo:margin-left="0cm" fo:margin-right="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4.C125">
      <style:table-column-properties style:column-width="14.537cm"/>
    </style:style>
    <style:style style:family="paragraph" style:name="P804" style:parent-style-name="22">
      <style:paragraph-properties fo:text-align="left" style:snap-to-layout-grid="false"/>
    </style:style>
    <style:style style:family="text" style:name="T1957">
      <style:text-properties fo:font-size="11.0pt" fo:font-weight="bold" style:font-name="바탕" style:font-name-asian="한컴바탕" style:font-size-asian="11.0pt" style:font-weight-asian="bold"/>
    </style:style>
    <style:style style:family="text" style:name="T1958">
      <style:text-properties fo:font-size="11.0pt" fo:font-weight="bold" style:font-name="바탕" style:font-name-asian="한컴바탕" style:font-size-asian="11.0pt" style:font-weight-asian="bold"/>
    </style:style>
    <style:style style:family="text" style:name="T1959">
      <style:text-properties fo:font-size="11.0pt" fo:font-weight="bold" style:font-name="바탕" style:font-name-asian="한컴바탕" style:font-size-asian="11.0pt" style:font-weight-asian="bold"/>
    </style:style>
    <style:style style:family="table-cell" style:name="T24.R1_C0">
      <style:table-cell-properties fo:border-bottom="0.060cm solid #000000" fo:border-left="none" fo:border-right="none" fo:border-top="none" fo:padding-bottom="-0.000cm" fo:padding-left="-0.000cm" fo:padding-right="-0.000cm" fo:padding-top="-0.000cm" style:vertical-align="middle"/>
    </style:style>
    <style:style style:family="table-row" style:name="T24.R1">
      <style:table-row-properties style:min-row-height="0.635cm"/>
    </style:style>
    <style:style style:family="paragraph" style:name="P805" style:parent-style-name="29">
      <style:paragraph-properties style:snap-to-layout-grid="false"/>
    </style:style>
    <style:style style:family="table-cell" style:name="T24.R2_C0">
      <style:table-cell-properties fo:border-bottom="0.060cm solid #000000" fo:border-left="0.060cm solid #000000" fo:border-right="0.050cm solid #000000" fo:border-top="0.060cm solid #000000" fo:padding-bottom="-0.000cm" fo:padding-left="-0.000cm" fo:padding-right="-0.000cm" fo:padding-top="-0.000cm" style:vertical-align="middle"/>
    </style:style>
    <style:style style:family="paragraph" style:name="P806" style:parent-style-name="27">
      <style:paragraph-properties style:snap-to-layout-grid="false"/>
    </style:style>
    <style:style style:family="text" style:name="T1960">
      <style:text-properties fo:font-size="9.0pt" style:font-name="바탕" style:font-name-asian="한컴돋움" style:font-size-asian="9.0pt"/>
    </style:style>
    <style:style style:family="table-cell" style:name="T24.R2_C1">
      <style:table-cell-properties fo:border-bottom="none" fo:border-left="0.050cm solid #000000" fo:border-right="0.060cm solid #000000" fo:border-top="0.060cm solid #000000" fo:padding-bottom="-0.000cm" fo:padding-left="-0.000cm" fo:padding-right="-0.000cm" fo:padding-top="-0.000cm" style:vertical-align="middle"/>
    </style:style>
    <style:style style:family="paragraph" style:name="P807" style:parent-style-name="24">
      <style:paragraph-properties fo:text-align="center" style:snap-to-layout-grid="false"/>
    </style:style>
    <style:style style:family="text" style:name="T1961">
      <style:text-properties fo:font-size="9.0pt" style:font-name="바탕" style:font-name-asian="한컴돋움" style:font-size-asian="9.0pt"/>
    </style:style>
    <style:style style:family="table-cell" style:name="T24.R2_C2">
      <style:table-cell-properties fo:border-bottom="none" fo:border-left="none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808" style:parent-style-name="24">
      <style:paragraph-properties fo:text-align="center" style:snap-to-layout-grid="false"/>
    </style:style>
    <style:style style:family="text" style:name="T1962">
      <style:text-properties fo:font-size="9.0pt" style:font-name="바탕" style:font-name-asian="한컴돋움" style:font-size-asian="9.0pt"/>
    </style:style>
    <style:style style:family="table-cell" style:name="T24.R2_C3">
      <style:table-cell-properties fo:border-bottom="none" fo:border-left="0.020cm solid #000000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809" style:parent-style-name="24">
      <style:paragraph-properties fo:text-align="center" style:snap-to-layout-grid="false"/>
    </style:style>
    <style:style style:family="text" style:name="T1963">
      <style:text-properties fo:font-size="9.0pt" style:font-name="바탕" style:font-name-asian="한컴돋움" style:font-size-asian="9.0pt"/>
    </style:style>
    <style:style style:family="table-cell" style:name="T24.R2_C4">
      <style:table-cell-properties fo:border-bottom="none" fo:border-left="none" fo:border-right="0.060cm solid #000000" fo:border-top="0.060cm solid #000000" fo:padding-bottom="-0.000cm" fo:padding-left="-0.000cm" fo:padding-right="-0.000cm" fo:padding-top="-0.000cm" style:vertical-align="middle"/>
    </style:style>
    <style:style style:family="table-row" style:name="T24.R2">
      <style:table-row-properties style:min-row-height="1.078cm"/>
    </style:style>
    <style:style style:family="paragraph" style:name="P810" style:parent-style-name="31">
      <style:paragraph-properties fo:text-align="center" style:snap-to-layout-grid="false"/>
    </style:style>
    <style:style style:family="text" style:name="T1964">
      <style:text-properties fo:font-size="8.0pt" style:font-name="바탕" style:font-name-asian="한컴돋움" style:font-size-asian="8.0pt"/>
    </style:style>
    <style:style style:family="table-cell" style:name="T24.R3_C0">
      <style:table-cell-properties fo:border-bottom="0.06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11" style:parent-style-name="31">
      <style:paragraph-properties fo:text-align="center" style:snap-to-layout-grid="false"/>
    </style:style>
    <style:style style:family="text" style:name="T1965">
      <style:text-properties fo:font-size="8.0pt" style:font-name="한컴돋움" style:font-name-asian="한컴돋움" style:font-size-asian="8.0pt"/>
    </style:style>
    <style:style style:family="table-cell" style:name="T24.R3_C1">
      <style:table-cell-properties fo:border-bottom="0.06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812" style:parent-style-name="28">
      <style:paragraph-properties fo:text-align="center" style:snap-to-layout-grid="false"/>
    </style:style>
    <style:style style:family="text" style:name="T1966">
      <style:text-properties fo:font-size="8.0pt" style:font-name="한컴돋움" style:font-name-asian="한컴돋움" style:font-size-asian="8.0pt"/>
    </style:style>
    <style:style style:family="table-cell" style:name="T24.R3_C2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13" style:parent-style-name="28">
      <style:paragraph-properties fo:text-align="center" style:snap-to-layout-grid="false"/>
    </style:style>
    <style:style style:family="text" style:name="T1967">
      <style:text-properties fo:font-size="8.0pt" style:font-name="한컴돋움" style:font-name-asian="한컴돋움" style:font-size-asian="8.0pt"/>
    </style:style>
    <style:style style:family="table-cell" style:name="T24.R3_C3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14" style:parent-style-name="32">
      <style:paragraph-properties fo:text-align="center" style:snap-to-layout-grid="false"/>
    </style:style>
    <style:style style:family="text" style:name="T1968">
      <style:text-properties fo:font-size="8.0pt" style:font-name="한컴돋움" style:font-name-asian="한컴돋움" style:font-size-asian="8.0pt"/>
    </style:style>
    <style:style style:family="table-cell" style:name="T24.R3_C4">
      <style:table-cell-properties fo:border-bottom="0.06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4.R3">
      <style:table-row-properties style:min-row-height="0.652cm"/>
    </style:style>
    <style:style style:family="paragraph" style:name="P815" style:parent-style-name="33">
      <style:paragraph-properties fo:text-align="center" style:snap-to-layout-grid="false"/>
    </style:style>
    <style:style style:family="text" style:name="T1969">
      <style:text-properties fo:font-size="9.0pt" fo:font-weight="bold" style:font-name="바탕" style:font-name-asian="한컴돋움" style:font-size-asian="9.0pt" style:font-weight-asian="bold"/>
    </style:style>
    <style:style style:family="text" style:name="T1970">
      <style:text-properties fo:font-size="9.0pt" fo:font-weight="bold" style:font-name="바탕" style:font-name-asian="한컴돋움" style:font-size-asian="9.0pt" style:font-weight-asian="bold"/>
    </style:style>
    <style:style style:family="text" style:name="T1971">
      <style:text-properties fo:font-size="9.0pt" fo:font-weight="bold" style:font-name="바탕" style:font-name-asian="한컴돋움" style:font-size-asian="9.0pt" style:font-weight-asian="bold"/>
    </style:style>
    <style:style style:family="table-cell" style:name="T24.R4_C0">
      <style:table-cell-properties fo:background-color="#fddfc7" fo:border-bottom="0.020cm solid #000000" fo:border-left="0.060cm solid #000000" fo:border-right="0.050cm solid #000000" fo:border-top="0.060cm solid #000000" fo:padding-bottom="-0.000cm" fo:padding-left="-0.000cm" fo:padding-right="-0.000cm" fo:padding-top="-0.000cm" style:vertical-align="middle"/>
    </style:style>
    <style:style style:family="paragraph" style:name="P816" style:parent-style-name="34">
      <style:paragraph-properties fo:text-align="end" style:snap-to-layout-grid="false"/>
    </style:style>
    <style:style style:family="text" style:name="T1972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4.R4_C1">
      <style:table-cell-properties fo:background-color="#fddfc7"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17" style:parent-style-name="34">
      <style:paragraph-properties fo:text-align="end" style:snap-to-layout-grid="false"/>
    </style:style>
    <style:style style:family="text" style:name="T1973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4.R4_C2">
      <style:table-cell-properties fo:background-color="#fddfc7"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18" style:parent-style-name="24">
      <style:paragraph-properties style:snap-to-layout-grid="false"/>
    </style:style>
    <style:style style:family="text" style:name="T1974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4.R4_C3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19" style:parent-style-name="24">
      <style:paragraph-properties style:snap-to-layout-grid="false"/>
    </style:style>
    <style:style style:family="text" style:name="T1975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4.R4_C4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20" style:parent-style-name="25">
      <style:paragraph-properties style:snap-to-layout-grid="false"/>
    </style:style>
    <style:style style:family="text" style:name="T1976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4.R4_C5">
      <style:table-cell-properties fo:background-color="#fddfc7"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4">
      <style:table-row-properties style:min-row-height="0.951cm"/>
    </style:style>
    <style:style style:family="paragraph" style:name="P821" style:parent-style-name="35">
      <style:paragraph-properties fo:text-align="center" style:snap-to-layout-grid="false"/>
    </style:style>
    <style:style style:family="text" style:name="T1977">
      <style:text-properties fo:font-size="8.0pt" style:font-name="바탕" style:font-name-asian="한컴돋움" style:font-size-asian="8.0pt"/>
    </style:style>
    <style:style style:family="table-cell" style:name="T24.R5_C0">
      <style:table-cell-properties fo:border-bottom="0.020cm solid #000000" fo:border-left="0.060cm solid #000000" fo:border-right="none" fo:border-top="0.020cm solid #000000" fo:padding-bottom="-0.000cm" fo:padding-left="-0.000cm" fo:padding-right="-0.000cm" fo:padding-top="-0.000cm" style:vertical-align="middle"/>
    </style:style>
    <style:style style:family="paragraph" style:name="P822" style:parent-style-name="24">
      <style:paragraph-properties fo:text-align="center" style:snap-to-layout-grid="false"/>
    </style:style>
    <style:style style:family="text" style:name="T1978">
      <style:text-properties fo:font-size="8.0pt" style:font-name="한컴돋움" style:font-name-asian="한컴돋움" style:font-size-asian="8.0pt"/>
    </style:style>
    <style:style style:family="text" style:name="T1979">
      <style:text-properties fo:font-size="8.0pt" style:font-name="바탕" style:font-name-asian="한컴돋움" style:font-size-asian="8.0pt"/>
    </style:style>
    <style:style style:family="table-cell" style:name="T24.R5_C1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823" style:parent-style-name="26">
      <style:paragraph-properties fo:text-align="end" style:snap-to-layout-grid="false"/>
    </style:style>
    <style:style style:family="text" style:name="T1980">
      <style:text-properties fo:font-size="9.0pt" style:font-name="한컴돋움" style:font-name-asian="한컴돋움" style:font-size-asian="9.0pt"/>
    </style:style>
    <style:style style:family="table-cell" style:name="T24.R5_C2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24" style:parent-style-name="24">
      <style:paragraph-properties style:snap-to-layout-grid="false"/>
    </style:style>
    <style:style style:family="text" style:name="T1981">
      <style:text-properties fo:font-size="9.0pt" style:font-name="한컴돋움" style:font-name-asian="한컴돋움" style:font-size-asian="9.0pt"/>
    </style:style>
    <style:style style:family="table-cell" style:name="T24.R5_C3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825" style:parent-style-name="24">
      <style:paragraph-properties style:snap-to-layout-grid="false"/>
    </style:style>
    <style:style style:family="text" style:name="T1982">
      <style:text-properties fo:font-size="9.0pt" style:font-name="한컴돋움" style:font-name-asian="한컴돋움" style:font-size-asian="9.0pt"/>
    </style:style>
    <style:style style:family="table-cell" style:name="T24.R5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26" style:parent-style-name="24">
      <style:paragraph-properties style:snap-to-layout-grid="false"/>
    </style:style>
    <style:style style:family="text" style:name="T1983">
      <style:text-properties fo:font-size="9.0pt" style:font-name="한컴돋움" style:font-name-asian="한컴돋움" style:font-size-asian="9.0pt"/>
    </style:style>
    <style:style style:family="table-cell" style:name="T24.R5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27" style:parent-style-name="25">
      <style:paragraph-properties style:snap-to-layout-grid="false"/>
    </style:style>
    <style:style style:family="text" style:name="T1984">
      <style:text-properties fo:font-size="9.0pt" style:font-name="한컴돋움" style:font-name-asian="한컴돋움" style:font-size-asian="9.0pt"/>
    </style:style>
    <style:style style:family="table-cell" style:name="T24.R5_C6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4.R5">
      <style:table-row-properties style:min-row-height="0.716cm"/>
    </style:style>
    <style:style style:family="paragraph" style:name="P828" style:parent-style-name="24">
      <style:paragraph-properties fo:text-align="center" style:snap-to-layout-grid="false"/>
    </style:style>
    <style:style style:family="text" style:name="T1985">
      <style:text-properties fo:font-size="8.0pt" style:font-name="한컴돋움" style:font-name-asian="한컴돋움" style:font-size-asian="8.0pt"/>
    </style:style>
    <style:style style:family="text" style:name="T1986">
      <style:text-properties fo:font-size="8.0pt" style:font-name="바탕" style:font-name-asian="한컴돋움" style:font-size-asian="8.0pt"/>
    </style:style>
    <style:style style:family="table-cell" style:name="T24.R6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29" style:parent-style-name="27">
      <style:paragraph-properties fo:text-align="end" style:snap-to-layout-grid="false"/>
    </style:style>
    <style:style style:family="text" style:name="T1987">
      <style:text-properties fo:font-size="9.0pt" style:font-name="한컴돋움" style:font-name-asian="한컴돋움" style:font-size-asian="9.0pt"/>
    </style:style>
    <style:style style:family="table-cell" style:name="T24.R6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30" style:parent-style-name="25">
      <style:paragraph-properties style:snap-to-layout-grid="false"/>
    </style:style>
    <style:style style:family="text" style:name="T1988">
      <style:text-properties fo:font-size="9.0pt" style:font-name="한컴돋움" style:font-name-asian="한컴돋움" style:font-size-asian="9.0pt"/>
    </style:style>
    <style:style style:family="table-cell" style:name="T24.R6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31" style:parent-style-name="24">
      <style:paragraph-properties style:snap-to-layout-grid="false"/>
    </style:style>
    <style:style style:family="text" style:name="T1989">
      <style:text-properties fo:font-size="9.0pt" style:font-name="한컴돋움" style:font-name-asian="한컴돋움" style:font-size-asian="9.0pt"/>
    </style:style>
    <style:style style:family="table-cell" style:name="T24.R6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32" style:parent-style-name="24">
      <style:paragraph-properties style:snap-to-layout-grid="false"/>
    </style:style>
    <style:style style:family="text" style:name="T1990">
      <style:text-properties fo:font-size="9.0pt" style:font-name="한컴돋움" style:font-name-asian="한컴돋움" style:font-size-asian="9.0pt"/>
    </style:style>
    <style:style style:family="table-cell" style:name="T24.R6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33" style:parent-style-name="25">
      <style:paragraph-properties style:snap-to-layout-grid="false"/>
    </style:style>
    <style:style style:family="text" style:name="T1991">
      <style:text-properties fo:font-size="9.0pt" style:font-name="한컴돋움" style:font-name-asian="한컴돋움" style:font-size-asian="9.0pt"/>
    </style:style>
    <style:style style:family="table-cell" style:name="T24.R6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6">
      <style:table-row-properties style:min-row-height="0.716cm"/>
    </style:style>
    <style:style style:family="paragraph" style:name="P834" style:parent-style-name="24">
      <style:paragraph-properties fo:text-align="center" style:snap-to-layout-grid="false"/>
    </style:style>
    <style:style style:family="text" style:name="T1992">
      <style:text-properties fo:font-size="8.0pt" style:font-name="한컴돋움" style:font-name-asian="한컴돋움" style:font-size-asian="8.0pt"/>
    </style:style>
    <style:style style:family="text" style:name="T1993">
      <style:text-properties fo:font-size="8.0pt" style:font-name="바탕" style:font-name-asian="한컴돋움" style:font-size-asian="8.0pt"/>
    </style:style>
    <style:style style:family="table-cell" style:name="T24.R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35" style:parent-style-name="27">
      <style:paragraph-properties fo:text-align="end" style:snap-to-layout-grid="false"/>
    </style:style>
    <style:style style:family="text" style:name="T1994">
      <style:text-properties fo:font-size="9.0pt" style:font-name="한컴돋움" style:font-name-asian="한컴돋움" style:font-size-asian="9.0pt"/>
    </style:style>
    <style:style style:family="table-cell" style:name="T24.R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36" style:parent-style-name="25">
      <style:paragraph-properties style:snap-to-layout-grid="false"/>
    </style:style>
    <style:style style:family="text" style:name="T1995">
      <style:text-properties fo:font-size="9.0pt" style:font-name="한컴돋움" style:font-name-asian="한컴돋움" style:font-size-asian="9.0pt"/>
    </style:style>
    <style:style style:family="table-cell" style:name="T24.R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37" style:parent-style-name="24">
      <style:paragraph-properties style:snap-to-layout-grid="false"/>
    </style:style>
    <style:style style:family="text" style:name="T1996">
      <style:text-properties fo:font-size="9.0pt" style:font-name="한컴돋움" style:font-name-asian="한컴돋움" style:font-size-asian="9.0pt"/>
    </style:style>
    <style:style style:family="table-cell" style:name="T24.R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38" style:parent-style-name="24">
      <style:paragraph-properties style:snap-to-layout-grid="false"/>
    </style:style>
    <style:style style:family="text" style:name="T1997">
      <style:text-properties fo:font-size="9.0pt" style:font-name="한컴돋움" style:font-name-asian="한컴돋움" style:font-size-asian="9.0pt"/>
    </style:style>
    <style:style style:family="table-cell" style:name="T24.R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39" style:parent-style-name="25">
      <style:paragraph-properties style:snap-to-layout-grid="false"/>
    </style:style>
    <style:style style:family="text" style:name="T1998">
      <style:text-properties fo:font-size="9.0pt" style:font-name="한컴돋움" style:font-name-asian="한컴돋움" style:font-size-asian="9.0pt"/>
    </style:style>
    <style:style style:family="table-cell" style:name="T24.R7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7">
      <style:table-row-properties style:min-row-height="0.716cm"/>
    </style:style>
    <style:style style:family="paragraph" style:name="P840" style:parent-style-name="24">
      <style:paragraph-properties fo:text-align="center" style:snap-to-layout-grid="false"/>
    </style:style>
    <style:style style:family="text" style:name="T1999">
      <style:text-properties fo:font-size="8.0pt" style:font-name="한컴돋움" style:font-name-asian="한컴돋움" style:font-size-asian="8.0pt"/>
    </style:style>
    <style:style style:family="text" style:name="T2000">
      <style:text-properties fo:font-size="8.0pt" style:font-name="바탕" style:font-name-asian="한컴돋움" style:font-size-asian="8.0pt"/>
    </style:style>
    <style:style style:family="table-cell" style:name="T24.R8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41" style:parent-style-name="27">
      <style:paragraph-properties fo:text-align="end" style:snap-to-layout-grid="false"/>
    </style:style>
    <style:style style:family="text" style:name="T2001">
      <style:text-properties fo:font-size="9.0pt" style:font-name="한컴돋움" style:font-name-asian="한컴돋움" style:font-size-asian="9.0pt"/>
    </style:style>
    <style:style style:family="table-cell" style:name="T24.R8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42" style:parent-style-name="25">
      <style:paragraph-properties style:snap-to-layout-grid="false"/>
    </style:style>
    <style:style style:family="text" style:name="T2002">
      <style:text-properties fo:font-size="9.0pt" style:font-name="한컴돋움" style:font-name-asian="한컴돋움" style:font-size-asian="9.0pt"/>
    </style:style>
    <style:style style:family="table-cell" style:name="T24.R8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43" style:parent-style-name="24">
      <style:paragraph-properties style:snap-to-layout-grid="false"/>
    </style:style>
    <style:style style:family="text" style:name="T2003">
      <style:text-properties fo:font-size="9.0pt" style:font-name="한컴돋움" style:font-name-asian="한컴돋움" style:font-size-asian="9.0pt"/>
    </style:style>
    <style:style style:family="table-cell" style:name="T24.R8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44" style:parent-style-name="24">
      <style:paragraph-properties style:snap-to-layout-grid="false"/>
    </style:style>
    <style:style style:family="text" style:name="T2004">
      <style:text-properties fo:font-size="9.0pt" style:font-name="한컴돋움" style:font-name-asian="한컴돋움" style:font-size-asian="9.0pt"/>
    </style:style>
    <style:style style:family="table-cell" style:name="T24.R8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45" style:parent-style-name="25">
      <style:paragraph-properties style:snap-to-layout-grid="false"/>
    </style:style>
    <style:style style:family="text" style:name="T2005">
      <style:text-properties fo:font-size="9.0pt" style:font-name="한컴돋움" style:font-name-asian="한컴돋움" style:font-size-asian="9.0pt"/>
    </style:style>
    <style:style style:family="table-cell" style:name="T24.R8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8">
      <style:table-row-properties style:min-row-height="0.716cm"/>
    </style:style>
    <style:style style:family="paragraph" style:name="P846" style:parent-style-name="24">
      <style:paragraph-properties fo:text-align="center" style:snap-to-layout-grid="false"/>
    </style:style>
    <style:style style:family="text" style:name="T2006">
      <style:text-properties fo:font-size="8.0pt" style:font-name="한컴돋움" style:font-name-asian="한컴돋움" style:font-size-asian="8.0pt"/>
    </style:style>
    <style:style style:family="text" style:name="T2007">
      <style:text-properties fo:font-size="8.0pt" style:font-name="바탕" style:font-name-asian="한컴돋움" style:font-size-asian="8.0pt"/>
    </style:style>
    <style:style style:family="table-cell" style:name="T24.R9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47" style:parent-style-name="27">
      <style:paragraph-properties fo:text-align="end" style:snap-to-layout-grid="false"/>
    </style:style>
    <style:style style:family="text" style:name="T2008">
      <style:text-properties fo:font-size="9.0pt" style:font-name="한컴돋움" style:font-name-asian="한컴돋움" style:font-size-asian="9.0pt"/>
    </style:style>
    <style:style style:family="table-cell" style:name="T24.R9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48" style:parent-style-name="25">
      <style:paragraph-properties style:snap-to-layout-grid="false"/>
    </style:style>
    <style:style style:family="text" style:name="T2009">
      <style:text-properties fo:font-size="9.0pt" style:font-name="한컴돋움" style:font-name-asian="한컴돋움" style:font-size-asian="9.0pt"/>
    </style:style>
    <style:style style:family="table-cell" style:name="T24.R9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49" style:parent-style-name="24">
      <style:paragraph-properties style:snap-to-layout-grid="false"/>
    </style:style>
    <style:style style:family="text" style:name="T2010">
      <style:text-properties fo:font-size="9.0pt" style:font-name="한컴돋움" style:font-name-asian="한컴돋움" style:font-size-asian="9.0pt"/>
    </style:style>
    <style:style style:family="table-cell" style:name="T24.R9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50" style:parent-style-name="24">
      <style:paragraph-properties style:snap-to-layout-grid="false"/>
    </style:style>
    <style:style style:family="text" style:name="T2011">
      <style:text-properties fo:font-size="9.0pt" style:font-name="한컴돋움" style:font-name-asian="한컴돋움" style:font-size-asian="9.0pt"/>
    </style:style>
    <style:style style:family="table-cell" style:name="T24.R9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51" style:parent-style-name="25">
      <style:paragraph-properties style:snap-to-layout-grid="false"/>
    </style:style>
    <style:style style:family="text" style:name="T2012">
      <style:text-properties fo:font-size="9.0pt" style:font-name="한컴돋움" style:font-name-asian="한컴돋움" style:font-size-asian="9.0pt"/>
    </style:style>
    <style:style style:family="table-cell" style:name="T24.R9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9">
      <style:table-row-properties style:min-row-height="0.716cm"/>
    </style:style>
    <style:style style:family="paragraph" style:name="P852" style:parent-style-name="35">
      <style:paragraph-properties fo:text-align="center" style:snap-to-layout-grid="false"/>
    </style:style>
    <style:style style:family="text" style:name="T2013">
      <style:text-properties fo:font-size="8.0pt" style:font-name="바탕" style:font-name-asian="한컴돋움" style:font-size-asian="8.0pt"/>
    </style:style>
    <style:style style:family="table-cell" style:name="T24.R10_C0">
      <style:table-cell-properties fo:border-bottom="0.02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853" style:parent-style-name="24">
      <style:paragraph-properties fo:text-align="center" style:snap-to-layout-grid="false"/>
    </style:style>
    <style:style style:family="text" style:name="T2014">
      <style:text-properties fo:font-size="8.0pt" style:font-name="바탕" style:font-name-asian="한컴돋움" style:font-size-asian="8.0pt"/>
    </style:style>
    <style:style style:family="table-cell" style:name="T24.R10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54" style:parent-style-name="26">
      <style:paragraph-properties fo:text-align="end" style:snap-to-layout-grid="false"/>
    </style:style>
    <style:style style:family="text" style:name="T2015">
      <style:text-properties fo:font-size="9.0pt" style:font-name="한컴돋움" style:font-name-asian="한컴돋움" style:font-size-asian="9.0pt"/>
    </style:style>
    <style:style style:family="table-cell" style:name="T24.R10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55" style:parent-style-name="24">
      <style:paragraph-properties style:snap-to-layout-grid="false"/>
    </style:style>
    <style:style style:family="text" style:name="T2016">
      <style:text-properties fo:font-size="9.0pt" style:font-name="한컴돋움" style:font-name-asian="한컴돋움" style:font-size-asian="9.0pt"/>
    </style:style>
    <style:style style:family="table-cell" style:name="T24.R10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56" style:parent-style-name="24">
      <style:paragraph-properties style:snap-to-layout-grid="false"/>
    </style:style>
    <style:style style:family="text" style:name="T2017">
      <style:text-properties fo:font-size="9.0pt" style:font-name="한컴돋움" style:font-name-asian="한컴돋움" style:font-size-asian="9.0pt"/>
    </style:style>
    <style:style style:family="table-cell" style:name="T24.R10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57" style:parent-style-name="24">
      <style:paragraph-properties style:snap-to-layout-grid="false"/>
    </style:style>
    <style:style style:family="text" style:name="T2018">
      <style:text-properties fo:font-size="9.0pt" style:font-name="한컴돋움" style:font-name-asian="한컴돋움" style:font-size-asian="9.0pt"/>
    </style:style>
    <style:style style:family="table-cell" style:name="T24.R10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58" style:parent-style-name="25">
      <style:paragraph-properties style:snap-to-layout-grid="false"/>
    </style:style>
    <style:style style:family="text" style:name="T2019">
      <style:text-properties fo:font-size="9.0pt" style:font-name="한컴돋움" style:font-name-asian="한컴돋움" style:font-size-asian="9.0pt"/>
    </style:style>
    <style:style style:family="table-cell" style:name="T24.R10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10">
      <style:table-row-properties style:min-row-height="0.716cm"/>
    </style:style>
    <style:style style:family="paragraph" style:name="P859" style:parent-style-name="24">
      <style:paragraph-properties fo:text-align="center" style:snap-to-layout-grid="false"/>
    </style:style>
    <style:style style:family="text" style:name="T2020">
      <style:text-properties fo:font-size="8.0pt" style:font-name="바탕" style:font-name-asian="한컴돋움" style:font-size-asian="8.0pt"/>
    </style:style>
    <style:style style:family="table-cell" style:name="T24.R11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60" style:parent-style-name="27">
      <style:paragraph-properties fo:text-align="end" style:snap-to-layout-grid="false"/>
    </style:style>
    <style:style style:family="text" style:name="T2021">
      <style:text-properties fo:font-size="9.0pt" style:font-name="한컴돋움" style:font-name-asian="한컴돋움" style:font-size-asian="9.0pt"/>
    </style:style>
    <style:style style:family="table-cell" style:name="T24.R11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61" style:parent-style-name="25">
      <style:paragraph-properties style:snap-to-layout-grid="false"/>
    </style:style>
    <style:style style:family="text" style:name="T2022">
      <style:text-properties fo:font-size="9.0pt" style:font-name="한컴돋움" style:font-name-asian="한컴돋움" style:font-size-asian="9.0pt"/>
    </style:style>
    <style:style style:family="table-cell" style:name="T24.R11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62" style:parent-style-name="24">
      <style:paragraph-properties style:snap-to-layout-grid="false"/>
    </style:style>
    <style:style style:family="text" style:name="T2023">
      <style:text-properties fo:font-size="9.0pt" style:font-name="한컴돋움" style:font-name-asian="한컴돋움" style:font-size-asian="9.0pt"/>
    </style:style>
    <style:style style:family="table-cell" style:name="T24.R11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63" style:parent-style-name="24">
      <style:paragraph-properties style:snap-to-layout-grid="false"/>
    </style:style>
    <style:style style:family="text" style:name="T2024">
      <style:text-properties fo:font-size="9.0pt" style:font-name="한컴돋움" style:font-name-asian="한컴돋움" style:font-size-asian="9.0pt"/>
    </style:style>
    <style:style style:family="table-cell" style:name="T24.R11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64" style:parent-style-name="25">
      <style:paragraph-properties style:snap-to-layout-grid="false"/>
    </style:style>
    <style:style style:family="text" style:name="T2025">
      <style:text-properties fo:font-size="9.0pt" style:font-name="한컴돋움" style:font-name-asian="한컴돋움" style:font-size-asian="9.0pt"/>
    </style:style>
    <style:style style:family="table-cell" style:name="T24.R11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11">
      <style:table-row-properties style:min-row-height="0.716cm"/>
    </style:style>
    <style:style style:family="paragraph" style:name="P865" style:parent-style-name="35">
      <style:paragraph-properties fo:text-align="center" style:snap-to-layout-grid="false"/>
    </style:style>
    <style:style style:family="text" style:name="T2026">
      <style:text-properties fo:font-size="8.0pt" style:font-name="바탕" style:font-name-asian="한컴돋움" style:font-size-asian="8.0pt"/>
    </style:style>
    <style:style style:family="table-cell" style:name="T24.R12_C0">
      <style:table-cell-properties fo:border-bottom="0.06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866" style:parent-style-name="24">
      <style:paragraph-properties fo:text-align="center" style:snap-to-layout-grid="false"/>
    </style:style>
    <style:style style:family="text" style:name="T2027">
      <style:text-properties fo:font-size="8.0pt" style:font-name="바탕" style:font-name-asian="한컴돋움" style:font-size-asian="8.0pt"/>
    </style:style>
    <style:style style:family="table-cell" style:name="T24.R12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67" style:parent-style-name="26">
      <style:paragraph-properties fo:text-align="end" style:snap-to-layout-grid="false"/>
    </style:style>
    <style:style style:family="text" style:name="T2028">
      <style:text-properties fo:font-size="9.0pt" style:font-name="한컴돋움" style:font-name-asian="한컴돋움" style:font-size-asian="9.0pt"/>
    </style:style>
    <style:style style:family="table-cell" style:name="T24.R12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68" style:parent-style-name="24">
      <style:paragraph-properties style:snap-to-layout-grid="false"/>
    </style:style>
    <style:style style:family="text" style:name="T2029">
      <style:text-properties fo:font-size="9.0pt" style:font-name="한컴돋움" style:font-name-asian="한컴돋움" style:font-size-asian="9.0pt"/>
    </style:style>
    <style:style style:family="table-cell" style:name="T24.R12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69" style:parent-style-name="24">
      <style:paragraph-properties style:snap-to-layout-grid="false"/>
    </style:style>
    <style:style style:family="text" style:name="T2030">
      <style:text-properties fo:font-size="9.0pt" style:font-name="한컴돋움" style:font-name-asian="한컴돋움" style:font-size-asian="9.0pt"/>
    </style:style>
    <style:style style:family="table-cell" style:name="T24.R12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70" style:parent-style-name="24">
      <style:paragraph-properties style:snap-to-layout-grid="false"/>
    </style:style>
    <style:style style:family="text" style:name="T2031">
      <style:text-properties fo:font-size="9.0pt" style:font-name="한컴돋움" style:font-name-asian="한컴돋움" style:font-size-asian="9.0pt"/>
    </style:style>
    <style:style style:family="table-cell" style:name="T24.R12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71" style:parent-style-name="25">
      <style:paragraph-properties style:snap-to-layout-grid="false"/>
    </style:style>
    <style:style style:family="text" style:name="T2032">
      <style:text-properties fo:font-size="9.0pt" style:font-name="한컴돋움" style:font-name-asian="한컴돋움" style:font-size-asian="9.0pt"/>
    </style:style>
    <style:style style:family="table-cell" style:name="T24.R12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12">
      <style:table-row-properties style:min-row-height="0.716cm"/>
    </style:style>
    <style:style style:family="paragraph" style:name="P872" style:parent-style-name="24">
      <style:paragraph-properties fo:text-align="center" style:snap-to-layout-grid="false"/>
    </style:style>
    <style:style style:family="text" style:name="T2033">
      <style:text-properties fo:font-size="8.0pt" style:font-name="바탕" style:font-name-asian="한컴돋움" style:font-size-asian="8.0pt"/>
    </style:style>
    <style:style style:family="text" style:name="T2034">
      <style:text-properties fo:font-size="8.0pt" style:font-name="한컴돋움" style:font-name-asian="한컴돋움" style:font-size-asian="8.0pt"/>
    </style:style>
    <style:style style:family="text" style:name="T2035">
      <style:text-properties fo:font-size="8.0pt" style:font-name="바탕" style:font-name-asian="한컴돋움" style:font-size-asian="8.0pt"/>
    </style:style>
    <style:style style:family="table-cell" style:name="T24.R13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73" style:parent-style-name="27">
      <style:paragraph-properties fo:text-align="end" style:snap-to-layout-grid="false"/>
    </style:style>
    <style:style style:family="text" style:name="T2036">
      <style:text-properties fo:font-size="9.0pt" style:font-name="한컴돋움" style:font-name-asian="한컴돋움" style:font-size-asian="9.0pt"/>
    </style:style>
    <style:style style:family="table-cell" style:name="T24.R13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74" style:parent-style-name="25">
      <style:paragraph-properties style:snap-to-layout-grid="false"/>
    </style:style>
    <style:style style:family="text" style:name="T2037">
      <style:text-properties fo:font-size="9.0pt" style:font-name="한컴돋움" style:font-name-asian="한컴돋움" style:font-size-asian="9.0pt"/>
    </style:style>
    <style:style style:family="table-cell" style:name="T24.R13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75" style:parent-style-name="24">
      <style:paragraph-properties style:snap-to-layout-grid="false"/>
    </style:style>
    <style:style style:family="text" style:name="T2038">
      <style:text-properties fo:font-size="9.0pt" style:font-name="한컴돋움" style:font-name-asian="한컴돋움" style:font-size-asian="9.0pt"/>
    </style:style>
    <style:style style:family="table-cell" style:name="T24.R13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76" style:parent-style-name="24">
      <style:paragraph-properties style:snap-to-layout-grid="false"/>
    </style:style>
    <style:style style:family="text" style:name="T2039">
      <style:text-properties fo:font-size="9.0pt" style:font-name="한컴돋움" style:font-name-asian="한컴돋움" style:font-size-asian="9.0pt"/>
    </style:style>
    <style:style style:family="table-cell" style:name="T24.R13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77" style:parent-style-name="25">
      <style:paragraph-properties style:snap-to-layout-grid="false"/>
    </style:style>
    <style:style style:family="text" style:name="T2040">
      <style:text-properties fo:font-size="9.0pt" style:font-name="한컴돋움" style:font-name-asian="한컴돋움" style:font-size-asian="9.0pt"/>
    </style:style>
    <style:style style:family="table-cell" style:name="T24.R13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13">
      <style:table-row-properties style:min-row-height="0.716cm"/>
    </style:style>
    <style:style style:family="paragraph" style:name="P878" style:parent-style-name="24">
      <style:paragraph-properties fo:text-align="center" style:snap-to-layout-grid="false"/>
    </style:style>
    <style:style style:family="text" style:name="T2041">
      <style:text-properties fo:font-size="8.0pt" style:font-name="바탕" style:font-name-asian="한컴돋움" style:font-size-asian="8.0pt"/>
    </style:style>
    <style:style style:family="text" style:name="T2042">
      <style:text-properties fo:font-size="8.0pt" style:font-name="한컴돋움" style:font-name-asian="한컴돋움" style:font-size-asian="8.0pt"/>
    </style:style>
    <style:style style:family="text" style:name="T2043">
      <style:text-properties fo:font-size="8.0pt" style:font-name="바탕" style:font-name-asian="한컴돋움" style:font-size-asian="8.0pt"/>
    </style:style>
    <style:style style:family="table-cell" style:name="T24.R14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79" style:parent-style-name="27">
      <style:paragraph-properties fo:text-align="end" style:snap-to-layout-grid="false"/>
    </style:style>
    <style:style style:family="text" style:name="T2044">
      <style:text-properties fo:font-size="9.0pt" style:font-name="한컴돋움" style:font-name-asian="한컴돋움" style:font-size-asian="9.0pt"/>
    </style:style>
    <style:style style:family="table-cell" style:name="T24.R14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80" style:parent-style-name="25">
      <style:paragraph-properties style:snap-to-layout-grid="false"/>
    </style:style>
    <style:style style:family="text" style:name="T2045">
      <style:text-properties fo:font-size="9.0pt" style:font-name="한컴돋움" style:font-name-asian="한컴돋움" style:font-size-asian="9.0pt"/>
    </style:style>
    <style:style style:family="table-cell" style:name="T24.R14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81" style:parent-style-name="24">
      <style:paragraph-properties style:snap-to-layout-grid="false"/>
    </style:style>
    <style:style style:family="text" style:name="T2046">
      <style:text-properties fo:font-size="9.0pt" style:font-name="한컴돋움" style:font-name-asian="한컴돋움" style:font-size-asian="9.0pt"/>
    </style:style>
    <style:style style:family="table-cell" style:name="T24.R14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82" style:parent-style-name="24">
      <style:paragraph-properties style:snap-to-layout-grid="false"/>
    </style:style>
    <style:style style:family="text" style:name="T2047">
      <style:text-properties fo:font-size="9.0pt" style:font-name="한컴돋움" style:font-name-asian="한컴돋움" style:font-size-asian="9.0pt"/>
    </style:style>
    <style:style style:family="table-cell" style:name="T24.R14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83" style:parent-style-name="25">
      <style:paragraph-properties style:snap-to-layout-grid="false"/>
    </style:style>
    <style:style style:family="text" style:name="T2048">
      <style:text-properties fo:font-size="9.0pt" style:font-name="한컴돋움" style:font-name-asian="한컴돋움" style:font-size-asian="9.0pt"/>
    </style:style>
    <style:style style:family="table-cell" style:name="T24.R14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14">
      <style:table-row-properties style:min-row-height="0.716cm"/>
    </style:style>
    <style:style style:family="paragraph" style:name="P884" style:parent-style-name="24">
      <style:paragraph-properties fo:text-align="center" style:snap-to-layout-grid="false"/>
    </style:style>
    <style:style style:family="text" style:name="T2049">
      <style:text-properties fo:font-size="8.0pt" style:font-name="바탕" style:font-name-asian="한컴돋움" style:font-size-asian="8.0pt"/>
    </style:style>
    <style:style style:family="text" style:name="T2050">
      <style:text-properties fo:font-size="8.0pt" style:font-name="한컴돋움" style:font-name-asian="한컴돋움" style:font-size-asian="8.0pt"/>
    </style:style>
    <style:style style:family="text" style:name="T2051">
      <style:text-properties fo:font-size="8.0pt" style:font-name="바탕" style:font-name-asian="한컴돋움" style:font-size-asian="8.0pt"/>
    </style:style>
    <style:style style:family="table-cell" style:name="T24.R15_C0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885" style:parent-style-name="27">
      <style:paragraph-properties fo:text-align="end" style:snap-to-layout-grid="false"/>
    </style:style>
    <style:style style:family="text" style:name="T2052">
      <style:text-properties fo:font-size="9.0pt" style:font-name="한컴돋움" style:font-name-asian="한컴돋움" style:font-size-asian="9.0pt"/>
    </style:style>
    <style:style style:family="table-cell" style:name="T24.R15_C1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86" style:parent-style-name="25">
      <style:paragraph-properties style:snap-to-layout-grid="false"/>
    </style:style>
    <style:style style:family="text" style:name="T2053">
      <style:text-properties fo:font-size="9.0pt" style:font-name="한컴돋움" style:font-name-asian="한컴돋움" style:font-size-asian="9.0pt"/>
    </style:style>
    <style:style style:family="table-cell" style:name="T24.R15_C2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887" style:parent-style-name="24">
      <style:paragraph-properties style:snap-to-layout-grid="false"/>
    </style:style>
    <style:style style:family="text" style:name="T2054">
      <style:text-properties fo:font-size="9.0pt" style:font-name="한컴돋움" style:font-name-asian="한컴돋움" style:font-size-asian="9.0pt"/>
    </style:style>
    <style:style style:family="table-cell" style:name="T24.R15_C3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88" style:parent-style-name="24">
      <style:paragraph-properties style:snap-to-layout-grid="false"/>
    </style:style>
    <style:style style:family="text" style:name="T2055">
      <style:text-properties fo:font-size="9.0pt" style:font-name="한컴돋움" style:font-name-asian="한컴돋움" style:font-size-asian="9.0pt"/>
    </style:style>
    <style:style style:family="table-cell" style:name="T24.R15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89" style:parent-style-name="25">
      <style:paragraph-properties style:snap-to-layout-grid="false"/>
    </style:style>
    <style:style style:family="text" style:name="T2056">
      <style:text-properties fo:font-size="9.0pt" style:font-name="한컴돋움" style:font-name-asian="한컴돋움" style:font-size-asian="9.0pt"/>
    </style:style>
    <style:style style:family="table-cell" style:name="T24.R15_C5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4.R15">
      <style:table-row-properties style:min-row-height="0.716cm"/>
    </style:style>
    <style:style style:family="paragraph" style:name="P890" style:parent-style-name="24">
      <style:paragraph-properties fo:text-align="center" style:snap-to-layout-grid="false"/>
    </style:style>
    <style:style style:family="text" style:name="T2057">
      <style:text-properties fo:font-size="8.0pt" style:font-name="바탕" style:font-name-asian="한컴돋움" style:font-size-asian="8.0pt"/>
    </style:style>
    <style:style style:family="text" style:name="T2058">
      <style:text-properties fo:font-size="8.0pt" style:font-name="한컴돋움" style:font-name-asian="한컴돋움" style:font-size-asian="8.0pt"/>
    </style:style>
    <style:style style:family="text" style:name="T2059">
      <style:text-properties fo:font-size="8.0pt" style:font-name="바탕" style:font-name-asian="한컴돋움" style:font-size-asian="8.0pt"/>
    </style:style>
    <style:style style:family="text" style:name="T2060">
      <style:text-properties fo:font-size="8.0pt" style:font-name="한컴돋움" style:font-name-asian="한컴돋움" style:font-size-asian="8.0pt"/>
    </style:style>
    <style:style style:family="text" style:name="T2061">
      <style:text-properties fo:font-size="8.0pt" style:font-name="바탕" style:font-name-asian="한컴돋움" style:font-size-asian="8.0pt"/>
    </style:style>
    <style:style style:family="table-cell" style:name="T24.R16_C0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891" style:parent-style-name="27">
      <style:paragraph-properties fo:text-align="end" style:snap-to-layout-grid="false"/>
    </style:style>
    <style:style style:family="text" style:name="T2062">
      <style:text-properties fo:font-size="9.0pt" style:font-name="한컴돋움" style:font-name-asian="한컴돋움" style:font-size-asian="9.0pt"/>
    </style:style>
    <style:style style:family="table-cell" style:name="T24.R16_C1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92" style:parent-style-name="25">
      <style:paragraph-properties style:snap-to-layout-grid="false"/>
    </style:style>
    <style:style style:family="text" style:name="T2063">
      <style:text-properties fo:font-size="9.0pt" style:font-name="한컴돋움" style:font-name-asian="한컴돋움" style:font-size-asian="9.0pt"/>
    </style:style>
    <style:style style:family="table-cell" style:name="T24.R16_C2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893" style:parent-style-name="24">
      <style:paragraph-properties style:snap-to-layout-grid="false"/>
    </style:style>
    <style:style style:family="text" style:name="T2064">
      <style:text-properties fo:font-size="9.0pt" style:font-name="한컴돋움" style:font-name-asian="한컴돋움" style:font-size-asian="9.0pt"/>
    </style:style>
    <style:style style:family="table-cell" style:name="T24.R16_C3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94" style:parent-style-name="24">
      <style:paragraph-properties style:snap-to-layout-grid="false"/>
    </style:style>
    <style:style style:family="text" style:name="T2065">
      <style:text-properties fo:font-size="9.0pt" style:font-name="한컴돋움" style:font-name-asian="한컴돋움" style:font-size-asian="9.0pt"/>
    </style:style>
    <style:style style:family="table-cell" style:name="T24.R16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895" style:parent-style-name="25">
      <style:paragraph-properties style:snap-to-layout-grid="false"/>
    </style:style>
    <style:style style:family="text" style:name="T2066">
      <style:text-properties fo:font-size="9.0pt" style:font-name="한컴돋움" style:font-name-asian="한컴돋움" style:font-size-asian="9.0pt"/>
    </style:style>
    <style:style style:family="table-cell" style:name="T24.R16_C5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4.R16">
      <style:table-row-properties style:min-row-height="0.716cm"/>
    </style:style>
    <style:style style:family="paragraph" style:name="P896" style:parent-style-name="24">
      <style:paragraph-properties fo:text-align="center" style:snap-to-layout-grid="false"/>
    </style:style>
    <style:style style:family="text" style:name="T2067">
      <style:text-properties fo:font-size="8.0pt" style:font-name="바탕" style:font-name-asian="한컴돋움" style:font-size-asian="8.0pt"/>
    </style:style>
    <style:style style:family="text" style:name="T2068">
      <style:text-properties fo:font-size="8.0pt" style:font-name="한컴돋움" style:font-name-asian="한컴돋움" style:font-size-asian="8.0pt"/>
    </style:style>
    <style:style style:family="text" style:name="T2069">
      <style:text-properties fo:font-size="8.0pt" style:font-name="바탕" style:font-name-asian="한컴돋움" style:font-size-asian="8.0pt"/>
    </style:style>
    <style:style style:family="table-cell" style:name="T24.R1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897" style:parent-style-name="27">
      <style:paragraph-properties fo:text-align="end" style:snap-to-layout-grid="false"/>
    </style:style>
    <style:style style:family="text" style:name="T2070">
      <style:text-properties fo:font-size="9.0pt" style:font-name="한컴돋움" style:font-name-asian="한컴돋움" style:font-size-asian="9.0pt"/>
    </style:style>
    <style:style style:family="table-cell" style:name="T24.R1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898" style:parent-style-name="25">
      <style:paragraph-properties style:snap-to-layout-grid="false"/>
    </style:style>
    <style:style style:family="text" style:name="T2071">
      <style:text-properties fo:font-size="9.0pt" style:font-name="한컴돋움" style:font-name-asian="한컴돋움" style:font-size-asian="9.0pt"/>
    </style:style>
    <style:style style:family="table-cell" style:name="T24.R1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899" style:parent-style-name="24">
      <style:paragraph-properties style:snap-to-layout-grid="false"/>
    </style:style>
    <style:style style:family="text" style:name="T2072">
      <style:text-properties fo:font-size="9.0pt" style:font-name="한컴돋움" style:font-name-asian="한컴돋움" style:font-size-asian="9.0pt"/>
    </style:style>
    <style:style style:family="table-cell" style:name="T24.R1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00" style:parent-style-name="24">
      <style:paragraph-properties style:snap-to-layout-grid="false"/>
    </style:style>
    <style:style style:family="text" style:name="T2073">
      <style:text-properties fo:font-size="9.0pt" style:font-name="한컴돋움" style:font-name-asian="한컴돋움" style:font-size-asian="9.0pt"/>
    </style:style>
    <style:style style:family="table-cell" style:name="T24.R1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01" style:parent-style-name="25">
      <style:paragraph-properties style:snap-to-layout-grid="false"/>
    </style:style>
    <style:style style:family="text" style:name="T2074">
      <style:text-properties fo:font-size="9.0pt" style:font-name="한컴돋움" style:font-name-asian="한컴돋움" style:font-size-asian="9.0pt"/>
    </style:style>
    <style:style style:family="table-cell" style:name="T24.R17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17">
      <style:table-row-properties style:min-row-height="0.716cm"/>
    </style:style>
    <style:style style:family="paragraph" style:name="P902" style:parent-style-name="24">
      <style:paragraph-properties fo:text-align="center" style:snap-to-layout-grid="false"/>
    </style:style>
    <style:style style:family="text" style:name="T2075">
      <style:text-properties fo:font-size="8.0pt" style:font-name="바탕" style:font-name-asian="한컴돋움" style:font-size-asian="8.0pt"/>
    </style:style>
    <style:style style:family="text" style:name="T2076">
      <style:text-properties fo:font-size="8.0pt" style:font-name="한컴돋움" style:font-name-asian="한컴돋움" style:font-size-asian="8.0pt"/>
    </style:style>
    <style:style style:family="text" style:name="T2077">
      <style:text-properties fo:font-size="8.0pt" style:font-name="바탕" style:font-name-asian="한컴돋움" style:font-size-asian="8.0pt"/>
    </style:style>
    <style:style style:family="table-cell" style:name="T24.R18_C0">
      <style:table-cell-properties fo:border-bottom="0.06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03" style:parent-style-name="27">
      <style:paragraph-properties fo:text-align="end" style:snap-to-layout-grid="false"/>
    </style:style>
    <style:style style:family="text" style:name="T2078">
      <style:text-properties fo:font-size="9.0pt" style:font-name="한컴돋움" style:font-name-asian="한컴돋움" style:font-size-asian="9.0pt"/>
    </style:style>
    <style:style style:family="table-cell" style:name="T24.R18_C1">
      <style:table-cell-properties fo:border-bottom="0.06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04" style:parent-style-name="25">
      <style:paragraph-properties style:snap-to-layout-grid="false"/>
    </style:style>
    <style:style style:family="text" style:name="T2079">
      <style:text-properties fo:font-size="9.0pt" style:font-name="한컴돋움" style:font-name-asian="한컴돋움" style:font-size-asian="9.0pt"/>
    </style:style>
    <style:style style:family="table-cell" style:name="T24.R18_C2">
      <style:table-cell-properties fo:border-bottom="0.06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05" style:parent-style-name="24">
      <style:paragraph-properties style:snap-to-layout-grid="false"/>
    </style:style>
    <style:style style:family="text" style:name="T2080">
      <style:text-properties fo:font-size="9.0pt" style:font-name="한컴돋움" style:font-name-asian="한컴돋움" style:font-size-asian="9.0pt"/>
    </style:style>
    <style:style style:family="table-cell" style:name="T24.R18_C3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06" style:parent-style-name="24">
      <style:paragraph-properties style:snap-to-layout-grid="false"/>
    </style:style>
    <style:style style:family="text" style:name="T2081">
      <style:text-properties fo:font-size="9.0pt" style:font-name="한컴돋움" style:font-name-asian="한컴돋움" style:font-size-asian="9.0pt"/>
    </style:style>
    <style:style style:family="table-cell" style:name="T24.R18_C4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07" style:parent-style-name="25">
      <style:paragraph-properties style:snap-to-layout-grid="false"/>
    </style:style>
    <style:style style:family="text" style:name="T2082">
      <style:text-properties fo:font-size="9.0pt" style:font-name="한컴돋움" style:font-name-asian="한컴돋움" style:font-size-asian="9.0pt"/>
    </style:style>
    <style:style style:family="table-cell" style:name="T24.R18_C5">
      <style:table-cell-properties fo:border-bottom="0.06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18">
      <style:table-row-properties style:min-row-height="0.716cm"/>
    </style:style>
    <style:style style:family="paragraph" style:name="P908" style:parent-style-name="35">
      <style:paragraph-properties fo:text-align="center" style:snap-to-layout-grid="false"/>
    </style:style>
    <style:style style:family="text" style:name="T2083">
      <style:text-properties fo:font-size="8.0pt" style:font-name="바탕" style:font-name-asian="한컴돋움" style:font-size-asian="8.0pt"/>
    </style:style>
    <style:style style:family="table-cell" style:name="T24.R19_C0">
      <style:table-cell-properties fo:border-bottom="0.02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909" style:parent-style-name="24">
      <style:paragraph-properties fo:text-align="center" style:snap-to-layout-grid="false"/>
    </style:style>
    <style:style style:family="text" style:name="T2084">
      <style:text-properties fo:font-size="8.0pt" style:font-name="바탕" style:font-name-asian="한컴돋움" style:font-size-asian="8.0pt"/>
    </style:style>
    <style:style style:family="table-cell" style:name="T24.R19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10" style:parent-style-name="24">
      <style:paragraph-properties style:snap-to-layout-grid="false"/>
    </style:style>
    <style:style style:family="text" style:name="T2085">
      <style:text-properties fo:font-size="9.0pt" style:font-name="한컴돋움" style:font-name-asian="한컴돋움" style:font-size-asian="9.0pt"/>
    </style:style>
    <style:style style:family="table-cell" style:name="T24.R19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11" style:parent-style-name="24">
      <style:paragraph-properties style:snap-to-layout-grid="false"/>
    </style:style>
    <style:style style:family="text" style:name="T2086">
      <style:text-properties fo:font-size="9.0pt" style:font-name="한컴돋움" style:font-name-asian="한컴돋움" style:font-size-asian="9.0pt"/>
    </style:style>
    <style:style style:family="table-cell" style:name="T24.R19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12" style:parent-style-name="24">
      <style:paragraph-properties style:snap-to-layout-grid="false"/>
    </style:style>
    <style:style style:family="text" style:name="T2087">
      <style:text-properties fo:font-size="9.0pt" style:font-name="한컴돋움" style:font-name-asian="한컴돋움" style:font-size-asian="9.0pt"/>
    </style:style>
    <style:style style:family="table-cell" style:name="T24.R19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13" style:parent-style-name="24">
      <style:paragraph-properties style:snap-to-layout-grid="false"/>
    </style:style>
    <style:style style:family="text" style:name="T2088">
      <style:text-properties fo:font-size="9.0pt" style:font-name="한컴돋움" style:font-name-asian="한컴돋움" style:font-size-asian="9.0pt"/>
    </style:style>
    <style:style style:family="table-cell" style:name="T24.R19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14" style:parent-style-name="25">
      <style:paragraph-properties style:snap-to-layout-grid="false"/>
    </style:style>
    <style:style style:family="text" style:name="T2089">
      <style:text-properties fo:font-size="9.0pt" style:font-name="한컴돋움" style:font-name-asian="한컴돋움" style:font-size-asian="9.0pt"/>
    </style:style>
    <style:style style:family="table-cell" style:name="T24.R19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19">
      <style:table-row-properties style:min-row-height="0.716cm"/>
    </style:style>
    <style:style style:family="paragraph" style:name="P915" style:parent-style-name="24">
      <style:paragraph-properties fo:text-align="center" style:snap-to-layout-grid="false"/>
    </style:style>
    <style:style style:family="text" style:name="T2090">
      <style:text-properties fo:font-size="8.0pt" style:font-name="바탕" style:font-name-asian="한컴돋움" style:font-size-asian="8.0pt"/>
    </style:style>
    <style:style style:family="table-cell" style:name="T24.R20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16" style:parent-style-name="25">
      <style:paragraph-properties style:snap-to-layout-grid="false"/>
    </style:style>
    <style:style style:family="text" style:name="T2091">
      <style:text-properties fo:font-size="9.0pt" style:font-name="한컴돋움" style:font-name-asian="한컴돋움" style:font-size-asian="9.0pt"/>
    </style:style>
    <style:style style:family="table-cell" style:name="T24.R20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17" style:parent-style-name="25">
      <style:paragraph-properties style:snap-to-layout-grid="false"/>
    </style:style>
    <style:style style:family="text" style:name="T2092">
      <style:text-properties fo:font-size="9.0pt" style:font-name="한컴돋움" style:font-name-asian="한컴돋움" style:font-size-asian="9.0pt"/>
    </style:style>
    <style:style style:family="table-cell" style:name="T24.R20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18" style:parent-style-name="24">
      <style:paragraph-properties style:snap-to-layout-grid="false"/>
    </style:style>
    <style:style style:family="text" style:name="T2093">
      <style:text-properties fo:font-size="9.0pt" style:font-name="한컴돋움" style:font-name-asian="한컴돋움" style:font-size-asian="9.0pt"/>
    </style:style>
    <style:style style:family="table-cell" style:name="T24.R20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19" style:parent-style-name="24">
      <style:paragraph-properties style:snap-to-layout-grid="false"/>
    </style:style>
    <style:style style:family="text" style:name="T2094">
      <style:text-properties fo:font-size="9.0pt" style:font-name="한컴돋움" style:font-name-asian="한컴돋움" style:font-size-asian="9.0pt"/>
    </style:style>
    <style:style style:family="table-cell" style:name="T24.R20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20" style:parent-style-name="25">
      <style:paragraph-properties style:snap-to-layout-grid="false"/>
    </style:style>
    <style:style style:family="text" style:name="T2095">
      <style:text-properties fo:font-size="9.0pt" style:font-name="한컴돋움" style:font-name-asian="한컴돋움" style:font-size-asian="9.0pt"/>
    </style:style>
    <style:style style:family="table-cell" style:name="T24.R20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0">
      <style:table-row-properties style:min-row-height="0.716cm"/>
    </style:style>
    <style:style style:family="paragraph" style:name="P921" style:parent-style-name="24">
      <style:paragraph-properties fo:text-align="center" style:snap-to-layout-grid="false"/>
    </style:style>
    <style:style style:family="text" style:name="T2096">
      <style:text-properties fo:font-size="8.0pt" style:font-name="바탕" style:font-name-asian="한컴돋움" style:font-size-asian="8.0pt"/>
    </style:style>
    <style:style style:family="table-cell" style:name="T24.R21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22" style:parent-style-name="25">
      <style:paragraph-properties style:snap-to-layout-grid="false"/>
    </style:style>
    <style:style style:family="text" style:name="T2097">
      <style:text-properties fo:font-size="9.0pt" style:font-name="한컴돋움" style:font-name-asian="한컴돋움" style:font-size-asian="9.0pt"/>
    </style:style>
    <style:style style:family="table-cell" style:name="T24.R21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23" style:parent-style-name="25">
      <style:paragraph-properties style:snap-to-layout-grid="false"/>
    </style:style>
    <style:style style:family="text" style:name="T2098">
      <style:text-properties fo:font-size="9.0pt" style:font-name="한컴돋움" style:font-name-asian="한컴돋움" style:font-size-asian="9.0pt"/>
    </style:style>
    <style:style style:family="table-cell" style:name="T24.R21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24" style:parent-style-name="24">
      <style:paragraph-properties style:snap-to-layout-grid="false"/>
    </style:style>
    <style:style style:family="text" style:name="T2099">
      <style:text-properties fo:font-size="9.0pt" style:font-name="한컴돋움" style:font-name-asian="한컴돋움" style:font-size-asian="9.0pt"/>
    </style:style>
    <style:style style:family="table-cell" style:name="T24.R21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25" style:parent-style-name="24">
      <style:paragraph-properties style:snap-to-layout-grid="false"/>
    </style:style>
    <style:style style:family="text" style:name="T2100">
      <style:text-properties fo:font-size="9.0pt" style:font-name="한컴돋움" style:font-name-asian="한컴돋움" style:font-size-asian="9.0pt"/>
    </style:style>
    <style:style style:family="table-cell" style:name="T24.R21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26" style:parent-style-name="25">
      <style:paragraph-properties style:snap-to-layout-grid="false"/>
    </style:style>
    <style:style style:family="text" style:name="T2101">
      <style:text-properties fo:font-size="9.0pt" style:font-name="한컴돋움" style:font-name-asian="한컴돋움" style:font-size-asian="9.0pt"/>
    </style:style>
    <style:style style:family="table-cell" style:name="T24.R21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1">
      <style:table-row-properties style:min-row-height="0.716cm"/>
    </style:style>
    <style:style style:family="paragraph" style:name="P927" style:parent-style-name="24">
      <style:paragraph-properties fo:text-align="center" style:snap-to-layout-grid="false"/>
    </style:style>
    <style:style style:family="text" style:name="T2102">
      <style:text-properties fo:font-size="8.0pt" style:font-name="바탕" style:font-name-asian="한컴돋움" style:font-size-asian="8.0pt"/>
    </style:style>
    <style:style style:family="table-cell" style:name="T24.R22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28" style:parent-style-name="25">
      <style:paragraph-properties style:snap-to-layout-grid="false"/>
    </style:style>
    <style:style style:family="text" style:name="T2103">
      <style:text-properties fo:font-size="9.0pt" style:font-name="한컴돋움" style:font-name-asian="한컴돋움" style:font-size-asian="9.0pt"/>
    </style:style>
    <style:style style:family="table-cell" style:name="T24.R22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29" style:parent-style-name="25">
      <style:paragraph-properties style:snap-to-layout-grid="false"/>
    </style:style>
    <style:style style:family="text" style:name="T2104">
      <style:text-properties fo:font-size="9.0pt" style:font-name="한컴돋움" style:font-name-asian="한컴돋움" style:font-size-asian="9.0pt"/>
    </style:style>
    <style:style style:family="table-cell" style:name="T24.R22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30" style:parent-style-name="24">
      <style:paragraph-properties style:snap-to-layout-grid="false"/>
    </style:style>
    <style:style style:family="text" style:name="T2105">
      <style:text-properties fo:font-size="9.0pt" style:font-name="한컴돋움" style:font-name-asian="한컴돋움" style:font-size-asian="9.0pt"/>
    </style:style>
    <style:style style:family="table-cell" style:name="T24.R22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31" style:parent-style-name="24">
      <style:paragraph-properties style:snap-to-layout-grid="false"/>
    </style:style>
    <style:style style:family="text" style:name="T2106">
      <style:text-properties fo:font-size="9.0pt" style:font-name="한컴돋움" style:font-name-asian="한컴돋움" style:font-size-asian="9.0pt"/>
    </style:style>
    <style:style style:family="table-cell" style:name="T24.R22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32" style:parent-style-name="25">
      <style:paragraph-properties style:snap-to-layout-grid="false"/>
    </style:style>
    <style:style style:family="text" style:name="T2107">
      <style:text-properties fo:font-size="9.0pt" style:font-name="한컴돋움" style:font-name-asian="한컴돋움" style:font-size-asian="9.0pt"/>
    </style:style>
    <style:style style:family="table-cell" style:name="T24.R22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2">
      <style:table-row-properties style:min-row-height="0.716cm"/>
    </style:style>
    <style:style style:family="paragraph" style:name="P933" style:parent-style-name="24">
      <style:paragraph-properties fo:text-align="center" style:snap-to-layout-grid="false"/>
    </style:style>
    <style:style style:family="text" style:name="T2108">
      <style:text-properties fo:font-size="8.0pt" style:font-name="바탕" style:font-name-asian="한컴돋움" style:font-size-asian="8.0pt"/>
    </style:style>
    <style:style style:family="table-cell" style:name="T24.R23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34" style:parent-style-name="25">
      <style:paragraph-properties style:snap-to-layout-grid="false"/>
    </style:style>
    <style:style style:family="text" style:name="T2109">
      <style:text-properties fo:font-size="9.0pt" style:font-name="한컴돋움" style:font-name-asian="한컴돋움" style:font-size-asian="9.0pt"/>
    </style:style>
    <style:style style:family="table-cell" style:name="T24.R23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35" style:parent-style-name="25">
      <style:paragraph-properties style:snap-to-layout-grid="false"/>
    </style:style>
    <style:style style:family="text" style:name="T2110">
      <style:text-properties fo:font-size="9.0pt" style:font-name="한컴돋움" style:font-name-asian="한컴돋움" style:font-size-asian="9.0pt"/>
    </style:style>
    <style:style style:family="table-cell" style:name="T24.R23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36" style:parent-style-name="24">
      <style:paragraph-properties style:snap-to-layout-grid="false"/>
    </style:style>
    <style:style style:family="text" style:name="T2111">
      <style:text-properties fo:font-size="9.0pt" style:font-name="한컴돋움" style:font-name-asian="한컴돋움" style:font-size-asian="9.0pt"/>
    </style:style>
    <style:style style:family="table-cell" style:name="T24.R23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37" style:parent-style-name="24">
      <style:paragraph-properties style:snap-to-layout-grid="false"/>
    </style:style>
    <style:style style:family="text" style:name="T2112">
      <style:text-properties fo:font-size="9.0pt" style:font-name="한컴돋움" style:font-name-asian="한컴돋움" style:font-size-asian="9.0pt"/>
    </style:style>
    <style:style style:family="table-cell" style:name="T24.R23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38" style:parent-style-name="25">
      <style:paragraph-properties style:snap-to-layout-grid="false"/>
    </style:style>
    <style:style style:family="text" style:name="T2113">
      <style:text-properties fo:font-size="9.0pt" style:font-name="한컴돋움" style:font-name-asian="한컴돋움" style:font-size-asian="9.0pt"/>
    </style:style>
    <style:style style:family="table-cell" style:name="T24.R23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3">
      <style:table-row-properties style:min-row-height="0.716cm"/>
    </style:style>
    <style:style style:family="paragraph" style:name="P939" style:parent-style-name="24">
      <style:paragraph-properties fo:text-align="center" style:snap-to-layout-grid="false"/>
    </style:style>
    <style:style style:family="text" style:name="T2114">
      <style:text-properties fo:font-size="8.0pt" style:font-name="바탕" style:font-name-asian="한컴돋움" style:font-size-asian="8.0pt"/>
    </style:style>
    <style:style style:family="table-cell" style:name="T24.R24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40" style:parent-style-name="25">
      <style:paragraph-properties style:snap-to-layout-grid="false"/>
    </style:style>
    <style:style style:family="text" style:name="T2115">
      <style:text-properties fo:font-size="9.0pt" style:font-name="한컴돋움" style:font-name-asian="한컴돋움" style:font-size-asian="9.0pt"/>
    </style:style>
    <style:style style:family="table-cell" style:name="T24.R24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41" style:parent-style-name="25">
      <style:paragraph-properties style:snap-to-layout-grid="false"/>
    </style:style>
    <style:style style:family="text" style:name="T2116">
      <style:text-properties fo:font-size="9.0pt" style:font-name="한컴돋움" style:font-name-asian="한컴돋움" style:font-size-asian="9.0pt"/>
    </style:style>
    <style:style style:family="table-cell" style:name="T24.R24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42" style:parent-style-name="24">
      <style:paragraph-properties style:snap-to-layout-grid="false"/>
    </style:style>
    <style:style style:family="text" style:name="T2117">
      <style:text-properties fo:font-size="9.0pt" style:font-name="한컴돋움" style:font-name-asian="한컴돋움" style:font-size-asian="9.0pt"/>
    </style:style>
    <style:style style:family="table-cell" style:name="T24.R24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43" style:parent-style-name="24">
      <style:paragraph-properties style:snap-to-layout-grid="false"/>
    </style:style>
    <style:style style:family="text" style:name="T2118">
      <style:text-properties fo:font-size="9.0pt" style:font-name="한컴돋움" style:font-name-asian="한컴돋움" style:font-size-asian="9.0pt"/>
    </style:style>
    <style:style style:family="table-cell" style:name="T24.R24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44" style:parent-style-name="25">
      <style:paragraph-properties style:snap-to-layout-grid="false"/>
    </style:style>
    <style:style style:family="text" style:name="T2119">
      <style:text-properties fo:font-size="9.0pt" style:font-name="한컴돋움" style:font-name-asian="한컴돋움" style:font-size-asian="9.0pt"/>
    </style:style>
    <style:style style:family="table-cell" style:name="T24.R24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4">
      <style:table-row-properties style:min-row-height="0.716cm"/>
    </style:style>
    <style:style style:family="paragraph" style:name="P945" style:parent-style-name="24">
      <style:paragraph-properties fo:text-align="center" style:snap-to-layout-grid="false"/>
    </style:style>
    <style:style style:family="text" style:name="T2120">
      <style:text-properties fo:font-size="8.0pt" style:font-name="바탕" style:font-name-asian="한컴돋움" style:font-size-asian="8.0pt"/>
    </style:style>
    <style:style style:family="table-cell" style:name="T24.R25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46" style:parent-style-name="25">
      <style:paragraph-properties style:snap-to-layout-grid="false"/>
    </style:style>
    <style:style style:family="text" style:name="T2121">
      <style:text-properties fo:font-size="9.0pt" style:font-name="한컴돋움" style:font-name-asian="한컴돋움" style:font-size-asian="9.0pt"/>
    </style:style>
    <style:style style:family="table-cell" style:name="T24.R25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47" style:parent-style-name="25">
      <style:paragraph-properties style:snap-to-layout-grid="false"/>
    </style:style>
    <style:style style:family="text" style:name="T2122">
      <style:text-properties fo:font-size="9.0pt" style:font-name="한컴돋움" style:font-name-asian="한컴돋움" style:font-size-asian="9.0pt"/>
    </style:style>
    <style:style style:family="table-cell" style:name="T24.R25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48" style:parent-style-name="24">
      <style:paragraph-properties style:snap-to-layout-grid="false"/>
    </style:style>
    <style:style style:family="text" style:name="T2123">
      <style:text-properties fo:font-size="9.0pt" style:font-name="한컴돋움" style:font-name-asian="한컴돋움" style:font-size-asian="9.0pt"/>
    </style:style>
    <style:style style:family="table-cell" style:name="T24.R25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49" style:parent-style-name="24">
      <style:paragraph-properties style:snap-to-layout-grid="false"/>
    </style:style>
    <style:style style:family="text" style:name="T2124">
      <style:text-properties fo:font-size="9.0pt" style:font-name="한컴돋움" style:font-name-asian="한컴돋움" style:font-size-asian="9.0pt"/>
    </style:style>
    <style:style style:family="table-cell" style:name="T24.R25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50" style:parent-style-name="25">
      <style:paragraph-properties style:snap-to-layout-grid="false"/>
    </style:style>
    <style:style style:family="text" style:name="T2125">
      <style:text-properties fo:font-size="9.0pt" style:font-name="한컴돋움" style:font-name-asian="한컴돋움" style:font-size-asian="9.0pt"/>
    </style:style>
    <style:style style:family="table-cell" style:name="T24.R25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5">
      <style:table-row-properties style:min-row-height="0.716cm"/>
    </style:style>
    <style:style style:family="paragraph" style:name="P951" style:parent-style-name="35">
      <style:paragraph-properties fo:text-align="center" style:snap-to-layout-grid="false"/>
    </style:style>
    <style:style style:family="text" style:name="T2126">
      <style:text-properties fo:font-size="8.0pt" style:font-name="바탕" style:font-name-asian="한컴돋움" style:font-size-asian="8.0pt"/>
    </style:style>
    <style:style style:family="table-cell" style:name="T24.R26_C0">
      <style:table-cell-properties fo:border-bottom="0.06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952" style:parent-style-name="24">
      <style:paragraph-properties fo:text-align="center" style:snap-to-layout-grid="false"/>
    </style:style>
    <style:style style:family="text" style:name="T2127">
      <style:text-properties fo:font-size="8.0pt" style:font-name="바탕" style:font-name-asian="한컴돋움" style:font-size-asian="8.0pt"/>
    </style:style>
    <style:style style:family="table-cell" style:name="T24.R26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53" style:parent-style-name="24">
      <style:paragraph-properties style:snap-to-layout-grid="false"/>
    </style:style>
    <style:style style:family="text" style:name="T2128">
      <style:text-properties fo:font-size="9.0pt" style:font-name="한컴돋움" style:font-name-asian="한컴돋움" style:font-size-asian="9.0pt"/>
    </style:style>
    <style:style style:family="table-cell" style:name="T24.R26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54" style:parent-style-name="24">
      <style:paragraph-properties style:snap-to-layout-grid="false"/>
    </style:style>
    <style:style style:family="text" style:name="T2129">
      <style:text-properties fo:font-size="9.0pt" style:font-name="한컴돋움" style:font-name-asian="한컴돋움" style:font-size-asian="9.0pt"/>
    </style:style>
    <style:style style:family="table-cell" style:name="T24.R26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55" style:parent-style-name="24">
      <style:paragraph-properties style:snap-to-layout-grid="false"/>
    </style:style>
    <style:style style:family="text" style:name="T2130">
      <style:text-properties fo:font-size="9.0pt" style:font-name="한컴돋움" style:font-name-asian="한컴돋움" style:font-size-asian="9.0pt"/>
    </style:style>
    <style:style style:family="table-cell" style:name="T24.R26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56" style:parent-style-name="24">
      <style:paragraph-properties style:snap-to-layout-grid="false"/>
    </style:style>
    <style:style style:family="text" style:name="T2131">
      <style:text-properties fo:font-size="9.0pt" style:font-name="한컴돋움" style:font-name-asian="한컴돋움" style:font-size-asian="9.0pt"/>
    </style:style>
    <style:style style:family="table-cell" style:name="T24.R26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57" style:parent-style-name="25">
      <style:paragraph-properties style:snap-to-layout-grid="false"/>
    </style:style>
    <style:style style:family="text" style:name="T2132">
      <style:text-properties fo:font-size="9.0pt" style:font-name="한컴돋움" style:font-name-asian="한컴돋움" style:font-size-asian="9.0pt"/>
    </style:style>
    <style:style style:family="table-cell" style:name="T24.R26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6">
      <style:table-row-properties style:min-row-height="0.716cm"/>
    </style:style>
    <style:style style:family="paragraph" style:name="P958" style:parent-style-name="24">
      <style:paragraph-properties fo:text-align="center" style:snap-to-layout-grid="false"/>
    </style:style>
    <style:style style:family="text" style:name="T2133">
      <style:text-properties fo:font-size="8.0pt" style:font-name="바탕" style:font-name-asian="한컴돋움" style:font-size-asian="8.0pt"/>
    </style:style>
    <style:style style:family="table-cell" style:name="T24.R2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59" style:parent-style-name="25">
      <style:paragraph-properties style:snap-to-layout-grid="false"/>
    </style:style>
    <style:style style:family="text" style:name="T2134">
      <style:text-properties fo:font-size="9.0pt" style:font-name="한컴돋움" style:font-name-asian="한컴돋움" style:font-size-asian="9.0pt"/>
    </style:style>
    <style:style style:family="table-cell" style:name="T24.R2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60" style:parent-style-name="25">
      <style:paragraph-properties style:snap-to-layout-grid="false"/>
    </style:style>
    <style:style style:family="text" style:name="T2135">
      <style:text-properties fo:font-size="9.0pt" style:font-name="한컴돋움" style:font-name-asian="한컴돋움" style:font-size-asian="9.0pt"/>
    </style:style>
    <style:style style:family="table-cell" style:name="T24.R2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61" style:parent-style-name="24">
      <style:paragraph-properties style:snap-to-layout-grid="false"/>
    </style:style>
    <style:style style:family="text" style:name="T2136">
      <style:text-properties fo:font-size="9.0pt" style:font-name="한컴돋움" style:font-name-asian="한컴돋움" style:font-size-asian="9.0pt"/>
    </style:style>
    <style:style style:family="table-cell" style:name="T24.R2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62" style:parent-style-name="24">
      <style:paragraph-properties style:snap-to-layout-grid="false"/>
    </style:style>
    <style:style style:family="text" style:name="T2137">
      <style:text-properties fo:font-size="9.0pt" style:font-name="한컴돋움" style:font-name-asian="한컴돋움" style:font-size-asian="9.0pt"/>
    </style:style>
    <style:style style:family="table-cell" style:name="T24.R2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63" style:parent-style-name="25">
      <style:paragraph-properties style:snap-to-layout-grid="false"/>
    </style:style>
    <style:style style:family="text" style:name="T2138">
      <style:text-properties fo:font-size="9.0pt" style:font-name="한컴돋움" style:font-name-asian="한컴돋움" style:font-size-asian="9.0pt"/>
    </style:style>
    <style:style style:family="table-cell" style:name="T24.R27_C5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7">
      <style:table-row-properties style:min-row-height="0.716cm"/>
    </style:style>
    <style:style style:family="paragraph" style:name="P964" style:parent-style-name="24">
      <style:paragraph-properties fo:text-align="center" style:snap-to-layout-grid="false"/>
    </style:style>
    <style:style style:family="text" style:name="T2139">
      <style:text-properties fo:font-size="8.0pt" style:font-name="바탕" style:font-name-asian="한컴돋움" style:font-size-asian="8.0pt"/>
    </style:style>
    <style:style style:family="table-cell" style:name="T24.R28_C0">
      <style:table-cell-properties fo:border-bottom="0.06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965" style:parent-style-name="25">
      <style:paragraph-properties style:snap-to-layout-grid="false"/>
    </style:style>
    <style:style style:family="text" style:name="T2140">
      <style:text-properties fo:font-size="9.0pt" style:font-name="한컴돋움" style:font-name-asian="한컴돋움" style:font-size-asian="9.0pt"/>
    </style:style>
    <style:style style:family="table-cell" style:name="T24.R28_C1">
      <style:table-cell-properties fo:border-bottom="0.06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66" style:parent-style-name="25">
      <style:paragraph-properties style:snap-to-layout-grid="false"/>
    </style:style>
    <style:style style:family="text" style:name="T2141">
      <style:text-properties fo:font-size="9.0pt" style:font-name="한컴돋움" style:font-name-asian="한컴돋움" style:font-size-asian="9.0pt"/>
    </style:style>
    <style:style style:family="table-cell" style:name="T24.R28_C2">
      <style:table-cell-properties fo:border-bottom="0.06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67" style:parent-style-name="24">
      <style:paragraph-properties style:snap-to-layout-grid="false"/>
    </style:style>
    <style:style style:family="text" style:name="T2142">
      <style:text-properties fo:font-size="9.0pt" style:font-name="한컴돋움" style:font-name-asian="한컴돋움" style:font-size-asian="9.0pt"/>
    </style:style>
    <style:style style:family="table-cell" style:name="T24.R28_C3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68" style:parent-style-name="24">
      <style:paragraph-properties style:snap-to-layout-grid="false"/>
    </style:style>
    <style:style style:family="text" style:name="T2143">
      <style:text-properties fo:font-size="9.0pt" style:font-name="한컴돋움" style:font-name-asian="한컴돋움" style:font-size-asian="9.0pt"/>
    </style:style>
    <style:style style:family="table-cell" style:name="T24.R28_C4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69" style:parent-style-name="25">
      <style:paragraph-properties style:snap-to-layout-grid="false"/>
    </style:style>
    <style:style style:family="text" style:name="T2144">
      <style:text-properties fo:font-size="9.0pt" style:font-name="한컴돋움" style:font-name-asian="한컴돋움" style:font-size-asian="9.0pt"/>
    </style:style>
    <style:style style:family="table-cell" style:name="T24.R28_C5">
      <style:table-cell-properties fo:border-bottom="0.06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4.R28">
      <style:table-row-properties style:min-row-height="0.716cm"/>
    </style:style>
    <style:style style:family="paragraph" style:name="P970" style:parent-style-name="0">
      <style:paragraph-properties fo:text-align="center" style:snap-to-layout-grid="false"/>
    </style:style>
    <style:style style:family="paragraph" style:name="P971" style:parent-style-name="0">
      <style:paragraph-properties fo:text-align="center" style:snap-to-layout-grid="false"/>
    </style:style>
    <style:style style:family="table" style:name="T25">
      <style:table-properties style:width="0.000cm" table:border-model="collapsing"/>
    </style:style>
    <style:style style:family="graphic" style:name="fr38" style:parent-style-name="Frame">
      <style:graphic-properties fo:border="none" fo:margin-bottom="0.050cm" fo:margin-left="0cm" fo:margin-right="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5.C126">
      <style:table-column-properties style:column-width="14.437cm"/>
    </style:style>
    <style:style style:family="paragraph" style:name="P972" style:parent-style-name="22">
      <style:paragraph-properties fo:text-align="left" style:snap-to-layout-grid="false"/>
    </style:style>
    <style:style style:family="text" style:name="T2145">
      <style:text-properties fo:font-size="11.0pt" fo:font-weight="bold" style:font-name="바탕" style:font-name-asian="한컴바탕" style:font-size-asian="11.0pt" style:font-weight-asian="bold"/>
    </style:style>
    <style:style style:family="text" style:name="T2146">
      <style:text-properties fo:font-size="11.0pt" fo:font-weight="bold" style:font-name="바탕" style:font-name-asian="한컴바탕" style:font-size-asian="11.0pt" style:font-weight-asian="bold"/>
    </style:style>
    <style:style style:family="text" style:name="T2147">
      <style:text-properties fo:font-size="11.0pt" fo:font-weight="bold" style:font-name="바탕" style:font-name-asian="한컴바탕" style:font-size-asian="11.0pt" style:font-weight-asian="bold"/>
    </style:style>
    <style:style style:family="table-cell" style:name="T25.R1_C0">
      <style:table-cell-properties fo:border-bottom="0.060cm solid #000000" fo:border-left="none" fo:border-right="none" fo:border-top="none" fo:padding-bottom="-0.000cm" fo:padding-left="-0.000cm" fo:padding-right="-0.000cm" fo:padding-top="-0.000cm" style:vertical-align="middle"/>
    </style:style>
    <style:style style:family="table-row" style:name="T25.R1">
      <style:table-row-properties style:min-row-height="0.635cm"/>
    </style:style>
    <style:style style:family="paragraph" style:name="P973" style:parent-style-name="29">
      <style:paragraph-properties style:snap-to-layout-grid="false"/>
    </style:style>
    <style:style style:family="table-cell" style:name="T25.R2_C0">
      <style:table-cell-properties fo:border-bottom="0.060cm solid #000000" fo:border-left="0.060cm solid #000000" fo:border-right="0.050cm solid #000000" fo:border-top="0.060cm solid #000000" fo:padding-bottom="-0.000cm" fo:padding-left="-0.000cm" fo:padding-right="-0.000cm" fo:padding-top="-0.000cm" style:vertical-align="middle"/>
    </style:style>
    <style:style style:family="paragraph" style:name="P974" style:parent-style-name="27">
      <style:paragraph-properties style:snap-to-layout-grid="false"/>
    </style:style>
    <style:style style:family="text" style:name="T2148">
      <style:text-properties fo:font-size="9.0pt" style:font-name="바탕" style:font-name-asian="한컴돋움" style:font-size-asian="9.0pt"/>
    </style:style>
    <style:style style:family="table-cell" style:name="T25.R2_C1">
      <style:table-cell-properties fo:border-bottom="none" fo:border-left="0.050cm solid #000000" fo:border-right="0.060cm solid #000000" fo:border-top="0.060cm solid #000000" fo:padding-bottom="-0.000cm" fo:padding-left="-0.000cm" fo:padding-right="-0.000cm" fo:padding-top="-0.000cm" style:vertical-align="middle"/>
    </style:style>
    <style:style style:family="paragraph" style:name="P975" style:parent-style-name="24">
      <style:paragraph-properties fo:text-align="center" style:snap-to-layout-grid="false"/>
    </style:style>
    <style:style style:family="text" style:name="T2149">
      <style:text-properties fo:font-size="9.0pt" style:font-name="바탕" style:font-name-asian="한컴돋움" style:font-size-asian="9.0pt"/>
    </style:style>
    <style:style style:family="table-cell" style:name="T25.R2_C2">
      <style:table-cell-properties fo:border-bottom="none" fo:border-left="none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976" style:parent-style-name="24">
      <style:paragraph-properties fo:text-align="center" style:snap-to-layout-grid="false"/>
    </style:style>
    <style:style style:family="text" style:name="T2150">
      <style:text-properties fo:font-size="9.0pt" style:font-name="바탕" style:font-name-asian="한컴돋움" style:font-size-asian="9.0pt"/>
    </style:style>
    <style:style style:family="table-cell" style:name="T25.R2_C3">
      <style:table-cell-properties fo:border-bottom="none" fo:border-left="0.020cm solid #000000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977" style:parent-style-name="24">
      <style:paragraph-properties fo:text-align="center" style:snap-to-layout-grid="false"/>
    </style:style>
    <style:style style:family="text" style:name="T2151">
      <style:text-properties fo:font-size="9.0pt" style:font-name="바탕" style:font-name-asian="한컴돋움" style:font-size-asian="9.0pt"/>
    </style:style>
    <style:style style:family="table-cell" style:name="T25.R2_C4">
      <style:table-cell-properties fo:border-bottom="none" fo:border-left="0.020cm solid #000000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978" style:parent-style-name="25">
      <style:paragraph-properties fo:text-align="center" style:snap-to-layout-grid="false"/>
    </style:style>
    <style:style style:family="text" style:name="T2152">
      <style:text-properties fo:font-size="9.0pt" style:font-name="바탕" style:font-name-asian="한컴돋움" style:font-size-asian="9.0pt"/>
    </style:style>
    <style:style style:family="table-cell" style:name="T25.R2_C5">
      <style:table-cell-properties fo:border-bottom="none" fo:border-left="none" fo:border-right="0.060cm solid #000000" fo:border-top="0.060cm solid #000000" fo:padding-bottom="-0.000cm" fo:padding-left="-0.000cm" fo:padding-right="-0.000cm" fo:padding-top="-0.000cm" style:vertical-align="middle"/>
    </style:style>
    <style:style style:family="table-row" style:name="T25.R2">
      <style:table-row-properties style:min-row-height="1.078cm"/>
    </style:style>
    <style:style style:family="paragraph" style:name="P979" style:parent-style-name="31">
      <style:paragraph-properties fo:text-align="center" style:snap-to-layout-grid="false"/>
    </style:style>
    <style:style style:family="text" style:name="T2153">
      <style:text-properties fo:font-size="8.0pt" style:font-name="바탕" style:font-name-asian="한컴돋움" style:font-size-asian="8.0pt"/>
    </style:style>
    <style:style style:family="table-cell" style:name="T25.R3_C0">
      <style:table-cell-properties fo:border-bottom="0.06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980" style:parent-style-name="31">
      <style:paragraph-properties fo:text-align="center" style:snap-to-layout-grid="false"/>
    </style:style>
    <style:style style:family="text" style:name="T2154">
      <style:text-properties fo:font-size="8.0pt" style:font-name="한컴돋움" style:font-name-asian="한컴돋움" style:font-size-asian="8.0pt"/>
    </style:style>
    <style:style style:family="table-cell" style:name="T25.R3_C1">
      <style:table-cell-properties fo:border-bottom="0.06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981" style:parent-style-name="28">
      <style:paragraph-properties fo:text-align="center" style:snap-to-layout-grid="false"/>
    </style:style>
    <style:style style:family="text" style:name="T2155">
      <style:text-properties fo:font-size="8.0pt" style:font-name="한컴돋움" style:font-name-asian="한컴돋움" style:font-size-asian="8.0pt"/>
    </style:style>
    <style:style style:family="table-cell" style:name="T25.R3_C2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982" style:parent-style-name="28">
      <style:paragraph-properties fo:text-align="center" style:snap-to-layout-grid="false"/>
    </style:style>
    <style:style style:family="text" style:name="T2156">
      <style:text-properties fo:font-size="8.0pt" style:font-name="한컴돋움" style:font-name-asian="한컴돋움" style:font-size-asian="8.0pt"/>
    </style:style>
    <style:style style:family="table-cell" style:name="T25.R3_C3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983" style:parent-style-name="28">
      <style:paragraph-properties fo:text-align="center" style:snap-to-layout-grid="false"/>
    </style:style>
    <style:style style:family="text" style:name="T2157">
      <style:text-properties fo:font-size="8.0pt" style:font-name="한컴돋움" style:font-name-asian="한컴돋움" style:font-size-asian="8.0pt"/>
    </style:style>
    <style:style style:family="table-cell" style:name="T25.R3_C4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984" style:parent-style-name="32">
      <style:paragraph-properties fo:text-align="center" style:snap-to-layout-grid="false"/>
    </style:style>
    <style:style style:family="text" style:name="T2158">
      <style:text-properties fo:font-size="8.0pt" style:font-name="한컴돋움" style:font-name-asian="한컴돋움" style:font-size-asian="8.0pt"/>
    </style:style>
    <style:style style:family="table-cell" style:name="T25.R3_C5">
      <style:table-cell-properties fo:border-bottom="0.06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5.R3">
      <style:table-row-properties style:min-row-height="0.652cm"/>
    </style:style>
    <style:style style:family="paragraph" style:name="P985" style:parent-style-name="33">
      <style:paragraph-properties fo:text-align="center" style:snap-to-layout-grid="false"/>
    </style:style>
    <style:style style:family="text" style:name="T2159">
      <style:text-properties fo:font-size="9.0pt" fo:font-weight="bold" style:font-name="바탕" style:font-name-asian="한컴돋움" style:font-size-asian="9.0pt" style:font-weight-asian="bold"/>
    </style:style>
    <style:style style:family="text" style:name="T2160">
      <style:text-properties fo:font-size="9.0pt" fo:font-weight="bold" style:font-name="바탕" style:font-name-asian="한컴돋움" style:font-size-asian="9.0pt" style:font-weight-asian="bold"/>
    </style:style>
    <style:style style:family="text" style:name="T2161">
      <style:text-properties fo:font-size="9.0pt" fo:font-weight="bold" style:font-name="바탕" style:font-name-asian="한컴돋움" style:font-size-asian="9.0pt" style:font-weight-asian="bold"/>
    </style:style>
    <style:style style:family="table-cell" style:name="T25.R4_C0">
      <style:table-cell-properties fo:background-color="#fddfc7" fo:border-bottom="0.020cm solid #000000" fo:border-left="0.060cm solid #000000" fo:border-right="0.050cm solid #000000" fo:border-top="0.060cm solid #000000" fo:padding-bottom="-0.000cm" fo:padding-left="-0.000cm" fo:padding-right="-0.000cm" fo:padding-top="-0.000cm" style:vertical-align="middle"/>
    </style:style>
    <style:style style:family="paragraph" style:name="P986" style:parent-style-name="34">
      <style:paragraph-properties fo:text-align="end" style:snap-to-layout-grid="false"/>
    </style:style>
    <style:style style:family="text" style:name="T2162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5.R4_C1">
      <style:table-cell-properties fo:background-color="#fddfc7"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87" style:parent-style-name="34">
      <style:paragraph-properties fo:text-align="end" style:snap-to-layout-grid="false"/>
    </style:style>
    <style:style style:family="text" style:name="T2163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5.R4_C2">
      <style:table-cell-properties fo:background-color="#fddfc7"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988" style:parent-style-name="24">
      <style:paragraph-properties style:snap-to-layout-grid="false"/>
    </style:style>
    <style:style style:family="text" style:name="T2164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5.R4_C3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89" style:parent-style-name="24">
      <style:paragraph-properties style:snap-to-layout-grid="false"/>
    </style:style>
    <style:style style:family="text" style:name="T2165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5.R4_C4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90" style:parent-style-name="24">
      <style:paragraph-properties style:snap-to-layout-grid="false"/>
    </style:style>
    <style:style style:family="text" style:name="T2166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5.R4_C5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991" style:parent-style-name="25">
      <style:paragraph-properties style:snap-to-layout-grid="false"/>
    </style:style>
    <style:style style:family="text" style:name="T2167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5.R4_C6">
      <style:table-cell-properties fo:background-color="#fddfc7"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4">
      <style:table-row-properties style:min-row-height="0.951cm"/>
    </style:style>
    <style:style style:family="paragraph" style:name="P992" style:parent-style-name="35">
      <style:paragraph-properties fo:text-align="center" style:snap-to-layout-grid="false"/>
    </style:style>
    <style:style style:family="text" style:name="T2168">
      <style:text-properties fo:font-size="8.0pt" style:font-name="바탕" style:font-name-asian="한컴돋움" style:font-size-asian="8.0pt"/>
    </style:style>
    <style:style style:family="table-cell" style:name="T25.R5_C0">
      <style:table-cell-properties fo:border-bottom="0.020cm solid #000000" fo:border-left="0.060cm solid #000000" fo:border-right="none" fo:border-top="0.020cm solid #000000" fo:padding-bottom="-0.000cm" fo:padding-left="-0.000cm" fo:padding-right="-0.000cm" fo:padding-top="-0.000cm" style:vertical-align="middle"/>
    </style:style>
    <style:style style:family="paragraph" style:name="P993" style:parent-style-name="24">
      <style:paragraph-properties fo:text-align="center" style:snap-to-layout-grid="false"/>
    </style:style>
    <style:style style:family="text" style:name="T2169">
      <style:text-properties fo:font-size="8.0pt" style:font-name="한컴돋움" style:font-name-asian="한컴돋움" style:font-size-asian="8.0pt"/>
    </style:style>
    <style:style style:family="text" style:name="T2170">
      <style:text-properties fo:font-size="8.0pt" style:font-name="바탕" style:font-name-asian="한컴돋움" style:font-size-asian="8.0pt"/>
    </style:style>
    <style:style style:family="table-cell" style:name="T25.R5_C1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994" style:parent-style-name="26">
      <style:paragraph-properties fo:text-align="end" style:snap-to-layout-grid="false"/>
    </style:style>
    <style:style style:family="text" style:name="T2171">
      <style:text-properties fo:font-size="9.0pt" style:font-name="한컴돋움" style:font-name-asian="한컴돋움" style:font-size-asian="9.0pt"/>
    </style:style>
    <style:style style:family="table-cell" style:name="T25.R5_C2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995" style:parent-style-name="24">
      <style:paragraph-properties style:snap-to-layout-grid="false"/>
    </style:style>
    <style:style style:family="text" style:name="T2172">
      <style:text-properties fo:font-size="9.0pt" style:font-name="한컴돋움" style:font-name-asian="한컴돋움" style:font-size-asian="9.0pt"/>
    </style:style>
    <style:style style:family="table-cell" style:name="T25.R5_C3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996" style:parent-style-name="24">
      <style:paragraph-properties style:snap-to-layout-grid="false"/>
    </style:style>
    <style:style style:family="text" style:name="T2173">
      <style:text-properties fo:font-size="9.0pt" style:font-name="한컴돋움" style:font-name-asian="한컴돋움" style:font-size-asian="9.0pt"/>
    </style:style>
    <style:style style:family="table-cell" style:name="T25.R5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997" style:parent-style-name="24">
      <style:paragraph-properties style:snap-to-layout-grid="false"/>
    </style:style>
    <style:style style:family="text" style:name="T2174">
      <style:text-properties fo:font-size="9.0pt" style:font-name="한컴돋움" style:font-name-asian="한컴돋움" style:font-size-asian="9.0pt"/>
    </style:style>
    <style:style style:family="table-cell" style:name="T25.R5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998" style:parent-style-name="24">
      <style:paragraph-properties style:snap-to-layout-grid="false"/>
    </style:style>
    <style:style style:family="text" style:name="T2175">
      <style:text-properties fo:font-size="9.0pt" style:font-name="한컴돋움" style:font-name-asian="한컴돋움" style:font-size-asian="9.0pt"/>
    </style:style>
    <style:style style:family="table-cell" style:name="T25.R5_C6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999" style:parent-style-name="25">
      <style:paragraph-properties style:snap-to-layout-grid="false"/>
    </style:style>
    <style:style style:family="text" style:name="T2176">
      <style:text-properties fo:font-size="9.0pt" style:font-name="한컴돋움" style:font-name-asian="한컴돋움" style:font-size-asian="9.0pt"/>
    </style:style>
    <style:style style:family="table-cell" style:name="T25.R5_C7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5.R5">
      <style:table-row-properties style:min-row-height="0.716cm"/>
    </style:style>
    <style:style style:family="paragraph" style:name="P1000" style:parent-style-name="24">
      <style:paragraph-properties fo:text-align="center" style:snap-to-layout-grid="false"/>
    </style:style>
    <style:style style:family="text" style:name="T2177">
      <style:text-properties fo:font-size="8.0pt" style:font-name="한컴돋움" style:font-name-asian="한컴돋움" style:font-size-asian="8.0pt"/>
    </style:style>
    <style:style style:family="text" style:name="T2178">
      <style:text-properties fo:font-size="8.0pt" style:font-name="바탕" style:font-name-asian="한컴돋움" style:font-size-asian="8.0pt"/>
    </style:style>
    <style:style style:family="table-cell" style:name="T25.R6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01" style:parent-style-name="27">
      <style:paragraph-properties fo:text-align="end" style:snap-to-layout-grid="false"/>
    </style:style>
    <style:style style:family="text" style:name="T2179">
      <style:text-properties fo:font-size="9.0pt" style:font-name="한컴돋움" style:font-name-asian="한컴돋움" style:font-size-asian="9.0pt"/>
    </style:style>
    <style:style style:family="table-cell" style:name="T25.R6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02" style:parent-style-name="25">
      <style:paragraph-properties style:snap-to-layout-grid="false"/>
    </style:style>
    <style:style style:family="text" style:name="T2180">
      <style:text-properties fo:font-size="9.0pt" style:font-name="한컴돋움" style:font-name-asian="한컴돋움" style:font-size-asian="9.0pt"/>
    </style:style>
    <style:style style:family="table-cell" style:name="T25.R6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03" style:parent-style-name="24">
      <style:paragraph-properties style:snap-to-layout-grid="false"/>
    </style:style>
    <style:style style:family="text" style:name="T2181">
      <style:text-properties fo:font-size="9.0pt" style:font-name="한컴돋움" style:font-name-asian="한컴돋움" style:font-size-asian="9.0pt"/>
    </style:style>
    <style:style style:family="table-cell" style:name="T25.R6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04" style:parent-style-name="24">
      <style:paragraph-properties style:snap-to-layout-grid="false"/>
    </style:style>
    <style:style style:family="text" style:name="T2182">
      <style:text-properties fo:font-size="9.0pt" style:font-name="한컴돋움" style:font-name-asian="한컴돋움" style:font-size-asian="9.0pt"/>
    </style:style>
    <style:style style:family="table-cell" style:name="T25.R6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05" style:parent-style-name="24">
      <style:paragraph-properties style:snap-to-layout-grid="false"/>
    </style:style>
    <style:style style:family="text" style:name="T2183">
      <style:text-properties fo:font-size="9.0pt" style:font-name="한컴돋움" style:font-name-asian="한컴돋움" style:font-size-asian="9.0pt"/>
    </style:style>
    <style:style style:family="table-cell" style:name="T25.R6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06" style:parent-style-name="25">
      <style:paragraph-properties style:snap-to-layout-grid="false"/>
    </style:style>
    <style:style style:family="text" style:name="T2184">
      <style:text-properties fo:font-size="9.0pt" style:font-name="한컴돋움" style:font-name-asian="한컴돋움" style:font-size-asian="9.0pt"/>
    </style:style>
    <style:style style:family="table-cell" style:name="T25.R6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6">
      <style:table-row-properties style:min-row-height="0.716cm"/>
    </style:style>
    <style:style style:family="paragraph" style:name="P1007" style:parent-style-name="24">
      <style:paragraph-properties fo:text-align="center" style:snap-to-layout-grid="false"/>
    </style:style>
    <style:style style:family="text" style:name="T2185">
      <style:text-properties fo:font-size="8.0pt" style:font-name="한컴돋움" style:font-name-asian="한컴돋움" style:font-size-asian="8.0pt"/>
    </style:style>
    <style:style style:family="text" style:name="T2186">
      <style:text-properties fo:font-size="8.0pt" style:font-name="바탕" style:font-name-asian="한컴돋움" style:font-size-asian="8.0pt"/>
    </style:style>
    <style:style style:family="table-cell" style:name="T25.R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08" style:parent-style-name="27">
      <style:paragraph-properties fo:text-align="end" style:snap-to-layout-grid="false"/>
    </style:style>
    <style:style style:family="text" style:name="T2187">
      <style:text-properties fo:font-size="9.0pt" style:font-name="한컴돋움" style:font-name-asian="한컴돋움" style:font-size-asian="9.0pt"/>
    </style:style>
    <style:style style:family="table-cell" style:name="T25.R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09" style:parent-style-name="25">
      <style:paragraph-properties style:snap-to-layout-grid="false"/>
    </style:style>
    <style:style style:family="text" style:name="T2188">
      <style:text-properties fo:font-size="9.0pt" style:font-name="한컴돋움" style:font-name-asian="한컴돋움" style:font-size-asian="9.0pt"/>
    </style:style>
    <style:style style:family="table-cell" style:name="T25.R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10" style:parent-style-name="24">
      <style:paragraph-properties style:snap-to-layout-grid="false"/>
    </style:style>
    <style:style style:family="text" style:name="T2189">
      <style:text-properties fo:font-size="9.0pt" style:font-name="한컴돋움" style:font-name-asian="한컴돋움" style:font-size-asian="9.0pt"/>
    </style:style>
    <style:style style:family="table-cell" style:name="T25.R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11" style:parent-style-name="24">
      <style:paragraph-properties style:snap-to-layout-grid="false"/>
    </style:style>
    <style:style style:family="text" style:name="T2190">
      <style:text-properties fo:font-size="9.0pt" style:font-name="한컴돋움" style:font-name-asian="한컴돋움" style:font-size-asian="9.0pt"/>
    </style:style>
    <style:style style:family="table-cell" style:name="T25.R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12" style:parent-style-name="24">
      <style:paragraph-properties style:snap-to-layout-grid="false"/>
    </style:style>
    <style:style style:family="text" style:name="T2191">
      <style:text-properties fo:font-size="9.0pt" style:font-name="한컴돋움" style:font-name-asian="한컴돋움" style:font-size-asian="9.0pt"/>
    </style:style>
    <style:style style:family="table-cell" style:name="T25.R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13" style:parent-style-name="25">
      <style:paragraph-properties style:snap-to-layout-grid="false"/>
    </style:style>
    <style:style style:family="text" style:name="T2192">
      <style:text-properties fo:font-size="9.0pt" style:font-name="한컴돋움" style:font-name-asian="한컴돋움" style:font-size-asian="9.0pt"/>
    </style:style>
    <style:style style:family="table-cell" style:name="T25.R7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7">
      <style:table-row-properties style:min-row-height="0.716cm"/>
    </style:style>
    <style:style style:family="paragraph" style:name="P1014" style:parent-style-name="24">
      <style:paragraph-properties fo:text-align="center" style:snap-to-layout-grid="false"/>
    </style:style>
    <style:style style:family="text" style:name="T2193">
      <style:text-properties fo:font-size="8.0pt" style:font-name="한컴돋움" style:font-name-asian="한컴돋움" style:font-size-asian="8.0pt"/>
    </style:style>
    <style:style style:family="text" style:name="T2194">
      <style:text-properties fo:font-size="8.0pt" style:font-name="바탕" style:font-name-asian="한컴돋움" style:font-size-asian="8.0pt"/>
    </style:style>
    <style:style style:family="table-cell" style:name="T25.R8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15" style:parent-style-name="27">
      <style:paragraph-properties fo:text-align="end" style:snap-to-layout-grid="false"/>
    </style:style>
    <style:style style:family="text" style:name="T2195">
      <style:text-properties fo:font-size="9.0pt" style:font-name="한컴돋움" style:font-name-asian="한컴돋움" style:font-size-asian="9.0pt"/>
    </style:style>
    <style:style style:family="table-cell" style:name="T25.R8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16" style:parent-style-name="25">
      <style:paragraph-properties style:snap-to-layout-grid="false"/>
    </style:style>
    <style:style style:family="text" style:name="T2196">
      <style:text-properties fo:font-size="9.0pt" style:font-name="한컴돋움" style:font-name-asian="한컴돋움" style:font-size-asian="9.0pt"/>
    </style:style>
    <style:style style:family="table-cell" style:name="T25.R8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17" style:parent-style-name="24">
      <style:paragraph-properties style:snap-to-layout-grid="false"/>
    </style:style>
    <style:style style:family="text" style:name="T2197">
      <style:text-properties fo:font-size="9.0pt" style:font-name="한컴돋움" style:font-name-asian="한컴돋움" style:font-size-asian="9.0pt"/>
    </style:style>
    <style:style style:family="table-cell" style:name="T25.R8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18" style:parent-style-name="24">
      <style:paragraph-properties style:snap-to-layout-grid="false"/>
    </style:style>
    <style:style style:family="text" style:name="T2198">
      <style:text-properties fo:font-size="9.0pt" style:font-name="한컴돋움" style:font-name-asian="한컴돋움" style:font-size-asian="9.0pt"/>
    </style:style>
    <style:style style:family="table-cell" style:name="T25.R8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19" style:parent-style-name="24">
      <style:paragraph-properties style:snap-to-layout-grid="false"/>
    </style:style>
    <style:style style:family="text" style:name="T2199">
      <style:text-properties fo:font-size="9.0pt" style:font-name="한컴돋움" style:font-name-asian="한컴돋움" style:font-size-asian="9.0pt"/>
    </style:style>
    <style:style style:family="table-cell" style:name="T25.R8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20" style:parent-style-name="25">
      <style:paragraph-properties style:snap-to-layout-grid="false"/>
    </style:style>
    <style:style style:family="text" style:name="T2200">
      <style:text-properties fo:font-size="9.0pt" style:font-name="한컴돋움" style:font-name-asian="한컴돋움" style:font-size-asian="9.0pt"/>
    </style:style>
    <style:style style:family="table-cell" style:name="T25.R8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8">
      <style:table-row-properties style:min-row-height="0.716cm"/>
    </style:style>
    <style:style style:family="paragraph" style:name="P1021" style:parent-style-name="24">
      <style:paragraph-properties fo:text-align="center" style:snap-to-layout-grid="false"/>
    </style:style>
    <style:style style:family="text" style:name="T2201">
      <style:text-properties fo:font-size="8.0pt" style:font-name="한컴돋움" style:font-name-asian="한컴돋움" style:font-size-asian="8.0pt"/>
    </style:style>
    <style:style style:family="text" style:name="T2202">
      <style:text-properties fo:font-size="8.0pt" style:font-name="바탕" style:font-name-asian="한컴돋움" style:font-size-asian="8.0pt"/>
    </style:style>
    <style:style style:family="table-cell" style:name="T25.R9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22" style:parent-style-name="27">
      <style:paragraph-properties fo:text-align="end" style:snap-to-layout-grid="false"/>
    </style:style>
    <style:style style:family="text" style:name="T2203">
      <style:text-properties fo:font-size="9.0pt" style:font-name="한컴돋움" style:font-name-asian="한컴돋움" style:font-size-asian="9.0pt"/>
    </style:style>
    <style:style style:family="table-cell" style:name="T25.R9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23" style:parent-style-name="25">
      <style:paragraph-properties style:snap-to-layout-grid="false"/>
    </style:style>
    <style:style style:family="text" style:name="T2204">
      <style:text-properties fo:font-size="9.0pt" style:font-name="한컴돋움" style:font-name-asian="한컴돋움" style:font-size-asian="9.0pt"/>
    </style:style>
    <style:style style:family="table-cell" style:name="T25.R9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24" style:parent-style-name="24">
      <style:paragraph-properties style:snap-to-layout-grid="false"/>
    </style:style>
    <style:style style:family="text" style:name="T2205">
      <style:text-properties fo:font-size="9.0pt" style:font-name="한컴돋움" style:font-name-asian="한컴돋움" style:font-size-asian="9.0pt"/>
    </style:style>
    <style:style style:family="table-cell" style:name="T25.R9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25" style:parent-style-name="24">
      <style:paragraph-properties style:snap-to-layout-grid="false"/>
    </style:style>
    <style:style style:family="text" style:name="T2206">
      <style:text-properties fo:font-size="9.0pt" style:font-name="한컴돋움" style:font-name-asian="한컴돋움" style:font-size-asian="9.0pt"/>
    </style:style>
    <style:style style:family="table-cell" style:name="T25.R9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26" style:parent-style-name="24">
      <style:paragraph-properties style:snap-to-layout-grid="false"/>
    </style:style>
    <style:style style:family="text" style:name="T2207">
      <style:text-properties fo:font-size="9.0pt" style:font-name="한컴돋움" style:font-name-asian="한컴돋움" style:font-size-asian="9.0pt"/>
    </style:style>
    <style:style style:family="table-cell" style:name="T25.R9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27" style:parent-style-name="25">
      <style:paragraph-properties style:snap-to-layout-grid="false"/>
    </style:style>
    <style:style style:family="text" style:name="T2208">
      <style:text-properties fo:font-size="9.0pt" style:font-name="한컴돋움" style:font-name-asian="한컴돋움" style:font-size-asian="9.0pt"/>
    </style:style>
    <style:style style:family="table-cell" style:name="T25.R9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9">
      <style:table-row-properties style:min-row-height="0.716cm"/>
    </style:style>
    <style:style style:family="paragraph" style:name="P1028" style:parent-style-name="35">
      <style:paragraph-properties fo:text-align="center" style:snap-to-layout-grid="false"/>
    </style:style>
    <style:style style:family="text" style:name="T2209">
      <style:text-properties fo:font-size="8.0pt" style:font-name="바탕" style:font-name-asian="한컴돋움" style:font-size-asian="8.0pt"/>
    </style:style>
    <style:style style:family="table-cell" style:name="T25.R10_C0">
      <style:table-cell-properties fo:border-bottom="0.02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029" style:parent-style-name="24">
      <style:paragraph-properties fo:text-align="center" style:snap-to-layout-grid="false"/>
    </style:style>
    <style:style style:family="text" style:name="T2210">
      <style:text-properties fo:font-size="8.0pt" style:font-name="바탕" style:font-name-asian="한컴돋움" style:font-size-asian="8.0pt"/>
    </style:style>
    <style:style style:family="table-cell" style:name="T25.R10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30" style:parent-style-name="26">
      <style:paragraph-properties fo:text-align="end" style:snap-to-layout-grid="false"/>
    </style:style>
    <style:style style:family="text" style:name="T2211">
      <style:text-properties fo:font-size="9.0pt" style:font-name="한컴돋움" style:font-name-asian="한컴돋움" style:font-size-asian="9.0pt"/>
    </style:style>
    <style:style style:family="table-cell" style:name="T25.R10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31" style:parent-style-name="24">
      <style:paragraph-properties style:snap-to-layout-grid="false"/>
    </style:style>
    <style:style style:family="text" style:name="T2212">
      <style:text-properties fo:font-size="9.0pt" style:font-name="한컴돋움" style:font-name-asian="한컴돋움" style:font-size-asian="9.0pt"/>
    </style:style>
    <style:style style:family="table-cell" style:name="T25.R10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32" style:parent-style-name="24">
      <style:paragraph-properties style:snap-to-layout-grid="false"/>
    </style:style>
    <style:style style:family="text" style:name="T2213">
      <style:text-properties fo:font-size="9.0pt" style:font-name="한컴돋움" style:font-name-asian="한컴돋움" style:font-size-asian="9.0pt"/>
    </style:style>
    <style:style style:family="table-cell" style:name="T25.R10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33" style:parent-style-name="24">
      <style:paragraph-properties style:snap-to-layout-grid="false"/>
    </style:style>
    <style:style style:family="text" style:name="T2214">
      <style:text-properties fo:font-size="9.0pt" style:font-name="한컴돋움" style:font-name-asian="한컴돋움" style:font-size-asian="9.0pt"/>
    </style:style>
    <style:style style:family="table-cell" style:name="T25.R10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34" style:parent-style-name="24">
      <style:paragraph-properties style:snap-to-layout-grid="false"/>
    </style:style>
    <style:style style:family="text" style:name="T2215">
      <style:text-properties fo:font-size="9.0pt" style:font-name="한컴돋움" style:font-name-asian="한컴돋움" style:font-size-asian="9.0pt"/>
    </style:style>
    <style:style style:family="table-cell" style:name="T25.R10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35" style:parent-style-name="25">
      <style:paragraph-properties style:snap-to-layout-grid="false"/>
    </style:style>
    <style:style style:family="text" style:name="T2216">
      <style:text-properties fo:font-size="9.0pt" style:font-name="한컴돋움" style:font-name-asian="한컴돋움" style:font-size-asian="9.0pt"/>
    </style:style>
    <style:style style:family="table-cell" style:name="T25.R10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10">
      <style:table-row-properties style:min-row-height="0.716cm"/>
    </style:style>
    <style:style style:family="paragraph" style:name="P1036" style:parent-style-name="24">
      <style:paragraph-properties fo:text-align="center" style:snap-to-layout-grid="false"/>
    </style:style>
    <style:style style:family="text" style:name="T2217">
      <style:text-properties fo:font-size="8.0pt" style:font-name="바탕" style:font-name-asian="한컴돋움" style:font-size-asian="8.0pt"/>
    </style:style>
    <style:style style:family="table-cell" style:name="T25.R11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37" style:parent-style-name="27">
      <style:paragraph-properties fo:text-align="end" style:snap-to-layout-grid="false"/>
    </style:style>
    <style:style style:family="text" style:name="T2218">
      <style:text-properties fo:font-size="9.0pt" style:font-name="한컴돋움" style:font-name-asian="한컴돋움" style:font-size-asian="9.0pt"/>
    </style:style>
    <style:style style:family="table-cell" style:name="T25.R11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38" style:parent-style-name="25">
      <style:paragraph-properties style:snap-to-layout-grid="false"/>
    </style:style>
    <style:style style:family="text" style:name="T2219">
      <style:text-properties fo:font-size="9.0pt" style:font-name="한컴돋움" style:font-name-asian="한컴돋움" style:font-size-asian="9.0pt"/>
    </style:style>
    <style:style style:family="table-cell" style:name="T25.R11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39" style:parent-style-name="24">
      <style:paragraph-properties style:snap-to-layout-grid="false"/>
    </style:style>
    <style:style style:family="text" style:name="T2220">
      <style:text-properties fo:font-size="9.0pt" style:font-name="한컴돋움" style:font-name-asian="한컴돋움" style:font-size-asian="9.0pt"/>
    </style:style>
    <style:style style:family="table-cell" style:name="T25.R11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40" style:parent-style-name="24">
      <style:paragraph-properties style:snap-to-layout-grid="false"/>
    </style:style>
    <style:style style:family="text" style:name="T2221">
      <style:text-properties fo:font-size="9.0pt" style:font-name="한컴돋움" style:font-name-asian="한컴돋움" style:font-size-asian="9.0pt"/>
    </style:style>
    <style:style style:family="table-cell" style:name="T25.R11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41" style:parent-style-name="24">
      <style:paragraph-properties style:snap-to-layout-grid="false"/>
    </style:style>
    <style:style style:family="text" style:name="T2222">
      <style:text-properties fo:font-size="9.0pt" style:font-name="한컴돋움" style:font-name-asian="한컴돋움" style:font-size-asian="9.0pt"/>
    </style:style>
    <style:style style:family="table-cell" style:name="T25.R11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42" style:parent-style-name="25">
      <style:paragraph-properties style:snap-to-layout-grid="false"/>
    </style:style>
    <style:style style:family="text" style:name="T2223">
      <style:text-properties fo:font-size="9.0pt" style:font-name="한컴돋움" style:font-name-asian="한컴돋움" style:font-size-asian="9.0pt"/>
    </style:style>
    <style:style style:family="table-cell" style:name="T25.R11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11">
      <style:table-row-properties style:min-row-height="0.716cm"/>
    </style:style>
    <style:style style:family="paragraph" style:name="P1043" style:parent-style-name="35">
      <style:paragraph-properties fo:text-align="center" style:snap-to-layout-grid="false"/>
    </style:style>
    <style:style style:family="text" style:name="T2224">
      <style:text-properties fo:font-size="8.0pt" style:font-name="바탕" style:font-name-asian="한컴돋움" style:font-size-asian="8.0pt"/>
    </style:style>
    <style:style style:family="table-cell" style:name="T25.R12_C0">
      <style:table-cell-properties fo:border-bottom="0.06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044" style:parent-style-name="24">
      <style:paragraph-properties fo:text-align="center" style:snap-to-layout-grid="false"/>
    </style:style>
    <style:style style:family="text" style:name="T2225">
      <style:text-properties fo:font-size="8.0pt" style:font-name="바탕" style:font-name-asian="한컴돋움" style:font-size-asian="8.0pt"/>
    </style:style>
    <style:style style:family="table-cell" style:name="T25.R12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45" style:parent-style-name="26">
      <style:paragraph-properties fo:text-align="end" style:snap-to-layout-grid="false"/>
    </style:style>
    <style:style style:family="text" style:name="T2226">
      <style:text-properties fo:font-size="9.0pt" style:font-name="한컴돋움" style:font-name-asian="한컴돋움" style:font-size-asian="9.0pt"/>
    </style:style>
    <style:style style:family="table-cell" style:name="T25.R12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46" style:parent-style-name="24">
      <style:paragraph-properties style:snap-to-layout-grid="false"/>
    </style:style>
    <style:style style:family="text" style:name="T2227">
      <style:text-properties fo:font-size="9.0pt" style:font-name="한컴돋움" style:font-name-asian="한컴돋움" style:font-size-asian="9.0pt"/>
    </style:style>
    <style:style style:family="table-cell" style:name="T25.R12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47" style:parent-style-name="24">
      <style:paragraph-properties style:snap-to-layout-grid="false"/>
    </style:style>
    <style:style style:family="text" style:name="T2228">
      <style:text-properties fo:font-size="9.0pt" style:font-name="한컴돋움" style:font-name-asian="한컴돋움" style:font-size-asian="9.0pt"/>
    </style:style>
    <style:style style:family="table-cell" style:name="T25.R12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48" style:parent-style-name="24">
      <style:paragraph-properties style:snap-to-layout-grid="false"/>
    </style:style>
    <style:style style:family="text" style:name="T2229">
      <style:text-properties fo:font-size="9.0pt" style:font-name="한컴돋움" style:font-name-asian="한컴돋움" style:font-size-asian="9.0pt"/>
    </style:style>
    <style:style style:family="table-cell" style:name="T25.R12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49" style:parent-style-name="24">
      <style:paragraph-properties style:snap-to-layout-grid="false"/>
    </style:style>
    <style:style style:family="text" style:name="T2230">
      <style:text-properties fo:font-size="9.0pt" style:font-name="한컴돋움" style:font-name-asian="한컴돋움" style:font-size-asian="9.0pt"/>
    </style:style>
    <style:style style:family="table-cell" style:name="T25.R12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50" style:parent-style-name="25">
      <style:paragraph-properties style:snap-to-layout-grid="false"/>
    </style:style>
    <style:style style:family="text" style:name="T2231">
      <style:text-properties fo:font-size="9.0pt" style:font-name="한컴돋움" style:font-name-asian="한컴돋움" style:font-size-asian="9.0pt"/>
    </style:style>
    <style:style style:family="table-cell" style:name="T25.R12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12">
      <style:table-row-properties style:min-row-height="0.716cm"/>
    </style:style>
    <style:style style:family="paragraph" style:name="P1051" style:parent-style-name="24">
      <style:paragraph-properties fo:text-align="center" style:snap-to-layout-grid="false"/>
    </style:style>
    <style:style style:family="text" style:name="T2232">
      <style:text-properties fo:font-size="8.0pt" style:font-name="바탕" style:font-name-asian="한컴돋움" style:font-size-asian="8.0pt"/>
    </style:style>
    <style:style style:family="text" style:name="T2233">
      <style:text-properties fo:font-size="8.0pt" style:font-name="한컴돋움" style:font-name-asian="한컴돋움" style:font-size-asian="8.0pt"/>
    </style:style>
    <style:style style:family="text" style:name="T2234">
      <style:text-properties fo:font-size="8.0pt" style:font-name="바탕" style:font-name-asian="한컴돋움" style:font-size-asian="8.0pt"/>
    </style:style>
    <style:style style:family="table-cell" style:name="T25.R13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52" style:parent-style-name="27">
      <style:paragraph-properties fo:text-align="end" style:snap-to-layout-grid="false"/>
    </style:style>
    <style:style style:family="text" style:name="T2235">
      <style:text-properties fo:font-size="9.0pt" style:font-name="한컴돋움" style:font-name-asian="한컴돋움" style:font-size-asian="9.0pt"/>
    </style:style>
    <style:style style:family="table-cell" style:name="T25.R13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53" style:parent-style-name="25">
      <style:paragraph-properties style:snap-to-layout-grid="false"/>
    </style:style>
    <style:style style:family="text" style:name="T2236">
      <style:text-properties fo:font-size="9.0pt" style:font-name="한컴돋움" style:font-name-asian="한컴돋움" style:font-size-asian="9.0pt"/>
    </style:style>
    <style:style style:family="table-cell" style:name="T25.R13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54" style:parent-style-name="24">
      <style:paragraph-properties style:snap-to-layout-grid="false"/>
    </style:style>
    <style:style style:family="text" style:name="T2237">
      <style:text-properties fo:font-size="9.0pt" style:font-name="한컴돋움" style:font-name-asian="한컴돋움" style:font-size-asian="9.0pt"/>
    </style:style>
    <style:style style:family="table-cell" style:name="T25.R13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55" style:parent-style-name="24">
      <style:paragraph-properties style:snap-to-layout-grid="false"/>
    </style:style>
    <style:style style:family="text" style:name="T2238">
      <style:text-properties fo:font-size="9.0pt" style:font-name="한컴돋움" style:font-name-asian="한컴돋움" style:font-size-asian="9.0pt"/>
    </style:style>
    <style:style style:family="table-cell" style:name="T25.R13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56" style:parent-style-name="24">
      <style:paragraph-properties style:snap-to-layout-grid="false"/>
    </style:style>
    <style:style style:family="text" style:name="T2239">
      <style:text-properties fo:font-size="9.0pt" style:font-name="한컴돋움" style:font-name-asian="한컴돋움" style:font-size-asian="9.0pt"/>
    </style:style>
    <style:style style:family="table-cell" style:name="T25.R13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57" style:parent-style-name="25">
      <style:paragraph-properties style:snap-to-layout-grid="false"/>
    </style:style>
    <style:style style:family="text" style:name="T2240">
      <style:text-properties fo:font-size="9.0pt" style:font-name="한컴돋움" style:font-name-asian="한컴돋움" style:font-size-asian="9.0pt"/>
    </style:style>
    <style:style style:family="table-cell" style:name="T25.R13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13">
      <style:table-row-properties style:min-row-height="0.716cm"/>
    </style:style>
    <style:style style:family="paragraph" style:name="P1058" style:parent-style-name="24">
      <style:paragraph-properties fo:text-align="center" style:snap-to-layout-grid="false"/>
    </style:style>
    <style:style style:family="text" style:name="T2241">
      <style:text-properties fo:font-size="8.0pt" style:font-name="바탕" style:font-name-asian="한컴돋움" style:font-size-asian="8.0pt"/>
    </style:style>
    <style:style style:family="text" style:name="T2242">
      <style:text-properties fo:font-size="8.0pt" style:font-name="한컴돋움" style:font-name-asian="한컴돋움" style:font-size-asian="8.0pt"/>
    </style:style>
    <style:style style:family="text" style:name="T2243">
      <style:text-properties fo:font-size="8.0pt" style:font-name="바탕" style:font-name-asian="한컴돋움" style:font-size-asian="8.0pt"/>
    </style:style>
    <style:style style:family="table-cell" style:name="T25.R14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59" style:parent-style-name="27">
      <style:paragraph-properties fo:text-align="end" style:snap-to-layout-grid="false"/>
    </style:style>
    <style:style style:family="text" style:name="T2244">
      <style:text-properties fo:font-size="9.0pt" style:font-name="한컴돋움" style:font-name-asian="한컴돋움" style:font-size-asian="9.0pt"/>
    </style:style>
    <style:style style:family="table-cell" style:name="T25.R14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60" style:parent-style-name="25">
      <style:paragraph-properties style:snap-to-layout-grid="false"/>
    </style:style>
    <style:style style:family="text" style:name="T2245">
      <style:text-properties fo:font-size="9.0pt" style:font-name="한컴돋움" style:font-name-asian="한컴돋움" style:font-size-asian="9.0pt"/>
    </style:style>
    <style:style style:family="table-cell" style:name="T25.R14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61" style:parent-style-name="24">
      <style:paragraph-properties style:snap-to-layout-grid="false"/>
    </style:style>
    <style:style style:family="text" style:name="T2246">
      <style:text-properties fo:font-size="9.0pt" style:font-name="한컴돋움" style:font-name-asian="한컴돋움" style:font-size-asian="9.0pt"/>
    </style:style>
    <style:style style:family="table-cell" style:name="T25.R14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62" style:parent-style-name="24">
      <style:paragraph-properties style:snap-to-layout-grid="false"/>
    </style:style>
    <style:style style:family="text" style:name="T2247">
      <style:text-properties fo:font-size="9.0pt" style:font-name="한컴돋움" style:font-name-asian="한컴돋움" style:font-size-asian="9.0pt"/>
    </style:style>
    <style:style style:family="table-cell" style:name="T25.R14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63" style:parent-style-name="24">
      <style:paragraph-properties style:snap-to-layout-grid="false"/>
    </style:style>
    <style:style style:family="text" style:name="T2248">
      <style:text-properties fo:font-size="9.0pt" style:font-name="한컴돋움" style:font-name-asian="한컴돋움" style:font-size-asian="9.0pt"/>
    </style:style>
    <style:style style:family="table-cell" style:name="T25.R14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64" style:parent-style-name="25">
      <style:paragraph-properties style:snap-to-layout-grid="false"/>
    </style:style>
    <style:style style:family="text" style:name="T2249">
      <style:text-properties fo:font-size="9.0pt" style:font-name="한컴돋움" style:font-name-asian="한컴돋움" style:font-size-asian="9.0pt"/>
    </style:style>
    <style:style style:family="table-cell" style:name="T25.R14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14">
      <style:table-row-properties style:min-row-height="0.716cm"/>
    </style:style>
    <style:style style:family="paragraph" style:name="P1065" style:parent-style-name="24">
      <style:paragraph-properties fo:text-align="center" style:snap-to-layout-grid="false"/>
    </style:style>
    <style:style style:family="text" style:name="T2250">
      <style:text-properties fo:font-size="8.0pt" style:font-name="바탕" style:font-name-asian="한컴돋움" style:font-size-asian="8.0pt"/>
    </style:style>
    <style:style style:family="text" style:name="T2251">
      <style:text-properties fo:font-size="8.0pt" style:font-name="한컴돋움" style:font-name-asian="한컴돋움" style:font-size-asian="8.0pt"/>
    </style:style>
    <style:style style:family="text" style:name="T2252">
      <style:text-properties fo:font-size="8.0pt" style:font-name="바탕" style:font-name-asian="한컴돋움" style:font-size-asian="8.0pt"/>
    </style:style>
    <style:style style:family="table-cell" style:name="T25.R15_C0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1066" style:parent-style-name="27">
      <style:paragraph-properties fo:text-align="end" style:snap-to-layout-grid="false"/>
    </style:style>
    <style:style style:family="text" style:name="T2253">
      <style:text-properties fo:font-size="9.0pt" style:font-name="한컴돋움" style:font-name-asian="한컴돋움" style:font-size-asian="9.0pt"/>
    </style:style>
    <style:style style:family="table-cell" style:name="T25.R15_C1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067" style:parent-style-name="25">
      <style:paragraph-properties style:snap-to-layout-grid="false"/>
    </style:style>
    <style:style style:family="text" style:name="T2254">
      <style:text-properties fo:font-size="9.0pt" style:font-name="한컴돋움" style:font-name-asian="한컴돋움" style:font-size-asian="9.0pt"/>
    </style:style>
    <style:style style:family="table-cell" style:name="T25.R15_C2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068" style:parent-style-name="24">
      <style:paragraph-properties style:snap-to-layout-grid="false"/>
    </style:style>
    <style:style style:family="text" style:name="T2255">
      <style:text-properties fo:font-size="9.0pt" style:font-name="한컴돋움" style:font-name-asian="한컴돋움" style:font-size-asian="9.0pt"/>
    </style:style>
    <style:style style:family="table-cell" style:name="T25.R15_C3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069" style:parent-style-name="24">
      <style:paragraph-properties style:snap-to-layout-grid="false"/>
    </style:style>
    <style:style style:family="text" style:name="T2256">
      <style:text-properties fo:font-size="9.0pt" style:font-name="한컴돋움" style:font-name-asian="한컴돋움" style:font-size-asian="9.0pt"/>
    </style:style>
    <style:style style:family="table-cell" style:name="T25.R15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070" style:parent-style-name="24">
      <style:paragraph-properties style:snap-to-layout-grid="false"/>
    </style:style>
    <style:style style:family="text" style:name="T2257">
      <style:text-properties fo:font-size="9.0pt" style:font-name="한컴돋움" style:font-name-asian="한컴돋움" style:font-size-asian="9.0pt"/>
    </style:style>
    <style:style style:family="table-cell" style:name="T25.R15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071" style:parent-style-name="25">
      <style:paragraph-properties style:snap-to-layout-grid="false"/>
    </style:style>
    <style:style style:family="text" style:name="T2258">
      <style:text-properties fo:font-size="9.0pt" style:font-name="한컴돋움" style:font-name-asian="한컴돋움" style:font-size-asian="9.0pt"/>
    </style:style>
    <style:style style:family="table-cell" style:name="T25.R15_C6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5.R15">
      <style:table-row-properties style:min-row-height="0.716cm"/>
    </style:style>
    <style:style style:family="paragraph" style:name="P1072" style:parent-style-name="24">
      <style:paragraph-properties fo:text-align="center" style:snap-to-layout-grid="false"/>
    </style:style>
    <style:style style:family="text" style:name="T2259">
      <style:text-properties fo:font-size="8.0pt" style:font-name="바탕" style:font-name-asian="한컴돋움" style:font-size-asian="8.0pt"/>
    </style:style>
    <style:style style:family="text" style:name="T2260">
      <style:text-properties fo:font-size="8.0pt" style:font-name="한컴돋움" style:font-name-asian="한컴돋움" style:font-size-asian="8.0pt"/>
    </style:style>
    <style:style style:family="text" style:name="T2261">
      <style:text-properties fo:font-size="8.0pt" style:font-name="바탕" style:font-name-asian="한컴돋움" style:font-size-asian="8.0pt"/>
    </style:style>
    <style:style style:family="text" style:name="T2262">
      <style:text-properties fo:font-size="8.0pt" style:font-name="한컴돋움" style:font-name-asian="한컴돋움" style:font-size-asian="8.0pt"/>
    </style:style>
    <style:style style:family="text" style:name="T2263">
      <style:text-properties fo:font-size="8.0pt" style:font-name="바탕" style:font-name-asian="한컴돋움" style:font-size-asian="8.0pt"/>
    </style:style>
    <style:style style:family="table-cell" style:name="T25.R16_C0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1073" style:parent-style-name="27">
      <style:paragraph-properties fo:text-align="end" style:snap-to-layout-grid="false"/>
    </style:style>
    <style:style style:family="text" style:name="T2264">
      <style:text-properties fo:font-size="9.0pt" style:font-name="한컴돋움" style:font-name-asian="한컴돋움" style:font-size-asian="9.0pt"/>
    </style:style>
    <style:style style:family="table-cell" style:name="T25.R16_C1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074" style:parent-style-name="25">
      <style:paragraph-properties style:snap-to-layout-grid="false"/>
    </style:style>
    <style:style style:family="text" style:name="T2265">
      <style:text-properties fo:font-size="9.0pt" style:font-name="한컴돋움" style:font-name-asian="한컴돋움" style:font-size-asian="9.0pt"/>
    </style:style>
    <style:style style:family="table-cell" style:name="T25.R16_C2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075" style:parent-style-name="24">
      <style:paragraph-properties style:snap-to-layout-grid="false"/>
    </style:style>
    <style:style style:family="text" style:name="T2266">
      <style:text-properties fo:font-size="9.0pt" style:font-name="한컴돋움" style:font-name-asian="한컴돋움" style:font-size-asian="9.0pt"/>
    </style:style>
    <style:style style:family="table-cell" style:name="T25.R16_C3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076" style:parent-style-name="24">
      <style:paragraph-properties style:snap-to-layout-grid="false"/>
    </style:style>
    <style:style style:family="text" style:name="T2267">
      <style:text-properties fo:font-size="9.0pt" style:font-name="한컴돋움" style:font-name-asian="한컴돋움" style:font-size-asian="9.0pt"/>
    </style:style>
    <style:style style:family="table-cell" style:name="T25.R16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077" style:parent-style-name="24">
      <style:paragraph-properties style:snap-to-layout-grid="false"/>
    </style:style>
    <style:style style:family="text" style:name="T2268">
      <style:text-properties fo:font-size="9.0pt" style:font-name="한컴돋움" style:font-name-asian="한컴돋움" style:font-size-asian="9.0pt"/>
    </style:style>
    <style:style style:family="table-cell" style:name="T25.R16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078" style:parent-style-name="25">
      <style:paragraph-properties style:snap-to-layout-grid="false"/>
    </style:style>
    <style:style style:family="text" style:name="T2269">
      <style:text-properties fo:font-size="9.0pt" style:font-name="한컴돋움" style:font-name-asian="한컴돋움" style:font-size-asian="9.0pt"/>
    </style:style>
    <style:style style:family="table-cell" style:name="T25.R16_C6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5.R16">
      <style:table-row-properties style:min-row-height="0.716cm"/>
    </style:style>
    <style:style style:family="paragraph" style:name="P1079" style:parent-style-name="24">
      <style:paragraph-properties fo:text-align="center" style:snap-to-layout-grid="false"/>
    </style:style>
    <style:style style:family="text" style:name="T2270">
      <style:text-properties fo:font-size="8.0pt" style:font-name="바탕" style:font-name-asian="한컴돋움" style:font-size-asian="8.0pt"/>
    </style:style>
    <style:style style:family="text" style:name="T2271">
      <style:text-properties fo:font-size="8.0pt" style:font-name="한컴돋움" style:font-name-asian="한컴돋움" style:font-size-asian="8.0pt"/>
    </style:style>
    <style:style style:family="text" style:name="T2272">
      <style:text-properties fo:font-size="8.0pt" style:font-name="바탕" style:font-name-asian="한컴돋움" style:font-size-asian="8.0pt"/>
    </style:style>
    <style:style style:family="table-cell" style:name="T25.R1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80" style:parent-style-name="27">
      <style:paragraph-properties fo:text-align="end" style:snap-to-layout-grid="false"/>
    </style:style>
    <style:style style:family="text" style:name="T2273">
      <style:text-properties fo:font-size="9.0pt" style:font-name="한컴돋움" style:font-name-asian="한컴돋움" style:font-size-asian="9.0pt"/>
    </style:style>
    <style:style style:family="table-cell" style:name="T25.R1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81" style:parent-style-name="25">
      <style:paragraph-properties style:snap-to-layout-grid="false"/>
    </style:style>
    <style:style style:family="text" style:name="T2274">
      <style:text-properties fo:font-size="9.0pt" style:font-name="한컴돋움" style:font-name-asian="한컴돋움" style:font-size-asian="9.0pt"/>
    </style:style>
    <style:style style:family="table-cell" style:name="T25.R1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82" style:parent-style-name="24">
      <style:paragraph-properties style:snap-to-layout-grid="false"/>
    </style:style>
    <style:style style:family="text" style:name="T2275">
      <style:text-properties fo:font-size="9.0pt" style:font-name="한컴돋움" style:font-name-asian="한컴돋움" style:font-size-asian="9.0pt"/>
    </style:style>
    <style:style style:family="table-cell" style:name="T25.R1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83" style:parent-style-name="24">
      <style:paragraph-properties style:snap-to-layout-grid="false"/>
    </style:style>
    <style:style style:family="text" style:name="T2276">
      <style:text-properties fo:font-size="9.0pt" style:font-name="한컴돋움" style:font-name-asian="한컴돋움" style:font-size-asian="9.0pt"/>
    </style:style>
    <style:style style:family="table-cell" style:name="T25.R1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84" style:parent-style-name="24">
      <style:paragraph-properties style:snap-to-layout-grid="false"/>
    </style:style>
    <style:style style:family="text" style:name="T2277">
      <style:text-properties fo:font-size="9.0pt" style:font-name="한컴돋움" style:font-name-asian="한컴돋움" style:font-size-asian="9.0pt"/>
    </style:style>
    <style:style style:family="table-cell" style:name="T25.R1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85" style:parent-style-name="25">
      <style:paragraph-properties style:snap-to-layout-grid="false"/>
    </style:style>
    <style:style style:family="text" style:name="T2278">
      <style:text-properties fo:font-size="9.0pt" style:font-name="한컴돋움" style:font-name-asian="한컴돋움" style:font-size-asian="9.0pt"/>
    </style:style>
    <style:style style:family="table-cell" style:name="T25.R17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17">
      <style:table-row-properties style:min-row-height="0.716cm"/>
    </style:style>
    <style:style style:family="paragraph" style:name="P1086" style:parent-style-name="24">
      <style:paragraph-properties fo:text-align="center" style:snap-to-layout-grid="false"/>
    </style:style>
    <style:style style:family="text" style:name="T2279">
      <style:text-properties fo:font-size="8.0pt" style:font-name="바탕" style:font-name-asian="한컴돋움" style:font-size-asian="8.0pt"/>
    </style:style>
    <style:style style:family="text" style:name="T2280">
      <style:text-properties fo:font-size="8.0pt" style:font-name="한컴돋움" style:font-name-asian="한컴돋움" style:font-size-asian="8.0pt"/>
    </style:style>
    <style:style style:family="text" style:name="T2281">
      <style:text-properties fo:font-size="8.0pt" style:font-name="바탕" style:font-name-asian="한컴돋움" style:font-size-asian="8.0pt"/>
    </style:style>
    <style:style style:family="table-cell" style:name="T25.R18_C0">
      <style:table-cell-properties fo:border-bottom="0.06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87" style:parent-style-name="27">
      <style:paragraph-properties fo:text-align="end" style:snap-to-layout-grid="false"/>
    </style:style>
    <style:style style:family="text" style:name="T2282">
      <style:text-properties fo:font-size="9.0pt" style:font-name="한컴돋움" style:font-name-asian="한컴돋움" style:font-size-asian="9.0pt"/>
    </style:style>
    <style:style style:family="table-cell" style:name="T25.R18_C1">
      <style:table-cell-properties fo:border-bottom="0.06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88" style:parent-style-name="25">
      <style:paragraph-properties style:snap-to-layout-grid="false"/>
    </style:style>
    <style:style style:family="text" style:name="T2283">
      <style:text-properties fo:font-size="9.0pt" style:font-name="한컴돋움" style:font-name-asian="한컴돋움" style:font-size-asian="9.0pt"/>
    </style:style>
    <style:style style:family="table-cell" style:name="T25.R18_C2">
      <style:table-cell-properties fo:border-bottom="0.06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89" style:parent-style-name="24">
      <style:paragraph-properties style:snap-to-layout-grid="false"/>
    </style:style>
    <style:style style:family="text" style:name="T2284">
      <style:text-properties fo:font-size="9.0pt" style:font-name="한컴돋움" style:font-name-asian="한컴돋움" style:font-size-asian="9.0pt"/>
    </style:style>
    <style:style style:family="table-cell" style:name="T25.R18_C3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90" style:parent-style-name="24">
      <style:paragraph-properties style:snap-to-layout-grid="false"/>
    </style:style>
    <style:style style:family="text" style:name="T2285">
      <style:text-properties fo:font-size="9.0pt" style:font-name="한컴돋움" style:font-name-asian="한컴돋움" style:font-size-asian="9.0pt"/>
    </style:style>
    <style:style style:family="table-cell" style:name="T25.R18_C4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91" style:parent-style-name="24">
      <style:paragraph-properties style:snap-to-layout-grid="false"/>
    </style:style>
    <style:style style:family="text" style:name="T2286">
      <style:text-properties fo:font-size="9.0pt" style:font-name="한컴돋움" style:font-name-asian="한컴돋움" style:font-size-asian="9.0pt"/>
    </style:style>
    <style:style style:family="table-cell" style:name="T25.R18_C5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92" style:parent-style-name="25">
      <style:paragraph-properties style:snap-to-layout-grid="false"/>
    </style:style>
    <style:style style:family="text" style:name="T2287">
      <style:text-properties fo:font-size="9.0pt" style:font-name="한컴돋움" style:font-name-asian="한컴돋움" style:font-size-asian="9.0pt"/>
    </style:style>
    <style:style style:family="table-cell" style:name="T25.R18_C6">
      <style:table-cell-properties fo:border-bottom="0.06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18">
      <style:table-row-properties style:min-row-height="0.716cm"/>
    </style:style>
    <style:style style:family="paragraph" style:name="P1093" style:parent-style-name="35">
      <style:paragraph-properties fo:text-align="center" style:snap-to-layout-grid="false"/>
    </style:style>
    <style:style style:family="text" style:name="T2288">
      <style:text-properties fo:font-size="8.0pt" style:font-name="바탕" style:font-name-asian="한컴돋움" style:font-size-asian="8.0pt"/>
    </style:style>
    <style:style style:family="table-cell" style:name="T25.R19_C0">
      <style:table-cell-properties fo:border-bottom="0.02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094" style:parent-style-name="24">
      <style:paragraph-properties fo:text-align="center" style:snap-to-layout-grid="false"/>
    </style:style>
    <style:style style:family="text" style:name="T2289">
      <style:text-properties fo:font-size="8.0pt" style:font-name="바탕" style:font-name-asian="한컴돋움" style:font-size-asian="8.0pt"/>
    </style:style>
    <style:style style:family="table-cell" style:name="T25.R19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095" style:parent-style-name="24">
      <style:paragraph-properties style:snap-to-layout-grid="false"/>
    </style:style>
    <style:style style:family="text" style:name="T2290">
      <style:text-properties fo:font-size="9.0pt" style:font-name="한컴돋움" style:font-name-asian="한컴돋움" style:font-size-asian="9.0pt"/>
    </style:style>
    <style:style style:family="table-cell" style:name="T25.R19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96" style:parent-style-name="24">
      <style:paragraph-properties style:snap-to-layout-grid="false"/>
    </style:style>
    <style:style style:family="text" style:name="T2291">
      <style:text-properties fo:font-size="9.0pt" style:font-name="한컴돋움" style:font-name-asian="한컴돋움" style:font-size-asian="9.0pt"/>
    </style:style>
    <style:style style:family="table-cell" style:name="T25.R19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097" style:parent-style-name="24">
      <style:paragraph-properties style:snap-to-layout-grid="false"/>
    </style:style>
    <style:style style:family="text" style:name="T2292">
      <style:text-properties fo:font-size="9.0pt" style:font-name="한컴돋움" style:font-name-asian="한컴돋움" style:font-size-asian="9.0pt"/>
    </style:style>
    <style:style style:family="table-cell" style:name="T25.R19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98" style:parent-style-name="24">
      <style:paragraph-properties style:snap-to-layout-grid="false"/>
    </style:style>
    <style:style style:family="text" style:name="T2293">
      <style:text-properties fo:font-size="9.0pt" style:font-name="한컴돋움" style:font-name-asian="한컴돋움" style:font-size-asian="9.0pt"/>
    </style:style>
    <style:style style:family="table-cell" style:name="T25.R19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099" style:parent-style-name="24">
      <style:paragraph-properties style:snap-to-layout-grid="false"/>
    </style:style>
    <style:style style:family="text" style:name="T2294">
      <style:text-properties fo:font-size="9.0pt" style:font-name="한컴돋움" style:font-name-asian="한컴돋움" style:font-size-asian="9.0pt"/>
    </style:style>
    <style:style style:family="table-cell" style:name="T25.R19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00" style:parent-style-name="25">
      <style:paragraph-properties style:snap-to-layout-grid="false"/>
    </style:style>
    <style:style style:family="text" style:name="T2295">
      <style:text-properties fo:font-size="9.0pt" style:font-name="한컴돋움" style:font-name-asian="한컴돋움" style:font-size-asian="9.0pt"/>
    </style:style>
    <style:style style:family="table-cell" style:name="T25.R19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19">
      <style:table-row-properties style:min-row-height="0.716cm"/>
    </style:style>
    <style:style style:family="paragraph" style:name="P1101" style:parent-style-name="24">
      <style:paragraph-properties fo:text-align="center" style:snap-to-layout-grid="false"/>
    </style:style>
    <style:style style:family="text" style:name="T2296">
      <style:text-properties fo:font-size="8.0pt" style:font-name="바탕" style:font-name-asian="한컴돋움" style:font-size-asian="8.0pt"/>
    </style:style>
    <style:style style:family="table-cell" style:name="T25.R20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02" style:parent-style-name="25">
      <style:paragraph-properties style:snap-to-layout-grid="false"/>
    </style:style>
    <style:style style:family="text" style:name="T2297">
      <style:text-properties fo:font-size="9.0pt" style:font-name="한컴돋움" style:font-name-asian="한컴돋움" style:font-size-asian="9.0pt"/>
    </style:style>
    <style:style style:family="table-cell" style:name="T25.R20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03" style:parent-style-name="25">
      <style:paragraph-properties style:snap-to-layout-grid="false"/>
    </style:style>
    <style:style style:family="text" style:name="T2298">
      <style:text-properties fo:font-size="9.0pt" style:font-name="한컴돋움" style:font-name-asian="한컴돋움" style:font-size-asian="9.0pt"/>
    </style:style>
    <style:style style:family="table-cell" style:name="T25.R20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04" style:parent-style-name="24">
      <style:paragraph-properties style:snap-to-layout-grid="false"/>
    </style:style>
    <style:style style:family="text" style:name="T2299">
      <style:text-properties fo:font-size="9.0pt" style:font-name="한컴돋움" style:font-name-asian="한컴돋움" style:font-size-asian="9.0pt"/>
    </style:style>
    <style:style style:family="table-cell" style:name="T25.R20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05" style:parent-style-name="24">
      <style:paragraph-properties style:snap-to-layout-grid="false"/>
    </style:style>
    <style:style style:family="text" style:name="T2300">
      <style:text-properties fo:font-size="9.0pt" style:font-name="한컴돋움" style:font-name-asian="한컴돋움" style:font-size-asian="9.0pt"/>
    </style:style>
    <style:style style:family="table-cell" style:name="T25.R20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06" style:parent-style-name="24">
      <style:paragraph-properties style:snap-to-layout-grid="false"/>
    </style:style>
    <style:style style:family="text" style:name="T2301">
      <style:text-properties fo:font-size="9.0pt" style:font-name="한컴돋움" style:font-name-asian="한컴돋움" style:font-size-asian="9.0pt"/>
    </style:style>
    <style:style style:family="table-cell" style:name="T25.R20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07" style:parent-style-name="25">
      <style:paragraph-properties style:snap-to-layout-grid="false"/>
    </style:style>
    <style:style style:family="text" style:name="T2302">
      <style:text-properties fo:font-size="9.0pt" style:font-name="한컴돋움" style:font-name-asian="한컴돋움" style:font-size-asian="9.0pt"/>
    </style:style>
    <style:style style:family="table-cell" style:name="T25.R20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0">
      <style:table-row-properties style:min-row-height="0.716cm"/>
    </style:style>
    <style:style style:family="paragraph" style:name="P1108" style:parent-style-name="24">
      <style:paragraph-properties fo:text-align="center" style:snap-to-layout-grid="false"/>
    </style:style>
    <style:style style:family="text" style:name="T2303">
      <style:text-properties fo:font-size="8.0pt" style:font-name="바탕" style:font-name-asian="한컴돋움" style:font-size-asian="8.0pt"/>
    </style:style>
    <style:style style:family="table-cell" style:name="T25.R21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09" style:parent-style-name="25">
      <style:paragraph-properties style:snap-to-layout-grid="false"/>
    </style:style>
    <style:style style:family="text" style:name="T2304">
      <style:text-properties fo:font-size="9.0pt" style:font-name="한컴돋움" style:font-name-asian="한컴돋움" style:font-size-asian="9.0pt"/>
    </style:style>
    <style:style style:family="table-cell" style:name="T25.R21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10" style:parent-style-name="25">
      <style:paragraph-properties style:snap-to-layout-grid="false"/>
    </style:style>
    <style:style style:family="text" style:name="T2305">
      <style:text-properties fo:font-size="9.0pt" style:font-name="한컴돋움" style:font-name-asian="한컴돋움" style:font-size-asian="9.0pt"/>
    </style:style>
    <style:style style:family="table-cell" style:name="T25.R21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11" style:parent-style-name="24">
      <style:paragraph-properties style:snap-to-layout-grid="false"/>
    </style:style>
    <style:style style:family="text" style:name="T2306">
      <style:text-properties fo:font-size="9.0pt" style:font-name="한컴돋움" style:font-name-asian="한컴돋움" style:font-size-asian="9.0pt"/>
    </style:style>
    <style:style style:family="table-cell" style:name="T25.R21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12" style:parent-style-name="24">
      <style:paragraph-properties style:snap-to-layout-grid="false"/>
    </style:style>
    <style:style style:family="text" style:name="T2307">
      <style:text-properties fo:font-size="9.0pt" style:font-name="한컴돋움" style:font-name-asian="한컴돋움" style:font-size-asian="9.0pt"/>
    </style:style>
    <style:style style:family="table-cell" style:name="T25.R21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13" style:parent-style-name="24">
      <style:paragraph-properties style:snap-to-layout-grid="false"/>
    </style:style>
    <style:style style:family="text" style:name="T2308">
      <style:text-properties fo:font-size="9.0pt" style:font-name="한컴돋움" style:font-name-asian="한컴돋움" style:font-size-asian="9.0pt"/>
    </style:style>
    <style:style style:family="table-cell" style:name="T25.R21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14" style:parent-style-name="25">
      <style:paragraph-properties style:snap-to-layout-grid="false"/>
    </style:style>
    <style:style style:family="text" style:name="T2309">
      <style:text-properties fo:font-size="9.0pt" style:font-name="한컴돋움" style:font-name-asian="한컴돋움" style:font-size-asian="9.0pt"/>
    </style:style>
    <style:style style:family="table-cell" style:name="T25.R21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1">
      <style:table-row-properties style:min-row-height="0.716cm"/>
    </style:style>
    <style:style style:family="paragraph" style:name="P1115" style:parent-style-name="24">
      <style:paragraph-properties fo:text-align="center" style:snap-to-layout-grid="false"/>
    </style:style>
    <style:style style:family="text" style:name="T2310">
      <style:text-properties fo:font-size="8.0pt" style:font-name="바탕" style:font-name-asian="한컴돋움" style:font-size-asian="8.0pt"/>
    </style:style>
    <style:style style:family="table-cell" style:name="T25.R22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16" style:parent-style-name="25">
      <style:paragraph-properties style:snap-to-layout-grid="false"/>
    </style:style>
    <style:style style:family="text" style:name="T2311">
      <style:text-properties fo:font-size="9.0pt" style:font-name="한컴돋움" style:font-name-asian="한컴돋움" style:font-size-asian="9.0pt"/>
    </style:style>
    <style:style style:family="table-cell" style:name="T25.R22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17" style:parent-style-name="25">
      <style:paragraph-properties style:snap-to-layout-grid="false"/>
    </style:style>
    <style:style style:family="text" style:name="T2312">
      <style:text-properties fo:font-size="9.0pt" style:font-name="한컴돋움" style:font-name-asian="한컴돋움" style:font-size-asian="9.0pt"/>
    </style:style>
    <style:style style:family="table-cell" style:name="T25.R22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18" style:parent-style-name="24">
      <style:paragraph-properties style:snap-to-layout-grid="false"/>
    </style:style>
    <style:style style:family="text" style:name="T2313">
      <style:text-properties fo:font-size="9.0pt" style:font-name="한컴돋움" style:font-name-asian="한컴돋움" style:font-size-asian="9.0pt"/>
    </style:style>
    <style:style style:family="table-cell" style:name="T25.R22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19" style:parent-style-name="24">
      <style:paragraph-properties style:snap-to-layout-grid="false"/>
    </style:style>
    <style:style style:family="text" style:name="T2314">
      <style:text-properties fo:font-size="9.0pt" style:font-name="한컴돋움" style:font-name-asian="한컴돋움" style:font-size-asian="9.0pt"/>
    </style:style>
    <style:style style:family="table-cell" style:name="T25.R22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20" style:parent-style-name="24">
      <style:paragraph-properties style:snap-to-layout-grid="false"/>
    </style:style>
    <style:style style:family="text" style:name="T2315">
      <style:text-properties fo:font-size="9.0pt" style:font-name="한컴돋움" style:font-name-asian="한컴돋움" style:font-size-asian="9.0pt"/>
    </style:style>
    <style:style style:family="table-cell" style:name="T25.R22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21" style:parent-style-name="25">
      <style:paragraph-properties style:snap-to-layout-grid="false"/>
    </style:style>
    <style:style style:family="text" style:name="T2316">
      <style:text-properties fo:font-size="9.0pt" style:font-name="한컴돋움" style:font-name-asian="한컴돋움" style:font-size-asian="9.0pt"/>
    </style:style>
    <style:style style:family="table-cell" style:name="T25.R22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2">
      <style:table-row-properties style:min-row-height="0.716cm"/>
    </style:style>
    <style:style style:family="paragraph" style:name="P1122" style:parent-style-name="24">
      <style:paragraph-properties fo:text-align="center" style:snap-to-layout-grid="false"/>
    </style:style>
    <style:style style:family="text" style:name="T2317">
      <style:text-properties fo:font-size="8.0pt" style:font-name="바탕" style:font-name-asian="한컴돋움" style:font-size-asian="8.0pt"/>
    </style:style>
    <style:style style:family="table-cell" style:name="T25.R23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23" style:parent-style-name="25">
      <style:paragraph-properties style:snap-to-layout-grid="false"/>
    </style:style>
    <style:style style:family="text" style:name="T2318">
      <style:text-properties fo:font-size="9.0pt" style:font-name="한컴돋움" style:font-name-asian="한컴돋움" style:font-size-asian="9.0pt"/>
    </style:style>
    <style:style style:family="table-cell" style:name="T25.R23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24" style:parent-style-name="25">
      <style:paragraph-properties style:snap-to-layout-grid="false"/>
    </style:style>
    <style:style style:family="text" style:name="T2319">
      <style:text-properties fo:font-size="9.0pt" style:font-name="한컴돋움" style:font-name-asian="한컴돋움" style:font-size-asian="9.0pt"/>
    </style:style>
    <style:style style:family="table-cell" style:name="T25.R23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25" style:parent-style-name="24">
      <style:paragraph-properties style:snap-to-layout-grid="false"/>
    </style:style>
    <style:style style:family="text" style:name="T2320">
      <style:text-properties fo:font-size="9.0pt" style:font-name="한컴돋움" style:font-name-asian="한컴돋움" style:font-size-asian="9.0pt"/>
    </style:style>
    <style:style style:family="table-cell" style:name="T25.R23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26" style:parent-style-name="24">
      <style:paragraph-properties style:snap-to-layout-grid="false"/>
    </style:style>
    <style:style style:family="text" style:name="T2321">
      <style:text-properties fo:font-size="9.0pt" style:font-name="한컴돋움" style:font-name-asian="한컴돋움" style:font-size-asian="9.0pt"/>
    </style:style>
    <style:style style:family="table-cell" style:name="T25.R23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27" style:parent-style-name="24">
      <style:paragraph-properties style:snap-to-layout-grid="false"/>
    </style:style>
    <style:style style:family="text" style:name="T2322">
      <style:text-properties fo:font-size="9.0pt" style:font-name="한컴돋움" style:font-name-asian="한컴돋움" style:font-size-asian="9.0pt"/>
    </style:style>
    <style:style style:family="table-cell" style:name="T25.R23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28" style:parent-style-name="25">
      <style:paragraph-properties style:snap-to-layout-grid="false"/>
    </style:style>
    <style:style style:family="text" style:name="T2323">
      <style:text-properties fo:font-size="9.0pt" style:font-name="한컴돋움" style:font-name-asian="한컴돋움" style:font-size-asian="9.0pt"/>
    </style:style>
    <style:style style:family="table-cell" style:name="T25.R23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3">
      <style:table-row-properties style:min-row-height="0.716cm"/>
    </style:style>
    <style:style style:family="paragraph" style:name="P1129" style:parent-style-name="24">
      <style:paragraph-properties fo:text-align="center" style:snap-to-layout-grid="false"/>
    </style:style>
    <style:style style:family="text" style:name="T2324">
      <style:text-properties fo:font-size="8.0pt" style:font-name="바탕" style:font-name-asian="한컴돋움" style:font-size-asian="8.0pt"/>
    </style:style>
    <style:style style:family="table-cell" style:name="T25.R24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30" style:parent-style-name="25">
      <style:paragraph-properties style:snap-to-layout-grid="false"/>
    </style:style>
    <style:style style:family="text" style:name="T2325">
      <style:text-properties fo:font-size="9.0pt" style:font-name="한컴돋움" style:font-name-asian="한컴돋움" style:font-size-asian="9.0pt"/>
    </style:style>
    <style:style style:family="table-cell" style:name="T25.R24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31" style:parent-style-name="25">
      <style:paragraph-properties style:snap-to-layout-grid="false"/>
    </style:style>
    <style:style style:family="text" style:name="T2326">
      <style:text-properties fo:font-size="9.0pt" style:font-name="한컴돋움" style:font-name-asian="한컴돋움" style:font-size-asian="9.0pt"/>
    </style:style>
    <style:style style:family="table-cell" style:name="T25.R24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32" style:parent-style-name="24">
      <style:paragraph-properties style:snap-to-layout-grid="false"/>
    </style:style>
    <style:style style:family="text" style:name="T2327">
      <style:text-properties fo:font-size="9.0pt" style:font-name="한컴돋움" style:font-name-asian="한컴돋움" style:font-size-asian="9.0pt"/>
    </style:style>
    <style:style style:family="table-cell" style:name="T25.R24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33" style:parent-style-name="24">
      <style:paragraph-properties style:snap-to-layout-grid="false"/>
    </style:style>
    <style:style style:family="text" style:name="T2328">
      <style:text-properties fo:font-size="9.0pt" style:font-name="한컴돋움" style:font-name-asian="한컴돋움" style:font-size-asian="9.0pt"/>
    </style:style>
    <style:style style:family="table-cell" style:name="T25.R24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34" style:parent-style-name="24">
      <style:paragraph-properties style:snap-to-layout-grid="false"/>
    </style:style>
    <style:style style:family="text" style:name="T2329">
      <style:text-properties fo:font-size="9.0pt" style:font-name="한컴돋움" style:font-name-asian="한컴돋움" style:font-size-asian="9.0pt"/>
    </style:style>
    <style:style style:family="table-cell" style:name="T25.R24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35" style:parent-style-name="25">
      <style:paragraph-properties style:snap-to-layout-grid="false"/>
    </style:style>
    <style:style style:family="text" style:name="T2330">
      <style:text-properties fo:font-size="9.0pt" style:font-name="한컴돋움" style:font-name-asian="한컴돋움" style:font-size-asian="9.0pt"/>
    </style:style>
    <style:style style:family="table-cell" style:name="T25.R24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4">
      <style:table-row-properties style:min-row-height="0.716cm"/>
    </style:style>
    <style:style style:family="paragraph" style:name="P1136" style:parent-style-name="24">
      <style:paragraph-properties fo:text-align="center" style:snap-to-layout-grid="false"/>
    </style:style>
    <style:style style:family="text" style:name="T2331">
      <style:text-properties fo:font-size="8.0pt" style:font-name="바탕" style:font-name-asian="한컴돋움" style:font-size-asian="8.0pt"/>
    </style:style>
    <style:style style:family="table-cell" style:name="T25.R25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37" style:parent-style-name="25">
      <style:paragraph-properties style:snap-to-layout-grid="false"/>
    </style:style>
    <style:style style:family="text" style:name="T2332">
      <style:text-properties fo:font-size="9.0pt" style:font-name="한컴돋움" style:font-name-asian="한컴돋움" style:font-size-asian="9.0pt"/>
    </style:style>
    <style:style style:family="table-cell" style:name="T25.R25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38" style:parent-style-name="25">
      <style:paragraph-properties style:snap-to-layout-grid="false"/>
    </style:style>
    <style:style style:family="text" style:name="T2333">
      <style:text-properties fo:font-size="9.0pt" style:font-name="한컴돋움" style:font-name-asian="한컴돋움" style:font-size-asian="9.0pt"/>
    </style:style>
    <style:style style:family="table-cell" style:name="T25.R25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39" style:parent-style-name="24">
      <style:paragraph-properties style:snap-to-layout-grid="false"/>
    </style:style>
    <style:style style:family="text" style:name="T2334">
      <style:text-properties fo:font-size="9.0pt" style:font-name="한컴돋움" style:font-name-asian="한컴돋움" style:font-size-asian="9.0pt"/>
    </style:style>
    <style:style style:family="table-cell" style:name="T25.R25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40" style:parent-style-name="24">
      <style:paragraph-properties style:snap-to-layout-grid="false"/>
    </style:style>
    <style:style style:family="text" style:name="T2335">
      <style:text-properties fo:font-size="9.0pt" style:font-name="한컴돋움" style:font-name-asian="한컴돋움" style:font-size-asian="9.0pt"/>
    </style:style>
    <style:style style:family="table-cell" style:name="T25.R25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41" style:parent-style-name="24">
      <style:paragraph-properties style:snap-to-layout-grid="false"/>
    </style:style>
    <style:style style:family="text" style:name="T2336">
      <style:text-properties fo:font-size="9.0pt" style:font-name="한컴돋움" style:font-name-asian="한컴돋움" style:font-size-asian="9.0pt"/>
    </style:style>
    <style:style style:family="table-cell" style:name="T25.R25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42" style:parent-style-name="25">
      <style:paragraph-properties style:snap-to-layout-grid="false"/>
    </style:style>
    <style:style style:family="text" style:name="T2337">
      <style:text-properties fo:font-size="9.0pt" style:font-name="한컴돋움" style:font-name-asian="한컴돋움" style:font-size-asian="9.0pt"/>
    </style:style>
    <style:style style:family="table-cell" style:name="T25.R25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5">
      <style:table-row-properties style:min-row-height="0.716cm"/>
    </style:style>
    <style:style style:family="paragraph" style:name="P1143" style:parent-style-name="35">
      <style:paragraph-properties fo:text-align="center" style:snap-to-layout-grid="false"/>
    </style:style>
    <style:style style:family="text" style:name="T2338">
      <style:text-properties fo:font-size="8.0pt" style:font-name="바탕" style:font-name-asian="한컴돋움" style:font-size-asian="8.0pt"/>
    </style:style>
    <style:style style:family="table-cell" style:name="T25.R26_C0">
      <style:table-cell-properties fo:border-bottom="0.06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144" style:parent-style-name="24">
      <style:paragraph-properties fo:text-align="center" style:snap-to-layout-grid="false"/>
    </style:style>
    <style:style style:family="text" style:name="T2339">
      <style:text-properties fo:font-size="8.0pt" style:font-name="바탕" style:font-name-asian="한컴돋움" style:font-size-asian="8.0pt"/>
    </style:style>
    <style:style style:family="table-cell" style:name="T25.R26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45" style:parent-style-name="24">
      <style:paragraph-properties style:snap-to-layout-grid="false"/>
    </style:style>
    <style:style style:family="text" style:name="T2340">
      <style:text-properties fo:font-size="9.0pt" style:font-name="한컴돋움" style:font-name-asian="한컴돋움" style:font-size-asian="9.0pt"/>
    </style:style>
    <style:style style:family="table-cell" style:name="T25.R26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46" style:parent-style-name="24">
      <style:paragraph-properties style:snap-to-layout-grid="false"/>
    </style:style>
    <style:style style:family="text" style:name="T2341">
      <style:text-properties fo:font-size="9.0pt" style:font-name="한컴돋움" style:font-name-asian="한컴돋움" style:font-size-asian="9.0pt"/>
    </style:style>
    <style:style style:family="table-cell" style:name="T25.R26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47" style:parent-style-name="24">
      <style:paragraph-properties style:snap-to-layout-grid="false"/>
    </style:style>
    <style:style style:family="text" style:name="T2342">
      <style:text-properties fo:font-size="9.0pt" style:font-name="한컴돋움" style:font-name-asian="한컴돋움" style:font-size-asian="9.0pt"/>
    </style:style>
    <style:style style:family="table-cell" style:name="T25.R26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48" style:parent-style-name="24">
      <style:paragraph-properties style:snap-to-layout-grid="false"/>
    </style:style>
    <style:style style:family="text" style:name="T2343">
      <style:text-properties fo:font-size="9.0pt" style:font-name="한컴돋움" style:font-name-asian="한컴돋움" style:font-size-asian="9.0pt"/>
    </style:style>
    <style:style style:family="table-cell" style:name="T25.R26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49" style:parent-style-name="24">
      <style:paragraph-properties style:snap-to-layout-grid="false"/>
    </style:style>
    <style:style style:family="text" style:name="T2344">
      <style:text-properties fo:font-size="9.0pt" style:font-name="한컴돋움" style:font-name-asian="한컴돋움" style:font-size-asian="9.0pt"/>
    </style:style>
    <style:style style:family="table-cell" style:name="T25.R26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50" style:parent-style-name="25">
      <style:paragraph-properties style:snap-to-layout-grid="false"/>
    </style:style>
    <style:style style:family="text" style:name="T2345">
      <style:text-properties fo:font-size="9.0pt" style:font-name="한컴돋움" style:font-name-asian="한컴돋움" style:font-size-asian="9.0pt"/>
    </style:style>
    <style:style style:family="table-cell" style:name="T25.R26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6">
      <style:table-row-properties style:min-row-height="0.716cm"/>
    </style:style>
    <style:style style:family="paragraph" style:name="P1151" style:parent-style-name="24">
      <style:paragraph-properties fo:text-align="center" style:snap-to-layout-grid="false"/>
    </style:style>
    <style:style style:family="text" style:name="T2346">
      <style:text-properties fo:font-size="8.0pt" style:font-name="바탕" style:font-name-asian="한컴돋움" style:font-size-asian="8.0pt"/>
    </style:style>
    <style:style style:family="table-cell" style:name="T25.R2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52" style:parent-style-name="25">
      <style:paragraph-properties style:snap-to-layout-grid="false"/>
    </style:style>
    <style:style style:family="text" style:name="T2347">
      <style:text-properties fo:font-size="9.0pt" style:font-name="한컴돋움" style:font-name-asian="한컴돋움" style:font-size-asian="9.0pt"/>
    </style:style>
    <style:style style:family="table-cell" style:name="T25.R2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53" style:parent-style-name="25">
      <style:paragraph-properties style:snap-to-layout-grid="false"/>
    </style:style>
    <style:style style:family="text" style:name="T2348">
      <style:text-properties fo:font-size="9.0pt" style:font-name="한컴돋움" style:font-name-asian="한컴돋움" style:font-size-asian="9.0pt"/>
    </style:style>
    <style:style style:family="table-cell" style:name="T25.R2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54" style:parent-style-name="24">
      <style:paragraph-properties style:snap-to-layout-grid="false"/>
    </style:style>
    <style:style style:family="text" style:name="T2349">
      <style:text-properties fo:font-size="9.0pt" style:font-name="한컴돋움" style:font-name-asian="한컴돋움" style:font-size-asian="9.0pt"/>
    </style:style>
    <style:style style:family="table-cell" style:name="T25.R2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55" style:parent-style-name="24">
      <style:paragraph-properties style:snap-to-layout-grid="false"/>
    </style:style>
    <style:style style:family="text" style:name="T2350">
      <style:text-properties fo:font-size="9.0pt" style:font-name="한컴돋움" style:font-name-asian="한컴돋움" style:font-size-asian="9.0pt"/>
    </style:style>
    <style:style style:family="table-cell" style:name="T25.R2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56" style:parent-style-name="24">
      <style:paragraph-properties style:snap-to-layout-grid="false"/>
    </style:style>
    <style:style style:family="text" style:name="T2351">
      <style:text-properties fo:font-size="9.0pt" style:font-name="한컴돋움" style:font-name-asian="한컴돋움" style:font-size-asian="9.0pt"/>
    </style:style>
    <style:style style:family="table-cell" style:name="T25.R2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57" style:parent-style-name="25">
      <style:paragraph-properties style:snap-to-layout-grid="false"/>
    </style:style>
    <style:style style:family="text" style:name="T2352">
      <style:text-properties fo:font-size="9.0pt" style:font-name="한컴돋움" style:font-name-asian="한컴돋움" style:font-size-asian="9.0pt"/>
    </style:style>
    <style:style style:family="table-cell" style:name="T25.R27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7">
      <style:table-row-properties style:min-row-height="0.716cm"/>
    </style:style>
    <style:style style:family="paragraph" style:name="P1158" style:parent-style-name="24">
      <style:paragraph-properties fo:text-align="center" style:snap-to-layout-grid="false"/>
    </style:style>
    <style:style style:family="text" style:name="T2353">
      <style:text-properties fo:font-size="8.0pt" style:font-name="바탕" style:font-name-asian="한컴돋움" style:font-size-asian="8.0pt"/>
    </style:style>
    <style:style style:family="table-cell" style:name="T25.R28_C0">
      <style:table-cell-properties fo:border-bottom="0.06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159" style:parent-style-name="25">
      <style:paragraph-properties style:snap-to-layout-grid="false"/>
    </style:style>
    <style:style style:family="text" style:name="T2354">
      <style:text-properties fo:font-size="9.0pt" style:font-name="한컴돋움" style:font-name-asian="한컴돋움" style:font-size-asian="9.0pt"/>
    </style:style>
    <style:style style:family="table-cell" style:name="T25.R28_C1">
      <style:table-cell-properties fo:border-bottom="0.06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60" style:parent-style-name="25">
      <style:paragraph-properties style:snap-to-layout-grid="false"/>
    </style:style>
    <style:style style:family="text" style:name="T2355">
      <style:text-properties fo:font-size="9.0pt" style:font-name="한컴돋움" style:font-name-asian="한컴돋움" style:font-size-asian="9.0pt"/>
    </style:style>
    <style:style style:family="table-cell" style:name="T25.R28_C2">
      <style:table-cell-properties fo:border-bottom="0.06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61" style:parent-style-name="24">
      <style:paragraph-properties style:snap-to-layout-grid="false"/>
    </style:style>
    <style:style style:family="text" style:name="T2356">
      <style:text-properties fo:font-size="9.0pt" style:font-name="한컴돋움" style:font-name-asian="한컴돋움" style:font-size-asian="9.0pt"/>
    </style:style>
    <style:style style:family="table-cell" style:name="T25.R28_C3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62" style:parent-style-name="24">
      <style:paragraph-properties style:snap-to-layout-grid="false"/>
    </style:style>
    <style:style style:family="text" style:name="T2357">
      <style:text-properties fo:font-size="9.0pt" style:font-name="한컴돋움" style:font-name-asian="한컴돋움" style:font-size-asian="9.0pt"/>
    </style:style>
    <style:style style:family="table-cell" style:name="T25.R28_C4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63" style:parent-style-name="24">
      <style:paragraph-properties style:snap-to-layout-grid="false"/>
    </style:style>
    <style:style style:family="text" style:name="T2358">
      <style:text-properties fo:font-size="9.0pt" style:font-name="한컴돋움" style:font-name-asian="한컴돋움" style:font-size-asian="9.0pt"/>
    </style:style>
    <style:style style:family="table-cell" style:name="T25.R28_C5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64" style:parent-style-name="25">
      <style:paragraph-properties style:snap-to-layout-grid="false"/>
    </style:style>
    <style:style style:family="text" style:name="T2359">
      <style:text-properties fo:font-size="9.0pt" style:font-name="한컴돋움" style:font-name-asian="한컴돋움" style:font-size-asian="9.0pt"/>
    </style:style>
    <style:style style:family="table-cell" style:name="T25.R28_C6">
      <style:table-cell-properties fo:border-bottom="0.06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5.R28">
      <style:table-row-properties style:min-row-height="0.716cm"/>
    </style:style>
    <style:style style:family="paragraph" style:name="P1165" style:parent-style-name="0">
      <style:paragraph-properties fo:text-align="center" style:snap-to-layout-grid="false"/>
    </style:style>
    <style:style style:family="paragraph" style:name="P1166" style:parent-style-name="16">
      <style:paragraph-properties fo:line-height="150%" style:snap-to-layout-grid="false"/>
    </style:style>
    <style:style style:family="paragraph" style:name="P1167" style:parent-style-name="16">
      <style:paragraph-properties fo:line-height="150%" style:snap-to-layout-grid="false"/>
    </style:style>
    <style:style style:family="paragraph" style:name="P1168" style:parent-style-name="16">
      <style:paragraph-properties fo:line-height="150%" style:snap-to-layout-grid="false"/>
    </style:style>
    <style:style style:family="paragraph" style:name="P1169" style:parent-style-name="0">
      <style:paragraph-properties fo:text-align="center" style:snap-to-layout-grid="false"/>
    </style:style>
    <style:style style:family="table" style:name="T26">
      <style:table-properties style:width="0.000cm" table:border-model="collapsing"/>
    </style:style>
    <style:style style:family="graphic" style:name="fr39" style:parent-style-name="Frame">
      <style:graphic-properties fo:border="none" fo:margin-bottom="0.050cm" fo:margin-left="0cm" fo:margin-right="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6.C127">
      <style:table-column-properties style:column-width="14.736cm"/>
    </style:style>
    <style:style style:family="paragraph" style:name="P1170" style:parent-style-name="22">
      <style:paragraph-properties fo:text-align="left" style:snap-to-layout-grid="false"/>
    </style:style>
    <style:style style:family="text" style:name="T2360">
      <style:text-properties fo:font-size="11.0pt" fo:font-weight="bold" style:font-name="바탕" style:font-name-asian="한컴바탕" style:font-size-asian="11.0pt" style:font-weight-asian="bold"/>
    </style:style>
    <style:style style:family="text" style:name="T2361">
      <style:text-properties fo:font-size="11.0pt" fo:font-weight="bold" style:font-name="바탕" style:font-name-asian="한컴바탕" style:font-size-asian="11.0pt" style:font-weight-asian="bold"/>
    </style:style>
    <style:style style:family="text" style:name="T2362">
      <style:text-properties fo:font-size="11.0pt" fo:font-weight="bold" style:font-name="바탕" style:font-name-asian="한컴바탕" style:font-size-asian="11.0pt" style:font-weight-asian="bold"/>
    </style:style>
    <style:style style:family="table-cell" style:name="T26.R1_C0">
      <style:table-cell-properties fo:border-bottom="0.060cm solid #000000" fo:border-left="none" fo:border-right="none" fo:border-top="none" fo:padding-bottom="-0.000cm" fo:padding-left="-0.000cm" fo:padding-right="-0.000cm" fo:padding-top="-0.000cm" style:vertical-align="middle"/>
    </style:style>
    <style:style style:family="table-row" style:name="T26.R1">
      <style:table-row-properties style:min-row-height="0.635cm"/>
    </style:style>
    <style:style style:family="paragraph" style:name="P1171" style:parent-style-name="29">
      <style:paragraph-properties style:snap-to-layout-grid="false"/>
    </style:style>
    <style:style style:family="table-cell" style:name="T26.R2_C0">
      <style:table-cell-properties fo:border-bottom="0.060cm solid #000000" fo:border-left="0.060cm solid #000000" fo:border-right="0.050cm solid #000000" fo:border-top="0.060cm solid #000000" fo:padding-bottom="-0.000cm" fo:padding-left="-0.000cm" fo:padding-right="-0.000cm" fo:padding-top="-0.000cm" style:vertical-align="middle"/>
    </style:style>
    <style:style style:family="paragraph" style:name="P1172" style:parent-style-name="27">
      <style:paragraph-properties style:snap-to-layout-grid="false"/>
    </style:style>
    <style:style style:family="text" style:name="T2363">
      <style:text-properties fo:font-size="9.0pt" style:font-name="바탕" style:font-name-asian="한컴돋움" style:font-size-asian="9.0pt"/>
    </style:style>
    <style:style style:family="table-cell" style:name="T26.R2_C1">
      <style:table-cell-properties fo:border-bottom="none" fo:border-left="0.050cm solid #000000" fo:border-right="0.060cm solid #000000" fo:border-top="0.060cm solid #000000" fo:padding-bottom="-0.000cm" fo:padding-left="-0.000cm" fo:padding-right="-0.000cm" fo:padding-top="-0.000cm" style:vertical-align="middle"/>
    </style:style>
    <style:style style:family="paragraph" style:name="P1173" style:parent-style-name="24">
      <style:paragraph-properties fo:text-align="center" style:snap-to-layout-grid="false"/>
    </style:style>
    <style:style style:family="text" style:name="T2364">
      <style:text-properties fo:font-size="9.0pt" style:font-name="바탕" style:font-name-asian="한컴돋움" style:font-size-asian="9.0pt"/>
    </style:style>
    <style:style style:family="table-cell" style:name="T26.R2_C2">
      <style:table-cell-properties fo:border-bottom="none" fo:border-left="none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1174" style:parent-style-name="24">
      <style:paragraph-properties fo:text-align="center" style:snap-to-layout-grid="false"/>
    </style:style>
    <style:style style:family="text" style:name="T2365">
      <style:text-properties fo:font-size="9.0pt" style:font-name="바탕" style:font-name-asian="한컴돋움" style:font-size-asian="9.0pt"/>
    </style:style>
    <style:style style:family="table-cell" style:name="T26.R2_C3">
      <style:table-cell-properties fo:border-bottom="none" fo:border-left="0.020cm solid #000000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1175" style:parent-style-name="24">
      <style:paragraph-properties fo:text-align="center" style:snap-to-layout-grid="false"/>
    </style:style>
    <style:style style:family="text" style:name="T2366">
      <style:text-properties fo:font-size="9.0pt" style:font-name="바탕" style:font-name-asian="한컴돋움" style:font-size-asian="9.0pt"/>
    </style:style>
    <style:style style:family="table-cell" style:name="T26.R2_C4">
      <style:table-cell-properties fo:border-bottom="none" fo:border-left="0.020cm solid #000000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1176" style:parent-style-name="24">
      <style:paragraph-properties fo:text-align="center" style:snap-to-layout-grid="false"/>
    </style:style>
    <style:style style:family="text" style:name="T2367">
      <style:text-properties fo:font-size="9.0pt" style:font-name="바탕" style:font-name-asian="한컴돋움" style:font-size-asian="9.0pt"/>
    </style:style>
    <style:style style:family="table-cell" style:name="T26.R2_C5">
      <style:table-cell-properties fo:border-bottom="none" fo:border-left="0.020cm solid #000000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1177" style:parent-style-name="25">
      <style:paragraph-properties fo:text-align="center" style:snap-to-layout-grid="false"/>
    </style:style>
    <style:style style:family="text" style:name="T2368">
      <style:text-properties fo:font-size="9.0pt" style:font-name="바탕" style:font-name-asian="한컴돋움" style:font-size-asian="9.0pt"/>
    </style:style>
    <style:style style:family="table-cell" style:name="T26.R2_C6">
      <style:table-cell-properties fo:border-bottom="none" fo:border-left="none" fo:border-right="0.060cm solid #000000" fo:border-top="0.060cm solid #000000" fo:padding-bottom="-0.000cm" fo:padding-left="-0.000cm" fo:padding-right="-0.000cm" fo:padding-top="-0.000cm" style:vertical-align="middle"/>
    </style:style>
    <style:style style:family="table-row" style:name="T26.R2">
      <style:table-row-properties style:min-row-height="1.078cm"/>
    </style:style>
    <style:style style:family="paragraph" style:name="P1178" style:parent-style-name="31">
      <style:paragraph-properties fo:text-align="center" style:snap-to-layout-grid="false"/>
    </style:style>
    <style:style style:family="text" style:name="T2369">
      <style:text-properties fo:font-size="8.0pt" style:font-name="바탕" style:font-name-asian="한컴돋움" style:font-size-asian="8.0pt"/>
    </style:style>
    <style:style style:family="table-cell" style:name="T26.R3_C0">
      <style:table-cell-properties fo:border-bottom="0.06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179" style:parent-style-name="31">
      <style:paragraph-properties fo:text-align="center" style:snap-to-layout-grid="false"/>
    </style:style>
    <style:style style:family="text" style:name="T2370">
      <style:text-properties fo:font-size="8.0pt" style:font-name="한컴돋움" style:font-name-asian="한컴돋움" style:font-size-asian="8.0pt"/>
    </style:style>
    <style:style style:family="table-cell" style:name="T26.R3_C1">
      <style:table-cell-properties fo:border-bottom="0.06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180" style:parent-style-name="28">
      <style:paragraph-properties fo:text-align="center" style:snap-to-layout-grid="false"/>
    </style:style>
    <style:style style:family="text" style:name="T2371">
      <style:text-properties fo:font-size="8.0pt" style:font-name="한컴돋움" style:font-name-asian="한컴돋움" style:font-size-asian="8.0pt"/>
    </style:style>
    <style:style style:family="table-cell" style:name="T26.R3_C2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181" style:parent-style-name="28">
      <style:paragraph-properties fo:text-align="center" style:snap-to-layout-grid="false"/>
    </style:style>
    <style:style style:family="text" style:name="T2372">
      <style:text-properties fo:font-size="8.0pt" style:font-name="한컴돋움" style:font-name-asian="한컴돋움" style:font-size-asian="8.0pt"/>
    </style:style>
    <style:style style:family="table-cell" style:name="T26.R3_C3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182" style:parent-style-name="28">
      <style:paragraph-properties fo:text-align="center" style:snap-to-layout-grid="false"/>
    </style:style>
    <style:style style:family="text" style:name="T2373">
      <style:text-properties fo:font-size="8.0pt" style:font-name="한컴돋움" style:font-name-asian="한컴돋움" style:font-size-asian="8.0pt"/>
    </style:style>
    <style:style style:family="table-cell" style:name="T26.R3_C4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183" style:parent-style-name="28">
      <style:paragraph-properties fo:text-align="center" style:snap-to-layout-grid="false"/>
    </style:style>
    <style:style style:family="text" style:name="T2374">
      <style:text-properties fo:font-size="8.0pt" style:font-name="한컴돋움" style:font-name-asian="한컴돋움" style:font-size-asian="8.0pt"/>
    </style:style>
    <style:style style:family="table-cell" style:name="T26.R3_C5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184" style:parent-style-name="32">
      <style:paragraph-properties fo:text-align="center" style:snap-to-layout-grid="false"/>
    </style:style>
    <style:style style:family="text" style:name="T2375">
      <style:text-properties fo:font-size="8.0pt" style:font-name="한컴돋움" style:font-name-asian="한컴돋움" style:font-size-asian="8.0pt"/>
    </style:style>
    <style:style style:family="table-cell" style:name="T26.R3_C6">
      <style:table-cell-properties fo:border-bottom="0.06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6.R3">
      <style:table-row-properties style:min-row-height="0.652cm"/>
    </style:style>
    <style:style style:family="paragraph" style:name="P1185" style:parent-style-name="33">
      <style:paragraph-properties fo:text-align="center" style:snap-to-layout-grid="false"/>
    </style:style>
    <style:style style:family="text" style:name="T2376">
      <style:text-properties fo:font-size="9.0pt" fo:font-weight="bold" style:font-name="바탕" style:font-name-asian="한컴돋움" style:font-size-asian="9.0pt" style:font-weight-asian="bold"/>
    </style:style>
    <style:style style:family="text" style:name="T2377">
      <style:text-properties fo:font-size="9.0pt" fo:font-weight="bold" style:font-name="바탕" style:font-name-asian="한컴돋움" style:font-size-asian="9.0pt" style:font-weight-asian="bold"/>
    </style:style>
    <style:style style:family="text" style:name="T2378">
      <style:text-properties fo:font-size="9.0pt" fo:font-weight="bold" style:font-name="바탕" style:font-name-asian="한컴돋움" style:font-size-asian="9.0pt" style:font-weight-asian="bold"/>
    </style:style>
    <style:style style:family="table-cell" style:name="T26.R4_C0">
      <style:table-cell-properties fo:background-color="#fddfc7" fo:border-bottom="0.020cm solid #000000" fo:border-left="0.060cm solid #000000" fo:border-right="0.050cm solid #000000" fo:border-top="0.060cm solid #000000" fo:padding-bottom="-0.000cm" fo:padding-left="-0.000cm" fo:padding-right="-0.000cm" fo:padding-top="-0.000cm" style:vertical-align="middle"/>
    </style:style>
    <style:style style:family="paragraph" style:name="P1186" style:parent-style-name="34">
      <style:paragraph-properties fo:text-align="end" style:snap-to-layout-grid="false"/>
    </style:style>
    <style:style style:family="text" style:name="T2379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6.R4_C1">
      <style:table-cell-properties fo:background-color="#fddfc7"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87" style:parent-style-name="34">
      <style:paragraph-properties fo:text-align="end" style:snap-to-layout-grid="false"/>
    </style:style>
    <style:style style:family="text" style:name="T2380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6.R4_C2">
      <style:table-cell-properties fo:background-color="#fddfc7"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188" style:parent-style-name="24">
      <style:paragraph-properties style:snap-to-layout-grid="false"/>
    </style:style>
    <style:style style:family="text" style:name="T2381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6.R4_C3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89" style:parent-style-name="24">
      <style:paragraph-properties style:snap-to-layout-grid="false"/>
    </style:style>
    <style:style style:family="text" style:name="T2382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6.R4_C4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90" style:parent-style-name="24">
      <style:paragraph-properties style:snap-to-layout-grid="false"/>
    </style:style>
    <style:style style:family="text" style:name="T2383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6.R4_C5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91" style:parent-style-name="24">
      <style:paragraph-properties style:snap-to-layout-grid="false"/>
    </style:style>
    <style:style style:family="text" style:name="T2384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6.R4_C6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192" style:parent-style-name="25">
      <style:paragraph-properties style:snap-to-layout-grid="false"/>
    </style:style>
    <style:style style:family="text" style:name="T2385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6.R4_C7">
      <style:table-cell-properties fo:background-color="#fddfc7"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4">
      <style:table-row-properties style:min-row-height="0.951cm"/>
    </style:style>
    <style:style style:family="paragraph" style:name="P1193" style:parent-style-name="35">
      <style:paragraph-properties fo:text-align="center" style:snap-to-layout-grid="false"/>
    </style:style>
    <style:style style:family="text" style:name="T2386">
      <style:text-properties fo:font-size="8.0pt" style:font-name="바탕" style:font-name-asian="한컴돋움" style:font-size-asian="8.0pt"/>
    </style:style>
    <style:style style:family="table-cell" style:name="T26.R5_C0">
      <style:table-cell-properties fo:border-bottom="0.020cm solid #000000" fo:border-left="0.060cm solid #000000" fo:border-right="none" fo:border-top="0.020cm solid #000000" fo:padding-bottom="-0.000cm" fo:padding-left="-0.000cm" fo:padding-right="-0.000cm" fo:padding-top="-0.000cm" style:vertical-align="middle"/>
    </style:style>
    <style:style style:family="paragraph" style:name="P1194" style:parent-style-name="24">
      <style:paragraph-properties fo:text-align="center" style:snap-to-layout-grid="false"/>
    </style:style>
    <style:style style:family="text" style:name="T2387">
      <style:text-properties fo:font-size="8.0pt" style:font-name="한컴돋움" style:font-name-asian="한컴돋움" style:font-size-asian="8.0pt"/>
    </style:style>
    <style:style style:family="text" style:name="T2388">
      <style:text-properties fo:font-size="8.0pt" style:font-name="바탕" style:font-name-asian="한컴돋움" style:font-size-asian="8.0pt"/>
    </style:style>
    <style:style style:family="table-cell" style:name="T26.R5_C1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1195" style:parent-style-name="26">
      <style:paragraph-properties fo:text-align="end" style:snap-to-layout-grid="false"/>
    </style:style>
    <style:style style:family="text" style:name="T2389">
      <style:text-properties fo:font-size="9.0pt" style:font-name="한컴돋움" style:font-name-asian="한컴돋움" style:font-size-asian="9.0pt"/>
    </style:style>
    <style:style style:family="table-cell" style:name="T26.R5_C2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196" style:parent-style-name="24">
      <style:paragraph-properties style:snap-to-layout-grid="false"/>
    </style:style>
    <style:style style:family="text" style:name="T2390">
      <style:text-properties fo:font-size="9.0pt" style:font-name="한컴돋움" style:font-name-asian="한컴돋움" style:font-size-asian="9.0pt"/>
    </style:style>
    <style:style style:family="table-cell" style:name="T26.R5_C3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197" style:parent-style-name="24">
      <style:paragraph-properties style:snap-to-layout-grid="false"/>
    </style:style>
    <style:style style:family="text" style:name="T2391">
      <style:text-properties fo:font-size="9.0pt" style:font-name="한컴돋움" style:font-name-asian="한컴돋움" style:font-size-asian="9.0pt"/>
    </style:style>
    <style:style style:family="table-cell" style:name="T26.R5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198" style:parent-style-name="24">
      <style:paragraph-properties style:snap-to-layout-grid="false"/>
    </style:style>
    <style:style style:family="text" style:name="T2392">
      <style:text-properties fo:font-size="9.0pt" style:font-name="한컴돋움" style:font-name-asian="한컴돋움" style:font-size-asian="9.0pt"/>
    </style:style>
    <style:style style:family="table-cell" style:name="T26.R5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199" style:parent-style-name="24">
      <style:paragraph-properties style:snap-to-layout-grid="false"/>
    </style:style>
    <style:style style:family="text" style:name="T2393">
      <style:text-properties fo:font-size="9.0pt" style:font-name="한컴돋움" style:font-name-asian="한컴돋움" style:font-size-asian="9.0pt"/>
    </style:style>
    <style:style style:family="table-cell" style:name="T26.R5_C6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00" style:parent-style-name="24">
      <style:paragraph-properties style:snap-to-layout-grid="false"/>
    </style:style>
    <style:style style:family="text" style:name="T2394">
      <style:text-properties fo:font-size="9.0pt" style:font-name="한컴돋움" style:font-name-asian="한컴돋움" style:font-size-asian="9.0pt"/>
    </style:style>
    <style:style style:family="table-cell" style:name="T26.R5_C7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01" style:parent-style-name="25">
      <style:paragraph-properties style:snap-to-layout-grid="false"/>
    </style:style>
    <style:style style:family="text" style:name="T2395">
      <style:text-properties fo:font-size="9.0pt" style:font-name="한컴돋움" style:font-name-asian="한컴돋움" style:font-size-asian="9.0pt"/>
    </style:style>
    <style:style style:family="table-cell" style:name="T26.R5_C8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6.R5">
      <style:table-row-properties style:min-row-height="0.716cm"/>
    </style:style>
    <style:style style:family="paragraph" style:name="P1202" style:parent-style-name="24">
      <style:paragraph-properties fo:text-align="center" style:snap-to-layout-grid="false"/>
    </style:style>
    <style:style style:family="text" style:name="T2396">
      <style:text-properties fo:font-size="8.0pt" style:font-name="한컴돋움" style:font-name-asian="한컴돋움" style:font-size-asian="8.0pt"/>
    </style:style>
    <style:style style:family="text" style:name="T2397">
      <style:text-properties fo:font-size="8.0pt" style:font-name="바탕" style:font-name-asian="한컴돋움" style:font-size-asian="8.0pt"/>
    </style:style>
    <style:style style:family="table-cell" style:name="T26.R6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03" style:parent-style-name="27">
      <style:paragraph-properties fo:text-align="end" style:snap-to-layout-grid="false"/>
    </style:style>
    <style:style style:family="text" style:name="T2398">
      <style:text-properties fo:font-size="9.0pt" style:font-name="한컴돋움" style:font-name-asian="한컴돋움" style:font-size-asian="9.0pt"/>
    </style:style>
    <style:style style:family="table-cell" style:name="T26.R6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04" style:parent-style-name="25">
      <style:paragraph-properties style:snap-to-layout-grid="false"/>
    </style:style>
    <style:style style:family="text" style:name="T2399">
      <style:text-properties fo:font-size="9.0pt" style:font-name="한컴돋움" style:font-name-asian="한컴돋움" style:font-size-asian="9.0pt"/>
    </style:style>
    <style:style style:family="table-cell" style:name="T26.R6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05" style:parent-style-name="24">
      <style:paragraph-properties style:snap-to-layout-grid="false"/>
    </style:style>
    <style:style style:family="text" style:name="T2400">
      <style:text-properties fo:font-size="9.0pt" style:font-name="한컴돋움" style:font-name-asian="한컴돋움" style:font-size-asian="9.0pt"/>
    </style:style>
    <style:style style:family="table-cell" style:name="T26.R6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06" style:parent-style-name="24">
      <style:paragraph-properties style:snap-to-layout-grid="false"/>
    </style:style>
    <style:style style:family="text" style:name="T2401">
      <style:text-properties fo:font-size="9.0pt" style:font-name="한컴돋움" style:font-name-asian="한컴돋움" style:font-size-asian="9.0pt"/>
    </style:style>
    <style:style style:family="table-cell" style:name="T26.R6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07" style:parent-style-name="24">
      <style:paragraph-properties style:snap-to-layout-grid="false"/>
    </style:style>
    <style:style style:family="text" style:name="T2402">
      <style:text-properties fo:font-size="9.0pt" style:font-name="한컴돋움" style:font-name-asian="한컴돋움" style:font-size-asian="9.0pt"/>
    </style:style>
    <style:style style:family="table-cell" style:name="T26.R6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08" style:parent-style-name="24">
      <style:paragraph-properties style:snap-to-layout-grid="false"/>
    </style:style>
    <style:style style:family="text" style:name="T2403">
      <style:text-properties fo:font-size="9.0pt" style:font-name="한컴돋움" style:font-name-asian="한컴돋움" style:font-size-asian="9.0pt"/>
    </style:style>
    <style:style style:family="table-cell" style:name="T26.R6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09" style:parent-style-name="25">
      <style:paragraph-properties style:snap-to-layout-grid="false"/>
    </style:style>
    <style:style style:family="text" style:name="T2404">
      <style:text-properties fo:font-size="9.0pt" style:font-name="한컴돋움" style:font-name-asian="한컴돋움" style:font-size-asian="9.0pt"/>
    </style:style>
    <style:style style:family="table-cell" style:name="T26.R6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6">
      <style:table-row-properties style:min-row-height="0.716cm"/>
    </style:style>
    <style:style style:family="paragraph" style:name="P1210" style:parent-style-name="24">
      <style:paragraph-properties fo:text-align="center" style:snap-to-layout-grid="false"/>
    </style:style>
    <style:style style:family="text" style:name="T2405">
      <style:text-properties fo:font-size="8.0pt" style:font-name="한컴돋움" style:font-name-asian="한컴돋움" style:font-size-asian="8.0pt"/>
    </style:style>
    <style:style style:family="text" style:name="T2406">
      <style:text-properties fo:font-size="8.0pt" style:font-name="바탕" style:font-name-asian="한컴돋움" style:font-size-asian="8.0pt"/>
    </style:style>
    <style:style style:family="table-cell" style:name="T26.R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11" style:parent-style-name="27">
      <style:paragraph-properties fo:text-align="end" style:snap-to-layout-grid="false"/>
    </style:style>
    <style:style style:family="text" style:name="T2407">
      <style:text-properties fo:font-size="9.0pt" style:font-name="한컴돋움" style:font-name-asian="한컴돋움" style:font-size-asian="9.0pt"/>
    </style:style>
    <style:style style:family="table-cell" style:name="T26.R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12" style:parent-style-name="25">
      <style:paragraph-properties style:snap-to-layout-grid="false"/>
    </style:style>
    <style:style style:family="text" style:name="T2408">
      <style:text-properties fo:font-size="9.0pt" style:font-name="한컴돋움" style:font-name-asian="한컴돋움" style:font-size-asian="9.0pt"/>
    </style:style>
    <style:style style:family="table-cell" style:name="T26.R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13" style:parent-style-name="24">
      <style:paragraph-properties style:snap-to-layout-grid="false"/>
    </style:style>
    <style:style style:family="text" style:name="T2409">
      <style:text-properties fo:font-size="9.0pt" style:font-name="한컴돋움" style:font-name-asian="한컴돋움" style:font-size-asian="9.0pt"/>
    </style:style>
    <style:style style:family="table-cell" style:name="T26.R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14" style:parent-style-name="24">
      <style:paragraph-properties style:snap-to-layout-grid="false"/>
    </style:style>
    <style:style style:family="text" style:name="T2410">
      <style:text-properties fo:font-size="9.0pt" style:font-name="한컴돋움" style:font-name-asian="한컴돋움" style:font-size-asian="9.0pt"/>
    </style:style>
    <style:style style:family="table-cell" style:name="T26.R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15" style:parent-style-name="24">
      <style:paragraph-properties style:snap-to-layout-grid="false"/>
    </style:style>
    <style:style style:family="text" style:name="T2411">
      <style:text-properties fo:font-size="9.0pt" style:font-name="한컴돋움" style:font-name-asian="한컴돋움" style:font-size-asian="9.0pt"/>
    </style:style>
    <style:style style:family="table-cell" style:name="T26.R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16" style:parent-style-name="24">
      <style:paragraph-properties style:snap-to-layout-grid="false"/>
    </style:style>
    <style:style style:family="text" style:name="T2412">
      <style:text-properties fo:font-size="9.0pt" style:font-name="한컴돋움" style:font-name-asian="한컴돋움" style:font-size-asian="9.0pt"/>
    </style:style>
    <style:style style:family="table-cell" style:name="T26.R7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17" style:parent-style-name="25">
      <style:paragraph-properties style:snap-to-layout-grid="false"/>
    </style:style>
    <style:style style:family="text" style:name="T2413">
      <style:text-properties fo:font-size="9.0pt" style:font-name="한컴돋움" style:font-name-asian="한컴돋움" style:font-size-asian="9.0pt"/>
    </style:style>
    <style:style style:family="table-cell" style:name="T26.R7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7">
      <style:table-row-properties style:min-row-height="0.716cm"/>
    </style:style>
    <style:style style:family="paragraph" style:name="P1218" style:parent-style-name="24">
      <style:paragraph-properties fo:text-align="center" style:snap-to-layout-grid="false"/>
    </style:style>
    <style:style style:family="text" style:name="T2414">
      <style:text-properties fo:font-size="8.0pt" style:font-name="한컴돋움" style:font-name-asian="한컴돋움" style:font-size-asian="8.0pt"/>
    </style:style>
    <style:style style:family="text" style:name="T2415">
      <style:text-properties fo:font-size="8.0pt" style:font-name="바탕" style:font-name-asian="한컴돋움" style:font-size-asian="8.0pt"/>
    </style:style>
    <style:style style:family="table-cell" style:name="T26.R8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19" style:parent-style-name="27">
      <style:paragraph-properties fo:text-align="end" style:snap-to-layout-grid="false"/>
    </style:style>
    <style:style style:family="text" style:name="T2416">
      <style:text-properties fo:font-size="9.0pt" style:font-name="한컴돋움" style:font-name-asian="한컴돋움" style:font-size-asian="9.0pt"/>
    </style:style>
    <style:style style:family="table-cell" style:name="T26.R8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20" style:parent-style-name="25">
      <style:paragraph-properties style:snap-to-layout-grid="false"/>
    </style:style>
    <style:style style:family="text" style:name="T2417">
      <style:text-properties fo:font-size="9.0pt" style:font-name="한컴돋움" style:font-name-asian="한컴돋움" style:font-size-asian="9.0pt"/>
    </style:style>
    <style:style style:family="table-cell" style:name="T26.R8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21" style:parent-style-name="24">
      <style:paragraph-properties style:snap-to-layout-grid="false"/>
    </style:style>
    <style:style style:family="text" style:name="T2418">
      <style:text-properties fo:font-size="9.0pt" style:font-name="한컴돋움" style:font-name-asian="한컴돋움" style:font-size-asian="9.0pt"/>
    </style:style>
    <style:style style:family="table-cell" style:name="T26.R8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22" style:parent-style-name="24">
      <style:paragraph-properties style:snap-to-layout-grid="false"/>
    </style:style>
    <style:style style:family="text" style:name="T2419">
      <style:text-properties fo:font-size="9.0pt" style:font-name="한컴돋움" style:font-name-asian="한컴돋움" style:font-size-asian="9.0pt"/>
    </style:style>
    <style:style style:family="table-cell" style:name="T26.R8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23" style:parent-style-name="24">
      <style:paragraph-properties style:snap-to-layout-grid="false"/>
    </style:style>
    <style:style style:family="text" style:name="T2420">
      <style:text-properties fo:font-size="9.0pt" style:font-name="한컴돋움" style:font-name-asian="한컴돋움" style:font-size-asian="9.0pt"/>
    </style:style>
    <style:style style:family="table-cell" style:name="T26.R8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24" style:parent-style-name="24">
      <style:paragraph-properties style:snap-to-layout-grid="false"/>
    </style:style>
    <style:style style:family="text" style:name="T2421">
      <style:text-properties fo:font-size="9.0pt" style:font-name="한컴돋움" style:font-name-asian="한컴돋움" style:font-size-asian="9.0pt"/>
    </style:style>
    <style:style style:family="table-cell" style:name="T26.R8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25" style:parent-style-name="25">
      <style:paragraph-properties style:snap-to-layout-grid="false"/>
    </style:style>
    <style:style style:family="text" style:name="T2422">
      <style:text-properties fo:font-size="9.0pt" style:font-name="한컴돋움" style:font-name-asian="한컴돋움" style:font-size-asian="9.0pt"/>
    </style:style>
    <style:style style:family="table-cell" style:name="T26.R8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8">
      <style:table-row-properties style:min-row-height="0.716cm"/>
    </style:style>
    <style:style style:family="paragraph" style:name="P1226" style:parent-style-name="24">
      <style:paragraph-properties fo:text-align="center" style:snap-to-layout-grid="false"/>
    </style:style>
    <style:style style:family="text" style:name="T2423">
      <style:text-properties fo:font-size="8.0pt" style:font-name="한컴돋움" style:font-name-asian="한컴돋움" style:font-size-asian="8.0pt"/>
    </style:style>
    <style:style style:family="text" style:name="T2424">
      <style:text-properties fo:font-size="8.0pt" style:font-name="바탕" style:font-name-asian="한컴돋움" style:font-size-asian="8.0pt"/>
    </style:style>
    <style:style style:family="table-cell" style:name="T26.R9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27" style:parent-style-name="27">
      <style:paragraph-properties fo:text-align="end" style:snap-to-layout-grid="false"/>
    </style:style>
    <style:style style:family="text" style:name="T2425">
      <style:text-properties fo:font-size="9.0pt" style:font-name="한컴돋움" style:font-name-asian="한컴돋움" style:font-size-asian="9.0pt"/>
    </style:style>
    <style:style style:family="table-cell" style:name="T26.R9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28" style:parent-style-name="25">
      <style:paragraph-properties style:snap-to-layout-grid="false"/>
    </style:style>
    <style:style style:family="text" style:name="T2426">
      <style:text-properties fo:font-size="9.0pt" style:font-name="한컴돋움" style:font-name-asian="한컴돋움" style:font-size-asian="9.0pt"/>
    </style:style>
    <style:style style:family="table-cell" style:name="T26.R9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29" style:parent-style-name="24">
      <style:paragraph-properties style:snap-to-layout-grid="false"/>
    </style:style>
    <style:style style:family="text" style:name="T2427">
      <style:text-properties fo:font-size="9.0pt" style:font-name="한컴돋움" style:font-name-asian="한컴돋움" style:font-size-asian="9.0pt"/>
    </style:style>
    <style:style style:family="table-cell" style:name="T26.R9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30" style:parent-style-name="24">
      <style:paragraph-properties style:snap-to-layout-grid="false"/>
    </style:style>
    <style:style style:family="text" style:name="T2428">
      <style:text-properties fo:font-size="9.0pt" style:font-name="한컴돋움" style:font-name-asian="한컴돋움" style:font-size-asian="9.0pt"/>
    </style:style>
    <style:style style:family="table-cell" style:name="T26.R9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31" style:parent-style-name="24">
      <style:paragraph-properties style:snap-to-layout-grid="false"/>
    </style:style>
    <style:style style:family="text" style:name="T2429">
      <style:text-properties fo:font-size="9.0pt" style:font-name="한컴돋움" style:font-name-asian="한컴돋움" style:font-size-asian="9.0pt"/>
    </style:style>
    <style:style style:family="table-cell" style:name="T26.R9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32" style:parent-style-name="24">
      <style:paragraph-properties style:snap-to-layout-grid="false"/>
    </style:style>
    <style:style style:family="text" style:name="T2430">
      <style:text-properties fo:font-size="9.0pt" style:font-name="한컴돋움" style:font-name-asian="한컴돋움" style:font-size-asian="9.0pt"/>
    </style:style>
    <style:style style:family="table-cell" style:name="T26.R9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33" style:parent-style-name="25">
      <style:paragraph-properties style:snap-to-layout-grid="false"/>
    </style:style>
    <style:style style:family="text" style:name="T2431">
      <style:text-properties fo:font-size="9.0pt" style:font-name="한컴돋움" style:font-name-asian="한컴돋움" style:font-size-asian="9.0pt"/>
    </style:style>
    <style:style style:family="table-cell" style:name="T26.R9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9">
      <style:table-row-properties style:min-row-height="0.716cm"/>
    </style:style>
    <style:style style:family="paragraph" style:name="P1234" style:parent-style-name="35">
      <style:paragraph-properties fo:text-align="center" style:snap-to-layout-grid="false"/>
    </style:style>
    <style:style style:family="text" style:name="T2432">
      <style:text-properties fo:font-size="8.0pt" style:font-name="바탕" style:font-name-asian="한컴돋움" style:font-size-asian="8.0pt"/>
    </style:style>
    <style:style style:family="table-cell" style:name="T26.R10_C0">
      <style:table-cell-properties fo:border-bottom="0.02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235" style:parent-style-name="24">
      <style:paragraph-properties fo:text-align="center" style:snap-to-layout-grid="false"/>
    </style:style>
    <style:style style:family="text" style:name="T2433">
      <style:text-properties fo:font-size="8.0pt" style:font-name="바탕" style:font-name-asian="한컴돋움" style:font-size-asian="8.0pt"/>
    </style:style>
    <style:style style:family="table-cell" style:name="T26.R10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36" style:parent-style-name="26">
      <style:paragraph-properties fo:text-align="end" style:snap-to-layout-grid="false"/>
    </style:style>
    <style:style style:family="text" style:name="T2434">
      <style:text-properties fo:font-size="9.0pt" style:font-name="한컴돋움" style:font-name-asian="한컴돋움" style:font-size-asian="9.0pt"/>
    </style:style>
    <style:style style:family="table-cell" style:name="T26.R10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37" style:parent-style-name="24">
      <style:paragraph-properties style:snap-to-layout-grid="false"/>
    </style:style>
    <style:style style:family="text" style:name="T2435">
      <style:text-properties fo:font-size="9.0pt" style:font-name="한컴돋움" style:font-name-asian="한컴돋움" style:font-size-asian="9.0pt"/>
    </style:style>
    <style:style style:family="table-cell" style:name="T26.R10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38" style:parent-style-name="24">
      <style:paragraph-properties style:snap-to-layout-grid="false"/>
    </style:style>
    <style:style style:family="text" style:name="T2436">
      <style:text-properties fo:font-size="9.0pt" style:font-name="한컴돋움" style:font-name-asian="한컴돋움" style:font-size-asian="9.0pt"/>
    </style:style>
    <style:style style:family="table-cell" style:name="T26.R10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39" style:parent-style-name="24">
      <style:paragraph-properties style:snap-to-layout-grid="false"/>
    </style:style>
    <style:style style:family="text" style:name="T2437">
      <style:text-properties fo:font-size="9.0pt" style:font-name="한컴돋움" style:font-name-asian="한컴돋움" style:font-size-asian="9.0pt"/>
    </style:style>
    <style:style style:family="table-cell" style:name="T26.R10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40" style:parent-style-name="24">
      <style:paragraph-properties style:snap-to-layout-grid="false"/>
    </style:style>
    <style:style style:family="text" style:name="T2438">
      <style:text-properties fo:font-size="9.0pt" style:font-name="한컴돋움" style:font-name-asian="한컴돋움" style:font-size-asian="9.0pt"/>
    </style:style>
    <style:style style:family="table-cell" style:name="T26.R10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41" style:parent-style-name="24">
      <style:paragraph-properties style:snap-to-layout-grid="false"/>
    </style:style>
    <style:style style:family="text" style:name="T2439">
      <style:text-properties fo:font-size="9.0pt" style:font-name="한컴돋움" style:font-name-asian="한컴돋움" style:font-size-asian="9.0pt"/>
    </style:style>
    <style:style style:family="table-cell" style:name="T26.R10_C7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42" style:parent-style-name="25">
      <style:paragraph-properties style:snap-to-layout-grid="false"/>
    </style:style>
    <style:style style:family="text" style:name="T2440">
      <style:text-properties fo:font-size="9.0pt" style:font-name="한컴돋움" style:font-name-asian="한컴돋움" style:font-size-asian="9.0pt"/>
    </style:style>
    <style:style style:family="table-cell" style:name="T26.R10_C8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10">
      <style:table-row-properties style:min-row-height="0.716cm"/>
    </style:style>
    <style:style style:family="paragraph" style:name="P1243" style:parent-style-name="24">
      <style:paragraph-properties fo:text-align="center" style:snap-to-layout-grid="false"/>
    </style:style>
    <style:style style:family="text" style:name="T2441">
      <style:text-properties fo:font-size="8.0pt" style:font-name="바탕" style:font-name-asian="한컴돋움" style:font-size-asian="8.0pt"/>
    </style:style>
    <style:style style:family="table-cell" style:name="T26.R11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44" style:parent-style-name="27">
      <style:paragraph-properties fo:text-align="end" style:snap-to-layout-grid="false"/>
    </style:style>
    <style:style style:family="text" style:name="T2442">
      <style:text-properties fo:font-size="9.0pt" style:font-name="한컴돋움" style:font-name-asian="한컴돋움" style:font-size-asian="9.0pt"/>
    </style:style>
    <style:style style:family="table-cell" style:name="T26.R11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45" style:parent-style-name="25">
      <style:paragraph-properties style:snap-to-layout-grid="false"/>
    </style:style>
    <style:style style:family="text" style:name="T2443">
      <style:text-properties fo:font-size="9.0pt" style:font-name="한컴돋움" style:font-name-asian="한컴돋움" style:font-size-asian="9.0pt"/>
    </style:style>
    <style:style style:family="table-cell" style:name="T26.R11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46" style:parent-style-name="24">
      <style:paragraph-properties style:snap-to-layout-grid="false"/>
    </style:style>
    <style:style style:family="text" style:name="T2444">
      <style:text-properties fo:font-size="9.0pt" style:font-name="한컴돋움" style:font-name-asian="한컴돋움" style:font-size-asian="9.0pt"/>
    </style:style>
    <style:style style:family="table-cell" style:name="T26.R11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47" style:parent-style-name="24">
      <style:paragraph-properties style:snap-to-layout-grid="false"/>
    </style:style>
    <style:style style:family="text" style:name="T2445">
      <style:text-properties fo:font-size="9.0pt" style:font-name="한컴돋움" style:font-name-asian="한컴돋움" style:font-size-asian="9.0pt"/>
    </style:style>
    <style:style style:family="table-cell" style:name="T26.R11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48" style:parent-style-name="24">
      <style:paragraph-properties style:snap-to-layout-grid="false"/>
    </style:style>
    <style:style style:family="text" style:name="T2446">
      <style:text-properties fo:font-size="9.0pt" style:font-name="한컴돋움" style:font-name-asian="한컴돋움" style:font-size-asian="9.0pt"/>
    </style:style>
    <style:style style:family="table-cell" style:name="T26.R11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49" style:parent-style-name="24">
      <style:paragraph-properties style:snap-to-layout-grid="false"/>
    </style:style>
    <style:style style:family="text" style:name="T2447">
      <style:text-properties fo:font-size="9.0pt" style:font-name="한컴돋움" style:font-name-asian="한컴돋움" style:font-size-asian="9.0pt"/>
    </style:style>
    <style:style style:family="table-cell" style:name="T26.R11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50" style:parent-style-name="25">
      <style:paragraph-properties style:snap-to-layout-grid="false"/>
    </style:style>
    <style:style style:family="text" style:name="T2448">
      <style:text-properties fo:font-size="9.0pt" style:font-name="한컴돋움" style:font-name-asian="한컴돋움" style:font-size-asian="9.0pt"/>
    </style:style>
    <style:style style:family="table-cell" style:name="T26.R11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11">
      <style:table-row-properties style:min-row-height="0.716cm"/>
    </style:style>
    <style:style style:family="paragraph" style:name="P1251" style:parent-style-name="35">
      <style:paragraph-properties fo:text-align="center" style:snap-to-layout-grid="false"/>
    </style:style>
    <style:style style:family="text" style:name="T2449">
      <style:text-properties fo:font-size="8.0pt" style:font-name="바탕" style:font-name-asian="한컴돋움" style:font-size-asian="8.0pt"/>
    </style:style>
    <style:style style:family="table-cell" style:name="T26.R12_C0">
      <style:table-cell-properties fo:border-bottom="0.06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252" style:parent-style-name="24">
      <style:paragraph-properties fo:text-align="center" style:snap-to-layout-grid="false"/>
    </style:style>
    <style:style style:family="text" style:name="T2450">
      <style:text-properties fo:font-size="8.0pt" style:font-name="바탕" style:font-name-asian="한컴돋움" style:font-size-asian="8.0pt"/>
    </style:style>
    <style:style style:family="table-cell" style:name="T26.R12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53" style:parent-style-name="26">
      <style:paragraph-properties fo:text-align="end" style:snap-to-layout-grid="false"/>
    </style:style>
    <style:style style:family="text" style:name="T2451">
      <style:text-properties fo:font-size="9.0pt" style:font-name="한컴돋움" style:font-name-asian="한컴돋움" style:font-size-asian="9.0pt"/>
    </style:style>
    <style:style style:family="table-cell" style:name="T26.R12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54" style:parent-style-name="24">
      <style:paragraph-properties style:snap-to-layout-grid="false"/>
    </style:style>
    <style:style style:family="text" style:name="T2452">
      <style:text-properties fo:font-size="9.0pt" style:font-name="한컴돋움" style:font-name-asian="한컴돋움" style:font-size-asian="9.0pt"/>
    </style:style>
    <style:style style:family="table-cell" style:name="T26.R12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55" style:parent-style-name="24">
      <style:paragraph-properties style:snap-to-layout-grid="false"/>
    </style:style>
    <style:style style:family="text" style:name="T2453">
      <style:text-properties fo:font-size="9.0pt" style:font-name="한컴돋움" style:font-name-asian="한컴돋움" style:font-size-asian="9.0pt"/>
    </style:style>
    <style:style style:family="table-cell" style:name="T26.R12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56" style:parent-style-name="24">
      <style:paragraph-properties style:snap-to-layout-grid="false"/>
    </style:style>
    <style:style style:family="text" style:name="T2454">
      <style:text-properties fo:font-size="9.0pt" style:font-name="한컴돋움" style:font-name-asian="한컴돋움" style:font-size-asian="9.0pt"/>
    </style:style>
    <style:style style:family="table-cell" style:name="T26.R12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57" style:parent-style-name="24">
      <style:paragraph-properties style:snap-to-layout-grid="false"/>
    </style:style>
    <style:style style:family="text" style:name="T2455">
      <style:text-properties fo:font-size="9.0pt" style:font-name="한컴돋움" style:font-name-asian="한컴돋움" style:font-size-asian="9.0pt"/>
    </style:style>
    <style:style style:family="table-cell" style:name="T26.R12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58" style:parent-style-name="24">
      <style:paragraph-properties style:snap-to-layout-grid="false"/>
    </style:style>
    <style:style style:family="text" style:name="T2456">
      <style:text-properties fo:font-size="9.0pt" style:font-name="한컴돋움" style:font-name-asian="한컴돋움" style:font-size-asian="9.0pt"/>
    </style:style>
    <style:style style:family="table-cell" style:name="T26.R12_C7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59" style:parent-style-name="25">
      <style:paragraph-properties style:snap-to-layout-grid="false"/>
    </style:style>
    <style:style style:family="text" style:name="T2457">
      <style:text-properties fo:font-size="9.0pt" style:font-name="한컴돋움" style:font-name-asian="한컴돋움" style:font-size-asian="9.0pt"/>
    </style:style>
    <style:style style:family="table-cell" style:name="T26.R12_C8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12">
      <style:table-row-properties style:min-row-height="0.716cm"/>
    </style:style>
    <style:style style:family="paragraph" style:name="P1260" style:parent-style-name="24">
      <style:paragraph-properties fo:text-align="center" style:snap-to-layout-grid="false"/>
    </style:style>
    <style:style style:family="text" style:name="T2458">
      <style:text-properties fo:font-size="8.0pt" style:font-name="바탕" style:font-name-asian="한컴돋움" style:font-size-asian="8.0pt"/>
    </style:style>
    <style:style style:family="text" style:name="T2459">
      <style:text-properties fo:font-size="8.0pt" style:font-name="한컴돋움" style:font-name-asian="한컴돋움" style:font-size-asian="8.0pt"/>
    </style:style>
    <style:style style:family="text" style:name="T2460">
      <style:text-properties fo:font-size="8.0pt" style:font-name="바탕" style:font-name-asian="한컴돋움" style:font-size-asian="8.0pt"/>
    </style:style>
    <style:style style:family="table-cell" style:name="T26.R13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61" style:parent-style-name="27">
      <style:paragraph-properties fo:text-align="end" style:snap-to-layout-grid="false"/>
    </style:style>
    <style:style style:family="text" style:name="T2461">
      <style:text-properties fo:font-size="9.0pt" style:font-name="한컴돋움" style:font-name-asian="한컴돋움" style:font-size-asian="9.0pt"/>
    </style:style>
    <style:style style:family="table-cell" style:name="T26.R13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62" style:parent-style-name="25">
      <style:paragraph-properties style:snap-to-layout-grid="false"/>
    </style:style>
    <style:style style:family="text" style:name="T2462">
      <style:text-properties fo:font-size="9.0pt" style:font-name="한컴돋움" style:font-name-asian="한컴돋움" style:font-size-asian="9.0pt"/>
    </style:style>
    <style:style style:family="table-cell" style:name="T26.R13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63" style:parent-style-name="24">
      <style:paragraph-properties style:snap-to-layout-grid="false"/>
    </style:style>
    <style:style style:family="text" style:name="T2463">
      <style:text-properties fo:font-size="9.0pt" style:font-name="한컴돋움" style:font-name-asian="한컴돋움" style:font-size-asian="9.0pt"/>
    </style:style>
    <style:style style:family="table-cell" style:name="T26.R13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64" style:parent-style-name="24">
      <style:paragraph-properties style:snap-to-layout-grid="false"/>
    </style:style>
    <style:style style:family="text" style:name="T2464">
      <style:text-properties fo:font-size="9.0pt" style:font-name="한컴돋움" style:font-name-asian="한컴돋움" style:font-size-asian="9.0pt"/>
    </style:style>
    <style:style style:family="table-cell" style:name="T26.R13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65" style:parent-style-name="24">
      <style:paragraph-properties style:snap-to-layout-grid="false"/>
    </style:style>
    <style:style style:family="text" style:name="T2465">
      <style:text-properties fo:font-size="9.0pt" style:font-name="한컴돋움" style:font-name-asian="한컴돋움" style:font-size-asian="9.0pt"/>
    </style:style>
    <style:style style:family="table-cell" style:name="T26.R13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66" style:parent-style-name="24">
      <style:paragraph-properties style:snap-to-layout-grid="false"/>
    </style:style>
    <style:style style:family="text" style:name="T2466">
      <style:text-properties fo:font-size="9.0pt" style:font-name="한컴돋움" style:font-name-asian="한컴돋움" style:font-size-asian="9.0pt"/>
    </style:style>
    <style:style style:family="table-cell" style:name="T26.R13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67" style:parent-style-name="25">
      <style:paragraph-properties style:snap-to-layout-grid="false"/>
    </style:style>
    <style:style style:family="text" style:name="T2467">
      <style:text-properties fo:font-size="9.0pt" style:font-name="한컴돋움" style:font-name-asian="한컴돋움" style:font-size-asian="9.0pt"/>
    </style:style>
    <style:style style:family="table-cell" style:name="T26.R13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13">
      <style:table-row-properties style:min-row-height="0.716cm"/>
    </style:style>
    <style:style style:family="paragraph" style:name="P1268" style:parent-style-name="24">
      <style:paragraph-properties fo:text-align="center" style:snap-to-layout-grid="false"/>
    </style:style>
    <style:style style:family="text" style:name="T2468">
      <style:text-properties fo:font-size="8.0pt" style:font-name="바탕" style:font-name-asian="한컴돋움" style:font-size-asian="8.0pt"/>
    </style:style>
    <style:style style:family="text" style:name="T2469">
      <style:text-properties fo:font-size="8.0pt" style:font-name="한컴돋움" style:font-name-asian="한컴돋움" style:font-size-asian="8.0pt"/>
    </style:style>
    <style:style style:family="text" style:name="T2470">
      <style:text-properties fo:font-size="8.0pt" style:font-name="바탕" style:font-name-asian="한컴돋움" style:font-size-asian="8.0pt"/>
    </style:style>
    <style:style style:family="table-cell" style:name="T26.R14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69" style:parent-style-name="27">
      <style:paragraph-properties fo:text-align="end" style:snap-to-layout-grid="false"/>
    </style:style>
    <style:style style:family="text" style:name="T2471">
      <style:text-properties fo:font-size="9.0pt" style:font-name="한컴돋움" style:font-name-asian="한컴돋움" style:font-size-asian="9.0pt"/>
    </style:style>
    <style:style style:family="table-cell" style:name="T26.R14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70" style:parent-style-name="25">
      <style:paragraph-properties style:snap-to-layout-grid="false"/>
    </style:style>
    <style:style style:family="text" style:name="T2472">
      <style:text-properties fo:font-size="9.0pt" style:font-name="한컴돋움" style:font-name-asian="한컴돋움" style:font-size-asian="9.0pt"/>
    </style:style>
    <style:style style:family="table-cell" style:name="T26.R14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71" style:parent-style-name="24">
      <style:paragraph-properties style:snap-to-layout-grid="false"/>
    </style:style>
    <style:style style:family="text" style:name="T2473">
      <style:text-properties fo:font-size="9.0pt" style:font-name="한컴돋움" style:font-name-asian="한컴돋움" style:font-size-asian="9.0pt"/>
    </style:style>
    <style:style style:family="table-cell" style:name="T26.R14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72" style:parent-style-name="24">
      <style:paragraph-properties style:snap-to-layout-grid="false"/>
    </style:style>
    <style:style style:family="text" style:name="T2474">
      <style:text-properties fo:font-size="9.0pt" style:font-name="한컴돋움" style:font-name-asian="한컴돋움" style:font-size-asian="9.0pt"/>
    </style:style>
    <style:style style:family="table-cell" style:name="T26.R14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73" style:parent-style-name="24">
      <style:paragraph-properties style:snap-to-layout-grid="false"/>
    </style:style>
    <style:style style:family="text" style:name="T2475">
      <style:text-properties fo:font-size="9.0pt" style:font-name="한컴돋움" style:font-name-asian="한컴돋움" style:font-size-asian="9.0pt"/>
    </style:style>
    <style:style style:family="table-cell" style:name="T26.R14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74" style:parent-style-name="24">
      <style:paragraph-properties style:snap-to-layout-grid="false"/>
    </style:style>
    <style:style style:family="text" style:name="T2476">
      <style:text-properties fo:font-size="9.0pt" style:font-name="한컴돋움" style:font-name-asian="한컴돋움" style:font-size-asian="9.0pt"/>
    </style:style>
    <style:style style:family="table-cell" style:name="T26.R14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75" style:parent-style-name="25">
      <style:paragraph-properties style:snap-to-layout-grid="false"/>
    </style:style>
    <style:style style:family="text" style:name="T2477">
      <style:text-properties fo:font-size="9.0pt" style:font-name="한컴돋움" style:font-name-asian="한컴돋움" style:font-size-asian="9.0pt"/>
    </style:style>
    <style:style style:family="table-cell" style:name="T26.R14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14">
      <style:table-row-properties style:min-row-height="0.716cm"/>
    </style:style>
    <style:style style:family="paragraph" style:name="P1276" style:parent-style-name="24">
      <style:paragraph-properties fo:text-align="center" style:snap-to-layout-grid="false"/>
    </style:style>
    <style:style style:family="text" style:name="T2478">
      <style:text-properties fo:font-size="8.0pt" style:font-name="바탕" style:font-name-asian="한컴돋움" style:font-size-asian="8.0pt"/>
    </style:style>
    <style:style style:family="text" style:name="T2479">
      <style:text-properties fo:font-size="8.0pt" style:font-name="한컴돋움" style:font-name-asian="한컴돋움" style:font-size-asian="8.0pt"/>
    </style:style>
    <style:style style:family="text" style:name="T2480">
      <style:text-properties fo:font-size="8.0pt" style:font-name="바탕" style:font-name-asian="한컴돋움" style:font-size-asian="8.0pt"/>
    </style:style>
    <style:style style:family="table-cell" style:name="T26.R15_C0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1277" style:parent-style-name="27">
      <style:paragraph-properties fo:text-align="end" style:snap-to-layout-grid="false"/>
    </style:style>
    <style:style style:family="text" style:name="T2481">
      <style:text-properties fo:font-size="9.0pt" style:font-name="한컴돋움" style:font-name-asian="한컴돋움" style:font-size-asian="9.0pt"/>
    </style:style>
    <style:style style:family="table-cell" style:name="T26.R15_C1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78" style:parent-style-name="25">
      <style:paragraph-properties style:snap-to-layout-grid="false"/>
    </style:style>
    <style:style style:family="text" style:name="T2482">
      <style:text-properties fo:font-size="9.0pt" style:font-name="한컴돋움" style:font-name-asian="한컴돋움" style:font-size-asian="9.0pt"/>
    </style:style>
    <style:style style:family="table-cell" style:name="T26.R15_C2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279" style:parent-style-name="24">
      <style:paragraph-properties style:snap-to-layout-grid="false"/>
    </style:style>
    <style:style style:family="text" style:name="T2483">
      <style:text-properties fo:font-size="9.0pt" style:font-name="한컴돋움" style:font-name-asian="한컴돋움" style:font-size-asian="9.0pt"/>
    </style:style>
    <style:style style:family="table-cell" style:name="T26.R15_C3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80" style:parent-style-name="24">
      <style:paragraph-properties style:snap-to-layout-grid="false"/>
    </style:style>
    <style:style style:family="text" style:name="T2484">
      <style:text-properties fo:font-size="9.0pt" style:font-name="한컴돋움" style:font-name-asian="한컴돋움" style:font-size-asian="9.0pt"/>
    </style:style>
    <style:style style:family="table-cell" style:name="T26.R15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81" style:parent-style-name="24">
      <style:paragraph-properties style:snap-to-layout-grid="false"/>
    </style:style>
    <style:style style:family="text" style:name="T2485">
      <style:text-properties fo:font-size="9.0pt" style:font-name="한컴돋움" style:font-name-asian="한컴돋움" style:font-size-asian="9.0pt"/>
    </style:style>
    <style:style style:family="table-cell" style:name="T26.R15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82" style:parent-style-name="24">
      <style:paragraph-properties style:snap-to-layout-grid="false"/>
    </style:style>
    <style:style style:family="text" style:name="T2486">
      <style:text-properties fo:font-size="9.0pt" style:font-name="한컴돋움" style:font-name-asian="한컴돋움" style:font-size-asian="9.0pt"/>
    </style:style>
    <style:style style:family="table-cell" style:name="T26.R15_C6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83" style:parent-style-name="25">
      <style:paragraph-properties style:snap-to-layout-grid="false"/>
    </style:style>
    <style:style style:family="text" style:name="T2487">
      <style:text-properties fo:font-size="9.0pt" style:font-name="한컴돋움" style:font-name-asian="한컴돋움" style:font-size-asian="9.0pt"/>
    </style:style>
    <style:style style:family="table-cell" style:name="T26.R15_C7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6.R15">
      <style:table-row-properties style:min-row-height="0.716cm"/>
    </style:style>
    <style:style style:family="paragraph" style:name="P1284" style:parent-style-name="24">
      <style:paragraph-properties fo:text-align="center" style:snap-to-layout-grid="false"/>
    </style:style>
    <style:style style:family="text" style:name="T2488">
      <style:text-properties fo:font-size="8.0pt" style:font-name="바탕" style:font-name-asian="한컴돋움" style:font-size-asian="8.0pt"/>
    </style:style>
    <style:style style:family="text" style:name="T2489">
      <style:text-properties fo:font-size="8.0pt" style:font-name="한컴돋움" style:font-name-asian="한컴돋움" style:font-size-asian="8.0pt"/>
    </style:style>
    <style:style style:family="text" style:name="T2490">
      <style:text-properties fo:font-size="8.0pt" style:font-name="바탕" style:font-name-asian="한컴돋움" style:font-size-asian="8.0pt"/>
    </style:style>
    <style:style style:family="text" style:name="T2491">
      <style:text-properties fo:font-size="8.0pt" style:font-name="한컴돋움" style:font-name-asian="한컴돋움" style:font-size-asian="8.0pt"/>
    </style:style>
    <style:style style:family="text" style:name="T2492">
      <style:text-properties fo:font-size="8.0pt" style:font-name="바탕" style:font-name-asian="한컴돋움" style:font-size-asian="8.0pt"/>
    </style:style>
    <style:style style:family="table-cell" style:name="T26.R16_C0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1285" style:parent-style-name="27">
      <style:paragraph-properties fo:text-align="end" style:snap-to-layout-grid="false"/>
    </style:style>
    <style:style style:family="text" style:name="T2493">
      <style:text-properties fo:font-size="9.0pt" style:font-name="한컴돋움" style:font-name-asian="한컴돋움" style:font-size-asian="9.0pt"/>
    </style:style>
    <style:style style:family="table-cell" style:name="T26.R16_C1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86" style:parent-style-name="25">
      <style:paragraph-properties style:snap-to-layout-grid="false"/>
    </style:style>
    <style:style style:family="text" style:name="T2494">
      <style:text-properties fo:font-size="9.0pt" style:font-name="한컴돋움" style:font-name-asian="한컴돋움" style:font-size-asian="9.0pt"/>
    </style:style>
    <style:style style:family="table-cell" style:name="T26.R16_C2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287" style:parent-style-name="24">
      <style:paragraph-properties style:snap-to-layout-grid="false"/>
    </style:style>
    <style:style style:family="text" style:name="T2495">
      <style:text-properties fo:font-size="9.0pt" style:font-name="한컴돋움" style:font-name-asian="한컴돋움" style:font-size-asian="9.0pt"/>
    </style:style>
    <style:style style:family="table-cell" style:name="T26.R16_C3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88" style:parent-style-name="24">
      <style:paragraph-properties style:snap-to-layout-grid="false"/>
    </style:style>
    <style:style style:family="text" style:name="T2496">
      <style:text-properties fo:font-size="9.0pt" style:font-name="한컴돋움" style:font-name-asian="한컴돋움" style:font-size-asian="9.0pt"/>
    </style:style>
    <style:style style:family="table-cell" style:name="T26.R16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89" style:parent-style-name="24">
      <style:paragraph-properties style:snap-to-layout-grid="false"/>
    </style:style>
    <style:style style:family="text" style:name="T2497">
      <style:text-properties fo:font-size="9.0pt" style:font-name="한컴돋움" style:font-name-asian="한컴돋움" style:font-size-asian="9.0pt"/>
    </style:style>
    <style:style style:family="table-cell" style:name="T26.R16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90" style:parent-style-name="24">
      <style:paragraph-properties style:snap-to-layout-grid="false"/>
    </style:style>
    <style:style style:family="text" style:name="T2498">
      <style:text-properties fo:font-size="9.0pt" style:font-name="한컴돋움" style:font-name-asian="한컴돋움" style:font-size-asian="9.0pt"/>
    </style:style>
    <style:style style:family="table-cell" style:name="T26.R16_C6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291" style:parent-style-name="25">
      <style:paragraph-properties style:snap-to-layout-grid="false"/>
    </style:style>
    <style:style style:family="text" style:name="T2499">
      <style:text-properties fo:font-size="9.0pt" style:font-name="한컴돋움" style:font-name-asian="한컴돋움" style:font-size-asian="9.0pt"/>
    </style:style>
    <style:style style:family="table-cell" style:name="T26.R16_C7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6.R16">
      <style:table-row-properties style:min-row-height="0.716cm"/>
    </style:style>
    <style:style style:family="paragraph" style:name="P1292" style:parent-style-name="24">
      <style:paragraph-properties fo:text-align="center" style:snap-to-layout-grid="false"/>
    </style:style>
    <style:style style:family="text" style:name="T2500">
      <style:text-properties fo:font-size="8.0pt" style:font-name="바탕" style:font-name-asian="한컴돋움" style:font-size-asian="8.0pt"/>
    </style:style>
    <style:style style:family="text" style:name="T2501">
      <style:text-properties fo:font-size="8.0pt" style:font-name="한컴돋움" style:font-name-asian="한컴돋움" style:font-size-asian="8.0pt"/>
    </style:style>
    <style:style style:family="text" style:name="T2502">
      <style:text-properties fo:font-size="8.0pt" style:font-name="바탕" style:font-name-asian="한컴돋움" style:font-size-asian="8.0pt"/>
    </style:style>
    <style:style style:family="table-cell" style:name="T26.R1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293" style:parent-style-name="27">
      <style:paragraph-properties fo:text-align="end" style:snap-to-layout-grid="false"/>
    </style:style>
    <style:style style:family="text" style:name="T2503">
      <style:text-properties fo:font-size="9.0pt" style:font-name="한컴돋움" style:font-name-asian="한컴돋움" style:font-size-asian="9.0pt"/>
    </style:style>
    <style:style style:family="table-cell" style:name="T26.R1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94" style:parent-style-name="25">
      <style:paragraph-properties style:snap-to-layout-grid="false"/>
    </style:style>
    <style:style style:family="text" style:name="T2504">
      <style:text-properties fo:font-size="9.0pt" style:font-name="한컴돋움" style:font-name-asian="한컴돋움" style:font-size-asian="9.0pt"/>
    </style:style>
    <style:style style:family="table-cell" style:name="T26.R1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295" style:parent-style-name="24">
      <style:paragraph-properties style:snap-to-layout-grid="false"/>
    </style:style>
    <style:style style:family="text" style:name="T2505">
      <style:text-properties fo:font-size="9.0pt" style:font-name="한컴돋움" style:font-name-asian="한컴돋움" style:font-size-asian="9.0pt"/>
    </style:style>
    <style:style style:family="table-cell" style:name="T26.R1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96" style:parent-style-name="24">
      <style:paragraph-properties style:snap-to-layout-grid="false"/>
    </style:style>
    <style:style style:family="text" style:name="T2506">
      <style:text-properties fo:font-size="9.0pt" style:font-name="한컴돋움" style:font-name-asian="한컴돋움" style:font-size-asian="9.0pt"/>
    </style:style>
    <style:style style:family="table-cell" style:name="T26.R1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97" style:parent-style-name="24">
      <style:paragraph-properties style:snap-to-layout-grid="false"/>
    </style:style>
    <style:style style:family="text" style:name="T2507">
      <style:text-properties fo:font-size="9.0pt" style:font-name="한컴돋움" style:font-name-asian="한컴돋움" style:font-size-asian="9.0pt"/>
    </style:style>
    <style:style style:family="table-cell" style:name="T26.R1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98" style:parent-style-name="24">
      <style:paragraph-properties style:snap-to-layout-grid="false"/>
    </style:style>
    <style:style style:family="text" style:name="T2508">
      <style:text-properties fo:font-size="9.0pt" style:font-name="한컴돋움" style:font-name-asian="한컴돋움" style:font-size-asian="9.0pt"/>
    </style:style>
    <style:style style:family="table-cell" style:name="T26.R17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299" style:parent-style-name="25">
      <style:paragraph-properties style:snap-to-layout-grid="false"/>
    </style:style>
    <style:style style:family="text" style:name="T2509">
      <style:text-properties fo:font-size="9.0pt" style:font-name="한컴돋움" style:font-name-asian="한컴돋움" style:font-size-asian="9.0pt"/>
    </style:style>
    <style:style style:family="table-cell" style:name="T26.R17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17">
      <style:table-row-properties style:min-row-height="0.716cm"/>
    </style:style>
    <style:style style:family="paragraph" style:name="P1300" style:parent-style-name="24">
      <style:paragraph-properties fo:text-align="center" style:snap-to-layout-grid="false"/>
    </style:style>
    <style:style style:family="text" style:name="T2510">
      <style:text-properties fo:font-size="8.0pt" style:font-name="바탕" style:font-name-asian="한컴돋움" style:font-size-asian="8.0pt"/>
    </style:style>
    <style:style style:family="text" style:name="T2511">
      <style:text-properties fo:font-size="8.0pt" style:font-name="한컴돋움" style:font-name-asian="한컴돋움" style:font-size-asian="8.0pt"/>
    </style:style>
    <style:style style:family="text" style:name="T2512">
      <style:text-properties fo:font-size="8.0pt" style:font-name="바탕" style:font-name-asian="한컴돋움" style:font-size-asian="8.0pt"/>
    </style:style>
    <style:style style:family="table-cell" style:name="T26.R18_C0">
      <style:table-cell-properties fo:border-bottom="0.06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01" style:parent-style-name="27">
      <style:paragraph-properties fo:text-align="end" style:snap-to-layout-grid="false"/>
    </style:style>
    <style:style style:family="text" style:name="T2513">
      <style:text-properties fo:font-size="9.0pt" style:font-name="한컴돋움" style:font-name-asian="한컴돋움" style:font-size-asian="9.0pt"/>
    </style:style>
    <style:style style:family="table-cell" style:name="T26.R18_C1">
      <style:table-cell-properties fo:border-bottom="0.06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02" style:parent-style-name="25">
      <style:paragraph-properties style:snap-to-layout-grid="false"/>
    </style:style>
    <style:style style:family="text" style:name="T2514">
      <style:text-properties fo:font-size="9.0pt" style:font-name="한컴돋움" style:font-name-asian="한컴돋움" style:font-size-asian="9.0pt"/>
    </style:style>
    <style:style style:family="table-cell" style:name="T26.R18_C2">
      <style:table-cell-properties fo:border-bottom="0.06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03" style:parent-style-name="24">
      <style:paragraph-properties style:snap-to-layout-grid="false"/>
    </style:style>
    <style:style style:family="text" style:name="T2515">
      <style:text-properties fo:font-size="9.0pt" style:font-name="한컴돋움" style:font-name-asian="한컴돋움" style:font-size-asian="9.0pt"/>
    </style:style>
    <style:style style:family="table-cell" style:name="T26.R18_C3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04" style:parent-style-name="24">
      <style:paragraph-properties style:snap-to-layout-grid="false"/>
    </style:style>
    <style:style style:family="text" style:name="T2516">
      <style:text-properties fo:font-size="9.0pt" style:font-name="한컴돋움" style:font-name-asian="한컴돋움" style:font-size-asian="9.0pt"/>
    </style:style>
    <style:style style:family="table-cell" style:name="T26.R18_C4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05" style:parent-style-name="24">
      <style:paragraph-properties style:snap-to-layout-grid="false"/>
    </style:style>
    <style:style style:family="text" style:name="T2517">
      <style:text-properties fo:font-size="9.0pt" style:font-name="한컴돋움" style:font-name-asian="한컴돋움" style:font-size-asian="9.0pt"/>
    </style:style>
    <style:style style:family="table-cell" style:name="T26.R18_C5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06" style:parent-style-name="24">
      <style:paragraph-properties style:snap-to-layout-grid="false"/>
    </style:style>
    <style:style style:family="text" style:name="T2518">
      <style:text-properties fo:font-size="9.0pt" style:font-name="한컴돋움" style:font-name-asian="한컴돋움" style:font-size-asian="9.0pt"/>
    </style:style>
    <style:style style:family="table-cell" style:name="T26.R18_C6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07" style:parent-style-name="25">
      <style:paragraph-properties style:snap-to-layout-grid="false"/>
    </style:style>
    <style:style style:family="text" style:name="T2519">
      <style:text-properties fo:font-size="9.0pt" style:font-name="한컴돋움" style:font-name-asian="한컴돋움" style:font-size-asian="9.0pt"/>
    </style:style>
    <style:style style:family="table-cell" style:name="T26.R18_C7">
      <style:table-cell-properties fo:border-bottom="0.06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18">
      <style:table-row-properties style:min-row-height="0.716cm"/>
    </style:style>
    <style:style style:family="paragraph" style:name="P1308" style:parent-style-name="35">
      <style:paragraph-properties fo:text-align="center" style:snap-to-layout-grid="false"/>
    </style:style>
    <style:style style:family="text" style:name="T2520">
      <style:text-properties fo:font-size="8.0pt" style:font-name="바탕" style:font-name-asian="한컴돋움" style:font-size-asian="8.0pt"/>
    </style:style>
    <style:style style:family="table-cell" style:name="T26.R19_C0">
      <style:table-cell-properties fo:border-bottom="0.02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309" style:parent-style-name="24">
      <style:paragraph-properties fo:text-align="center" style:snap-to-layout-grid="false"/>
    </style:style>
    <style:style style:family="text" style:name="T2521">
      <style:text-properties fo:font-size="8.0pt" style:font-name="바탕" style:font-name-asian="한컴돋움" style:font-size-asian="8.0pt"/>
    </style:style>
    <style:style style:family="table-cell" style:name="T26.R19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10" style:parent-style-name="24">
      <style:paragraph-properties style:snap-to-layout-grid="false"/>
    </style:style>
    <style:style style:family="text" style:name="T2522">
      <style:text-properties fo:font-size="9.0pt" style:font-name="한컴돋움" style:font-name-asian="한컴돋움" style:font-size-asian="9.0pt"/>
    </style:style>
    <style:style style:family="table-cell" style:name="T26.R19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11" style:parent-style-name="24">
      <style:paragraph-properties style:snap-to-layout-grid="false"/>
    </style:style>
    <style:style style:family="text" style:name="T2523">
      <style:text-properties fo:font-size="9.0pt" style:font-name="한컴돋움" style:font-name-asian="한컴돋움" style:font-size-asian="9.0pt"/>
    </style:style>
    <style:style style:family="table-cell" style:name="T26.R19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12" style:parent-style-name="24">
      <style:paragraph-properties style:snap-to-layout-grid="false"/>
    </style:style>
    <style:style style:family="text" style:name="T2524">
      <style:text-properties fo:font-size="9.0pt" style:font-name="한컴돋움" style:font-name-asian="한컴돋움" style:font-size-asian="9.0pt"/>
    </style:style>
    <style:style style:family="table-cell" style:name="T26.R19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13" style:parent-style-name="24">
      <style:paragraph-properties style:snap-to-layout-grid="false"/>
    </style:style>
    <style:style style:family="text" style:name="T2525">
      <style:text-properties fo:font-size="9.0pt" style:font-name="한컴돋움" style:font-name-asian="한컴돋움" style:font-size-asian="9.0pt"/>
    </style:style>
    <style:style style:family="table-cell" style:name="T26.R19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14" style:parent-style-name="24">
      <style:paragraph-properties style:snap-to-layout-grid="false"/>
    </style:style>
    <style:style style:family="text" style:name="T2526">
      <style:text-properties fo:font-size="9.0pt" style:font-name="한컴돋움" style:font-name-asian="한컴돋움" style:font-size-asian="9.0pt"/>
    </style:style>
    <style:style style:family="table-cell" style:name="T26.R19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15" style:parent-style-name="24">
      <style:paragraph-properties style:snap-to-layout-grid="false"/>
    </style:style>
    <style:style style:family="text" style:name="T2527">
      <style:text-properties fo:font-size="9.0pt" style:font-name="한컴돋움" style:font-name-asian="한컴돋움" style:font-size-asian="9.0pt"/>
    </style:style>
    <style:style style:family="table-cell" style:name="T26.R19_C7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16" style:parent-style-name="25">
      <style:paragraph-properties style:snap-to-layout-grid="false"/>
    </style:style>
    <style:style style:family="text" style:name="T2528">
      <style:text-properties fo:font-size="9.0pt" style:font-name="한컴돋움" style:font-name-asian="한컴돋움" style:font-size-asian="9.0pt"/>
    </style:style>
    <style:style style:family="table-cell" style:name="T26.R19_C8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19">
      <style:table-row-properties style:min-row-height="0.716cm"/>
    </style:style>
    <style:style style:family="paragraph" style:name="P1317" style:parent-style-name="24">
      <style:paragraph-properties fo:text-align="center" style:snap-to-layout-grid="false"/>
    </style:style>
    <style:style style:family="text" style:name="T2529">
      <style:text-properties fo:font-size="8.0pt" style:font-name="바탕" style:font-name-asian="한컴돋움" style:font-size-asian="8.0pt"/>
    </style:style>
    <style:style style:family="table-cell" style:name="T26.R20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18" style:parent-style-name="25">
      <style:paragraph-properties style:snap-to-layout-grid="false"/>
    </style:style>
    <style:style style:family="text" style:name="T2530">
      <style:text-properties fo:font-size="9.0pt" style:font-name="한컴돋움" style:font-name-asian="한컴돋움" style:font-size-asian="9.0pt"/>
    </style:style>
    <style:style style:family="table-cell" style:name="T26.R20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19" style:parent-style-name="25">
      <style:paragraph-properties style:snap-to-layout-grid="false"/>
    </style:style>
    <style:style style:family="text" style:name="T2531">
      <style:text-properties fo:font-size="9.0pt" style:font-name="한컴돋움" style:font-name-asian="한컴돋움" style:font-size-asian="9.0pt"/>
    </style:style>
    <style:style style:family="table-cell" style:name="T26.R20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20" style:parent-style-name="24">
      <style:paragraph-properties style:snap-to-layout-grid="false"/>
    </style:style>
    <style:style style:family="text" style:name="T2532">
      <style:text-properties fo:font-size="9.0pt" style:font-name="한컴돋움" style:font-name-asian="한컴돋움" style:font-size-asian="9.0pt"/>
    </style:style>
    <style:style style:family="table-cell" style:name="T26.R20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21" style:parent-style-name="24">
      <style:paragraph-properties style:snap-to-layout-grid="false"/>
    </style:style>
    <style:style style:family="text" style:name="T2533">
      <style:text-properties fo:font-size="9.0pt" style:font-name="한컴돋움" style:font-name-asian="한컴돋움" style:font-size-asian="9.0pt"/>
    </style:style>
    <style:style style:family="table-cell" style:name="T26.R20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22" style:parent-style-name="24">
      <style:paragraph-properties style:snap-to-layout-grid="false"/>
    </style:style>
    <style:style style:family="text" style:name="T2534">
      <style:text-properties fo:font-size="9.0pt" style:font-name="한컴돋움" style:font-name-asian="한컴돋움" style:font-size-asian="9.0pt"/>
    </style:style>
    <style:style style:family="table-cell" style:name="T26.R20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23" style:parent-style-name="24">
      <style:paragraph-properties style:snap-to-layout-grid="false"/>
    </style:style>
    <style:style style:family="text" style:name="T2535">
      <style:text-properties fo:font-size="9.0pt" style:font-name="한컴돋움" style:font-name-asian="한컴돋움" style:font-size-asian="9.0pt"/>
    </style:style>
    <style:style style:family="table-cell" style:name="T26.R20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24" style:parent-style-name="25">
      <style:paragraph-properties style:snap-to-layout-grid="false"/>
    </style:style>
    <style:style style:family="text" style:name="T2536">
      <style:text-properties fo:font-size="9.0pt" style:font-name="한컴돋움" style:font-name-asian="한컴돋움" style:font-size-asian="9.0pt"/>
    </style:style>
    <style:style style:family="table-cell" style:name="T26.R20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0">
      <style:table-row-properties style:min-row-height="0.716cm"/>
    </style:style>
    <style:style style:family="paragraph" style:name="P1325" style:parent-style-name="24">
      <style:paragraph-properties fo:text-align="center" style:snap-to-layout-grid="false"/>
    </style:style>
    <style:style style:family="text" style:name="T2537">
      <style:text-properties fo:font-size="8.0pt" style:font-name="바탕" style:font-name-asian="한컴돋움" style:font-size-asian="8.0pt"/>
    </style:style>
    <style:style style:family="table-cell" style:name="T26.R21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26" style:parent-style-name="25">
      <style:paragraph-properties style:snap-to-layout-grid="false"/>
    </style:style>
    <style:style style:family="text" style:name="T2538">
      <style:text-properties fo:font-size="9.0pt" style:font-name="한컴돋움" style:font-name-asian="한컴돋움" style:font-size-asian="9.0pt"/>
    </style:style>
    <style:style style:family="table-cell" style:name="T26.R21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27" style:parent-style-name="25">
      <style:paragraph-properties style:snap-to-layout-grid="false"/>
    </style:style>
    <style:style style:family="text" style:name="T2539">
      <style:text-properties fo:font-size="9.0pt" style:font-name="한컴돋움" style:font-name-asian="한컴돋움" style:font-size-asian="9.0pt"/>
    </style:style>
    <style:style style:family="table-cell" style:name="T26.R21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28" style:parent-style-name="24">
      <style:paragraph-properties style:snap-to-layout-grid="false"/>
    </style:style>
    <style:style style:family="text" style:name="T2540">
      <style:text-properties fo:font-size="9.0pt" style:font-name="한컴돋움" style:font-name-asian="한컴돋움" style:font-size-asian="9.0pt"/>
    </style:style>
    <style:style style:family="table-cell" style:name="T26.R21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29" style:parent-style-name="24">
      <style:paragraph-properties style:snap-to-layout-grid="false"/>
    </style:style>
    <style:style style:family="text" style:name="T2541">
      <style:text-properties fo:font-size="9.0pt" style:font-name="한컴돋움" style:font-name-asian="한컴돋움" style:font-size-asian="9.0pt"/>
    </style:style>
    <style:style style:family="table-cell" style:name="T26.R21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30" style:parent-style-name="24">
      <style:paragraph-properties style:snap-to-layout-grid="false"/>
    </style:style>
    <style:style style:family="text" style:name="T2542">
      <style:text-properties fo:font-size="9.0pt" style:font-name="한컴돋움" style:font-name-asian="한컴돋움" style:font-size-asian="9.0pt"/>
    </style:style>
    <style:style style:family="table-cell" style:name="T26.R21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31" style:parent-style-name="24">
      <style:paragraph-properties style:snap-to-layout-grid="false"/>
    </style:style>
    <style:style style:family="text" style:name="T2543">
      <style:text-properties fo:font-size="9.0pt" style:font-name="한컴돋움" style:font-name-asian="한컴돋움" style:font-size-asian="9.0pt"/>
    </style:style>
    <style:style style:family="table-cell" style:name="T26.R21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32" style:parent-style-name="25">
      <style:paragraph-properties style:snap-to-layout-grid="false"/>
    </style:style>
    <style:style style:family="text" style:name="T2544">
      <style:text-properties fo:font-size="9.0pt" style:font-name="한컴돋움" style:font-name-asian="한컴돋움" style:font-size-asian="9.0pt"/>
    </style:style>
    <style:style style:family="table-cell" style:name="T26.R21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1">
      <style:table-row-properties style:min-row-height="0.716cm"/>
    </style:style>
    <style:style style:family="paragraph" style:name="P1333" style:parent-style-name="24">
      <style:paragraph-properties fo:text-align="center" style:snap-to-layout-grid="false"/>
    </style:style>
    <style:style style:family="text" style:name="T2545">
      <style:text-properties fo:font-size="8.0pt" style:font-name="바탕" style:font-name-asian="한컴돋움" style:font-size-asian="8.0pt"/>
    </style:style>
    <style:style style:family="table-cell" style:name="T26.R22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34" style:parent-style-name="25">
      <style:paragraph-properties style:snap-to-layout-grid="false"/>
    </style:style>
    <style:style style:family="text" style:name="T2546">
      <style:text-properties fo:font-size="9.0pt" style:font-name="한컴돋움" style:font-name-asian="한컴돋움" style:font-size-asian="9.0pt"/>
    </style:style>
    <style:style style:family="table-cell" style:name="T26.R22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35" style:parent-style-name="25">
      <style:paragraph-properties style:snap-to-layout-grid="false"/>
    </style:style>
    <style:style style:family="text" style:name="T2547">
      <style:text-properties fo:font-size="9.0pt" style:font-name="한컴돋움" style:font-name-asian="한컴돋움" style:font-size-asian="9.0pt"/>
    </style:style>
    <style:style style:family="table-cell" style:name="T26.R22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36" style:parent-style-name="24">
      <style:paragraph-properties style:snap-to-layout-grid="false"/>
    </style:style>
    <style:style style:family="text" style:name="T2548">
      <style:text-properties fo:font-size="9.0pt" style:font-name="한컴돋움" style:font-name-asian="한컴돋움" style:font-size-asian="9.0pt"/>
    </style:style>
    <style:style style:family="table-cell" style:name="T26.R22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37" style:parent-style-name="24">
      <style:paragraph-properties style:snap-to-layout-grid="false"/>
    </style:style>
    <style:style style:family="text" style:name="T2549">
      <style:text-properties fo:font-size="9.0pt" style:font-name="한컴돋움" style:font-name-asian="한컴돋움" style:font-size-asian="9.0pt"/>
    </style:style>
    <style:style style:family="table-cell" style:name="T26.R22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38" style:parent-style-name="24">
      <style:paragraph-properties style:snap-to-layout-grid="false"/>
    </style:style>
    <style:style style:family="text" style:name="T2550">
      <style:text-properties fo:font-size="9.0pt" style:font-name="한컴돋움" style:font-name-asian="한컴돋움" style:font-size-asian="9.0pt"/>
    </style:style>
    <style:style style:family="table-cell" style:name="T26.R22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39" style:parent-style-name="24">
      <style:paragraph-properties style:snap-to-layout-grid="false"/>
    </style:style>
    <style:style style:family="text" style:name="T2551">
      <style:text-properties fo:font-size="9.0pt" style:font-name="한컴돋움" style:font-name-asian="한컴돋움" style:font-size-asian="9.0pt"/>
    </style:style>
    <style:style style:family="table-cell" style:name="T26.R22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40" style:parent-style-name="25">
      <style:paragraph-properties style:snap-to-layout-grid="false"/>
    </style:style>
    <style:style style:family="text" style:name="T2552">
      <style:text-properties fo:font-size="9.0pt" style:font-name="한컴돋움" style:font-name-asian="한컴돋움" style:font-size-asian="9.0pt"/>
    </style:style>
    <style:style style:family="table-cell" style:name="T26.R22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2">
      <style:table-row-properties style:min-row-height="0.716cm"/>
    </style:style>
    <style:style style:family="paragraph" style:name="P1341" style:parent-style-name="24">
      <style:paragraph-properties fo:text-align="center" style:snap-to-layout-grid="false"/>
    </style:style>
    <style:style style:family="text" style:name="T2553">
      <style:text-properties fo:font-size="8.0pt" style:font-name="바탕" style:font-name-asian="한컴돋움" style:font-size-asian="8.0pt"/>
    </style:style>
    <style:style style:family="table-cell" style:name="T26.R23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42" style:parent-style-name="25">
      <style:paragraph-properties style:snap-to-layout-grid="false"/>
    </style:style>
    <style:style style:family="text" style:name="T2554">
      <style:text-properties fo:font-size="9.0pt" style:font-name="한컴돋움" style:font-name-asian="한컴돋움" style:font-size-asian="9.0pt"/>
    </style:style>
    <style:style style:family="table-cell" style:name="T26.R23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43" style:parent-style-name="25">
      <style:paragraph-properties style:snap-to-layout-grid="false"/>
    </style:style>
    <style:style style:family="text" style:name="T2555">
      <style:text-properties fo:font-size="9.0pt" style:font-name="한컴돋움" style:font-name-asian="한컴돋움" style:font-size-asian="9.0pt"/>
    </style:style>
    <style:style style:family="table-cell" style:name="T26.R23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44" style:parent-style-name="24">
      <style:paragraph-properties style:snap-to-layout-grid="false"/>
    </style:style>
    <style:style style:family="text" style:name="T2556">
      <style:text-properties fo:font-size="9.0pt" style:font-name="한컴돋움" style:font-name-asian="한컴돋움" style:font-size-asian="9.0pt"/>
    </style:style>
    <style:style style:family="table-cell" style:name="T26.R23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45" style:parent-style-name="24">
      <style:paragraph-properties style:snap-to-layout-grid="false"/>
    </style:style>
    <style:style style:family="text" style:name="T2557">
      <style:text-properties fo:font-size="9.0pt" style:font-name="한컴돋움" style:font-name-asian="한컴돋움" style:font-size-asian="9.0pt"/>
    </style:style>
    <style:style style:family="table-cell" style:name="T26.R23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46" style:parent-style-name="24">
      <style:paragraph-properties style:snap-to-layout-grid="false"/>
    </style:style>
    <style:style style:family="text" style:name="T2558">
      <style:text-properties fo:font-size="9.0pt" style:font-name="한컴돋움" style:font-name-asian="한컴돋움" style:font-size-asian="9.0pt"/>
    </style:style>
    <style:style style:family="table-cell" style:name="T26.R23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47" style:parent-style-name="24">
      <style:paragraph-properties style:snap-to-layout-grid="false"/>
    </style:style>
    <style:style style:family="text" style:name="T2559">
      <style:text-properties fo:font-size="9.0pt" style:font-name="한컴돋움" style:font-name-asian="한컴돋움" style:font-size-asian="9.0pt"/>
    </style:style>
    <style:style style:family="table-cell" style:name="T26.R23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48" style:parent-style-name="25">
      <style:paragraph-properties style:snap-to-layout-grid="false"/>
    </style:style>
    <style:style style:family="text" style:name="T2560">
      <style:text-properties fo:font-size="9.0pt" style:font-name="한컴돋움" style:font-name-asian="한컴돋움" style:font-size-asian="9.0pt"/>
    </style:style>
    <style:style style:family="table-cell" style:name="T26.R23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3">
      <style:table-row-properties style:min-row-height="0.716cm"/>
    </style:style>
    <style:style style:family="paragraph" style:name="P1349" style:parent-style-name="24">
      <style:paragraph-properties fo:text-align="center" style:snap-to-layout-grid="false"/>
    </style:style>
    <style:style style:family="text" style:name="T2561">
      <style:text-properties fo:font-size="8.0pt" style:font-name="바탕" style:font-name-asian="한컴돋움" style:font-size-asian="8.0pt"/>
    </style:style>
    <style:style style:family="table-cell" style:name="T26.R24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50" style:parent-style-name="25">
      <style:paragraph-properties style:snap-to-layout-grid="false"/>
    </style:style>
    <style:style style:family="text" style:name="T2562">
      <style:text-properties fo:font-size="9.0pt" style:font-name="한컴돋움" style:font-name-asian="한컴돋움" style:font-size-asian="9.0pt"/>
    </style:style>
    <style:style style:family="table-cell" style:name="T26.R24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51" style:parent-style-name="25">
      <style:paragraph-properties style:snap-to-layout-grid="false"/>
    </style:style>
    <style:style style:family="text" style:name="T2563">
      <style:text-properties fo:font-size="9.0pt" style:font-name="한컴돋움" style:font-name-asian="한컴돋움" style:font-size-asian="9.0pt"/>
    </style:style>
    <style:style style:family="table-cell" style:name="T26.R24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52" style:parent-style-name="24">
      <style:paragraph-properties style:snap-to-layout-grid="false"/>
    </style:style>
    <style:style style:family="text" style:name="T2564">
      <style:text-properties fo:font-size="9.0pt" style:font-name="한컴돋움" style:font-name-asian="한컴돋움" style:font-size-asian="9.0pt"/>
    </style:style>
    <style:style style:family="table-cell" style:name="T26.R24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53" style:parent-style-name="24">
      <style:paragraph-properties style:snap-to-layout-grid="false"/>
    </style:style>
    <style:style style:family="text" style:name="T2565">
      <style:text-properties fo:font-size="9.0pt" style:font-name="한컴돋움" style:font-name-asian="한컴돋움" style:font-size-asian="9.0pt"/>
    </style:style>
    <style:style style:family="table-cell" style:name="T26.R24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54" style:parent-style-name="24">
      <style:paragraph-properties style:snap-to-layout-grid="false"/>
    </style:style>
    <style:style style:family="text" style:name="T2566">
      <style:text-properties fo:font-size="9.0pt" style:font-name="한컴돋움" style:font-name-asian="한컴돋움" style:font-size-asian="9.0pt"/>
    </style:style>
    <style:style style:family="table-cell" style:name="T26.R24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55" style:parent-style-name="24">
      <style:paragraph-properties style:snap-to-layout-grid="false"/>
    </style:style>
    <style:style style:family="text" style:name="T2567">
      <style:text-properties fo:font-size="9.0pt" style:font-name="한컴돋움" style:font-name-asian="한컴돋움" style:font-size-asian="9.0pt"/>
    </style:style>
    <style:style style:family="table-cell" style:name="T26.R24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56" style:parent-style-name="25">
      <style:paragraph-properties style:snap-to-layout-grid="false"/>
    </style:style>
    <style:style style:family="text" style:name="T2568">
      <style:text-properties fo:font-size="9.0pt" style:font-name="한컴돋움" style:font-name-asian="한컴돋움" style:font-size-asian="9.0pt"/>
    </style:style>
    <style:style style:family="table-cell" style:name="T26.R24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4">
      <style:table-row-properties style:min-row-height="0.716cm"/>
    </style:style>
    <style:style style:family="paragraph" style:name="P1357" style:parent-style-name="24">
      <style:paragraph-properties fo:text-align="center" style:snap-to-layout-grid="false"/>
    </style:style>
    <style:style style:family="text" style:name="T2569">
      <style:text-properties fo:font-size="8.0pt" style:font-name="바탕" style:font-name-asian="한컴돋움" style:font-size-asian="8.0pt"/>
    </style:style>
    <style:style style:family="table-cell" style:name="T26.R25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58" style:parent-style-name="25">
      <style:paragraph-properties style:snap-to-layout-grid="false"/>
    </style:style>
    <style:style style:family="text" style:name="T2570">
      <style:text-properties fo:font-size="9.0pt" style:font-name="한컴돋움" style:font-name-asian="한컴돋움" style:font-size-asian="9.0pt"/>
    </style:style>
    <style:style style:family="table-cell" style:name="T26.R25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59" style:parent-style-name="25">
      <style:paragraph-properties style:snap-to-layout-grid="false"/>
    </style:style>
    <style:style style:family="text" style:name="T2571">
      <style:text-properties fo:font-size="9.0pt" style:font-name="한컴돋움" style:font-name-asian="한컴돋움" style:font-size-asian="9.0pt"/>
    </style:style>
    <style:style style:family="table-cell" style:name="T26.R25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60" style:parent-style-name="24">
      <style:paragraph-properties style:snap-to-layout-grid="false"/>
    </style:style>
    <style:style style:family="text" style:name="T2572">
      <style:text-properties fo:font-size="9.0pt" style:font-name="한컴돋움" style:font-name-asian="한컴돋움" style:font-size-asian="9.0pt"/>
    </style:style>
    <style:style style:family="table-cell" style:name="T26.R25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61" style:parent-style-name="24">
      <style:paragraph-properties style:snap-to-layout-grid="false"/>
    </style:style>
    <style:style style:family="text" style:name="T2573">
      <style:text-properties fo:font-size="9.0pt" style:font-name="한컴돋움" style:font-name-asian="한컴돋움" style:font-size-asian="9.0pt"/>
    </style:style>
    <style:style style:family="table-cell" style:name="T26.R25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62" style:parent-style-name="24">
      <style:paragraph-properties style:snap-to-layout-grid="false"/>
    </style:style>
    <style:style style:family="text" style:name="T2574">
      <style:text-properties fo:font-size="9.0pt" style:font-name="한컴돋움" style:font-name-asian="한컴돋움" style:font-size-asian="9.0pt"/>
    </style:style>
    <style:style style:family="table-cell" style:name="T26.R25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63" style:parent-style-name="24">
      <style:paragraph-properties style:snap-to-layout-grid="false"/>
    </style:style>
    <style:style style:family="text" style:name="T2575">
      <style:text-properties fo:font-size="9.0pt" style:font-name="한컴돋움" style:font-name-asian="한컴돋움" style:font-size-asian="9.0pt"/>
    </style:style>
    <style:style style:family="table-cell" style:name="T26.R25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64" style:parent-style-name="25">
      <style:paragraph-properties style:snap-to-layout-grid="false"/>
    </style:style>
    <style:style style:family="text" style:name="T2576">
      <style:text-properties fo:font-size="9.0pt" style:font-name="한컴돋움" style:font-name-asian="한컴돋움" style:font-size-asian="9.0pt"/>
    </style:style>
    <style:style style:family="table-cell" style:name="T26.R25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5">
      <style:table-row-properties style:min-row-height="0.716cm"/>
    </style:style>
    <style:style style:family="paragraph" style:name="P1365" style:parent-style-name="35">
      <style:paragraph-properties fo:text-align="center" style:snap-to-layout-grid="false"/>
    </style:style>
    <style:style style:family="text" style:name="T2577">
      <style:text-properties fo:font-size="8.0pt" style:font-name="바탕" style:font-name-asian="한컴돋움" style:font-size-asian="8.0pt"/>
    </style:style>
    <style:style style:family="table-cell" style:name="T26.R26_C0">
      <style:table-cell-properties fo:border-bottom="0.06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366" style:parent-style-name="24">
      <style:paragraph-properties fo:text-align="center" style:snap-to-layout-grid="false"/>
    </style:style>
    <style:style style:family="text" style:name="T2578">
      <style:text-properties fo:font-size="8.0pt" style:font-name="바탕" style:font-name-asian="한컴돋움" style:font-size-asian="8.0pt"/>
    </style:style>
    <style:style style:family="table-cell" style:name="T26.R26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67" style:parent-style-name="24">
      <style:paragraph-properties style:snap-to-layout-grid="false"/>
    </style:style>
    <style:style style:family="text" style:name="T2579">
      <style:text-properties fo:font-size="9.0pt" style:font-name="한컴돋움" style:font-name-asian="한컴돋움" style:font-size-asian="9.0pt"/>
    </style:style>
    <style:style style:family="table-cell" style:name="T26.R26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68" style:parent-style-name="24">
      <style:paragraph-properties style:snap-to-layout-grid="false"/>
    </style:style>
    <style:style style:family="text" style:name="T2580">
      <style:text-properties fo:font-size="9.0pt" style:font-name="한컴돋움" style:font-name-asian="한컴돋움" style:font-size-asian="9.0pt"/>
    </style:style>
    <style:style style:family="table-cell" style:name="T26.R26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69" style:parent-style-name="24">
      <style:paragraph-properties style:snap-to-layout-grid="false"/>
    </style:style>
    <style:style style:family="text" style:name="T2581">
      <style:text-properties fo:font-size="9.0pt" style:font-name="한컴돋움" style:font-name-asian="한컴돋움" style:font-size-asian="9.0pt"/>
    </style:style>
    <style:style style:family="table-cell" style:name="T26.R26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70" style:parent-style-name="24">
      <style:paragraph-properties style:snap-to-layout-grid="false"/>
    </style:style>
    <style:style style:family="text" style:name="T2582">
      <style:text-properties fo:font-size="9.0pt" style:font-name="한컴돋움" style:font-name-asian="한컴돋움" style:font-size-asian="9.0pt"/>
    </style:style>
    <style:style style:family="table-cell" style:name="T26.R26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71" style:parent-style-name="24">
      <style:paragraph-properties style:snap-to-layout-grid="false"/>
    </style:style>
    <style:style style:family="text" style:name="T2583">
      <style:text-properties fo:font-size="9.0pt" style:font-name="한컴돋움" style:font-name-asian="한컴돋움" style:font-size-asian="9.0pt"/>
    </style:style>
    <style:style style:family="table-cell" style:name="T26.R26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72" style:parent-style-name="24">
      <style:paragraph-properties style:snap-to-layout-grid="false"/>
    </style:style>
    <style:style style:family="text" style:name="T2584">
      <style:text-properties fo:font-size="9.0pt" style:font-name="한컴돋움" style:font-name-asian="한컴돋움" style:font-size-asian="9.0pt"/>
    </style:style>
    <style:style style:family="table-cell" style:name="T26.R26_C7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73" style:parent-style-name="25">
      <style:paragraph-properties style:snap-to-layout-grid="false"/>
    </style:style>
    <style:style style:family="text" style:name="T2585">
      <style:text-properties fo:font-size="9.0pt" style:font-name="한컴돋움" style:font-name-asian="한컴돋움" style:font-size-asian="9.0pt"/>
    </style:style>
    <style:style style:family="table-cell" style:name="T26.R26_C8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6">
      <style:table-row-properties style:min-row-height="0.716cm"/>
    </style:style>
    <style:style style:family="paragraph" style:name="P1374" style:parent-style-name="24">
      <style:paragraph-properties fo:text-align="center" style:snap-to-layout-grid="false"/>
    </style:style>
    <style:style style:family="text" style:name="T2586">
      <style:text-properties fo:font-size="8.0pt" style:font-name="바탕" style:font-name-asian="한컴돋움" style:font-size-asian="8.0pt"/>
    </style:style>
    <style:style style:family="table-cell" style:name="T26.R2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75" style:parent-style-name="25">
      <style:paragraph-properties style:snap-to-layout-grid="false"/>
    </style:style>
    <style:style style:family="text" style:name="T2587">
      <style:text-properties fo:font-size="9.0pt" style:font-name="한컴돋움" style:font-name-asian="한컴돋움" style:font-size-asian="9.0pt"/>
    </style:style>
    <style:style style:family="table-cell" style:name="T26.R2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76" style:parent-style-name="25">
      <style:paragraph-properties style:snap-to-layout-grid="false"/>
    </style:style>
    <style:style style:family="text" style:name="T2588">
      <style:text-properties fo:font-size="9.0pt" style:font-name="한컴돋움" style:font-name-asian="한컴돋움" style:font-size-asian="9.0pt"/>
    </style:style>
    <style:style style:family="table-cell" style:name="T26.R2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77" style:parent-style-name="24">
      <style:paragraph-properties style:snap-to-layout-grid="false"/>
    </style:style>
    <style:style style:family="text" style:name="T2589">
      <style:text-properties fo:font-size="9.0pt" style:font-name="한컴돋움" style:font-name-asian="한컴돋움" style:font-size-asian="9.0pt"/>
    </style:style>
    <style:style style:family="table-cell" style:name="T26.R2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78" style:parent-style-name="24">
      <style:paragraph-properties style:snap-to-layout-grid="false"/>
    </style:style>
    <style:style style:family="text" style:name="T2590">
      <style:text-properties fo:font-size="9.0pt" style:font-name="한컴돋움" style:font-name-asian="한컴돋움" style:font-size-asian="9.0pt"/>
    </style:style>
    <style:style style:family="table-cell" style:name="T26.R2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79" style:parent-style-name="24">
      <style:paragraph-properties style:snap-to-layout-grid="false"/>
    </style:style>
    <style:style style:family="text" style:name="T2591">
      <style:text-properties fo:font-size="9.0pt" style:font-name="한컴돋움" style:font-name-asian="한컴돋움" style:font-size-asian="9.0pt"/>
    </style:style>
    <style:style style:family="table-cell" style:name="T26.R2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80" style:parent-style-name="24">
      <style:paragraph-properties style:snap-to-layout-grid="false"/>
    </style:style>
    <style:style style:family="text" style:name="T2592">
      <style:text-properties fo:font-size="9.0pt" style:font-name="한컴돋움" style:font-name-asian="한컴돋움" style:font-size-asian="9.0pt"/>
    </style:style>
    <style:style style:family="table-cell" style:name="T26.R27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81" style:parent-style-name="25">
      <style:paragraph-properties style:snap-to-layout-grid="false"/>
    </style:style>
    <style:style style:family="text" style:name="T2593">
      <style:text-properties fo:font-size="9.0pt" style:font-name="한컴돋움" style:font-name-asian="한컴돋움" style:font-size-asian="9.0pt"/>
    </style:style>
    <style:style style:family="table-cell" style:name="T26.R27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7">
      <style:table-row-properties style:min-row-height="0.716cm"/>
    </style:style>
    <style:style style:family="paragraph" style:name="P1382" style:parent-style-name="24">
      <style:paragraph-properties fo:text-align="center" style:snap-to-layout-grid="false"/>
    </style:style>
    <style:style style:family="text" style:name="T2594">
      <style:text-properties fo:font-size="8.0pt" style:font-name="바탕" style:font-name-asian="한컴돋움" style:font-size-asian="8.0pt"/>
    </style:style>
    <style:style style:family="table-cell" style:name="T26.R28_C0">
      <style:table-cell-properties fo:border-bottom="0.06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383" style:parent-style-name="25">
      <style:paragraph-properties style:snap-to-layout-grid="false"/>
    </style:style>
    <style:style style:family="text" style:name="T2595">
      <style:text-properties fo:font-size="9.0pt" style:font-name="한컴돋움" style:font-name-asian="한컴돋움" style:font-size-asian="9.0pt"/>
    </style:style>
    <style:style style:family="table-cell" style:name="T26.R28_C1">
      <style:table-cell-properties fo:border-bottom="0.06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84" style:parent-style-name="25">
      <style:paragraph-properties style:snap-to-layout-grid="false"/>
    </style:style>
    <style:style style:family="text" style:name="T2596">
      <style:text-properties fo:font-size="9.0pt" style:font-name="한컴돋움" style:font-name-asian="한컴돋움" style:font-size-asian="9.0pt"/>
    </style:style>
    <style:style style:family="table-cell" style:name="T26.R28_C2">
      <style:table-cell-properties fo:border-bottom="0.06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385" style:parent-style-name="24">
      <style:paragraph-properties style:snap-to-layout-grid="false"/>
    </style:style>
    <style:style style:family="text" style:name="T2597">
      <style:text-properties fo:font-size="9.0pt" style:font-name="한컴돋움" style:font-name-asian="한컴돋움" style:font-size-asian="9.0pt"/>
    </style:style>
    <style:style style:family="table-cell" style:name="T26.R28_C3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86" style:parent-style-name="24">
      <style:paragraph-properties style:snap-to-layout-grid="false"/>
    </style:style>
    <style:style style:family="text" style:name="T2598">
      <style:text-properties fo:font-size="9.0pt" style:font-name="한컴돋움" style:font-name-asian="한컴돋움" style:font-size-asian="9.0pt"/>
    </style:style>
    <style:style style:family="table-cell" style:name="T26.R28_C4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87" style:parent-style-name="24">
      <style:paragraph-properties style:snap-to-layout-grid="false"/>
    </style:style>
    <style:style style:family="text" style:name="T2599">
      <style:text-properties fo:font-size="9.0pt" style:font-name="한컴돋움" style:font-name-asian="한컴돋움" style:font-size-asian="9.0pt"/>
    </style:style>
    <style:style style:family="table-cell" style:name="T26.R28_C5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88" style:parent-style-name="24">
      <style:paragraph-properties style:snap-to-layout-grid="false"/>
    </style:style>
    <style:style style:family="text" style:name="T2600">
      <style:text-properties fo:font-size="9.0pt" style:font-name="한컴돋움" style:font-name-asian="한컴돋움" style:font-size-asian="9.0pt"/>
    </style:style>
    <style:style style:family="table-cell" style:name="T26.R28_C6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389" style:parent-style-name="25">
      <style:paragraph-properties style:snap-to-layout-grid="false"/>
    </style:style>
    <style:style style:family="text" style:name="T2601">
      <style:text-properties fo:font-size="9.0pt" style:font-name="한컴돋움" style:font-name-asian="한컴돋움" style:font-size-asian="9.0pt"/>
    </style:style>
    <style:style style:family="table-cell" style:name="T26.R28_C7">
      <style:table-cell-properties fo:border-bottom="0.06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6.R28">
      <style:table-row-properties style:min-row-height="0.716cm"/>
    </style:style>
    <style:style style:family="paragraph" style:name="P1390" style:parent-style-name="16">
      <style:paragraph-properties fo:line-height="150%" style:snap-to-layout-grid="false"/>
    </style:style>
    <style:style style:family="paragraph" style:name="P1391" style:parent-style-name="16">
      <style:paragraph-properties fo:line-height="150%" style:snap-to-layout-grid="false"/>
    </style:style>
    <style:style style:family="paragraph" style:name="P1392" style:parent-style-name="16">
      <style:paragraph-properties fo:line-height="150%" style:snap-to-layout-grid="false"/>
    </style:style>
    <style:style style:family="paragraph" style:name="P1393" style:parent-style-name="16">
      <style:paragraph-properties fo:line-height="150%" style:snap-to-layout-grid="false"/>
    </style:style>
    <style:style style:family="paragraph" style:name="P1394" style:parent-style-name="16">
      <style:paragraph-properties fo:line-height="150%" style:snap-to-layout-grid="false"/>
    </style:style>
    <style:style style:family="paragraph" style:name="P1395" style:parent-style-name="16">
      <style:paragraph-properties fo:line-height="150%" style:snap-to-layout-grid="false"/>
    </style:style>
    <style:style style:family="paragraph" style:name="P1396" style:parent-style-name="0">
      <style:paragraph-properties fo:text-align="center" style:snap-to-layout-grid="false"/>
    </style:style>
    <style:style style:family="table" style:name="T27">
      <style:table-properties style:width="0.000cm" table:border-model="collapsing"/>
    </style:style>
    <style:style style:family="graphic" style:name="fr40" style:parent-style-name="Frame">
      <style:graphic-properties fo:border="none" fo:margin-bottom="0.050cm" fo:margin-left="0cm" fo:margin-right="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7.C128">
      <style:table-column-properties style:column-width="14.437cm"/>
    </style:style>
    <style:style style:family="paragraph" style:name="P1397" style:parent-style-name="22">
      <style:paragraph-properties fo:text-align="left" style:snap-to-layout-grid="false"/>
    </style:style>
    <style:style style:family="text" style:name="T2602">
      <style:text-properties fo:font-size="11.0pt" fo:font-weight="bold" style:font-name="바탕" style:font-name-asian="한컴바탕" style:font-size-asian="11.0pt" style:font-weight-asian="bold"/>
    </style:style>
    <style:style style:family="text" style:name="T2603">
      <style:text-properties fo:font-size="11.0pt" fo:font-weight="bold" style:font-name="바탕" style:font-name-asian="한컴바탕" style:font-size-asian="11.0pt" style:font-weight-asian="bold"/>
    </style:style>
    <style:style style:family="text" style:name="T2604">
      <style:text-properties fo:font-size="11.0pt" fo:font-weight="bold" style:font-name="바탕" style:font-name-asian="한컴바탕" style:font-size-asian="11.0pt" style:font-weight-asian="bold"/>
    </style:style>
    <style:style style:family="table-cell" style:name="T27.R1_C0">
      <style:table-cell-properties fo:border-bottom="0.060cm solid #000000" fo:border-left="none" fo:border-right="none" fo:border-top="none" fo:padding-bottom="-0.000cm" fo:padding-left="-0.000cm" fo:padding-right="-0.000cm" fo:padding-top="-0.000cm" style:vertical-align="middle"/>
    </style:style>
    <style:style style:family="table-row" style:name="T27.R1">
      <style:table-row-properties style:min-row-height="0.635cm"/>
    </style:style>
    <style:style style:family="paragraph" style:name="P1398" style:parent-style-name="29">
      <style:paragraph-properties style:snap-to-layout-grid="false"/>
    </style:style>
    <style:style style:family="table-cell" style:name="T27.R2_C0">
      <style:table-cell-properties fo:border-bottom="0.060cm solid #000000" fo:border-left="0.060cm solid #000000" fo:border-right="0.050cm solid #000000" fo:border-top="0.060cm solid #000000" fo:padding-bottom="-0.000cm" fo:padding-left="-0.000cm" fo:padding-right="-0.000cm" fo:padding-top="-0.000cm" style:vertical-align="middle"/>
    </style:style>
    <style:style style:family="paragraph" style:name="P1399" style:parent-style-name="27">
      <style:paragraph-properties style:snap-to-layout-grid="false"/>
    </style:style>
    <style:style style:family="text" style:name="T2605">
      <style:text-properties fo:font-size="9.0pt" style:font-name="바탕" style:font-name-asian="한컴돋움" style:font-size-asian="9.0pt"/>
    </style:style>
    <style:style style:family="table-cell" style:name="T27.R2_C1">
      <style:table-cell-properties fo:border-bottom="none" fo:border-left="0.050cm solid #000000" fo:border-right="0.060cm solid #000000" fo:border-top="0.060cm solid #000000" fo:padding-bottom="-0.000cm" fo:padding-left="-0.000cm" fo:padding-right="-0.000cm" fo:padding-top="-0.000cm" style:vertical-align="middle"/>
    </style:style>
    <style:style style:family="paragraph" style:name="P1400" style:parent-style-name="24">
      <style:paragraph-properties fo:text-align="center" style:snap-to-layout-grid="false"/>
    </style:style>
    <style:style style:family="text" style:name="T2606">
      <style:text-properties fo:font-size="9.0pt" style:font-name="바탕" style:font-name-asian="한컴돋움" style:font-size-asian="9.0pt"/>
    </style:style>
    <style:style style:family="table-cell" style:name="T27.R2_C2">
      <style:table-cell-properties fo:border-bottom="none" fo:border-left="none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1401" style:parent-style-name="24">
      <style:paragraph-properties fo:text-align="center" style:snap-to-layout-grid="false"/>
    </style:style>
    <style:style style:family="text" style:name="T2607">
      <style:text-properties fo:font-size="9.0pt" style:font-name="바탕" style:font-name-asian="한컴돋움" style:font-size-asian="9.0pt"/>
    </style:style>
    <style:style style:family="table-cell" style:name="T27.R2_C3">
      <style:table-cell-properties fo:border-bottom="none" fo:border-left="0.020cm solid #000000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1402" style:parent-style-name="24">
      <style:paragraph-properties fo:text-align="center" style:snap-to-layout-grid="false"/>
    </style:style>
    <style:style style:family="text" style:name="T2608">
      <style:text-properties fo:font-size="9.0pt" style:font-name="바탕" style:font-name-asian="한컴돋움" style:font-size-asian="9.0pt"/>
    </style:style>
    <style:style style:family="paragraph" style:name="P1403" style:parent-style-name="24">
      <style:paragraph-properties fo:text-align="center" style:snap-to-layout-grid="false"/>
    </style:style>
    <style:style style:family="text" style:name="T2609">
      <style:text-properties fo:font-size="9.0pt" style:font-name="바탕" style:font-name-asian="한컴돋움" style:font-size-asian="9.0pt"/>
    </style:style>
    <style:style style:family="table-cell" style:name="T27.R2_C4">
      <style:table-cell-properties fo:border-bottom="none" fo:border-left="0.020cm solid #000000" fo:border-right="0.020cm solid #000000" fo:border-top="0.060cm solid #000000" fo:padding-bottom="-0.000cm" fo:padding-left="-0.000cm" fo:padding-right="-0.000cm" fo:padding-top="-0.000cm" style:vertical-align="middle"/>
    </style:style>
    <style:style style:family="paragraph" style:name="P1404" style:parent-style-name="25">
      <style:paragraph-properties fo:text-align="center" style:snap-to-layout-grid="false"/>
    </style:style>
    <style:style style:family="text" style:name="T2610">
      <style:text-properties fo:font-size="9.0pt" style:font-name="바탕" style:font-name-asian="한컴돋움" style:font-size-asian="9.0pt"/>
    </style:style>
    <style:style style:family="table-cell" style:name="T27.R2_C5">
      <style:table-cell-properties fo:border-bottom="none" fo:border-left="none" fo:border-right="0.060cm solid #000000" fo:border-top="0.060cm solid #000000" fo:padding-bottom="-0.000cm" fo:padding-left="-0.000cm" fo:padding-right="-0.000cm" fo:padding-top="-0.000cm" style:vertical-align="middle"/>
    </style:style>
    <style:style style:family="table-row" style:name="T27.R2">
      <style:table-row-properties style:min-row-height="1.078cm"/>
    </style:style>
    <style:style style:family="paragraph" style:name="P1405" style:parent-style-name="31">
      <style:paragraph-properties fo:text-align="center" style:snap-to-layout-grid="false"/>
    </style:style>
    <style:style style:family="text" style:name="T2611">
      <style:text-properties fo:font-size="8.0pt" style:font-name="바탕" style:font-name-asian="한컴돋움" style:font-size-asian="8.0pt"/>
    </style:style>
    <style:style style:family="table-cell" style:name="T27.R3_C0">
      <style:table-cell-properties fo:border-bottom="0.06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06" style:parent-style-name="31">
      <style:paragraph-properties fo:text-align="center" style:snap-to-layout-grid="false"/>
    </style:style>
    <style:style style:family="text" style:name="T2612">
      <style:text-properties fo:font-size="8.0pt" style:font-name="한컴돋움" style:font-name-asian="한컴돋움" style:font-size-asian="8.0pt"/>
    </style:style>
    <style:style style:family="table-cell" style:name="T27.R3_C1">
      <style:table-cell-properties fo:border-bottom="0.06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407" style:parent-style-name="28">
      <style:paragraph-properties fo:text-align="center" style:snap-to-layout-grid="false"/>
    </style:style>
    <style:style style:family="text" style:name="T2613">
      <style:text-properties fo:font-size="8.0pt" style:font-name="한컴돋움" style:font-name-asian="한컴돋움" style:font-size-asian="8.0pt"/>
    </style:style>
    <style:style style:family="table-cell" style:name="T27.R3_C2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08" style:parent-style-name="28">
      <style:paragraph-properties fo:text-align="center" style:snap-to-layout-grid="false"/>
    </style:style>
    <style:style style:family="text" style:name="T2614">
      <style:text-properties fo:font-size="8.0pt" style:font-name="한컴돋움" style:font-name-asian="한컴돋움" style:font-size-asian="8.0pt"/>
    </style:style>
    <style:style style:family="table-cell" style:name="T27.R3_C3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09" style:parent-style-name="28">
      <style:paragraph-properties fo:text-align="center" style:snap-to-layout-grid="false"/>
    </style:style>
    <style:style style:family="text" style:name="T2615">
      <style:text-properties fo:font-size="8.0pt" style:font-name="한컴돋움" style:font-name-asian="한컴돋움" style:font-size-asian="8.0pt"/>
    </style:style>
    <style:style style:family="table-cell" style:name="T27.R3_C4">
      <style:table-cell-properties fo:border-bottom="0.06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10" style:parent-style-name="32">
      <style:paragraph-properties fo:text-align="center" style:snap-to-layout-grid="false"/>
    </style:style>
    <style:style style:family="text" style:name="T2616">
      <style:text-properties fo:font-size="8.0pt" style:font-name="한컴돋움" style:font-name-asian="한컴돋움" style:font-size-asian="8.0pt"/>
    </style:style>
    <style:style style:family="table-cell" style:name="T27.R3_C5">
      <style:table-cell-properties fo:border-bottom="0.06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7.R3">
      <style:table-row-properties style:min-row-height="0.652cm"/>
    </style:style>
    <style:style style:family="paragraph" style:name="P1411" style:parent-style-name="33">
      <style:paragraph-properties fo:text-align="center" style:snap-to-layout-grid="false"/>
    </style:style>
    <style:style style:family="text" style:name="T2617">
      <style:text-properties fo:font-size="9.0pt" fo:font-weight="bold" style:font-name="바탕" style:font-name-asian="한컴돋움" style:font-size-asian="9.0pt" style:font-weight-asian="bold"/>
    </style:style>
    <style:style style:family="text" style:name="T2618">
      <style:text-properties fo:font-size="9.0pt" fo:font-weight="bold" style:font-name="바탕" style:font-name-asian="한컴돋움" style:font-size-asian="9.0pt" style:font-weight-asian="bold"/>
    </style:style>
    <style:style style:family="text" style:name="T2619">
      <style:text-properties fo:font-size="9.0pt" fo:font-weight="bold" style:font-name="바탕" style:font-name-asian="한컴돋움" style:font-size-asian="9.0pt" style:font-weight-asian="bold"/>
    </style:style>
    <style:style style:family="table-cell" style:name="T27.R4_C0">
      <style:table-cell-properties fo:background-color="#fddfc7" fo:border-bottom="0.020cm solid #000000" fo:border-left="0.060cm solid #000000" fo:border-right="0.050cm solid #000000" fo:border-top="0.060cm solid #000000" fo:padding-bottom="-0.000cm" fo:padding-left="-0.000cm" fo:padding-right="-0.000cm" fo:padding-top="-0.000cm" style:vertical-align="middle"/>
    </style:style>
    <style:style style:family="paragraph" style:name="P1412" style:parent-style-name="34">
      <style:paragraph-properties fo:text-align="end" style:snap-to-layout-grid="false"/>
    </style:style>
    <style:style style:family="text" style:name="T2620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7.R4_C1">
      <style:table-cell-properties fo:background-color="#fddfc7"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13" style:parent-style-name="34">
      <style:paragraph-properties fo:text-align="end" style:snap-to-layout-grid="false"/>
    </style:style>
    <style:style style:family="text" style:name="T2621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7.R4_C2">
      <style:table-cell-properties fo:background-color="#fddfc7"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14" style:parent-style-name="24">
      <style:paragraph-properties style:snap-to-layout-grid="false"/>
    </style:style>
    <style:style style:family="text" style:name="T2622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7.R4_C3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15" style:parent-style-name="24">
      <style:paragraph-properties style:snap-to-layout-grid="false"/>
    </style:style>
    <style:style style:family="text" style:name="T2623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7.R4_C4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16" style:parent-style-name="24">
      <style:paragraph-properties style:snap-to-layout-grid="false"/>
    </style:style>
    <style:style style:family="text" style:name="T2624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7.R4_C5">
      <style:table-cell-properties fo:background-color="#fddfc7"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17" style:parent-style-name="25">
      <style:paragraph-properties style:snap-to-layout-grid="false"/>
    </style:style>
    <style:style style:family="text" style:name="T2625">
      <style:text-properties fo:font-size="9.0pt" fo:font-weight="bold" style:font-name="한컴돋움" style:font-name-asian="한컴돋움" style:font-size-asian="9.0pt" style:font-weight-asian="bold"/>
    </style:style>
    <style:style style:family="table-cell" style:name="T27.R4_C6">
      <style:table-cell-properties fo:background-color="#fddfc7"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4">
      <style:table-row-properties style:min-row-height="0.951cm"/>
    </style:style>
    <style:style style:family="paragraph" style:name="P1418" style:parent-style-name="35">
      <style:paragraph-properties fo:text-align="center" style:snap-to-layout-grid="false"/>
    </style:style>
    <style:style style:family="text" style:name="T2626">
      <style:text-properties fo:font-size="8.0pt" style:font-name="바탕" style:font-name-asian="한컴돋움" style:font-size-asian="8.0pt"/>
    </style:style>
    <style:style style:family="table-cell" style:name="T27.R5_C0">
      <style:table-cell-properties fo:border-bottom="0.020cm solid #000000" fo:border-left="0.060cm solid #000000" fo:border-right="none" fo:border-top="0.020cm solid #000000" fo:padding-bottom="-0.000cm" fo:padding-left="-0.000cm" fo:padding-right="-0.000cm" fo:padding-top="-0.000cm" style:vertical-align="middle"/>
    </style:style>
    <style:style style:family="paragraph" style:name="P1419" style:parent-style-name="24">
      <style:paragraph-properties fo:text-align="center" style:snap-to-layout-grid="false"/>
    </style:style>
    <style:style style:family="text" style:name="T2627">
      <style:text-properties fo:font-size="8.0pt" style:font-name="한컴돋움" style:font-name-asian="한컴돋움" style:font-size-asian="8.0pt"/>
    </style:style>
    <style:style style:family="text" style:name="T2628">
      <style:text-properties fo:font-size="8.0pt" style:font-name="바탕" style:font-name-asian="한컴돋움" style:font-size-asian="8.0pt"/>
    </style:style>
    <style:style style:family="table-cell" style:name="T27.R5_C1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1420" style:parent-style-name="26">
      <style:paragraph-properties fo:text-align="end" style:snap-to-layout-grid="false"/>
    </style:style>
    <style:style style:family="text" style:name="T2629">
      <style:text-properties fo:font-size="9.0pt" style:font-name="한컴돋움" style:font-name-asian="한컴돋움" style:font-size-asian="9.0pt"/>
    </style:style>
    <style:style style:family="table-cell" style:name="T27.R5_C2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21" style:parent-style-name="24">
      <style:paragraph-properties style:snap-to-layout-grid="false"/>
    </style:style>
    <style:style style:family="text" style:name="T2630">
      <style:text-properties fo:font-size="9.0pt" style:font-name="한컴돋움" style:font-name-asian="한컴돋움" style:font-size-asian="9.0pt"/>
    </style:style>
    <style:style style:family="table-cell" style:name="T27.R5_C3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422" style:parent-style-name="24">
      <style:paragraph-properties style:snap-to-layout-grid="false"/>
    </style:style>
    <style:style style:family="text" style:name="T2631">
      <style:text-properties fo:font-size="9.0pt" style:font-name="한컴돋움" style:font-name-asian="한컴돋움" style:font-size-asian="9.0pt"/>
    </style:style>
    <style:style style:family="table-cell" style:name="T27.R5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23" style:parent-style-name="24">
      <style:paragraph-properties style:snap-to-layout-grid="false"/>
    </style:style>
    <style:style style:family="text" style:name="T2632">
      <style:text-properties fo:font-size="9.0pt" style:font-name="한컴돋움" style:font-name-asian="한컴돋움" style:font-size-asian="9.0pt"/>
    </style:style>
    <style:style style:family="table-cell" style:name="T27.R5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24" style:parent-style-name="0">
      <style:paragraph-properties fo:text-align="end" style:snap-to-layout-grid="false"/>
    </style:style>
    <style:style style:family="text" style:name="T2633">
      <style:text-properties fo:font-size="9.0pt" style:font-name="바탕" style:font-name-asian="한컴돋움" style:font-size-asian="9.0pt"/>
    </style:style>
    <style:style style:family="table-cell" style:name="T27.R5_C6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25" style:parent-style-name="25">
      <style:paragraph-properties style:snap-to-layout-grid="false"/>
    </style:style>
    <style:style style:family="text" style:name="T2634">
      <style:text-properties fo:font-size="9.0pt" style:font-name="한컴돋움" style:font-name-asian="한컴돋움" style:font-size-asian="9.0pt"/>
    </style:style>
    <style:style style:family="table-cell" style:name="T27.R5_C7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7.R5">
      <style:table-row-properties style:min-row-height="0.716cm"/>
    </style:style>
    <style:style style:family="paragraph" style:name="P1426" style:parent-style-name="24">
      <style:paragraph-properties fo:text-align="center" style:snap-to-layout-grid="false"/>
    </style:style>
    <style:style style:family="text" style:name="T2635">
      <style:text-properties fo:font-size="8.0pt" style:font-name="한컴돋움" style:font-name-asian="한컴돋움" style:font-size-asian="8.0pt"/>
    </style:style>
    <style:style style:family="text" style:name="T2636">
      <style:text-properties fo:font-size="8.0pt" style:font-name="바탕" style:font-name-asian="한컴돋움" style:font-size-asian="8.0pt"/>
    </style:style>
    <style:style style:family="table-cell" style:name="T27.R6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27" style:parent-style-name="27">
      <style:paragraph-properties fo:text-align="end" style:snap-to-layout-grid="false"/>
    </style:style>
    <style:style style:family="text" style:name="T2637">
      <style:text-properties fo:font-size="9.0pt" style:font-name="한컴돋움" style:font-name-asian="한컴돋움" style:font-size-asian="9.0pt"/>
    </style:style>
    <style:style style:family="table-cell" style:name="T27.R6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28" style:parent-style-name="25">
      <style:paragraph-properties style:snap-to-layout-grid="false"/>
    </style:style>
    <style:style style:family="text" style:name="T2638">
      <style:text-properties fo:font-size="9.0pt" style:font-name="한컴돋움" style:font-name-asian="한컴돋움" style:font-size-asian="9.0pt"/>
    </style:style>
    <style:style style:family="table-cell" style:name="T27.R6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29" style:parent-style-name="24">
      <style:paragraph-properties style:snap-to-layout-grid="false"/>
    </style:style>
    <style:style style:family="text" style:name="T2639">
      <style:text-properties fo:font-size="9.0pt" style:font-name="한컴돋움" style:font-name-asian="한컴돋움" style:font-size-asian="9.0pt"/>
    </style:style>
    <style:style style:family="table-cell" style:name="T27.R6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30" style:parent-style-name="24">
      <style:paragraph-properties style:snap-to-layout-grid="false"/>
    </style:style>
    <style:style style:family="text" style:name="T2640">
      <style:text-properties fo:font-size="9.0pt" style:font-name="한컴돋움" style:font-name-asian="한컴돋움" style:font-size-asian="9.0pt"/>
    </style:style>
    <style:style style:family="table-cell" style:name="T27.R6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31" style:parent-style-name="24">
      <style:paragraph-properties style:snap-to-layout-grid="false"/>
    </style:style>
    <style:style style:family="text" style:name="T2641">
      <style:text-properties fo:font-size="9.0pt" style:font-name="한컴돋움" style:font-name-asian="한컴돋움" style:font-size-asian="9.0pt"/>
    </style:style>
    <style:style style:family="table-cell" style:name="T27.R6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32" style:parent-style-name="25">
      <style:paragraph-properties style:snap-to-layout-grid="false"/>
    </style:style>
    <style:style style:family="text" style:name="T2642">
      <style:text-properties fo:font-size="9.0pt" style:font-name="한컴돋움" style:font-name-asian="한컴돋움" style:font-size-asian="9.0pt"/>
    </style:style>
    <style:style style:family="table-cell" style:name="T27.R6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6">
      <style:table-row-properties style:min-row-height="0.716cm"/>
    </style:style>
    <style:style style:family="paragraph" style:name="P1433" style:parent-style-name="24">
      <style:paragraph-properties fo:text-align="center" style:snap-to-layout-grid="false"/>
    </style:style>
    <style:style style:family="text" style:name="T2643">
      <style:text-properties fo:font-size="8.0pt" style:font-name="한컴돋움" style:font-name-asian="한컴돋움" style:font-size-asian="8.0pt"/>
    </style:style>
    <style:style style:family="text" style:name="T2644">
      <style:text-properties fo:font-size="8.0pt" style:font-name="바탕" style:font-name-asian="한컴돋움" style:font-size-asian="8.0pt"/>
    </style:style>
    <style:style style:family="table-cell" style:name="T27.R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34" style:parent-style-name="27">
      <style:paragraph-properties fo:text-align="end" style:snap-to-layout-grid="false"/>
    </style:style>
    <style:style style:family="text" style:name="T2645">
      <style:text-properties fo:font-size="9.0pt" style:font-name="한컴돋움" style:font-name-asian="한컴돋움" style:font-size-asian="9.0pt"/>
    </style:style>
    <style:style style:family="table-cell" style:name="T27.R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35" style:parent-style-name="25">
      <style:paragraph-properties style:snap-to-layout-grid="false"/>
    </style:style>
    <style:style style:family="text" style:name="T2646">
      <style:text-properties fo:font-size="9.0pt" style:font-name="한컴돋움" style:font-name-asian="한컴돋움" style:font-size-asian="9.0pt"/>
    </style:style>
    <style:style style:family="table-cell" style:name="T27.R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36" style:parent-style-name="24">
      <style:paragraph-properties style:snap-to-layout-grid="false"/>
    </style:style>
    <style:style style:family="text" style:name="T2647">
      <style:text-properties fo:font-size="9.0pt" style:font-name="한컴돋움" style:font-name-asian="한컴돋움" style:font-size-asian="9.0pt"/>
    </style:style>
    <style:style style:family="table-cell" style:name="T27.R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37" style:parent-style-name="24">
      <style:paragraph-properties style:snap-to-layout-grid="false"/>
    </style:style>
    <style:style style:family="text" style:name="T2648">
      <style:text-properties fo:font-size="9.0pt" style:font-name="한컴돋움" style:font-name-asian="한컴돋움" style:font-size-asian="9.0pt"/>
    </style:style>
    <style:style style:family="table-cell" style:name="T27.R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38" style:parent-style-name="24">
      <style:paragraph-properties style:snap-to-layout-grid="false"/>
    </style:style>
    <style:style style:family="text" style:name="T2649">
      <style:text-properties fo:font-size="9.0pt" style:font-name="한컴돋움" style:font-name-asian="한컴돋움" style:font-size-asian="9.0pt"/>
    </style:style>
    <style:style style:family="table-cell" style:name="T27.R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39" style:parent-style-name="25">
      <style:paragraph-properties style:snap-to-layout-grid="false"/>
    </style:style>
    <style:style style:family="text" style:name="T2650">
      <style:text-properties fo:font-size="9.0pt" style:font-name="한컴돋움" style:font-name-asian="한컴돋움" style:font-size-asian="9.0pt"/>
    </style:style>
    <style:style style:family="table-cell" style:name="T27.R7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7">
      <style:table-row-properties style:min-row-height="0.716cm"/>
    </style:style>
    <style:style style:family="paragraph" style:name="P1440" style:parent-style-name="24">
      <style:paragraph-properties fo:text-align="center" style:snap-to-layout-grid="false"/>
    </style:style>
    <style:style style:family="text" style:name="T2651">
      <style:text-properties fo:font-size="8.0pt" style:font-name="한컴돋움" style:font-name-asian="한컴돋움" style:font-size-asian="8.0pt"/>
    </style:style>
    <style:style style:family="text" style:name="T2652">
      <style:text-properties fo:font-size="8.0pt" style:font-name="바탕" style:font-name-asian="한컴돋움" style:font-size-asian="8.0pt"/>
    </style:style>
    <style:style style:family="table-cell" style:name="T27.R8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41" style:parent-style-name="27">
      <style:paragraph-properties fo:text-align="end" style:snap-to-layout-grid="false"/>
    </style:style>
    <style:style style:family="text" style:name="T2653">
      <style:text-properties fo:font-size="9.0pt" style:font-name="한컴돋움" style:font-name-asian="한컴돋움" style:font-size-asian="9.0pt"/>
    </style:style>
    <style:style style:family="table-cell" style:name="T27.R8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42" style:parent-style-name="25">
      <style:paragraph-properties style:snap-to-layout-grid="false"/>
    </style:style>
    <style:style style:family="text" style:name="T2654">
      <style:text-properties fo:font-size="9.0pt" style:font-name="한컴돋움" style:font-name-asian="한컴돋움" style:font-size-asian="9.0pt"/>
    </style:style>
    <style:style style:family="table-cell" style:name="T27.R8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43" style:parent-style-name="24">
      <style:paragraph-properties style:snap-to-layout-grid="false"/>
    </style:style>
    <style:style style:family="text" style:name="T2655">
      <style:text-properties fo:font-size="9.0pt" style:font-name="한컴돋움" style:font-name-asian="한컴돋움" style:font-size-asian="9.0pt"/>
    </style:style>
    <style:style style:family="table-cell" style:name="T27.R8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44" style:parent-style-name="24">
      <style:paragraph-properties style:snap-to-layout-grid="false"/>
    </style:style>
    <style:style style:family="text" style:name="T2656">
      <style:text-properties fo:font-size="9.0pt" style:font-name="한컴돋움" style:font-name-asian="한컴돋움" style:font-size-asian="9.0pt"/>
    </style:style>
    <style:style style:family="table-cell" style:name="T27.R8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45" style:parent-style-name="24">
      <style:paragraph-properties style:snap-to-layout-grid="false"/>
    </style:style>
    <style:style style:family="text" style:name="T2657">
      <style:text-properties fo:font-size="9.0pt" style:font-name="한컴돋움" style:font-name-asian="한컴돋움" style:font-size-asian="9.0pt"/>
    </style:style>
    <style:style style:family="table-cell" style:name="T27.R8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46" style:parent-style-name="25">
      <style:paragraph-properties style:snap-to-layout-grid="false"/>
    </style:style>
    <style:style style:family="text" style:name="T2658">
      <style:text-properties fo:font-size="9.0pt" style:font-name="한컴돋움" style:font-name-asian="한컴돋움" style:font-size-asian="9.0pt"/>
    </style:style>
    <style:style style:family="table-cell" style:name="T27.R8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8">
      <style:table-row-properties style:min-row-height="0.716cm"/>
    </style:style>
    <style:style style:family="paragraph" style:name="P1447" style:parent-style-name="24">
      <style:paragraph-properties fo:text-align="center" style:snap-to-layout-grid="false"/>
    </style:style>
    <style:style style:family="text" style:name="T2659">
      <style:text-properties fo:font-size="8.0pt" style:font-name="한컴돋움" style:font-name-asian="한컴돋움" style:font-size-asian="8.0pt"/>
    </style:style>
    <style:style style:family="text" style:name="T2660">
      <style:text-properties fo:font-size="8.0pt" style:font-name="바탕" style:font-name-asian="한컴돋움" style:font-size-asian="8.0pt"/>
    </style:style>
    <style:style style:family="table-cell" style:name="T27.R9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48" style:parent-style-name="27">
      <style:paragraph-properties fo:text-align="end" style:snap-to-layout-grid="false"/>
    </style:style>
    <style:style style:family="text" style:name="T2661">
      <style:text-properties fo:font-size="9.0pt" style:font-name="한컴돋움" style:font-name-asian="한컴돋움" style:font-size-asian="9.0pt"/>
    </style:style>
    <style:style style:family="table-cell" style:name="T27.R9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49" style:parent-style-name="25">
      <style:paragraph-properties style:snap-to-layout-grid="false"/>
    </style:style>
    <style:style style:family="text" style:name="T2662">
      <style:text-properties fo:font-size="9.0pt" style:font-name="한컴돋움" style:font-name-asian="한컴돋움" style:font-size-asian="9.0pt"/>
    </style:style>
    <style:style style:family="table-cell" style:name="T27.R9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50" style:parent-style-name="24">
      <style:paragraph-properties style:snap-to-layout-grid="false"/>
    </style:style>
    <style:style style:family="text" style:name="T2663">
      <style:text-properties fo:font-size="9.0pt" style:font-name="한컴돋움" style:font-name-asian="한컴돋움" style:font-size-asian="9.0pt"/>
    </style:style>
    <style:style style:family="table-cell" style:name="T27.R9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51" style:parent-style-name="24">
      <style:paragraph-properties style:snap-to-layout-grid="false"/>
    </style:style>
    <style:style style:family="text" style:name="T2664">
      <style:text-properties fo:font-size="9.0pt" style:font-name="한컴돋움" style:font-name-asian="한컴돋움" style:font-size-asian="9.0pt"/>
    </style:style>
    <style:style style:family="table-cell" style:name="T27.R9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52" style:parent-style-name="24">
      <style:paragraph-properties style:snap-to-layout-grid="false"/>
    </style:style>
    <style:style style:family="text" style:name="T2665">
      <style:text-properties fo:font-size="9.0pt" style:font-name="한컴돋움" style:font-name-asian="한컴돋움" style:font-size-asian="9.0pt"/>
    </style:style>
    <style:style style:family="table-cell" style:name="T27.R9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53" style:parent-style-name="25">
      <style:paragraph-properties style:snap-to-layout-grid="false"/>
    </style:style>
    <style:style style:family="text" style:name="T2666">
      <style:text-properties fo:font-size="9.0pt" style:font-name="한컴돋움" style:font-name-asian="한컴돋움" style:font-size-asian="9.0pt"/>
    </style:style>
    <style:style style:family="table-cell" style:name="T27.R9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9">
      <style:table-row-properties style:min-row-height="0.716cm"/>
    </style:style>
    <style:style style:family="paragraph" style:name="P1454" style:parent-style-name="35">
      <style:paragraph-properties fo:text-align="center" style:snap-to-layout-grid="false"/>
    </style:style>
    <style:style style:family="text" style:name="T2667">
      <style:text-properties fo:font-size="8.0pt" style:font-name="바탕" style:font-name-asian="한컴돋움" style:font-size-asian="8.0pt"/>
    </style:style>
    <style:style style:family="table-cell" style:name="T27.R10_C0">
      <style:table-cell-properties fo:border-bottom="0.02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455" style:parent-style-name="24">
      <style:paragraph-properties fo:text-align="center" style:snap-to-layout-grid="false"/>
    </style:style>
    <style:style style:family="text" style:name="T2668">
      <style:text-properties fo:font-size="8.0pt" style:font-name="바탕" style:font-name-asian="한컴돋움" style:font-size-asian="8.0pt"/>
    </style:style>
    <style:style style:family="table-cell" style:name="T27.R10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56" style:parent-style-name="26">
      <style:paragraph-properties fo:text-align="end" style:snap-to-layout-grid="false"/>
    </style:style>
    <style:style style:family="text" style:name="T2669">
      <style:text-properties fo:font-size="9.0pt" style:font-name="한컴돋움" style:font-name-asian="한컴돋움" style:font-size-asian="9.0pt"/>
    </style:style>
    <style:style style:family="table-cell" style:name="T27.R10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57" style:parent-style-name="24">
      <style:paragraph-properties style:snap-to-layout-grid="false"/>
    </style:style>
    <style:style style:family="text" style:name="T2670">
      <style:text-properties fo:font-size="9.0pt" style:font-name="한컴돋움" style:font-name-asian="한컴돋움" style:font-size-asian="9.0pt"/>
    </style:style>
    <style:style style:family="table-cell" style:name="T27.R10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58" style:parent-style-name="24">
      <style:paragraph-properties style:snap-to-layout-grid="false"/>
    </style:style>
    <style:style style:family="text" style:name="T2671">
      <style:text-properties fo:font-size="9.0pt" style:font-name="한컴돋움" style:font-name-asian="한컴돋움" style:font-size-asian="9.0pt"/>
    </style:style>
    <style:style style:family="table-cell" style:name="T27.R10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59" style:parent-style-name="24">
      <style:paragraph-properties style:snap-to-layout-grid="false"/>
    </style:style>
    <style:style style:family="text" style:name="T2672">
      <style:text-properties fo:font-size="9.0pt" style:font-name="한컴돋움" style:font-name-asian="한컴돋움" style:font-size-asian="9.0pt"/>
    </style:style>
    <style:style style:family="table-cell" style:name="T27.R10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60" style:parent-style-name="24">
      <style:paragraph-properties style:snap-to-layout-grid="false"/>
    </style:style>
    <style:style style:family="text" style:name="T2673">
      <style:text-properties fo:font-size="9.0pt" style:font-name="한컴돋움" style:font-name-asian="한컴돋움" style:font-size-asian="9.0pt"/>
    </style:style>
    <style:style style:family="table-cell" style:name="T27.R10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61" style:parent-style-name="25">
      <style:paragraph-properties style:snap-to-layout-grid="false"/>
    </style:style>
    <style:style style:family="text" style:name="T2674">
      <style:text-properties fo:font-size="9.0pt" style:font-name="한컴돋움" style:font-name-asian="한컴돋움" style:font-size-asian="9.0pt"/>
    </style:style>
    <style:style style:family="table-cell" style:name="T27.R10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10">
      <style:table-row-properties style:min-row-height="0.716cm"/>
    </style:style>
    <style:style style:family="paragraph" style:name="P1462" style:parent-style-name="24">
      <style:paragraph-properties fo:text-align="center" style:snap-to-layout-grid="false"/>
    </style:style>
    <style:style style:family="text" style:name="T2675">
      <style:text-properties fo:font-size="8.0pt" style:font-name="바탕" style:font-name-asian="한컴돋움" style:font-size-asian="8.0pt"/>
    </style:style>
    <style:style style:family="table-cell" style:name="T27.R11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63" style:parent-style-name="27">
      <style:paragraph-properties fo:text-align="end" style:snap-to-layout-grid="false"/>
    </style:style>
    <style:style style:family="text" style:name="T2676">
      <style:text-properties fo:font-size="9.0pt" style:font-name="한컴돋움" style:font-name-asian="한컴돋움" style:font-size-asian="9.0pt"/>
    </style:style>
    <style:style style:family="table-cell" style:name="T27.R11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64" style:parent-style-name="25">
      <style:paragraph-properties style:snap-to-layout-grid="false"/>
    </style:style>
    <style:style style:family="text" style:name="T2677">
      <style:text-properties fo:font-size="9.0pt" style:font-name="한컴돋움" style:font-name-asian="한컴돋움" style:font-size-asian="9.0pt"/>
    </style:style>
    <style:style style:family="table-cell" style:name="T27.R11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65" style:parent-style-name="24">
      <style:paragraph-properties style:snap-to-layout-grid="false"/>
    </style:style>
    <style:style style:family="text" style:name="T2678">
      <style:text-properties fo:font-size="9.0pt" style:font-name="한컴돋움" style:font-name-asian="한컴돋움" style:font-size-asian="9.0pt"/>
    </style:style>
    <style:style style:family="table-cell" style:name="T27.R11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66" style:parent-style-name="24">
      <style:paragraph-properties style:snap-to-layout-grid="false"/>
    </style:style>
    <style:style style:family="text" style:name="T2679">
      <style:text-properties fo:font-size="9.0pt" style:font-name="한컴돋움" style:font-name-asian="한컴돋움" style:font-size-asian="9.0pt"/>
    </style:style>
    <style:style style:family="table-cell" style:name="T27.R11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67" style:parent-style-name="24">
      <style:paragraph-properties style:snap-to-layout-grid="false"/>
    </style:style>
    <style:style style:family="text" style:name="T2680">
      <style:text-properties fo:font-size="9.0pt" style:font-name="한컴돋움" style:font-name-asian="한컴돋움" style:font-size-asian="9.0pt"/>
    </style:style>
    <style:style style:family="table-cell" style:name="T27.R11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68" style:parent-style-name="25">
      <style:paragraph-properties style:snap-to-layout-grid="false"/>
    </style:style>
    <style:style style:family="text" style:name="T2681">
      <style:text-properties fo:font-size="9.0pt" style:font-name="한컴돋움" style:font-name-asian="한컴돋움" style:font-size-asian="9.0pt"/>
    </style:style>
    <style:style style:family="table-cell" style:name="T27.R11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11">
      <style:table-row-properties style:min-row-height="0.716cm"/>
    </style:style>
    <style:style style:family="paragraph" style:name="P1469" style:parent-style-name="35">
      <style:paragraph-properties fo:text-align="center" style:snap-to-layout-grid="false"/>
    </style:style>
    <style:style style:family="text" style:name="T2682">
      <style:text-properties fo:font-size="8.0pt" style:font-name="바탕" style:font-name-asian="한컴돋움" style:font-size-asian="8.0pt"/>
    </style:style>
    <style:style style:family="table-cell" style:name="T27.R12_C0">
      <style:table-cell-properties fo:border-bottom="0.06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470" style:parent-style-name="24">
      <style:paragraph-properties fo:text-align="center" style:snap-to-layout-grid="false"/>
    </style:style>
    <style:style style:family="text" style:name="T2683">
      <style:text-properties fo:font-size="8.0pt" style:font-name="바탕" style:font-name-asian="한컴돋움" style:font-size-asian="8.0pt"/>
    </style:style>
    <style:style style:family="table-cell" style:name="T27.R12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71" style:parent-style-name="26">
      <style:paragraph-properties fo:text-align="end" style:snap-to-layout-grid="false"/>
    </style:style>
    <style:style style:family="text" style:name="T2684">
      <style:text-properties fo:font-size="9.0pt" style:font-name="한컴돋움" style:font-name-asian="한컴돋움" style:font-size-asian="9.0pt"/>
    </style:style>
    <style:style style:family="table-cell" style:name="T27.R12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72" style:parent-style-name="24">
      <style:paragraph-properties style:snap-to-layout-grid="false"/>
    </style:style>
    <style:style style:family="text" style:name="T2685">
      <style:text-properties fo:font-size="9.0pt" style:font-name="한컴돋움" style:font-name-asian="한컴돋움" style:font-size-asian="9.0pt"/>
    </style:style>
    <style:style style:family="table-cell" style:name="T27.R12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73" style:parent-style-name="24">
      <style:paragraph-properties style:snap-to-layout-grid="false"/>
    </style:style>
    <style:style style:family="text" style:name="T2686">
      <style:text-properties fo:font-size="9.0pt" style:font-name="한컴돋움" style:font-name-asian="한컴돋움" style:font-size-asian="9.0pt"/>
    </style:style>
    <style:style style:family="table-cell" style:name="T27.R12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74" style:parent-style-name="24">
      <style:paragraph-properties style:snap-to-layout-grid="false"/>
    </style:style>
    <style:style style:family="text" style:name="T2687">
      <style:text-properties fo:font-size="9.0pt" style:font-name="한컴돋움" style:font-name-asian="한컴돋움" style:font-size-asian="9.0pt"/>
    </style:style>
    <style:style style:family="table-cell" style:name="T27.R12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75" style:parent-style-name="24">
      <style:paragraph-properties style:snap-to-layout-grid="false"/>
    </style:style>
    <style:style style:family="text" style:name="T2688">
      <style:text-properties fo:font-size="9.0pt" style:font-name="한컴돋움" style:font-name-asian="한컴돋움" style:font-size-asian="9.0pt"/>
    </style:style>
    <style:style style:family="table-cell" style:name="T27.R12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76" style:parent-style-name="25">
      <style:paragraph-properties style:snap-to-layout-grid="false"/>
    </style:style>
    <style:style style:family="text" style:name="T2689">
      <style:text-properties fo:font-size="9.0pt" style:font-name="한컴돋움" style:font-name-asian="한컴돋움" style:font-size-asian="9.0pt"/>
    </style:style>
    <style:style style:family="table-cell" style:name="T27.R12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12">
      <style:table-row-properties style:min-row-height="0.716cm"/>
    </style:style>
    <style:style style:family="paragraph" style:name="P1477" style:parent-style-name="24">
      <style:paragraph-properties fo:text-align="center" style:snap-to-layout-grid="false"/>
    </style:style>
    <style:style style:family="text" style:name="T2690">
      <style:text-properties fo:font-size="8.0pt" style:font-name="바탕" style:font-name-asian="한컴돋움" style:font-size-asian="8.0pt"/>
    </style:style>
    <style:style style:family="text" style:name="T2691">
      <style:text-properties fo:font-size="8.0pt" style:font-name="한컴돋움" style:font-name-asian="한컴돋움" style:font-size-asian="8.0pt"/>
    </style:style>
    <style:style style:family="text" style:name="T2692">
      <style:text-properties fo:font-size="8.0pt" style:font-name="바탕" style:font-name-asian="한컴돋움" style:font-size-asian="8.0pt"/>
    </style:style>
    <style:style style:family="table-cell" style:name="T27.R13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78" style:parent-style-name="27">
      <style:paragraph-properties fo:text-align="end" style:snap-to-layout-grid="false"/>
    </style:style>
    <style:style style:family="text" style:name="T2693">
      <style:text-properties fo:font-size="9.0pt" style:font-name="한컴돋움" style:font-name-asian="한컴돋움" style:font-size-asian="9.0pt"/>
    </style:style>
    <style:style style:family="table-cell" style:name="T27.R13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79" style:parent-style-name="25">
      <style:paragraph-properties style:snap-to-layout-grid="false"/>
    </style:style>
    <style:style style:family="text" style:name="T2694">
      <style:text-properties fo:font-size="9.0pt" style:font-name="한컴돋움" style:font-name-asian="한컴돋움" style:font-size-asian="9.0pt"/>
    </style:style>
    <style:style style:family="table-cell" style:name="T27.R13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80" style:parent-style-name="24">
      <style:paragraph-properties style:snap-to-layout-grid="false"/>
    </style:style>
    <style:style style:family="text" style:name="T2695">
      <style:text-properties fo:font-size="9.0pt" style:font-name="한컴돋움" style:font-name-asian="한컴돋움" style:font-size-asian="9.0pt"/>
    </style:style>
    <style:style style:family="table-cell" style:name="T27.R13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81" style:parent-style-name="24">
      <style:paragraph-properties style:snap-to-layout-grid="false"/>
    </style:style>
    <style:style style:family="text" style:name="T2696">
      <style:text-properties fo:font-size="9.0pt" style:font-name="한컴돋움" style:font-name-asian="한컴돋움" style:font-size-asian="9.0pt"/>
    </style:style>
    <style:style style:family="table-cell" style:name="T27.R13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82" style:parent-style-name="24">
      <style:paragraph-properties style:snap-to-layout-grid="false"/>
    </style:style>
    <style:style style:family="text" style:name="T2697">
      <style:text-properties fo:font-size="9.0pt" style:font-name="한컴돋움" style:font-name-asian="한컴돋움" style:font-size-asian="9.0pt"/>
    </style:style>
    <style:style style:family="table-cell" style:name="T27.R13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83" style:parent-style-name="25">
      <style:paragraph-properties style:snap-to-layout-grid="false"/>
    </style:style>
    <style:style style:family="text" style:name="T2698">
      <style:text-properties fo:font-size="9.0pt" style:font-name="한컴돋움" style:font-name-asian="한컴돋움" style:font-size-asian="9.0pt"/>
    </style:style>
    <style:style style:family="table-cell" style:name="T27.R13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13">
      <style:table-row-properties style:min-row-height="0.716cm"/>
    </style:style>
    <style:style style:family="paragraph" style:name="P1484" style:parent-style-name="24">
      <style:paragraph-properties fo:text-align="center" style:snap-to-layout-grid="false"/>
    </style:style>
    <style:style style:family="text" style:name="T2699">
      <style:text-properties fo:font-size="8.0pt" style:font-name="바탕" style:font-name-asian="한컴돋움" style:font-size-asian="8.0pt"/>
    </style:style>
    <style:style style:family="text" style:name="T2700">
      <style:text-properties fo:font-size="8.0pt" style:font-name="한컴돋움" style:font-name-asian="한컴돋움" style:font-size-asian="8.0pt"/>
    </style:style>
    <style:style style:family="text" style:name="T2701">
      <style:text-properties fo:font-size="8.0pt" style:font-name="바탕" style:font-name-asian="한컴돋움" style:font-size-asian="8.0pt"/>
    </style:style>
    <style:style style:family="table-cell" style:name="T27.R14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485" style:parent-style-name="27">
      <style:paragraph-properties fo:text-align="end" style:snap-to-layout-grid="false"/>
    </style:style>
    <style:style style:family="text" style:name="T2702">
      <style:text-properties fo:font-size="9.0pt" style:font-name="한컴돋움" style:font-name-asian="한컴돋움" style:font-size-asian="9.0pt"/>
    </style:style>
    <style:style style:family="table-cell" style:name="T27.R14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86" style:parent-style-name="25">
      <style:paragraph-properties style:snap-to-layout-grid="false"/>
    </style:style>
    <style:style style:family="text" style:name="T2703">
      <style:text-properties fo:font-size="9.0pt" style:font-name="한컴돋움" style:font-name-asian="한컴돋움" style:font-size-asian="9.0pt"/>
    </style:style>
    <style:style style:family="table-cell" style:name="T27.R14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487" style:parent-style-name="24">
      <style:paragraph-properties style:snap-to-layout-grid="false"/>
    </style:style>
    <style:style style:family="text" style:name="T2704">
      <style:text-properties fo:font-size="9.0pt" style:font-name="한컴돋움" style:font-name-asian="한컴돋움" style:font-size-asian="9.0pt"/>
    </style:style>
    <style:style style:family="table-cell" style:name="T27.R14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88" style:parent-style-name="24">
      <style:paragraph-properties style:snap-to-layout-grid="false"/>
    </style:style>
    <style:style style:family="text" style:name="T2705">
      <style:text-properties fo:font-size="9.0pt" style:font-name="한컴돋움" style:font-name-asian="한컴돋움" style:font-size-asian="9.0pt"/>
    </style:style>
    <style:style style:family="table-cell" style:name="T27.R14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89" style:parent-style-name="0">
      <style:paragraph-properties fo:text-align="end" style:snap-to-layout-grid="false"/>
    </style:style>
    <style:style style:family="text" style:name="T2706">
      <style:text-properties fo:font-size="9.0pt" style:font-name="바탕" style:font-name-asian="한컴돋움" style:font-size-asian="9.0pt"/>
    </style:style>
    <style:style style:family="table-cell" style:name="T27.R14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490" style:parent-style-name="25">
      <style:paragraph-properties style:snap-to-layout-grid="false"/>
    </style:style>
    <style:style style:family="text" style:name="T2707">
      <style:text-properties fo:font-size="9.0pt" style:font-name="한컴돋움" style:font-name-asian="한컴돋움" style:font-size-asian="9.0pt"/>
    </style:style>
    <style:style style:family="table-cell" style:name="T27.R14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14">
      <style:table-row-properties style:min-row-height="0.716cm"/>
    </style:style>
    <style:style style:family="paragraph" style:name="P1491" style:parent-style-name="24">
      <style:paragraph-properties fo:text-align="center" style:snap-to-layout-grid="false"/>
    </style:style>
    <style:style style:family="text" style:name="T2708">
      <style:text-properties fo:font-size="8.0pt" style:font-name="바탕" style:font-name-asian="한컴돋움" style:font-size-asian="8.0pt"/>
    </style:style>
    <style:style style:family="text" style:name="T2709">
      <style:text-properties fo:font-size="8.0pt" style:font-name="한컴돋움" style:font-name-asian="한컴돋움" style:font-size-asian="8.0pt"/>
    </style:style>
    <style:style style:family="text" style:name="T2710">
      <style:text-properties fo:font-size="8.0pt" style:font-name="바탕" style:font-name-asian="한컴돋움" style:font-size-asian="8.0pt"/>
    </style:style>
    <style:style style:family="table-cell" style:name="T27.R15_C0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1492" style:parent-style-name="27">
      <style:paragraph-properties fo:text-align="end" style:snap-to-layout-grid="false"/>
    </style:style>
    <style:style style:family="text" style:name="T2711">
      <style:text-properties fo:font-size="9.0pt" style:font-name="한컴돋움" style:font-name-asian="한컴돋움" style:font-size-asian="9.0pt"/>
    </style:style>
    <style:style style:family="table-cell" style:name="T27.R15_C1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93" style:parent-style-name="25">
      <style:paragraph-properties style:snap-to-layout-grid="false"/>
    </style:style>
    <style:style style:family="text" style:name="T2712">
      <style:text-properties fo:font-size="9.0pt" style:font-name="한컴돋움" style:font-name-asian="한컴돋움" style:font-size-asian="9.0pt"/>
    </style:style>
    <style:style style:family="table-cell" style:name="T27.R15_C2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494" style:parent-style-name="24">
      <style:paragraph-properties style:snap-to-layout-grid="false"/>
    </style:style>
    <style:style style:family="text" style:name="T2713">
      <style:text-properties fo:font-size="9.0pt" style:font-name="한컴돋움" style:font-name-asian="한컴돋움" style:font-size-asian="9.0pt"/>
    </style:style>
    <style:style style:family="table-cell" style:name="T27.R15_C3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95" style:parent-style-name="24">
      <style:paragraph-properties style:snap-to-layout-grid="false"/>
    </style:style>
    <style:style style:family="text" style:name="T2714">
      <style:text-properties fo:font-size="9.0pt" style:font-name="한컴돋움" style:font-name-asian="한컴돋움" style:font-size-asian="9.0pt"/>
    </style:style>
    <style:style style:family="table-cell" style:name="T27.R15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96" style:parent-style-name="24">
      <style:paragraph-properties style:snap-to-layout-grid="false"/>
    </style:style>
    <style:style style:family="text" style:name="T2715">
      <style:text-properties fo:font-size="9.0pt" style:font-name="한컴돋움" style:font-name-asian="한컴돋움" style:font-size-asian="9.0pt"/>
    </style:style>
    <style:style style:family="table-cell" style:name="T27.R15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497" style:parent-style-name="25">
      <style:paragraph-properties style:snap-to-layout-grid="false"/>
    </style:style>
    <style:style style:family="text" style:name="T2716">
      <style:text-properties fo:font-size="9.0pt" style:font-name="한컴돋움" style:font-name-asian="한컴돋움" style:font-size-asian="9.0pt"/>
    </style:style>
    <style:style style:family="table-cell" style:name="T27.R15_C6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7.R15">
      <style:table-row-properties style:min-row-height="0.716cm"/>
    </style:style>
    <style:style style:family="paragraph" style:name="P1498" style:parent-style-name="24">
      <style:paragraph-properties fo:text-align="center" style:snap-to-layout-grid="false"/>
    </style:style>
    <style:style style:family="text" style:name="T2717">
      <style:text-properties fo:font-size="8.0pt" style:font-name="바탕" style:font-name-asian="한컴돋움" style:font-size-asian="8.0pt"/>
    </style:style>
    <style:style style:family="text" style:name="T2718">
      <style:text-properties fo:font-size="8.0pt" style:font-name="한컴돋움" style:font-name-asian="한컴돋움" style:font-size-asian="8.0pt"/>
    </style:style>
    <style:style style:family="text" style:name="T2719">
      <style:text-properties fo:font-size="8.0pt" style:font-name="바탕" style:font-name-asian="한컴돋움" style:font-size-asian="8.0pt"/>
    </style:style>
    <style:style style:family="text" style:name="T2720">
      <style:text-properties fo:font-size="8.0pt" style:font-name="한컴돋움" style:font-name-asian="한컴돋움" style:font-size-asian="8.0pt"/>
    </style:style>
    <style:style style:family="text" style:name="T2721">
      <style:text-properties fo:font-size="8.0pt" style:font-name="바탕" style:font-name-asian="한컴돋움" style:font-size-asian="8.0pt"/>
    </style:style>
    <style:style style:family="table-cell" style:name="T27.R16_C0">
      <style:table-cell-properties fo:border-bottom="0.020cm solid #000000" fo:border-left="0.020cm solid #000000" fo:border-right="0.050cm solid #000000" fo:border-top="0.020cm solid #000000" fo:padding-bottom="-0.000cm" fo:padding-left="-0.000cm" fo:padding-right="-0.000cm" fo:padding-top="-0.000cm" style:vertical-align="middle"/>
    </style:style>
    <style:style style:family="paragraph" style:name="P1499" style:parent-style-name="27">
      <style:paragraph-properties fo:text-align="end" style:snap-to-layout-grid="false"/>
    </style:style>
    <style:style style:family="text" style:name="T2722">
      <style:text-properties fo:font-size="9.0pt" style:font-name="한컴돋움" style:font-name-asian="한컴돋움" style:font-size-asian="9.0pt"/>
    </style:style>
    <style:style style:family="table-cell" style:name="T27.R16_C1">
      <style:table-cell-properties fo:border-bottom="0.020cm solid #000000" fo:border-left="0.05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500" style:parent-style-name="25">
      <style:paragraph-properties style:snap-to-layout-grid="false"/>
    </style:style>
    <style:style style:family="text" style:name="T2723">
      <style:text-properties fo:font-size="9.0pt" style:font-name="한컴돋움" style:font-name-asian="한컴돋움" style:font-size-asian="9.0pt"/>
    </style:style>
    <style:style style:family="table-cell" style:name="T27.R16_C2">
      <style:table-cell-properties fo:border-bottom="0.020cm solid #000000" fo:border-left="0.020cm solid #000000" fo:border-right="0.060cm solid #000000" fo:border-top="0.020cm solid #000000" fo:padding-bottom="-0.000cm" fo:padding-left="-0.000cm" fo:padding-right="-0.000cm" fo:padding-top="-0.000cm" style:vertical-align="middle"/>
    </style:style>
    <style:style style:family="paragraph" style:name="P1501" style:parent-style-name="24">
      <style:paragraph-properties style:snap-to-layout-grid="false"/>
    </style:style>
    <style:style style:family="text" style:name="T2724">
      <style:text-properties fo:font-size="9.0pt" style:font-name="한컴돋움" style:font-name-asian="한컴돋움" style:font-size-asian="9.0pt"/>
    </style:style>
    <style:style style:family="table-cell" style:name="T27.R16_C3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502" style:parent-style-name="24">
      <style:paragraph-properties style:snap-to-layout-grid="false"/>
    </style:style>
    <style:style style:family="text" style:name="T2725">
      <style:text-properties fo:font-size="9.0pt" style:font-name="한컴돋움" style:font-name-asian="한컴돋움" style:font-size-asian="9.0pt"/>
    </style:style>
    <style:style style:family="table-cell" style:name="T27.R16_C4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503" style:parent-style-name="24">
      <style:paragraph-properties style:snap-to-layout-grid="false"/>
    </style:style>
    <style:style style:family="text" style:name="T2726">
      <style:text-properties fo:font-size="9.0pt" style:font-name="한컴돋움" style:font-name-asian="한컴돋움" style:font-size-asian="9.0pt"/>
    </style:style>
    <style:style style:family="table-cell" style:name="T27.R16_C5">
      <style:table-cell-properties fo:border-bottom="0.020cm solid #000000" fo:border-left="0.020cm solid #000000" fo:border-right="0.020cm solid #000000" fo:border-top="0.020cm solid #000000" fo:padding-bottom="-0.000cm" fo:padding-left="-0.000cm" fo:padding-right="-0.000cm" fo:padding-top="-0.000cm" style:vertical-align="middle"/>
    </style:style>
    <style:style style:family="paragraph" style:name="P1504" style:parent-style-name="25">
      <style:paragraph-properties style:snap-to-layout-grid="false"/>
    </style:style>
    <style:style style:family="text" style:name="T2727">
      <style:text-properties fo:font-size="9.0pt" style:font-name="한컴돋움" style:font-name-asian="한컴돋움" style:font-size-asian="9.0pt"/>
    </style:style>
    <style:style style:family="table-cell" style:name="T27.R16_C6">
      <style:table-cell-properties fo:border-bottom="0.020cm solid #000000" fo:border-left="none" fo:border-right="0.060cm solid #000000" fo:border-top="0.020cm solid #000000" fo:padding-bottom="-0.000cm" fo:padding-left="-0.000cm" fo:padding-right="-0.000cm" fo:padding-top="-0.000cm" style:vertical-align="middle"/>
    </style:style>
    <style:style style:family="table-row" style:name="T27.R16">
      <style:table-row-properties style:min-row-height="0.716cm"/>
    </style:style>
    <style:style style:family="paragraph" style:name="P1505" style:parent-style-name="24">
      <style:paragraph-properties fo:text-align="center" style:snap-to-layout-grid="false"/>
    </style:style>
    <style:style style:family="text" style:name="T2728">
      <style:text-properties fo:font-size="8.0pt" style:font-name="바탕" style:font-name-asian="한컴돋움" style:font-size-asian="8.0pt"/>
    </style:style>
    <style:style style:family="text" style:name="T2729">
      <style:text-properties fo:font-size="8.0pt" style:font-name="한컴돋움" style:font-name-asian="한컴돋움" style:font-size-asian="8.0pt"/>
    </style:style>
    <style:style style:family="text" style:name="T2730">
      <style:text-properties fo:font-size="8.0pt" style:font-name="바탕" style:font-name-asian="한컴돋움" style:font-size-asian="8.0pt"/>
    </style:style>
    <style:style style:family="table-cell" style:name="T27.R1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06" style:parent-style-name="27">
      <style:paragraph-properties fo:text-align="end" style:snap-to-layout-grid="false"/>
    </style:style>
    <style:style style:family="text" style:name="T2731">
      <style:text-properties fo:font-size="9.0pt" style:font-name="한컴돋움" style:font-name-asian="한컴돋움" style:font-size-asian="9.0pt"/>
    </style:style>
    <style:style style:family="table-cell" style:name="T27.R1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07" style:parent-style-name="25">
      <style:paragraph-properties style:snap-to-layout-grid="false"/>
    </style:style>
    <style:style style:family="text" style:name="T2732">
      <style:text-properties fo:font-size="9.0pt" style:font-name="한컴돋움" style:font-name-asian="한컴돋움" style:font-size-asian="9.0pt"/>
    </style:style>
    <style:style style:family="table-cell" style:name="T27.R1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08" style:parent-style-name="24">
      <style:paragraph-properties style:snap-to-layout-grid="false"/>
    </style:style>
    <style:style style:family="text" style:name="T2733">
      <style:text-properties fo:font-size="9.0pt" style:font-name="한컴돋움" style:font-name-asian="한컴돋움" style:font-size-asian="9.0pt"/>
    </style:style>
    <style:style style:family="table-cell" style:name="T27.R1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09" style:parent-style-name="24">
      <style:paragraph-properties style:snap-to-layout-grid="false"/>
    </style:style>
    <style:style style:family="text" style:name="T2734">
      <style:text-properties fo:font-size="9.0pt" style:font-name="한컴돋움" style:font-name-asian="한컴돋움" style:font-size-asian="9.0pt"/>
    </style:style>
    <style:style style:family="table-cell" style:name="T27.R1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10" style:parent-style-name="24">
      <style:paragraph-properties style:snap-to-layout-grid="false"/>
    </style:style>
    <style:style style:family="text" style:name="T2735">
      <style:text-properties fo:font-size="9.0pt" style:font-name="한컴돋움" style:font-name-asian="한컴돋움" style:font-size-asian="9.0pt"/>
    </style:style>
    <style:style style:family="table-cell" style:name="T27.R1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11" style:parent-style-name="25">
      <style:paragraph-properties style:snap-to-layout-grid="false"/>
    </style:style>
    <style:style style:family="text" style:name="T2736">
      <style:text-properties fo:font-size="9.0pt" style:font-name="한컴돋움" style:font-name-asian="한컴돋움" style:font-size-asian="9.0pt"/>
    </style:style>
    <style:style style:family="table-cell" style:name="T27.R17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17">
      <style:table-row-properties style:min-row-height="0.716cm"/>
    </style:style>
    <style:style style:family="paragraph" style:name="P1512" style:parent-style-name="24">
      <style:paragraph-properties fo:text-align="center" style:snap-to-layout-grid="false"/>
    </style:style>
    <style:style style:family="text" style:name="T2737">
      <style:text-properties fo:font-size="8.0pt" style:font-name="바탕" style:font-name-asian="한컴돋움" style:font-size-asian="8.0pt"/>
    </style:style>
    <style:style style:family="text" style:name="T2738">
      <style:text-properties fo:font-size="8.0pt" style:font-name="한컴돋움" style:font-name-asian="한컴돋움" style:font-size-asian="8.0pt"/>
    </style:style>
    <style:style style:family="text" style:name="T2739">
      <style:text-properties fo:font-size="8.0pt" style:font-name="바탕" style:font-name-asian="한컴돋움" style:font-size-asian="8.0pt"/>
    </style:style>
    <style:style style:family="table-cell" style:name="T27.R18_C0">
      <style:table-cell-properties fo:border-bottom="0.06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13" style:parent-style-name="27">
      <style:paragraph-properties fo:text-align="end" style:snap-to-layout-grid="false"/>
    </style:style>
    <style:style style:family="text" style:name="T2740">
      <style:text-properties fo:font-size="9.0pt" style:font-name="한컴돋움" style:font-name-asian="한컴돋움" style:font-size-asian="9.0pt"/>
    </style:style>
    <style:style style:family="table-cell" style:name="T27.R18_C1">
      <style:table-cell-properties fo:border-bottom="0.06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14" style:parent-style-name="25">
      <style:paragraph-properties style:snap-to-layout-grid="false"/>
    </style:style>
    <style:style style:family="text" style:name="T2741">
      <style:text-properties fo:font-size="9.0pt" style:font-name="한컴돋움" style:font-name-asian="한컴돋움" style:font-size-asian="9.0pt"/>
    </style:style>
    <style:style style:family="table-cell" style:name="T27.R18_C2">
      <style:table-cell-properties fo:border-bottom="0.06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15" style:parent-style-name="24">
      <style:paragraph-properties style:snap-to-layout-grid="false"/>
    </style:style>
    <style:style style:family="text" style:name="T2742">
      <style:text-properties fo:font-size="9.0pt" style:font-name="한컴돋움" style:font-name-asian="한컴돋움" style:font-size-asian="9.0pt"/>
    </style:style>
    <style:style style:family="table-cell" style:name="T27.R18_C3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16" style:parent-style-name="24">
      <style:paragraph-properties style:snap-to-layout-grid="false"/>
    </style:style>
    <style:style style:family="text" style:name="T2743">
      <style:text-properties fo:font-size="9.0pt" style:font-name="한컴돋움" style:font-name-asian="한컴돋움" style:font-size-asian="9.0pt"/>
    </style:style>
    <style:style style:family="table-cell" style:name="T27.R18_C4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17" style:parent-style-name="0">
      <style:paragraph-properties fo:text-align="end" style:snap-to-layout-grid="false"/>
    </style:style>
    <style:style style:family="text" style:name="T2744">
      <style:text-properties fo:font-size="9.0pt" style:font-name="바탕" style:font-name-asian="한컴돋움" style:font-size-asian="9.0pt"/>
    </style:style>
    <style:style style:family="table-cell" style:name="T27.R18_C5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18" style:parent-style-name="25">
      <style:paragraph-properties style:snap-to-layout-grid="false"/>
    </style:style>
    <style:style style:family="text" style:name="T2745">
      <style:text-properties fo:font-size="9.0pt" style:font-name="한컴돋움" style:font-name-asian="한컴돋움" style:font-size-asian="9.0pt"/>
    </style:style>
    <style:style style:family="table-cell" style:name="T27.R18_C6">
      <style:table-cell-properties fo:border-bottom="0.06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18">
      <style:table-row-properties style:min-row-height="0.716cm"/>
    </style:style>
    <style:style style:family="paragraph" style:name="P1519" style:parent-style-name="35">
      <style:paragraph-properties fo:text-align="center" style:snap-to-layout-grid="false"/>
    </style:style>
    <style:style style:family="text" style:name="T2746">
      <style:text-properties fo:font-size="8.0pt" style:font-name="바탕" style:font-name-asian="한컴돋움" style:font-size-asian="8.0pt"/>
    </style:style>
    <style:style style:family="table-cell" style:name="T27.R19_C0">
      <style:table-cell-properties fo:border-bottom="0.02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520" style:parent-style-name="24">
      <style:paragraph-properties fo:text-align="center" style:snap-to-layout-grid="false"/>
    </style:style>
    <style:style style:family="text" style:name="T2747">
      <style:text-properties fo:font-size="8.0pt" style:font-name="바탕" style:font-name-asian="한컴돋움" style:font-size-asian="8.0pt"/>
    </style:style>
    <style:style style:family="table-cell" style:name="T27.R19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21" style:parent-style-name="24">
      <style:paragraph-properties style:snap-to-layout-grid="false"/>
    </style:style>
    <style:style style:family="text" style:name="T2748">
      <style:text-properties fo:font-size="9.0pt" style:font-name="한컴돋움" style:font-name-asian="한컴돋움" style:font-size-asian="9.0pt"/>
    </style:style>
    <style:style style:family="table-cell" style:name="T27.R19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22" style:parent-style-name="24">
      <style:paragraph-properties style:snap-to-layout-grid="false"/>
    </style:style>
    <style:style style:family="text" style:name="T2749">
      <style:text-properties fo:font-size="9.0pt" style:font-name="한컴돋움" style:font-name-asian="한컴돋움" style:font-size-asian="9.0pt"/>
    </style:style>
    <style:style style:family="table-cell" style:name="T27.R19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23" style:parent-style-name="24">
      <style:paragraph-properties style:snap-to-layout-grid="false"/>
    </style:style>
    <style:style style:family="text" style:name="T2750">
      <style:text-properties fo:font-size="9.0pt" style:font-name="한컴돋움" style:font-name-asian="한컴돋움" style:font-size-asian="9.0pt"/>
    </style:style>
    <style:style style:family="table-cell" style:name="T27.R19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24" style:parent-style-name="24">
      <style:paragraph-properties style:snap-to-layout-grid="false"/>
    </style:style>
    <style:style style:family="text" style:name="T2751">
      <style:text-properties fo:font-size="9.0pt" style:font-name="한컴돋움" style:font-name-asian="한컴돋움" style:font-size-asian="9.0pt"/>
    </style:style>
    <style:style style:family="table-cell" style:name="T27.R19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25" style:parent-style-name="24">
      <style:paragraph-properties style:snap-to-layout-grid="false"/>
    </style:style>
    <style:style style:family="text" style:name="T2752">
      <style:text-properties fo:font-size="9.0pt" style:font-name="한컴돋움" style:font-name-asian="한컴돋움" style:font-size-asian="9.0pt"/>
    </style:style>
    <style:style style:family="table-cell" style:name="T27.R19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26" style:parent-style-name="25">
      <style:paragraph-properties style:snap-to-layout-grid="false"/>
    </style:style>
    <style:style style:family="text" style:name="T2753">
      <style:text-properties fo:font-size="9.0pt" style:font-name="한컴돋움" style:font-name-asian="한컴돋움" style:font-size-asian="9.0pt"/>
    </style:style>
    <style:style style:family="table-cell" style:name="T27.R19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19">
      <style:table-row-properties style:min-row-height="0.716cm"/>
    </style:style>
    <style:style style:family="paragraph" style:name="P1527" style:parent-style-name="24">
      <style:paragraph-properties fo:text-align="center" style:snap-to-layout-grid="false"/>
    </style:style>
    <style:style style:family="text" style:name="T2754">
      <style:text-properties fo:font-size="8.0pt" style:font-name="바탕" style:font-name-asian="한컴돋움" style:font-size-asian="8.0pt"/>
    </style:style>
    <style:style style:family="table-cell" style:name="T27.R20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28" style:parent-style-name="25">
      <style:paragraph-properties style:snap-to-layout-grid="false"/>
    </style:style>
    <style:style style:family="text" style:name="T2755">
      <style:text-properties fo:font-size="9.0pt" style:font-name="한컴돋움" style:font-name-asian="한컴돋움" style:font-size-asian="9.0pt"/>
    </style:style>
    <style:style style:family="table-cell" style:name="T27.R20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29" style:parent-style-name="25">
      <style:paragraph-properties style:snap-to-layout-grid="false"/>
    </style:style>
    <style:style style:family="text" style:name="T2756">
      <style:text-properties fo:font-size="9.0pt" style:font-name="한컴돋움" style:font-name-asian="한컴돋움" style:font-size-asian="9.0pt"/>
    </style:style>
    <style:style style:family="table-cell" style:name="T27.R20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30" style:parent-style-name="24">
      <style:paragraph-properties style:snap-to-layout-grid="false"/>
    </style:style>
    <style:style style:family="text" style:name="T2757">
      <style:text-properties fo:font-size="9.0pt" style:font-name="한컴돋움" style:font-name-asian="한컴돋움" style:font-size-asian="9.0pt"/>
    </style:style>
    <style:style style:family="table-cell" style:name="T27.R20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31" style:parent-style-name="24">
      <style:paragraph-properties style:snap-to-layout-grid="false"/>
    </style:style>
    <style:style style:family="text" style:name="T2758">
      <style:text-properties fo:font-size="9.0pt" style:font-name="한컴돋움" style:font-name-asian="한컴돋움" style:font-size-asian="9.0pt"/>
    </style:style>
    <style:style style:family="table-cell" style:name="T27.R20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32" style:parent-style-name="24">
      <style:paragraph-properties style:snap-to-layout-grid="false"/>
    </style:style>
    <style:style style:family="text" style:name="T2759">
      <style:text-properties fo:font-size="9.0pt" style:font-name="한컴돋움" style:font-name-asian="한컴돋움" style:font-size-asian="9.0pt"/>
    </style:style>
    <style:style style:family="table-cell" style:name="T27.R20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33" style:parent-style-name="25">
      <style:paragraph-properties style:snap-to-layout-grid="false"/>
    </style:style>
    <style:style style:family="text" style:name="T2760">
      <style:text-properties fo:font-size="9.0pt" style:font-name="한컴돋움" style:font-name-asian="한컴돋움" style:font-size-asian="9.0pt"/>
    </style:style>
    <style:style style:family="table-cell" style:name="T27.R20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0">
      <style:table-row-properties style:min-row-height="0.716cm"/>
    </style:style>
    <style:style style:family="paragraph" style:name="P1534" style:parent-style-name="24">
      <style:paragraph-properties fo:text-align="center" style:snap-to-layout-grid="false"/>
    </style:style>
    <style:style style:family="text" style:name="T2761">
      <style:text-properties fo:font-size="8.0pt" style:font-name="바탕" style:font-name-asian="한컴돋움" style:font-size-asian="8.0pt"/>
    </style:style>
    <style:style style:family="table-cell" style:name="T27.R21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35" style:parent-style-name="25">
      <style:paragraph-properties style:snap-to-layout-grid="false"/>
    </style:style>
    <style:style style:family="text" style:name="T2762">
      <style:text-properties fo:font-size="9.0pt" style:font-name="한컴돋움" style:font-name-asian="한컴돋움" style:font-size-asian="9.0pt"/>
    </style:style>
    <style:style style:family="table-cell" style:name="T27.R21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36" style:parent-style-name="25">
      <style:paragraph-properties style:snap-to-layout-grid="false"/>
    </style:style>
    <style:style style:family="text" style:name="T2763">
      <style:text-properties fo:font-size="9.0pt" style:font-name="한컴돋움" style:font-name-asian="한컴돋움" style:font-size-asian="9.0pt"/>
    </style:style>
    <style:style style:family="table-cell" style:name="T27.R21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37" style:parent-style-name="24">
      <style:paragraph-properties style:snap-to-layout-grid="false"/>
    </style:style>
    <style:style style:family="text" style:name="T2764">
      <style:text-properties fo:font-size="9.0pt" style:font-name="한컴돋움" style:font-name-asian="한컴돋움" style:font-size-asian="9.0pt"/>
    </style:style>
    <style:style style:family="table-cell" style:name="T27.R21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38" style:parent-style-name="24">
      <style:paragraph-properties style:snap-to-layout-grid="false"/>
    </style:style>
    <style:style style:family="text" style:name="T2765">
      <style:text-properties fo:font-size="9.0pt" style:font-name="한컴돋움" style:font-name-asian="한컴돋움" style:font-size-asian="9.0pt"/>
    </style:style>
    <style:style style:family="table-cell" style:name="T27.R21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39" style:parent-style-name="0">
      <style:paragraph-properties fo:text-align="end" style:snap-to-layout-grid="false"/>
    </style:style>
    <style:style style:family="text" style:name="T2766">
      <style:text-properties fo:font-size="9.0pt" style:font-name="바탕" style:font-name-asian="한컴돋움" style:font-size-asian="9.0pt"/>
    </style:style>
    <style:style style:family="table-cell" style:name="T27.R21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40" style:parent-style-name="25">
      <style:paragraph-properties style:snap-to-layout-grid="false"/>
    </style:style>
    <style:style style:family="text" style:name="T2767">
      <style:text-properties fo:font-size="9.0pt" style:font-name="한컴돋움" style:font-name-asian="한컴돋움" style:font-size-asian="9.0pt"/>
    </style:style>
    <style:style style:family="table-cell" style:name="T27.R21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1">
      <style:table-row-properties style:min-row-height="0.716cm"/>
    </style:style>
    <style:style style:family="paragraph" style:name="P1541" style:parent-style-name="24">
      <style:paragraph-properties fo:text-align="center" style:snap-to-layout-grid="false"/>
    </style:style>
    <style:style style:family="text" style:name="T2768">
      <style:text-properties fo:font-size="8.0pt" style:font-name="바탕" style:font-name-asian="한컴돋움" style:font-size-asian="8.0pt"/>
    </style:style>
    <style:style style:family="table-cell" style:name="T27.R22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42" style:parent-style-name="25">
      <style:paragraph-properties style:snap-to-layout-grid="false"/>
    </style:style>
    <style:style style:family="text" style:name="T2769">
      <style:text-properties fo:font-size="9.0pt" style:font-name="한컴돋움" style:font-name-asian="한컴돋움" style:font-size-asian="9.0pt"/>
    </style:style>
    <style:style style:family="table-cell" style:name="T27.R22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43" style:parent-style-name="25">
      <style:paragraph-properties style:snap-to-layout-grid="false"/>
    </style:style>
    <style:style style:family="text" style:name="T2770">
      <style:text-properties fo:font-size="9.0pt" style:font-name="한컴돋움" style:font-name-asian="한컴돋움" style:font-size-asian="9.0pt"/>
    </style:style>
    <style:style style:family="table-cell" style:name="T27.R22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44" style:parent-style-name="24">
      <style:paragraph-properties style:snap-to-layout-grid="false"/>
    </style:style>
    <style:style style:family="text" style:name="T2771">
      <style:text-properties fo:font-size="9.0pt" style:font-name="한컴돋움" style:font-name-asian="한컴돋움" style:font-size-asian="9.0pt"/>
    </style:style>
    <style:style style:family="table-cell" style:name="T27.R22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45" style:parent-style-name="24">
      <style:paragraph-properties style:snap-to-layout-grid="false"/>
    </style:style>
    <style:style style:family="text" style:name="T2772">
      <style:text-properties fo:font-size="9.0pt" style:font-name="한컴돋움" style:font-name-asian="한컴돋움" style:font-size-asian="9.0pt"/>
    </style:style>
    <style:style style:family="table-cell" style:name="T27.R22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46" style:parent-style-name="24">
      <style:paragraph-properties style:snap-to-layout-grid="false"/>
    </style:style>
    <style:style style:family="text" style:name="T2773">
      <style:text-properties fo:font-size="9.0pt" style:font-name="한컴돋움" style:font-name-asian="한컴돋움" style:font-size-asian="9.0pt"/>
    </style:style>
    <style:style style:family="table-cell" style:name="T27.R22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47" style:parent-style-name="25">
      <style:paragraph-properties style:snap-to-layout-grid="false"/>
    </style:style>
    <style:style style:family="text" style:name="T2774">
      <style:text-properties fo:font-size="9.0pt" style:font-name="한컴돋움" style:font-name-asian="한컴돋움" style:font-size-asian="9.0pt"/>
    </style:style>
    <style:style style:family="table-cell" style:name="T27.R22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2">
      <style:table-row-properties style:min-row-height="0.716cm"/>
    </style:style>
    <style:style style:family="paragraph" style:name="P1548" style:parent-style-name="24">
      <style:paragraph-properties fo:text-align="center" style:snap-to-layout-grid="false"/>
    </style:style>
    <style:style style:family="text" style:name="T2775">
      <style:text-properties fo:font-size="8.0pt" style:font-name="바탕" style:font-name-asian="한컴돋움" style:font-size-asian="8.0pt"/>
    </style:style>
    <style:style style:family="table-cell" style:name="T27.R23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49" style:parent-style-name="25">
      <style:paragraph-properties style:snap-to-layout-grid="false"/>
    </style:style>
    <style:style style:family="text" style:name="T2776">
      <style:text-properties fo:font-size="9.0pt" style:font-name="한컴돋움" style:font-name-asian="한컴돋움" style:font-size-asian="9.0pt"/>
    </style:style>
    <style:style style:family="table-cell" style:name="T27.R23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50" style:parent-style-name="25">
      <style:paragraph-properties style:snap-to-layout-grid="false"/>
    </style:style>
    <style:style style:family="text" style:name="T2777">
      <style:text-properties fo:font-size="9.0pt" style:font-name="한컴돋움" style:font-name-asian="한컴돋움" style:font-size-asian="9.0pt"/>
    </style:style>
    <style:style style:family="table-cell" style:name="T27.R23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51" style:parent-style-name="24">
      <style:paragraph-properties style:snap-to-layout-grid="false"/>
    </style:style>
    <style:style style:family="text" style:name="T2778">
      <style:text-properties fo:font-size="9.0pt" style:font-name="한컴돋움" style:font-name-asian="한컴돋움" style:font-size-asian="9.0pt"/>
    </style:style>
    <style:style style:family="table-cell" style:name="T27.R23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52" style:parent-style-name="24">
      <style:paragraph-properties style:snap-to-layout-grid="false"/>
    </style:style>
    <style:style style:family="text" style:name="T2779">
      <style:text-properties fo:font-size="9.0pt" style:font-name="한컴돋움" style:font-name-asian="한컴돋움" style:font-size-asian="9.0pt"/>
    </style:style>
    <style:style style:family="table-cell" style:name="T27.R23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53" style:parent-style-name="24">
      <style:paragraph-properties style:snap-to-layout-grid="false"/>
    </style:style>
    <style:style style:family="text" style:name="T2780">
      <style:text-properties fo:font-size="9.0pt" style:font-name="한컴돋움" style:font-name-asian="한컴돋움" style:font-size-asian="9.0pt"/>
    </style:style>
    <style:style style:family="table-cell" style:name="T27.R23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54" style:parent-style-name="25">
      <style:paragraph-properties style:snap-to-layout-grid="false"/>
    </style:style>
    <style:style style:family="text" style:name="T2781">
      <style:text-properties fo:font-size="9.0pt" style:font-name="한컴돋움" style:font-name-asian="한컴돋움" style:font-size-asian="9.0pt"/>
    </style:style>
    <style:style style:family="table-cell" style:name="T27.R23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3">
      <style:table-row-properties style:min-row-height="0.716cm"/>
    </style:style>
    <style:style style:family="paragraph" style:name="P1555" style:parent-style-name="24">
      <style:paragraph-properties fo:text-align="center" style:snap-to-layout-grid="false"/>
    </style:style>
    <style:style style:family="text" style:name="T2782">
      <style:text-properties fo:font-size="8.0pt" style:font-name="바탕" style:font-name-asian="한컴돋움" style:font-size-asian="8.0pt"/>
    </style:style>
    <style:style style:family="table-cell" style:name="T27.R24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56" style:parent-style-name="25">
      <style:paragraph-properties style:snap-to-layout-grid="false"/>
    </style:style>
    <style:style style:family="text" style:name="T2783">
      <style:text-properties fo:font-size="9.0pt" style:font-name="한컴돋움" style:font-name-asian="한컴돋움" style:font-size-asian="9.0pt"/>
    </style:style>
    <style:style style:family="table-cell" style:name="T27.R24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57" style:parent-style-name="25">
      <style:paragraph-properties style:snap-to-layout-grid="false"/>
    </style:style>
    <style:style style:family="text" style:name="T2784">
      <style:text-properties fo:font-size="9.0pt" style:font-name="한컴돋움" style:font-name-asian="한컴돋움" style:font-size-asian="9.0pt"/>
    </style:style>
    <style:style style:family="table-cell" style:name="T27.R24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58" style:parent-style-name="24">
      <style:paragraph-properties style:snap-to-layout-grid="false"/>
    </style:style>
    <style:style style:family="text" style:name="T2785">
      <style:text-properties fo:font-size="9.0pt" style:font-name="한컴돋움" style:font-name-asian="한컴돋움" style:font-size-asian="9.0pt"/>
    </style:style>
    <style:style style:family="table-cell" style:name="T27.R24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59" style:parent-style-name="24">
      <style:paragraph-properties style:snap-to-layout-grid="false"/>
    </style:style>
    <style:style style:family="text" style:name="T2786">
      <style:text-properties fo:font-size="9.0pt" style:font-name="한컴돋움" style:font-name-asian="한컴돋움" style:font-size-asian="9.0pt"/>
    </style:style>
    <style:style style:family="table-cell" style:name="T27.R24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60" style:parent-style-name="0">
      <style:paragraph-properties fo:text-align="end" style:snap-to-layout-grid="false"/>
    </style:style>
    <style:style style:family="text" style:name="T2787">
      <style:text-properties fo:font-size="9.0pt" style:font-name="바탕" style:font-name-asian="한컴돋움" style:font-size-asian="9.0pt"/>
    </style:style>
    <style:style style:family="table-cell" style:name="T27.R24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61" style:parent-style-name="25">
      <style:paragraph-properties style:snap-to-layout-grid="false"/>
    </style:style>
    <style:style style:family="text" style:name="T2788">
      <style:text-properties fo:font-size="9.0pt" style:font-name="한컴돋움" style:font-name-asian="한컴돋움" style:font-size-asian="9.0pt"/>
    </style:style>
    <style:style style:family="table-cell" style:name="T27.R24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4">
      <style:table-row-properties style:min-row-height="0.716cm"/>
    </style:style>
    <style:style style:family="paragraph" style:name="P1562" style:parent-style-name="24">
      <style:paragraph-properties fo:text-align="center" style:snap-to-layout-grid="false"/>
    </style:style>
    <style:style style:family="text" style:name="T2789">
      <style:text-properties fo:font-size="8.0pt" style:font-name="바탕" style:font-name-asian="한컴돋움" style:font-size-asian="8.0pt"/>
    </style:style>
    <style:style style:family="table-cell" style:name="T27.R25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63" style:parent-style-name="25">
      <style:paragraph-properties style:snap-to-layout-grid="false"/>
    </style:style>
    <style:style style:family="text" style:name="T2790">
      <style:text-properties fo:font-size="9.0pt" style:font-name="한컴돋움" style:font-name-asian="한컴돋움" style:font-size-asian="9.0pt"/>
    </style:style>
    <style:style style:family="table-cell" style:name="T27.R25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64" style:parent-style-name="25">
      <style:paragraph-properties style:snap-to-layout-grid="false"/>
    </style:style>
    <style:style style:family="text" style:name="T2791">
      <style:text-properties fo:font-size="9.0pt" style:font-name="한컴돋움" style:font-name-asian="한컴돋움" style:font-size-asian="9.0pt"/>
    </style:style>
    <style:style style:family="table-cell" style:name="T27.R25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65" style:parent-style-name="24">
      <style:paragraph-properties style:snap-to-layout-grid="false"/>
    </style:style>
    <style:style style:family="text" style:name="T2792">
      <style:text-properties fo:font-size="9.0pt" style:font-name="한컴돋움" style:font-name-asian="한컴돋움" style:font-size-asian="9.0pt"/>
    </style:style>
    <style:style style:family="table-cell" style:name="T27.R25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66" style:parent-style-name="24">
      <style:paragraph-properties style:snap-to-layout-grid="false"/>
    </style:style>
    <style:style style:family="text" style:name="T2793">
      <style:text-properties fo:font-size="9.0pt" style:font-name="한컴돋움" style:font-name-asian="한컴돋움" style:font-size-asian="9.0pt"/>
    </style:style>
    <style:style style:family="table-cell" style:name="T27.R25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67" style:parent-style-name="24">
      <style:paragraph-properties style:snap-to-layout-grid="false"/>
    </style:style>
    <style:style style:family="text" style:name="T2794">
      <style:text-properties fo:font-size="9.0pt" style:font-name="한컴돋움" style:font-name-asian="한컴돋움" style:font-size-asian="9.0pt"/>
    </style:style>
    <style:style style:family="table-cell" style:name="T27.R25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68" style:parent-style-name="25">
      <style:paragraph-properties style:snap-to-layout-grid="false"/>
    </style:style>
    <style:style style:family="text" style:name="T2795">
      <style:text-properties fo:font-size="9.0pt" style:font-name="한컴돋움" style:font-name-asian="한컴돋움" style:font-size-asian="9.0pt"/>
    </style:style>
    <style:style style:family="table-cell" style:name="T27.R25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5">
      <style:table-row-properties style:min-row-height="0.716cm"/>
    </style:style>
    <style:style style:family="paragraph" style:name="P1569" style:parent-style-name="35">
      <style:paragraph-properties fo:text-align="center" style:snap-to-layout-grid="false"/>
    </style:style>
    <style:style style:family="text" style:name="T2796">
      <style:text-properties fo:font-size="8.0pt" style:font-name="바탕" style:font-name-asian="한컴돋움" style:font-size-asian="8.0pt"/>
    </style:style>
    <style:style style:family="table-cell" style:name="T27.R26_C0">
      <style:table-cell-properties fo:border-bottom="0.060cm solid #000000" fo:border-left="0.060cm solid #000000" fo:border-right="none" fo:border-top="none" fo:padding-bottom="-0.000cm" fo:padding-left="-0.000cm" fo:padding-right="-0.000cm" fo:padding-top="-0.000cm" style:vertical-align="middle"/>
    </style:style>
    <style:style style:family="paragraph" style:name="P1570" style:parent-style-name="24">
      <style:paragraph-properties fo:text-align="center" style:snap-to-layout-grid="false"/>
    </style:style>
    <style:style style:family="text" style:name="T2797">
      <style:text-properties fo:font-size="8.0pt" style:font-name="바탕" style:font-name-asian="한컴돋움" style:font-size-asian="8.0pt"/>
    </style:style>
    <style:style style:family="table-cell" style:name="T27.R26_C1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71" style:parent-style-name="24">
      <style:paragraph-properties style:snap-to-layout-grid="false"/>
    </style:style>
    <style:style style:family="text" style:name="T2798">
      <style:text-properties fo:font-size="9.0pt" style:font-name="한컴돋움" style:font-name-asian="한컴돋움" style:font-size-asian="9.0pt"/>
    </style:style>
    <style:style style:family="table-cell" style:name="T27.R26_C2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72" style:parent-style-name="24">
      <style:paragraph-properties style:snap-to-layout-grid="false"/>
    </style:style>
    <style:style style:family="text" style:name="T2799">
      <style:text-properties fo:font-size="9.0pt" style:font-name="한컴돋움" style:font-name-asian="한컴돋움" style:font-size-asian="9.0pt"/>
    </style:style>
    <style:style style:family="table-cell" style:name="T27.R26_C3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73" style:parent-style-name="24">
      <style:paragraph-properties style:snap-to-layout-grid="false"/>
    </style:style>
    <style:style style:family="text" style:name="T2800">
      <style:text-properties fo:font-size="9.0pt" style:font-name="한컴돋움" style:font-name-asian="한컴돋움" style:font-size-asian="9.0pt"/>
    </style:style>
    <style:style style:family="table-cell" style:name="T27.R26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74" style:parent-style-name="24">
      <style:paragraph-properties style:snap-to-layout-grid="false"/>
    </style:style>
    <style:style style:family="text" style:name="T2801">
      <style:text-properties fo:font-size="9.0pt" style:font-name="한컴돋움" style:font-name-asian="한컴돋움" style:font-size-asian="9.0pt"/>
    </style:style>
    <style:style style:family="table-cell" style:name="T27.R26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75" style:parent-style-name="24">
      <style:paragraph-properties style:snap-to-layout-grid="false"/>
    </style:style>
    <style:style style:family="text" style:name="T2802">
      <style:text-properties fo:font-size="9.0pt" style:font-name="한컴돋움" style:font-name-asian="한컴돋움" style:font-size-asian="9.0pt"/>
    </style:style>
    <style:style style:family="table-cell" style:name="T27.R26_C6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76" style:parent-style-name="25">
      <style:paragraph-properties style:snap-to-layout-grid="false"/>
    </style:style>
    <style:style style:family="text" style:name="T2803">
      <style:text-properties fo:font-size="9.0pt" style:font-name="한컴돋움" style:font-name-asian="한컴돋움" style:font-size-asian="9.0pt"/>
    </style:style>
    <style:style style:family="table-cell" style:name="T27.R26_C7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6">
      <style:table-row-properties style:min-row-height="0.716cm"/>
    </style:style>
    <style:style style:family="paragraph" style:name="P1577" style:parent-style-name="24">
      <style:paragraph-properties fo:text-align="center" style:snap-to-layout-grid="false"/>
    </style:style>
    <style:style style:family="text" style:name="T2804">
      <style:text-properties fo:font-size="8.0pt" style:font-name="바탕" style:font-name-asian="한컴돋움" style:font-size-asian="8.0pt"/>
    </style:style>
    <style:style style:family="table-cell" style:name="T27.R27_C0">
      <style:table-cell-properties fo:border-bottom="0.02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78" style:parent-style-name="25">
      <style:paragraph-properties style:snap-to-layout-grid="false"/>
    </style:style>
    <style:style style:family="text" style:name="T2805">
      <style:text-properties fo:font-size="9.0pt" style:font-name="한컴돋움" style:font-name-asian="한컴돋움" style:font-size-asian="9.0pt"/>
    </style:style>
    <style:style style:family="table-cell" style:name="T27.R27_C1">
      <style:table-cell-properties fo:border-bottom="0.02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79" style:parent-style-name="25">
      <style:paragraph-properties style:snap-to-layout-grid="false"/>
    </style:style>
    <style:style style:family="text" style:name="T2806">
      <style:text-properties fo:font-size="9.0pt" style:font-name="한컴돋움" style:font-name-asian="한컴돋움" style:font-size-asian="9.0pt"/>
    </style:style>
    <style:style style:family="table-cell" style:name="T27.R27_C2">
      <style:table-cell-properties fo:border-bottom="0.02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80" style:parent-style-name="24">
      <style:paragraph-properties style:snap-to-layout-grid="false"/>
    </style:style>
    <style:style style:family="text" style:name="T2807">
      <style:text-properties fo:font-size="9.0pt" style:font-name="한컴돋움" style:font-name-asian="한컴돋움" style:font-size-asian="9.0pt"/>
    </style:style>
    <style:style style:family="table-cell" style:name="T27.R27_C3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81" style:parent-style-name="24">
      <style:paragraph-properties style:snap-to-layout-grid="false"/>
    </style:style>
    <style:style style:family="text" style:name="T2808">
      <style:text-properties fo:font-size="9.0pt" style:font-name="한컴돋움" style:font-name-asian="한컴돋움" style:font-size-asian="9.0pt"/>
    </style:style>
    <style:style style:family="table-cell" style:name="T27.R27_C4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82" style:parent-style-name="24">
      <style:paragraph-properties style:snap-to-layout-grid="false"/>
    </style:style>
    <style:style style:family="text" style:name="T2809">
      <style:text-properties fo:font-size="9.0pt" style:font-name="한컴돋움" style:font-name-asian="한컴돋움" style:font-size-asian="9.0pt"/>
    </style:style>
    <style:style style:family="table-cell" style:name="T27.R27_C5">
      <style:table-cell-properties fo:border-bottom="0.02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83" style:parent-style-name="25">
      <style:paragraph-properties style:snap-to-layout-grid="false"/>
    </style:style>
    <style:style style:family="text" style:name="T2810">
      <style:text-properties fo:font-size="9.0pt" style:font-name="한컴돋움" style:font-name-asian="한컴돋움" style:font-size-asian="9.0pt"/>
    </style:style>
    <style:style style:family="table-cell" style:name="T27.R27_C6">
      <style:table-cell-properties fo:border-bottom="0.02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7">
      <style:table-row-properties style:min-row-height="0.716cm"/>
    </style:style>
    <style:style style:family="paragraph" style:name="P1584" style:parent-style-name="24">
      <style:paragraph-properties fo:text-align="center" style:snap-to-layout-grid="false"/>
    </style:style>
    <style:style style:family="text" style:name="T2811">
      <style:text-properties fo:font-size="8.0pt" style:font-name="바탕" style:font-name-asian="한컴돋움" style:font-size-asian="8.0pt"/>
    </style:style>
    <style:style style:family="table-cell" style:name="T27.R28_C0">
      <style:table-cell-properties fo:border-bottom="0.060cm solid #000000" fo:border-left="0.020cm solid #000000" fo:border-right="0.050cm solid #000000" fo:border-top="none" fo:padding-bottom="-0.000cm" fo:padding-left="-0.000cm" fo:padding-right="-0.000cm" fo:padding-top="-0.000cm" style:vertical-align="middle"/>
    </style:style>
    <style:style style:family="paragraph" style:name="P1585" style:parent-style-name="25">
      <style:paragraph-properties style:snap-to-layout-grid="false"/>
    </style:style>
    <style:style style:family="text" style:name="T2812">
      <style:text-properties fo:font-size="9.0pt" style:font-name="한컴돋움" style:font-name-asian="한컴돋움" style:font-size-asian="9.0pt"/>
    </style:style>
    <style:style style:family="table-cell" style:name="T27.R28_C1">
      <style:table-cell-properties fo:border-bottom="0.060cm solid #000000" fo:border-left="0.05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86" style:parent-style-name="25">
      <style:paragraph-properties style:snap-to-layout-grid="false"/>
    </style:style>
    <style:style style:family="text" style:name="T2813">
      <style:text-properties fo:font-size="9.0pt" style:font-name="한컴돋움" style:font-name-asian="한컴돋움" style:font-size-asian="9.0pt"/>
    </style:style>
    <style:style style:family="table-cell" style:name="T27.R28_C2">
      <style:table-cell-properties fo:border-bottom="0.060cm solid #000000" fo:border-left="0.020cm solid #000000" fo:border-right="0.060cm solid #000000" fo:border-top="none" fo:padding-bottom="-0.000cm" fo:padding-left="-0.000cm" fo:padding-right="-0.000cm" fo:padding-top="-0.000cm" style:vertical-align="middle"/>
    </style:style>
    <style:style style:family="paragraph" style:name="P1587" style:parent-style-name="24">
      <style:paragraph-properties style:snap-to-layout-grid="false"/>
    </style:style>
    <style:style style:family="text" style:name="T2814">
      <style:text-properties fo:font-size="9.0pt" style:font-name="한컴돋움" style:font-name-asian="한컴돋움" style:font-size-asian="9.0pt"/>
    </style:style>
    <style:style style:family="table-cell" style:name="T27.R28_C3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88" style:parent-style-name="24">
      <style:paragraph-properties style:snap-to-layout-grid="false"/>
    </style:style>
    <style:style style:family="text" style:name="T2815">
      <style:text-properties fo:font-size="9.0pt" style:font-name="한컴돋움" style:font-name-asian="한컴돋움" style:font-size-asian="9.0pt"/>
    </style:style>
    <style:style style:family="table-cell" style:name="T27.R28_C4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89" style:parent-style-name="24">
      <style:paragraph-properties style:snap-to-layout-grid="false"/>
    </style:style>
    <style:style style:family="text" style:name="T2816">
      <style:text-properties fo:font-size="9.0pt" style:font-name="한컴돋움" style:font-name-asian="한컴돋움" style:font-size-asian="9.0pt"/>
    </style:style>
    <style:style style:family="table-cell" style:name="T27.R28_C5">
      <style:table-cell-properties fo:border-bottom="0.060cm solid #000000" fo:border-left="0.020cm solid #000000" fo:border-right="0.020cm solid #000000" fo:border-top="none" fo:padding-bottom="-0.000cm" fo:padding-left="-0.000cm" fo:padding-right="-0.000cm" fo:padding-top="-0.000cm" style:vertical-align="middle"/>
    </style:style>
    <style:style style:family="paragraph" style:name="P1590" style:parent-style-name="25">
      <style:paragraph-properties style:snap-to-layout-grid="false"/>
    </style:style>
    <style:style style:family="text" style:name="T2817">
      <style:text-properties fo:font-size="9.0pt" style:font-name="한컴돋움" style:font-name-asian="한컴돋움" style:font-size-asian="9.0pt"/>
    </style:style>
    <style:style style:family="table-cell" style:name="T27.R28_C6">
      <style:table-cell-properties fo:border-bottom="0.060cm solid #000000" fo:border-left="none" fo:border-right="0.060cm solid #000000" fo:border-top="none" fo:padding-bottom="-0.000cm" fo:padding-left="-0.000cm" fo:padding-right="-0.000cm" fo:padding-top="-0.000cm" style:vertical-align="middle"/>
    </style:style>
    <style:style style:family="table-row" style:name="T27.R28">
      <style:table-row-properties style:min-row-height="0.716cm"/>
    </style:style>
    <style:style style:family="paragraph" style:name="P1591" style:parent-style-name="16">
      <style:paragraph-properties fo:line-height="150%" style:snap-to-layout-grid="false"/>
    </style:style>
    <style:style style:family="paragraph" style:name="P1592" style:parent-style-name="0">
      <style:paragraph-properties fo:line-height="150%" fo:text-align="center" style:snap-to-layout-grid="false"/>
    </style:style>
    <style:style style:family="paragraph" style:name="P1593" style:parent-style-name="0">
      <style:paragraph-properties fo:line-height="150%" fo:text-align="center" style:snap-to-layout-grid="false"/>
    </style:style>
    <style:style style:family="paragraph" style:name="P1594" style:parent-style-name="0">
      <style:paragraph-properties fo:line-height="150%" fo:text-align="center" style:snap-to-layout-grid="false"/>
    </style:style>
    <style:style style:family="paragraph" style:name="P1595" style:parent-style-name="0">
      <style:paragraph-properties fo:line-height="150%" fo:text-align="center" style:snap-to-layout-grid="false"/>
    </style:style>
    <style:style style:family="graphic" style:name="gr41">
      <style:graphic-properties draw:auto-grow-height="false" draw:auto-grow-width="false" draw:fill="solid" draw:fill-color="#cccc00" draw:opacity="100%" draw:textarea-horizontal-align="justify" draw:textarea-vertical-align="middle" style:horizontal-pos="from-left" style:horizontal-rel="paragraph" style:number-wrapped-paragraphs="no-limit" style:run-through="foreground" style:vertical-pos="from-top" style:vertical-rel="paragraph" style:wrap="run-through" svg:stroke-color="#cccc00" svg:stroke-width="0.012cm"/>
    </style:style>
    <style:style style:family="paragraph" style:name="P1596" style:parent-style-name="0">
      <style:paragraph-properties fo:line-height="100%" fo:margin-left="0.353cm" fo:margin-right="0.353cm" style:snap-to-layout-grid="false"/>
    </style:style>
    <style:style style:family="text" style:name="T2818">
      <style:text-properties fo:color="#f1f1f1" fo:font-size="20.0pt" fo:font-weight="bold" fo:letter-spacing="-4.0pt" style:font-name="바탕" style:font-name-asian="바탕" style:font-size-asian="20.0pt" style:font-weight-asian="bold"/>
    </style:style>
    <style:style style:family="text" style:name="T2819">
      <style:text-properties fo:color="#f1f1f1" fo:font-size="20.0pt" style:font-name="바탕" style:font-name-asian="바탕" style:font-size-asian="20.0pt"/>
    </style:style>
    <style:style style:family="text" style:name="T2820">
      <style:text-properties fo:color="#f1f1f1" fo:font-size="20.0pt" fo:font-weight="bold" fo:letter-spacing="-4.0pt" style:font-name="바탕" style:font-name-asian="바탕" style:font-size-asian="20.0pt" style:font-weight-asian="bold"/>
    </style:style>
    <style:style style:family="text" style:name="T2821">
      <style:text-properties fo:color="#ffffff" fo:font-size="12.0pt" style:font-name="바탕" style:font-name-asian="태 가는 헤드라인T" style:font-size-asian="12.0pt"/>
    </style:style>
    <style:style style:family="text" style:name="T2822">
      <style:text-properties fo:color="#ffffff" fo:font-size="14.0pt" style:font-name="바탕" style:font-name-asian="태 가는 헤드라인T" style:font-size-asian="14.0pt"/>
    </style:style>
    <style:style style:family="paragraph" style:name="P1597" style:parent-style-name="0">
      <style:paragraph-properties fo:line-height="130%" fo:margin-left="0.780cm" fo:text-indent="-0.780cm" style:snap-to-layout-grid="false"/>
    </style:style>
    <style:style style:family="table" style:name="T28">
      <style:table-properties style:width="0.000cm" table:border-model="collapsing"/>
    </style:style>
    <style:style style:family="graphic" style:name="fr4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8.C129">
      <style:table-column-properties style:column-width="15.798cm"/>
    </style:style>
    <style:style style:family="paragraph" style:name="P1598" style:parent-style-name="0">
      <style:paragraph-properties fo:text-align="center" style:snap-to-layout-grid="false"/>
    </style:style>
    <style:style style:family="text" style:name="T2823">
      <style:text-properties fo:color="#ffffff" fo:font-size="16.0pt" fo:font-weight="bold" style:font-name="바탕" style:font-name-asian="맑은 고딕" style:font-size-asian="16.0pt" style:font-weight-asian="bold"/>
    </style:style>
    <style:style style:family="text" style:name="T2824">
      <style:text-properties fo:color="#ffffff" fo:font-size="16.0pt" fo:font-weight="bold" style:font-name="바탕" style:font-name-asian="맑은 고딕" style:font-size-asian="16.0pt" style:font-weight-asian="bold"/>
    </style:style>
    <style:style style:family="text" style:name="T2825">
      <style:text-properties fo:color="#ffffff" fo:font-size="16.0pt" fo:font-weight="bold" style:font-name="바탕" style:font-name-asian="맑은 고딕" style:font-size-asian="16.0pt" style:font-weight-asian="bold"/>
    </style:style>
    <style:style style:family="table-cell" style:name="T28.R1_C0">
      <style:table-cell-properties fo:background-color="#4b72e3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table-row" style:name="T28.R1">
      <style:table-row-properties style:min-row-height="1.051cm"/>
    </style:style>
    <style:style style:family="paragraph" style:name="P1599" style:parent-style-name="0">
      <style:paragraph-properties fo:line-height="150%" fo:margin-left="0.176cm" fo:margin-right="0.176cm" style:snap-to-layout-grid="false"/>
    </style:style>
    <style:style style:family="table-cell" style:name="T28.R2_C0">
      <style:table-cell-properties fo:border-bottom="0.010cm solid #000000" fo:border-left="none" fo:border-right="none" fo:border-top="0.010cm solid #5d5d5d" fo:padding-bottom="0.050cm" fo:padding-left="0.050cm" fo:padding-right="0.050cm" fo:padding-top="0.050cm" style:vertical-align="middle"/>
    </style:style>
    <style:style style:family="table-row" style:name="T28.R2">
      <style:table-row-properties style:min-row-height="0.410cm"/>
    </style:style>
    <style:style style:family="paragraph" style:name="P1600" style:parent-style-name="0">
      <style:paragraph-properties fo:line-height="150%" fo:margin-left="0.176cm" fo:margin-right="0.176cm" fo:text-align="center" style:snap-to-layout-grid="false"/>
    </style:style>
    <style:style style:family="text" style:name="T2826">
      <style:text-properties style:font-name="바탕" style:font-name-asian="맑은 고딕"/>
    </style:style>
    <style:style style:family="table-cell" style:name="T28.R3_C0">
      <style:table-cell-properties fo:background-color="#e3f4e3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601" style:parent-style-name="0">
      <style:paragraph-properties fo:line-height="150%" fo:margin-left="0.176cm" fo:margin-right="0.176cm" style:snap-to-layout-grid="false"/>
    </style:style>
    <style:style style:family="text" style:name="T2827">
      <style:text-properties style:font-name="바탕" style:font-name-asian="맑은 고딕"/>
    </style:style>
    <style:style style:family="text" style:name="T2828">
      <style:text-properties style:font-name="맑은 고딕" style:font-name-asian="맑은 고딕"/>
    </style:style>
    <style:style style:family="text" style:name="T2829">
      <style:text-properties style:font-name="바탕" style:font-name-asian="맑은 고딕"/>
    </style:style>
    <style:style style:family="text" style:name="T2830">
      <style:text-properties style:font-name="바탕" style:font-name-asian="맑은 고딕"/>
    </style:style>
    <style:style style:family="text" style:name="T2831">
      <style:text-properties style:font-name="바탕" style:font-name-asian="맑은 고딕"/>
    </style:style>
    <style:style style:family="table-cell" style:name="T28.R3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602" style:parent-style-name="0">
      <style:paragraph-properties fo:line-height="150%" fo:margin-left="0.176cm" fo:margin-right="0.176cm" fo:text-align="center" style:snap-to-layout-grid="false"/>
    </style:style>
    <style:style style:family="text" style:name="T2832">
      <style:text-properties style:font-name="바탕" style:font-name-asian="맑은 고딕"/>
    </style:style>
    <style:style style:family="table-cell" style:name="T28.R3_C2">
      <style:table-cell-properties fo:background-color="#e3f4e3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603" style:parent-style-name="0">
      <style:paragraph-properties fo:line-height="150%" fo:margin-left="0.176cm" fo:margin-right="0.176cm" style:snap-to-layout-grid="false"/>
    </style:style>
    <style:style style:family="text" style:name="T2833">
      <style:text-properties style:font-name="맑은 고딕" style:font-name-asian="맑은 고딕"/>
    </style:style>
    <style:style style:family="table-cell" style:name="T28.R3_C3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28.R3">
      <style:table-row-properties style:min-row-height="0.986cm"/>
    </style:style>
    <style:style style:family="paragraph" style:name="P1604" style:parent-style-name="0">
      <style:paragraph-properties fo:line-height="150%" fo:margin-left="0.176cm" fo:margin-right="0.176cm" fo:text-align="center" style:snap-to-layout-grid="false"/>
    </style:style>
    <style:style style:family="text" style:name="T2834">
      <style:text-properties style:font-name="바탕" style:font-name-asian="맑은 고딕"/>
    </style:style>
    <style:style style:family="table-cell" style:name="T28.R4_C0">
      <style:table-cell-properties fo:background-color="#e3f4e3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605" style:parent-style-name="0">
      <style:paragraph-properties fo:line-height="150%" fo:margin-left="0.176cm" fo:margin-right="0.176cm" style:snap-to-layout-grid="false"/>
    </style:style>
    <style:style style:family="text" style:name="T2835">
      <style:text-properties style:font-name="맑은 고딕" style:font-name-asian="맑은 고딕"/>
    </style:style>
    <style:style style:family="text" style:name="T2836">
      <style:text-properties fo:font-weight="bold" fo:letter-spacing="-0.5pt" style:font-name="바탕" style:font-name-asian="맑은 고딕" style:font-weight-asian="bold"/>
    </style:style>
    <style:style style:family="text" style:name="T2837">
      <style:text-properties style:font-name="맑은 고딕" style:font-name-asian="맑은 고딕"/>
    </style:style>
    <style:style style:family="text" style:name="T2838">
      <style:text-properties fo:font-weight="bold" fo:letter-spacing="-0.5pt" style:font-name="바탕" style:font-name-asian="맑은 고딕" style:font-weight-asian="bold"/>
    </style:style>
    <style:style style:family="text" style:name="T2839">
      <style:text-properties style:font-name="바탕" style:font-name-asian="맑은 고딕"/>
    </style:style>
    <style:style style:family="text" style:name="T2840">
      <style:text-properties fo:font-weight="bold" fo:letter-spacing="-0.5pt" style:font-name="바탕" style:font-name-asian="맑은 고딕" style:font-weight-asian="bold"/>
    </style:style>
    <style:style style:family="text" style:name="T2841">
      <style:text-properties style:font-name="맑은 고딕" style:font-name-asian="맑은 고딕"/>
    </style:style>
    <style:style style:family="table-cell" style:name="T28.R4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606" style:parent-style-name="0">
      <style:paragraph-properties fo:line-height="150%" fo:margin-left="0.176cm" fo:margin-right="0.176cm" fo:text-align="center" style:snap-to-layout-grid="false"/>
    </style:style>
    <style:style style:family="text" style:name="T2842">
      <style:text-properties style:font-name="바탕" style:font-name-asian="맑은 고딕"/>
    </style:style>
    <style:style style:family="table-cell" style:name="T28.R4_C2">
      <style:table-cell-properties fo:background-color="#e3f4e3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607" style:parent-style-name="0">
      <style:paragraph-properties fo:line-height="130%" fo:margin-left="0.176cm" fo:margin-right="0.176cm" style:snap-to-layout-grid="false"/>
    </style:style>
    <style:style style:family="text" style:name="T2843">
      <style:text-properties style:font-name="맑은 고딕" style:font-name-asian="맑은 고딕"/>
    </style:style>
    <style:style style:family="text" style:name="T2844">
      <style:text-properties style:font-name="바탕" style:font-name-asian="맑은 고딕"/>
    </style:style>
    <style:style style:family="table-cell" style:name="T28.R4_C3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28.R4">
      <style:table-row-properties style:min-row-height="0.986cm"/>
    </style:style>
    <style:style style:family="paragraph" style:name="P1608" style:parent-style-name="0">
      <style:paragraph-properties fo:line-height="150%" fo:margin-left="0.176cm" fo:margin-right="0.176cm" style:snap-to-layout-grid="false"/>
    </style:style>
    <style:style style:family="table-cell" style:name="T28.R5_C0">
      <style:table-cell-properties fo:border-bottom="0.010cm solid #000000" fo:border-left="none" fo:border-right="none" fo:border-top="0.010cm solid #000000" fo:padding-bottom="0.050cm" fo:padding-left="0.050cm" fo:padding-right="0.050cm" fo:padding-top="0.050cm" style:vertical-align="middle"/>
    </style:style>
    <style:style style:family="table-row" style:name="T28.R5">
      <style:table-row-properties style:min-row-height="0.310cm"/>
    </style:style>
    <style:style style:family="paragraph" style:name="P1609" style:parent-style-name="0">
      <style:paragraph-properties fo:margin-left="0.353cm" fo:margin-right="0.353cm" fo:text-align="left" style:snap-to-layout-grid="false"/>
    </style:style>
    <style:style style:family="text" style:name="T2845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2846">
      <style:text-properties fo:font-size="12.0pt" style:font-name="한컴돋움" style:font-name-asian="한컴돋움" style:font-size-asian="12.0pt"/>
    </style:style>
    <style:style style:family="text" style:name="T2847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2848">
      <style:text-properties fo:font-size="12.0pt" style:font-name="한컴돋움" style:font-name-asian="한컴돋움" style:font-size-asian="12.0pt"/>
    </style:style>
    <style:style style:family="text" style:name="T2849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2850">
      <style:text-properties fo:font-size="12.0pt" style:font-name="한컴돋움" style:font-name-asian="한컴돋움" style:font-size-asian="12.0pt"/>
    </style:style>
    <style:style style:family="table-cell" style:name="T28.R6_C0">
      <style:table-cell-properties fo:background-color="#efefef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28.R6">
      <style:table-row-properties style:min-row-height="2.576cm"/>
    </style:style>
    <style:style style:family="paragraph" style:name="P1610" style:parent-style-name="0">
      <style:paragraph-properties fo:line-height="130%" fo:margin-bottom="0.176cm" fo:margin-top="0.353cm" fo:text-align="left" style:snap-to-layout-grid="false"/>
    </style:style>
    <style:style style:family="table" style:name="T29">
      <style:table-properties style:width="0.000cm" table:border-model="collapsing"/>
    </style:style>
    <style:style style:family="graphic" style:name="fr43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9.C130">
      <style:table-column-properties style:column-width="15.838cm"/>
    </style:style>
    <style:style style:family="paragraph" style:name="P1611" style:parent-style-name="0">
      <style:paragraph-properties fo:line-height="145%" fo:margin-left="0.529cm" fo:margin-right="0.176cm" fo:text-align="left" style:snap-to-layout-grid="false"/>
    </style:style>
    <style:style style:family="text" style:name="T2851">
      <style:text-properties fo:font-size="12.0pt" fo:font-weight="bold" style:font-name="맑은 고딕" style:font-name-asian="맑은 고딕" style:font-size-asian="12.0pt" style:font-weight-asian="bold"/>
    </style:style>
    <style:style style:family="text" style:name="T2852">
      <style:text-properties fo:font-size="12.0pt" fo:font-weight="bold" style:font-name="바탕" style:font-name-asian="맑은 고딕" style:font-size-asian="12.0pt" style:font-weight-asian="bold"/>
    </style:style>
    <style:style style:family="text" style:name="T2853">
      <style:text-properties fo:font-size="12.0pt" fo:font-weight="bold" style:font-name="맑은 고딕" style:font-name-asian="맑은 고딕" style:font-size-asian="12.0pt" style:font-weight-asian="bold"/>
    </style:style>
    <style:style style:family="table-cell" style:name="T29.R1_C0">
      <style:table-cell-properties fo:background-color="#e6eef7" fo:border-bottom="0.010cm solid #000000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29.R1">
      <style:table-row-properties style:min-row-height="0.822cm"/>
    </style:style>
    <style:style style:family="paragraph" style:name="P1612" style:parent-style-name="0">
      <style:paragraph-properties fo:line-height="130%" fo:margin-top="0.176cm" fo:text-align="left" style:snap-to-layout-grid="false"/>
    </style:style>
    <style:style style:family="text" style:name="T2854">
      <style:text-properties style:font-name="바탕" style:font-name-asian="바탕"/>
    </style:style>
    <style:style style:family="text" style:name="T2855">
      <style:text-properties style:font-name="바탕" style:font-name-asian="바탕"/>
    </style:style>
    <style:style style:family="text" style:name="T2856">
      <style:text-properties style:font-name="바탕" style:font-name-asian="바탕"/>
    </style:style>
    <style:style style:family="text" style:name="T2857">
      <style:text-properties style:font-name="바탕" style:font-name-asian="바탕"/>
    </style:style>
    <style:style style:family="text" style:name="T2858">
      <style:text-properties style:font-name="바탕" style:font-name-asian="바탕"/>
    </style:style>
    <style:style style:family="paragraph" style:name="P1613" style:parent-style-name="0">
      <style:paragraph-properties fo:line-height="130%" fo:margin-left="0.706cm" fo:margin-top="0.176cm" fo:text-align="left" style:snap-to-layout-grid="false"/>
    </style:style>
    <style:style style:family="text" style:name="T2859">
      <style:text-properties style:font-name="바탕" style:font-name-asian="바탕"/>
    </style:style>
    <style:style style:family="text" style:name="T2860">
      <style:text-properties style:font-name="바탕" style:font-name-asian="바탕"/>
    </style:style>
    <style:style style:family="text" style:name="T2861">
      <style:text-properties style:font-name="바탕" style:font-name-asian="바탕"/>
    </style:style>
    <style:style style:family="text" style:name="T2862">
      <style:text-properties style:font-name="바탕" style:font-name-asian="바탕"/>
    </style:style>
    <style:style style:family="text" style:name="T2863">
      <style:text-properties style:font-name="바탕" style:font-name-asian="바탕"/>
    </style:style>
    <style:style style:family="text" style:name="T2864">
      <style:text-properties style:font-name="바탕" style:font-name-asian="바탕"/>
    </style:style>
    <style:style style:family="text" style:name="T2865">
      <style:text-properties style:font-name="바탕" style:font-name-asian="바탕"/>
    </style:style>
    <style:style style:family="text" style:name="T2866">
      <style:text-properties style:font-name="바탕" style:font-name-asian="바탕"/>
    </style:style>
    <style:style style:family="text" style:name="T2867">
      <style:text-properties style:font-name="바탕" style:font-name-asian="바탕"/>
    </style:style>
    <style:style style:family="text" style:name="T2868">
      <style:text-properties style:font-name="바탕" style:font-name-asian="바탕"/>
    </style:style>
    <style:style style:family="paragraph" style:name="P1614" style:parent-style-name="0">
      <style:paragraph-properties fo:line-height="130%" fo:margin-left="0.706cm" fo:text-align="left" style:snap-to-layout-grid="false"/>
    </style:style>
    <style:style style:family="text" style:name="T2869">
      <style:text-properties style:font-name="바탕" style:font-name-asian="바탕"/>
    </style:style>
    <style:style style:family="text" style:name="T2870">
      <style:text-properties style:font-name="바탕" style:font-name-asian="바탕"/>
    </style:style>
    <style:style style:family="text" style:name="T2871">
      <style:text-properties style:font-name="바탕" style:font-name-asian="바탕"/>
    </style:style>
    <style:style style:family="text" style:name="T2872">
      <style:text-properties style:font-name="바탕" style:font-name-asian="바탕"/>
    </style:style>
    <style:style style:family="text" style:name="T2873">
      <style:text-properties style:font-name="바탕" style:font-name-asian="바탕"/>
    </style:style>
    <style:style style:family="text" style:name="T2874">
      <style:text-properties style:font-name="바탕" style:font-name-asian="바탕"/>
    </style:style>
    <style:style style:family="text" style:name="T2875">
      <style:text-properties style:font-name="바탕" style:font-name-asian="바탕"/>
    </style:style>
    <style:style style:family="text" style:name="T2876">
      <style:text-properties style:font-name="바탕" style:font-name-asian="바탕"/>
    </style:style>
    <style:style style:family="text" style:name="T2877">
      <style:text-properties style:font-name="바탕" style:font-name-asian="바탕"/>
    </style:style>
    <style:style style:family="text" style:name="T2878">
      <style:text-properties style:font-name="바탕" style:font-name-asian="바탕"/>
    </style:style>
    <style:style style:family="text" style:name="T2879">
      <style:text-properties style:font-name="바탕" style:font-name-asian="바탕"/>
    </style:style>
    <style:style style:family="text" style:name="T2880">
      <style:text-properties style:font-name="바탕" style:font-name-asian="바탕"/>
    </style:style>
    <style:style style:family="text" style:name="T2881">
      <style:text-properties style:font-name="바탕" style:font-name-asian="바탕"/>
    </style:style>
    <style:style style:family="text" style:name="T2882">
      <style:text-properties style:font-name="바탕" style:font-name-asian="바탕"/>
    </style:style>
    <style:style style:family="paragraph" style:name="P1615" style:parent-style-name="0">
      <style:paragraph-properties fo:line-height="130%" fo:margin-left="0.706cm" fo:text-align="left" style:snap-to-layout-grid="false"/>
    </style:style>
    <style:style style:family="text" style:name="T2883">
      <style:text-properties style:font-name="바탕" style:font-name-asian="바탕"/>
    </style:style>
    <style:style style:family="text" style:name="T2884">
      <style:text-properties style:font-name="바탕" style:font-name-asian="바탕"/>
    </style:style>
    <style:style style:family="text" style:name="T2885">
      <style:text-properties style:font-name="바탕" style:font-name-asian="바탕"/>
    </style:style>
    <style:style style:family="text" style:name="T2886">
      <style:text-properties style:font-name="바탕" style:font-name-asian="바탕"/>
    </style:style>
    <style:style style:family="paragraph" style:name="P1616" style:parent-style-name="0">
      <style:paragraph-properties fo:line-height="130%" fo:margin-top="0.353cm" fo:text-align="left" style:snap-to-layout-grid="false"/>
    </style:style>
    <style:style style:family="text" style:name="T2887">
      <style:text-properties style:font-name="바탕" style:font-name-asian="바탕"/>
    </style:style>
    <style:style style:family="text" style:name="T2888">
      <style:text-properties style:font-name="바탕" style:font-name-asian="바탕"/>
    </style:style>
    <style:style style:family="text" style:name="T2889">
      <style:text-properties style:font-name="바탕" style:font-name-asian="바탕"/>
    </style:style>
    <style:style style:family="text" style:name="T2890">
      <style:text-properties style:font-name="바탕" style:font-name-asian="바탕"/>
    </style:style>
    <style:style style:family="text" style:name="T2891">
      <style:text-properties style:font-name="바탕" style:font-name-asian="바탕"/>
    </style:style>
    <style:style style:family="paragraph" style:name="P1617" style:parent-style-name="0">
      <style:paragraph-properties fo:line-height="130%" fo:margin-left="0.706cm" fo:margin-top="0.176cm" fo:text-align="left" style:snap-to-layout-grid="false"/>
    </style:style>
    <style:style style:family="text" style:name="T2892">
      <style:text-properties style:font-name="바탕" style:font-name-asian="바탕"/>
    </style:style>
    <style:style style:family="text" style:name="T2893">
      <style:text-properties style:font-name="바탕" style:font-name-asian="바탕"/>
    </style:style>
    <style:style style:family="text" style:name="T2894">
      <style:text-properties style:font-name="바탕" style:font-name-asian="바탕"/>
    </style:style>
    <style:style style:family="text" style:name="T2895">
      <style:text-properties style:font-name="바탕" style:font-name-asian="바탕"/>
    </style:style>
    <style:style style:family="text" style:name="T2896">
      <style:text-properties style:font-name="바탕" style:font-name-asian="바탕"/>
    </style:style>
    <style:style style:family="text" style:name="T2897">
      <style:text-properties style:font-name="바탕" style:font-name-asian="바탕"/>
    </style:style>
    <style:style style:family="text" style:name="T2898">
      <style:text-properties style:font-name="바탕" style:font-name-asian="바탕"/>
    </style:style>
    <style:style style:family="text" style:name="T2899">
      <style:text-properties style:font-name="바탕" style:font-name-asian="바탕"/>
    </style:style>
    <style:style style:family="text" style:name="T2900">
      <style:text-properties style:font-name="바탕" style:font-name-asian="바탕"/>
    </style:style>
    <style:style style:family="text" style:name="T2901">
      <style:text-properties style:font-name="바탕" style:font-name-asian="바탕"/>
    </style:style>
    <style:style style:family="text" style:name="T2902">
      <style:text-properties style:font-name="바탕" style:font-name-asian="바탕"/>
    </style:style>
    <style:style style:family="paragraph" style:name="P1618" style:parent-style-name="0">
      <style:paragraph-properties fo:line-height="130%" fo:margin-left="0.706cm" fo:text-align="left" style:snap-to-layout-grid="false"/>
    </style:style>
    <style:style style:family="text" style:name="T2903">
      <style:text-properties style:font-name="바탕" style:font-name-asian="바탕"/>
    </style:style>
    <style:style style:family="text" style:name="T2904">
      <style:text-properties style:font-name="바탕" style:font-name-asian="바탕"/>
    </style:style>
    <style:style style:family="text" style:name="T2905">
      <style:text-properties style:font-name="바탕" style:font-name-asian="바탕"/>
    </style:style>
    <style:style style:family="text" style:name="T2906">
      <style:text-properties style:font-name="바탕" style:font-name-asian="바탕"/>
    </style:style>
    <style:style style:family="text" style:name="T2907">
      <style:text-properties style:font-name="바탕" style:font-name-asian="바탕"/>
    </style:style>
    <style:style style:family="text" style:name="T2908">
      <style:text-properties style:font-name="바탕" style:font-name-asian="바탕"/>
    </style:style>
    <style:style style:family="text" style:name="T2909">
      <style:text-properties style:font-name="바탕" style:font-name-asian="바탕"/>
    </style:style>
    <style:style style:family="text" style:name="T2910">
      <style:text-properties style:font-name="바탕" style:font-name-asian="바탕"/>
    </style:style>
    <style:style style:family="text" style:name="T2911">
      <style:text-properties style:font-name="바탕" style:font-name-asian="바탕"/>
    </style:style>
    <style:style style:family="paragraph" style:name="P1619" style:parent-style-name="0">
      <style:paragraph-properties fo:line-height="130%" fo:margin-top="0.353cm" fo:text-align="left" style:snap-to-layout-grid="false"/>
    </style:style>
    <style:style style:family="text" style:name="T2912">
      <style:text-properties style:font-name="바탕" style:font-name-asian="바탕"/>
    </style:style>
    <style:style style:family="text" style:name="T2913">
      <style:text-properties style:font-name="바탕" style:font-name-asian="바탕"/>
    </style:style>
    <style:style style:family="text" style:name="T2914">
      <style:text-properties style:font-name="바탕" style:font-name-asian="바탕"/>
    </style:style>
    <style:style style:family="text" style:name="T2915">
      <style:text-properties style:font-name="바탕" style:font-name-asian="바탕"/>
    </style:style>
    <style:style style:family="text" style:name="T2916">
      <style:text-properties style:font-name="바탕" style:font-name-asian="바탕"/>
    </style:style>
    <style:style style:family="paragraph" style:name="P1620" style:parent-style-name="0">
      <style:paragraph-properties fo:line-height="130%" fo:margin-left="0.706cm" fo:margin-top="0.176cm" fo:text-align="left" style:snap-to-layout-grid="false"/>
    </style:style>
    <style:style style:family="text" style:name="T2917">
      <style:text-properties style:font-name="바탕" style:font-name-asian="바탕"/>
    </style:style>
    <style:style style:family="text" style:name="T2918">
      <style:text-properties style:font-name="바탕" style:font-name-asian="바탕"/>
    </style:style>
    <style:style style:family="text" style:name="T2919">
      <style:text-properties style:font-name="바탕" style:font-name-asian="바탕"/>
    </style:style>
    <style:style style:family="text" style:name="T2920">
      <style:text-properties style:font-name="바탕" style:font-name-asian="바탕"/>
    </style:style>
    <style:style style:family="paragraph" style:name="P1621" style:parent-style-name="0">
      <style:paragraph-properties fo:line-height="130%" fo:margin-bottom="0.176cm" fo:margin-top="0.353cm" fo:text-align="left" style:snap-to-layout-grid="false"/>
    </style:style>
    <style:style style:family="table" style:name="T30">
      <style:table-properties style:width="0.000cm" table:border-model="collapsing"/>
    </style:style>
    <style:style style:family="graphic" style:name="fr44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0.C131">
      <style:table-column-properties style:column-width="15.838cm"/>
    </style:style>
    <style:style style:family="paragraph" style:name="P1622" style:parent-style-name="0">
      <style:paragraph-properties fo:line-height="145%" fo:margin-left="0.529cm" fo:margin-right="0.176cm" fo:text-align="left" style:snap-to-layout-grid="false"/>
    </style:style>
    <style:style style:family="text" style:name="T2921">
      <style:text-properties fo:font-size="12.0pt" fo:font-weight="bold" style:font-name="맑은 고딕" style:font-name-asian="맑은 고딕" style:font-size-asian="12.0pt" style:font-weight-asian="bold"/>
    </style:style>
    <style:style style:family="text" style:name="T2922">
      <style:text-properties fo:font-size="12.0pt" fo:font-weight="bold" style:font-name="바탕" style:font-name-asian="맑은 고딕" style:font-size-asian="12.0pt" style:font-weight-asian="bold"/>
    </style:style>
    <style:style style:family="text" style:name="T2923">
      <style:text-properties fo:font-size="12.0pt" fo:font-weight="bold" style:font-name="맑은 고딕" style:font-name-asian="맑은 고딕" style:font-size-asian="12.0pt" style:font-weight-asian="bold"/>
    </style:style>
    <style:style style:family="table-cell" style:name="T30.R1_C0">
      <style:table-cell-properties fo:background-color="#e6eef7" fo:border-bottom="0.010cm solid #000000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30.R1">
      <style:table-row-properties style:min-row-height="0.822cm"/>
    </style:style>
    <style:style style:family="paragraph" style:name="P1623" style:parent-style-name="0">
      <style:paragraph-properties fo:line-height="130%" fo:margin-left="0.787cm" fo:margin-top="0.353cm" fo:text-align="left" fo:text-indent="-0.787cm" style:snap-to-layout-grid="false"/>
    </style:style>
    <style:style style:family="text" style:name="T2924">
      <style:text-properties style:font-name="바탕" style:font-name-asian="바탕"/>
    </style:style>
    <style:style style:family="text" style:name="T2925">
      <style:text-properties style:font-name="바탕" style:font-name-asian="바탕"/>
    </style:style>
    <style:style style:family="text" style:name="T2926">
      <style:text-properties style:font-name="바탕" style:font-name-asian="바탕"/>
    </style:style>
    <style:style style:family="text" style:name="T2927">
      <style:text-properties style:font-name="바탕" style:font-name-asian="바탕"/>
    </style:style>
    <style:style style:family="text" style:name="T2928">
      <style:text-properties style:font-name="바탕" style:font-name-asian="바탕"/>
    </style:style>
    <style:style style:family="text" style:name="T2929">
      <style:text-properties style:font-name="바탕" style:font-name-asian="바탕"/>
    </style:style>
    <style:style style:family="text" style:name="T2930">
      <style:text-properties style:font-name="바탕" style:font-name-asian="바탕"/>
    </style:style>
    <style:style style:family="paragraph" style:name="P1624" style:parent-style-name="0">
      <style:paragraph-properties fo:line-height="130%" fo:margin-left="0.706cm" fo:margin-top="0.176cm" fo:text-align="left" style:snap-to-layout-grid="false"/>
    </style:style>
    <style:style style:family="text" style:name="T2931">
      <style:text-properties style:font-name="바탕" style:font-name-asian="바탕"/>
    </style:style>
    <style:style style:family="text" style:name="T2932">
      <style:text-properties style:font-name="바탕" style:font-name-asian="바탕"/>
    </style:style>
    <style:style style:family="paragraph" style:name="P1625" style:parent-style-name="0">
      <style:paragraph-properties fo:line-height="130%" fo:margin-left="0.706cm" fo:text-align="left" style:snap-to-layout-grid="false"/>
    </style:style>
    <style:style style:family="text" style:name="T2933">
      <style:text-properties style:font-name="바탕" style:font-name-asian="바탕"/>
    </style:style>
    <style:style style:family="text" style:name="T2934">
      <style:text-properties style:font-name="바탕" style:font-name-asian="바탕"/>
    </style:style>
    <style:style style:family="text" style:name="T2935">
      <style:text-properties style:font-name="바탕" style:font-name-asian="바탕"/>
    </style:style>
    <style:style style:family="text" style:name="T2936">
      <style:text-properties style:font-name="바탕" style:font-name-asian="바탕"/>
    </style:style>
    <style:style style:family="paragraph" style:name="P1626" style:parent-style-name="0">
      <style:paragraph-properties fo:line-height="130%" fo:margin-left="0.706cm" fo:text-align="left" style:snap-to-layout-grid="false"/>
    </style:style>
    <style:style style:family="text" style:name="T2937">
      <style:text-properties style:font-name="바탕" style:font-name-asian="바탕"/>
    </style:style>
    <style:style style:family="text" style:name="T2938">
      <style:text-properties style:font-name="바탕" style:font-name-asian="바탕"/>
    </style:style>
    <style:style style:family="paragraph" style:name="P1627" style:parent-style-name="0">
      <style:paragraph-properties fo:line-height="130%" fo:margin-left="0.787cm" fo:margin-top="0.353cm" fo:text-align="left" fo:text-indent="-0.787cm" style:snap-to-layout-grid="false"/>
    </style:style>
    <style:style style:family="text" style:name="T2939">
      <style:text-properties style:font-name="바탕" style:font-name-asian="바탕"/>
    </style:style>
    <style:style style:family="text" style:name="T2940">
      <style:text-properties style:font-name="바탕" style:font-name-asian="바탕"/>
    </style:style>
    <style:style style:family="text" style:name="T2941">
      <style:text-properties style:font-name="바탕" style:font-name-asian="바탕"/>
    </style:style>
    <style:style style:family="text" style:name="T2942">
      <style:text-properties style:font-name="바탕" style:font-name-asian="바탕"/>
    </style:style>
    <style:style style:family="text" style:name="T2943">
      <style:text-properties style:font-name="바탕" style:font-name-asian="바탕"/>
    </style:style>
    <style:style style:family="text" style:name="T2944">
      <style:text-properties style:font-name="바탕" style:font-name-asian="바탕"/>
    </style:style>
    <style:style style:family="text" style:name="T2945">
      <style:text-properties style:font-name="바탕" style:font-name-asian="바탕"/>
    </style:style>
    <style:style style:family="text" style:name="T2946">
      <style:text-properties style:font-name="바탕" style:font-name-asian="바탕"/>
    </style:style>
    <style:style style:family="text" style:name="T2947">
      <style:text-properties style:font-name="바탕" style:font-name-asian="바탕"/>
    </style:style>
    <style:style style:family="paragraph" style:name="P1628" style:parent-style-name="0">
      <style:paragraph-properties fo:line-height="130%" fo:margin-left="0.706cm" fo:margin-top="0.176cm" fo:text-align="left" style:snap-to-layout-grid="false"/>
    </style:style>
    <style:style style:family="text" style:name="T2948">
      <style:text-properties style:font-name="바탕" style:font-name-asian="바탕"/>
    </style:style>
    <style:style style:family="text" style:name="T2949">
      <style:text-properties style:font-name="바탕" style:font-name-asian="바탕"/>
    </style:style>
    <style:style style:family="text" style:name="T2950">
      <style:text-properties style:font-name="바탕" style:font-name-asian="바탕"/>
    </style:style>
    <style:style style:family="paragraph" style:name="P1629" style:parent-style-name="0">
      <style:paragraph-properties fo:line-height="130%" fo:margin-left="0.706cm" fo:text-align="left" style:snap-to-layout-grid="false"/>
    </style:style>
    <style:style style:family="text" style:name="T2951">
      <style:text-properties style:font-name="바탕" style:font-name-asian="바탕"/>
    </style:style>
    <style:style style:family="text" style:name="T2952">
      <style:text-properties style:font-name="바탕" style:font-name-asian="바탕"/>
    </style:style>
    <style:style style:family="text" style:name="T2953">
      <style:text-properties style:font-name="바탕" style:font-name-asian="바탕"/>
    </style:style>
    <style:style style:family="paragraph" style:name="P1630" style:parent-style-name="0">
      <style:paragraph-properties fo:line-height="130%" fo:margin-left="0.706cm" fo:text-align="left" style:snap-to-layout-grid="false"/>
    </style:style>
    <style:style style:family="text" style:name="T2954">
      <style:text-properties style:font-name="바탕" style:font-name-asian="바탕"/>
    </style:style>
    <style:style style:family="text" style:name="T2955">
      <style:text-properties style:font-name="바탕" style:font-name-asian="바탕"/>
    </style:style>
    <style:style style:family="text" style:name="T2956">
      <style:text-properties style:font-name="바탕" style:font-name-asian="바탕"/>
    </style:style>
    <style:style style:family="paragraph" style:name="P1631" style:parent-style-name="0">
      <style:paragraph-properties fo:line-height="130%" fo:margin-left="0.706cm" fo:text-align="left" style:snap-to-layout-grid="false"/>
    </style:style>
    <style:style style:family="text" style:name="T2957">
      <style:text-properties style:font-name="바탕" style:font-name-asian="바탕"/>
    </style:style>
    <style:style style:family="text" style:name="T2958">
      <style:text-properties style:font-name="바탕" style:font-name-asian="바탕"/>
    </style:style>
    <style:style style:family="text" style:name="T2959">
      <style:text-properties style:font-name="바탕" style:font-name-asian="바탕"/>
    </style:style>
    <style:style style:family="paragraph" style:name="P1632" style:parent-style-name="0">
      <style:paragraph-properties fo:line-height="130%" fo:margin-left="0.787cm" fo:margin-top="0.353cm" fo:text-align="left" fo:text-indent="-0.787cm" style:snap-to-layout-grid="false"/>
    </style:style>
    <style:style style:family="text" style:name="T2960">
      <style:text-properties style:font-name="바탕" style:font-name-asian="바탕"/>
    </style:style>
    <style:style style:family="text" style:name="T2961">
      <style:text-properties style:font-name="바탕" style:font-name-asian="바탕"/>
    </style:style>
    <style:style style:family="text" style:name="T2962">
      <style:text-properties style:font-name="바탕" style:font-name-asian="바탕"/>
    </style:style>
    <style:style style:family="text" style:name="T2963">
      <style:text-properties style:font-name="바탕" style:font-name-asian="바탕"/>
    </style:style>
    <style:style style:family="text" style:name="T2964">
      <style:text-properties style:font-name="바탕" style:font-name-asian="바탕"/>
    </style:style>
    <style:style style:family="text" style:name="T2965">
      <style:text-properties style:font-name="바탕" style:font-name-asian="바탕"/>
    </style:style>
    <style:style style:family="text" style:name="T2966">
      <style:text-properties style:font-name="바탕" style:font-name-asian="바탕"/>
    </style:style>
    <style:style style:family="paragraph" style:name="P1633" style:parent-style-name="0">
      <style:paragraph-properties fo:line-height="130%" fo:margin-left="0.706cm" fo:margin-top="0.176cm" fo:text-align="left" style:snap-to-layout-grid="false"/>
    </style:style>
    <style:style style:family="text" style:name="T2967">
      <style:text-properties style:font-name="바탕" style:font-name-asian="바탕"/>
    </style:style>
    <style:style style:family="text" style:name="T2968">
      <style:text-properties style:font-name="바탕" style:font-name-asian="바탕"/>
    </style:style>
    <style:style style:family="text" style:name="T2969">
      <style:text-properties style:font-name="바탕" style:font-name-asian="바탕"/>
    </style:style>
    <style:style style:family="paragraph" style:name="P1634" style:parent-style-name="0">
      <style:paragraph-properties fo:line-height="130%" fo:margin-left="0.706cm" fo:text-align="left" style:snap-to-layout-grid="false"/>
    </style:style>
    <style:style style:family="text" style:name="T2970">
      <style:text-properties style:font-name="바탕" style:font-name-asian="바탕"/>
    </style:style>
    <style:style style:family="text" style:name="T2971">
      <style:text-properties style:font-name="바탕" style:font-name-asian="바탕"/>
    </style:style>
    <style:style style:family="text" style:name="T2972">
      <style:text-properties style:font-name="바탕" style:font-name-asian="바탕"/>
    </style:style>
    <style:style style:family="paragraph" style:name="P1635" style:parent-style-name="0">
      <style:paragraph-properties fo:line-height="130%" fo:margin-left="0.706cm" fo:text-align="left" style:snap-to-layout-grid="false"/>
    </style:style>
    <style:style style:family="text" style:name="T2973">
      <style:text-properties style:font-name="바탕" style:font-name-asian="바탕"/>
    </style:style>
    <style:style style:family="text" style:name="T2974">
      <style:text-properties style:font-name="바탕" style:font-name-asian="바탕"/>
    </style:style>
    <style:style style:family="text" style:name="T2975">
      <style:text-properties style:font-name="바탕" style:font-name-asian="바탕"/>
    </style:style>
    <style:style style:family="paragraph" style:name="P1636" style:parent-style-name="0">
      <style:paragraph-properties fo:line-height="130%" fo:margin-left="0.706cm" fo:text-align="left" style:snap-to-layout-grid="false"/>
    </style:style>
    <style:style style:family="text" style:name="T2976">
      <style:text-properties style:font-name="바탕" style:font-name-asian="바탕"/>
    </style:style>
    <style:style style:family="text" style:name="T2977">
      <style:text-properties style:font-name="바탕" style:font-name-asian="바탕"/>
    </style:style>
    <style:style style:family="text" style:name="T2978">
      <style:text-properties style:font-name="바탕" style:font-name-asian="바탕"/>
    </style:style>
    <style:style style:family="paragraph" style:name="P1637" style:parent-style-name="0">
      <style:paragraph-properties fo:line-height="130%" fo:margin-left="0.706cm" fo:text-align="left" style:snap-to-layout-grid="false"/>
    </style:style>
    <style:style style:family="text" style:name="T2979">
      <style:text-properties style:font-name="바탕" style:font-name-asian="바탕"/>
    </style:style>
    <style:style style:family="text" style:name="T2980">
      <style:text-properties style:font-name="바탕" style:font-name-asian="바탕"/>
    </style:style>
    <style:style style:family="text" style:name="T2981">
      <style:text-properties style:font-name="바탕" style:font-name-asian="바탕"/>
    </style:style>
    <style:style style:family="paragraph" style:name="P1638" style:parent-style-name="0">
      <style:paragraph-properties fo:line-height="130%" fo:margin-left="0.787cm" fo:margin-top="0.353cm" fo:text-align="left" fo:text-indent="-0.787cm" style:snap-to-layout-grid="false"/>
    </style:style>
    <style:style style:family="text" style:name="T2982">
      <style:text-properties style:font-name="바탕" style:font-name-asian="바탕"/>
    </style:style>
    <style:style style:family="text" style:name="T2983">
      <style:text-properties style:font-name="바탕" style:font-name-asian="바탕"/>
    </style:style>
    <style:style style:family="text" style:name="T2984">
      <style:text-properties style:font-name="바탕" style:font-name-asian="바탕"/>
    </style:style>
    <style:style style:family="paragraph" style:name="P1639" style:parent-style-name="0">
      <style:paragraph-properties fo:line-height="130%" fo:margin-left="0.706cm" fo:margin-top="0.176cm" fo:text-align="left" style:snap-to-layout-grid="false"/>
    </style:style>
    <style:style style:family="text" style:name="T2985">
      <style:text-properties style:font-name="바탕" style:font-name-asian="바탕"/>
    </style:style>
    <style:style style:family="text" style:name="T2986">
      <style:text-properties style:font-name="바탕" style:font-name-asian="바탕"/>
    </style:style>
    <style:style style:family="paragraph" style:name="P1640" style:parent-style-name="0">
      <style:paragraph-properties fo:line-height="130%" fo:margin-left="0.706cm" fo:text-align="left" style:snap-to-layout-grid="false"/>
    </style:style>
    <style:style style:family="text" style:name="T2987">
      <style:text-properties style:font-name="바탕" style:font-name-asian="바탕"/>
    </style:style>
    <style:style style:family="text" style:name="T2988">
      <style:text-properties style:font-name="바탕" style:font-name-asian="바탕"/>
    </style:style>
    <style:style style:family="text" style:name="T2989">
      <style:text-properties style:font-name="바탕" style:font-name-asian="바탕"/>
    </style:style>
    <style:style style:family="paragraph" style:name="P1641" style:parent-style-name="0">
      <style:paragraph-properties fo:line-height="130%" fo:margin-left="0.706cm" fo:text-align="left" style:snap-to-layout-grid="false"/>
    </style:style>
    <style:style style:family="text" style:name="T2990">
      <style:text-properties style:font-name="바탕" style:font-name-asian="바탕"/>
    </style:style>
    <style:style style:family="text" style:name="T2991">
      <style:text-properties style:font-name="바탕" style:font-name-asian="바탕"/>
    </style:style>
    <style:style style:family="text" style:name="T2992">
      <style:text-properties style:font-name="바탕" style:font-name-asian="바탕"/>
    </style:style>
    <style:style style:family="paragraph" style:name="P1642" style:parent-style-name="0">
      <style:paragraph-properties fo:line-height="130%" fo:margin-left="0.706cm" fo:text-align="left" style:snap-to-layout-grid="false"/>
    </style:style>
    <style:style style:family="text" style:name="T2993">
      <style:text-properties style:font-name="바탕" style:font-name-asian="바탕"/>
    </style:style>
    <style:style style:family="text" style:name="T2994">
      <style:text-properties style:font-name="바탕" style:font-name-asian="바탕"/>
    </style:style>
    <style:style style:family="text" style:name="T2995">
      <style:text-properties style:font-name="바탕" style:font-name-asian="바탕"/>
    </style:style>
    <style:style style:family="paragraph" style:name="P1643" style:parent-style-name="0">
      <style:paragraph-properties fo:line-height="130%" fo:margin-left="0.787cm" fo:margin-top="0.353cm" fo:text-align="left" fo:text-indent="-0.787cm" style:snap-to-layout-grid="false"/>
    </style:style>
    <style:style style:family="text" style:name="T2996">
      <style:text-properties style:font-name="바탕" style:font-name-asian="바탕"/>
    </style:style>
    <style:style style:family="text" style:name="T2997">
      <style:text-properties style:font-name="바탕" style:font-name-asian="바탕"/>
    </style:style>
    <style:style style:family="text" style:name="T2998">
      <style:text-properties style:font-name="바탕" style:font-name-asian="바탕"/>
    </style:style>
    <style:style style:family="paragraph" style:name="P1644" style:parent-style-name="0">
      <style:paragraph-properties fo:line-height="130%" fo:margin-left="0.706cm" fo:margin-top="0.176cm" fo:text-align="left" style:snap-to-layout-grid="false"/>
    </style:style>
    <style:style style:family="text" style:name="T2999">
      <style:text-properties style:font-name="바탕" style:font-name-asian="바탕"/>
    </style:style>
    <style:style style:family="text" style:name="T3000">
      <style:text-properties style:font-name="바탕" style:font-name-asian="바탕"/>
    </style:style>
    <style:style style:family="text" style:name="T3001">
      <style:text-properties style:font-name="바탕" style:font-name-asian="바탕"/>
    </style:style>
    <style:style style:family="text" style:name="T3002">
      <style:text-properties style:font-name="바탕" style:font-name-asian="바탕"/>
    </style:style>
    <style:style style:family="text" style:name="T3003">
      <style:text-properties style:font-name="바탕" style:font-name-asian="바탕"/>
    </style:style>
    <style:style style:family="text" style:name="T3004">
      <style:text-properties style:font-name="바탕" style:font-name-asian="바탕"/>
    </style:style>
    <style:style style:family="paragraph" style:name="P1645" style:parent-style-name="0">
      <style:paragraph-properties fo:line-height="130%" fo:margin-left="0.706cm" fo:text-align="left" style:snap-to-layout-grid="false"/>
    </style:style>
    <style:style style:family="text" style:name="T3005">
      <style:text-properties style:font-name="바탕" style:font-name-asian="바탕"/>
    </style:style>
    <style:style style:family="text" style:name="T3006">
      <style:text-properties style:font-name="바탕" style:font-name-asian="바탕"/>
    </style:style>
    <style:style style:family="text" style:name="T3007">
      <style:text-properties style:font-name="바탕" style:font-name-asian="바탕"/>
    </style:style>
    <style:style style:family="text" style:name="T3008">
      <style:text-properties style:font-name="바탕" style:font-name-asian="바탕"/>
    </style:style>
    <style:style style:family="text" style:name="T3009">
      <style:text-properties style:font-name="바탕" style:font-name-asian="바탕"/>
    </style:style>
    <style:style style:family="text" style:name="T3010">
      <style:text-properties style:font-name="바탕" style:font-name-asian="바탕"/>
    </style:style>
    <style:style style:family="paragraph" style:name="P1646" style:parent-style-name="0">
      <style:paragraph-properties fo:line-height="130%" fo:margin-left="0.706cm" fo:text-align="left" style:snap-to-layout-grid="false"/>
    </style:style>
    <style:style style:family="text" style:name="T3011">
      <style:text-properties style:font-name="바탕" style:font-name-asian="바탕"/>
    </style:style>
    <style:style style:family="text" style:name="T3012">
      <style:text-properties style:font-name="바탕" style:font-name-asian="바탕"/>
    </style:style>
    <style:style style:family="paragraph" style:name="P1647" style:parent-style-name="0">
      <style:paragraph-properties fo:line-height="130%" fo:margin-left="0.787cm" fo:margin-top="0.353cm" fo:text-align="left" fo:text-indent="-0.787cm" style:snap-to-layout-grid="false"/>
    </style:style>
    <style:style style:family="text" style:name="T3013">
      <style:text-properties style:font-name="바탕" style:font-name-asian="바탕"/>
    </style:style>
    <style:style style:family="text" style:name="T3014">
      <style:text-properties style:font-name="바탕" style:font-name-asian="바탕"/>
    </style:style>
    <style:style style:family="text" style:name="T3015">
      <style:text-properties style:font-name="바탕" style:font-name-asian="바탕"/>
    </style:style>
    <style:style style:family="paragraph" style:name="P1648" style:parent-style-name="0">
      <style:paragraph-properties fo:line-height="130%" fo:margin-left="0.706cm" fo:margin-top="0.176cm" fo:text-align="left" style:snap-to-layout-grid="false"/>
    </style:style>
    <style:style style:family="text" style:name="T3016">
      <style:text-properties style:font-name="바탕" style:font-name-asian="바탕"/>
    </style:style>
    <style:style style:family="text" style:name="T3017">
      <style:text-properties style:font-name="바탕" style:font-name-asian="바탕"/>
    </style:style>
    <style:style style:family="text" style:name="T3018">
      <style:text-properties style:font-name="바탕" style:font-name-asian="바탕"/>
    </style:style>
    <style:style style:family="text" style:name="T3019">
      <style:text-properties style:font-name="바탕" style:font-name-asian="바탕"/>
    </style:style>
    <style:style style:family="text" style:name="T3020">
      <style:text-properties style:font-name="바탕" style:font-name-asian="바탕"/>
    </style:style>
    <style:style style:family="text" style:name="T3021">
      <style:text-properties style:font-name="바탕" style:font-name-asian="바탕"/>
    </style:style>
  </office:automatic-styles>
  <office:body>
    <office:text>
      <text:p text:style-name="P1"><text:span text:style-name="T1">참여연대 민생희망본부</text:span><text:span text:style-name="T2">·</text:span><text:span text:style-name="T3">통신공공성포럼</text:span></text:p>
      <text:p text:style-name="P2"/>
      <text:p text:style-name="P3"><draw:frame draw:style-name="fr1" draw:z-index="0" svg:width="15.516cm" svg:x="0.000cm" svg:y="-3.679cm" text:anchor-type="as-char"><draw:text-box fo:min-height="3.679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4"><text:span text:style-name="T4">수     신</text:span></text:p></table:table-cell><table:table-cell table:style-name="T1.R1_C1"><text:p text:style-name="P5"><text:span text:style-name="T5">각 언론사 사회부</text:span><text:span text:style-name="T6">, </text:span><text:span text:style-name="T7">경제부</text:span><text:span text:style-name="T8">, </text:span><text:span text:style-name="T9">정치부</text:span><text:span text:style-name="T10">, </text:span><text:span text:style-name="T11">정보통신 담당</text:span></text:p></table:table-cell></table:table-row><table:table-row table:style-name="T1.R2"><table:table-cell table:style-name="T1.R2_C0"><text:p text:style-name="P6"><text:span text:style-name="T12">발     신</text:span></text:p></table:table-cell><table:table-cell table:style-name="T1.R2_C1"><text:p text:style-name="P7"><text:span text:style-name="T13">참여연대 민생희망본부 심현덕 간사 </text:span><text:span text:style-name="T14">(010-9323-9863)</text:span></text:p><text:p text:style-name="P8"><text:span text:style-name="T15">통신공공성포럼 이해관 대표 </text:span><text:span text:style-name="T16">(</text:span><text:span text:style-name="T17">010-3308-8787)</text:span></text:p><text:p text:style-name="P9"><text:span text:style-name="T18">참여연대 안진걸 협동사무처장 </text:span><text:span text:style-name="T19">(019-279-4251)</text:span></text:p></table:table-cell></table:table-row><table:table-row table:style-name="T1.R3"><table:table-cell table:style-name="T1.R3_C0"><text:p text:style-name="P10"><text:span text:style-name="T20">제     목</text:span></text:p></table:table-cell><table:table-cell table:style-name="T1.R3_C1"><text:p text:style-name="P11"><text:span text:style-name="T21">  </text:span><text:span text:style-name="T22">미래부의 통신요금인가제 폐지 등에 대한 반박</text:span></text:p></table:table-cell></table:table-row><table:table-row table:style-name="T1.R4"><table:table-cell table:style-name="T1.R4_C0"><text:p text:style-name="P12"><text:span text:style-name="T23">날     짜</text:span></text:p></table:table-cell><table:table-cell table:style-name="T1.R4_C1"><text:p text:style-name="P13"><text:span text:style-name="T24">2015.06.25(</text:span><text:span text:style-name="T25">목</text:span><text:span text:style-name="T26">)(</text:span><text:span text:style-name="T27">데이터요금제에 대한 여론조사 결과 포함하여 총 </text:span><text:span text:style-name="T28">24p)</text:span></text:p></table:table-cell></table:table-row></table:table></draw:text-box></draw:frame></text:p>
      <text:p text:style-name="P14"/>
      <text:p text:style-name="P15"/>
      <text:p text:style-name="P16"><text:span text:style-name="T29"> </text:span><text:span text:style-name="T30">보도자료</text:span></text:p>
      <text:p text:style-name="P17"><draw:frame draw:style-name="fr2" draw:z-index="0" svg:width="15.019cm" svg:x="0.000cm" svg:y="-2.893cm" text:anchor-type="as-char"><draw:text-box fo:min-height="2.893cm"><table:table table:name="T2" table:style-name="T2" text:anchor-type="paragraph"><table:table-column table:style-name="T2.C67"/><table:table-row table:style-name="T2.R1"><table:table-cell table:style-name="T2.R1_C0"><text:p text:style-name="P18"><text:span text:style-name="T31">미래부가 통신서비스 공공성의 상징인 </text:span><text:span text:style-name="T32">‘</text:span><text:span text:style-name="T33">요금인가제</text:span><text:span text:style-name="T34">’</text:span><text:span text:style-name="T35">를 폐지하려는 것에 강력 반대</text:span><text:span text:style-name="T36">!</text:span></text:p><text:p text:style-name="P19"><text:span text:style-name="T37">제 </text:span><text:span text:style-name="T38">4</text:span><text:span text:style-name="T39">이동통신 진출은 원칙적으로 찬성하나 허가기준 충족할 사업자 있을지 의문 </text:span><text:span text:style-name="T40">미래부가 기본료 폐지</text:span><text:span text:style-name="T41">, </text:span><text:span text:style-name="T42">데이터제공량 확대</text:span><text:span text:style-name="T43">, SKT</text:span><text:span text:style-name="T44">에 대한 비대칭규제 등 실질 대책을 외면하고 실효성 의심스러운 내용으로 변죽만 울리고 있음을 비판하지 않을 수 없어</text:span></text:p></table:table-cell></table:table-row></table:table></draw:text-box></draw:frame></text:p>
      <text:p text:style-name="P20"/>
      <text:p text:style-name="P21"><text:span text:style-name="T45">1. </text:span><text:span text:style-name="T46">오늘</text:span><text:span text:style-name="T47">(6/25) </text:span><text:span text:style-name="T48">미래부에서 </text:span><text:span text:style-name="T49">“</text:span><text:span text:style-name="T50">이동통신시장 경쟁촉진 및 규제합리화를 위한 통신정책 방안</text:span><text:span text:style-name="T51">” </text:span><text:span text:style-name="T52">및 </text:span><text:span text:style-name="T53">“2015</text:span><text:span text:style-name="T54">년도 기간통신사업 허가 기본계획 확정안</text:span><text:span text:style-name="T55">”</text:span><text:span text:style-name="T56">을 발표했습니다</text:span><text:span text:style-name="T57">. </text:span></text:p>
      <text:p text:style-name="P22"/>
      <text:p text:style-name="P23"><text:span text:style-name="T58">2. </text:span><text:span text:style-name="T59">미래부의 이번 발표 내용은 </text:span><text:span text:style-name="T60">1) </text:span><text:span text:style-name="T61">통신요금인가제 폐지 추진 </text:span><text:span text:style-name="T62">2) 4</text:span><text:span text:style-name="T63">이동통신 진출 적극 유도 계획 </text:span><text:span text:style-name="T64">3) </text:span><text:span text:style-name="T65">알뜰통신 활성화 방안 </text:span><text:span text:style-name="T66">4)</text:span><text:span text:style-name="T67">데이터요금제의 의미 과장 등으로 이루어져 있습니다</text:span><text:span text:style-name="T68">. </text:span><text:span text:style-name="T69">이중 알뜰통신 활성화는 매우 긍정적인 정책 방향이라고 생각되지만</text:span><text:span text:style-name="T70">, 1), 2), 4)</text:span><text:span text:style-name="T71">는 모두 문제가 있습니다</text:span><text:span text:style-name="T72">. 4)</text:span><text:span text:style-name="T73">데이터요금제 의미 과장에 대해서는 별도로 첨부한 </text:span><text:span text:style-name="T74">6.17</text:span><text:span text:style-name="T75">일 참여연대가 발표한 관련 여론조사 결과 및 설명 보도자료로 비평을 대신하고</text:span><text:span text:style-name="T76">, </text:span><text:span text:style-name="T77">오늘 보도자료에서는 </text:span><text:span text:style-name="T78">1)</text:span><text:span text:style-name="T79">과 </text:span><text:span text:style-name="T80">2)</text:span><text:span text:style-name="T81">의 문제에 대해서 집중해 입장을 내고자 합니다</text:span><text:span text:style-name="T82">.</text:span></text:p>
      <text:p text:style-name="P24"/>
      <text:p text:style-name="P25"><text:span text:style-name="T83">3. </text:span><text:span text:style-name="T84">참여연대 민생희망본부</text:span><text:span text:style-name="T85">(</text:span><text:span text:style-name="T86">본부장 </text:span><text:span text:style-name="T87">: </text:span><text:span text:style-name="T88">이헌욱 변호사</text:span><text:span text:style-name="T89">)</text:span><text:span text:style-name="T90">와 통신공공성포럼</text:span><text:span text:style-name="T91">(</text:span><text:span text:style-name="T92">대표 </text:span><text:span text:style-name="T93">: </text:span><text:span text:style-name="T94">이해관 전 </text:span><text:span text:style-name="T95">KT</text:span><text:span text:style-name="T96">새노조 위원장</text:span><text:span text:style-name="T97">)</text:span><text:span text:style-name="T98">이 이번 미래부의 발표의 대해 공동으로 반박하고 비평하는 내용은 다음과 같습니다</text:span><text:span text:style-name="T99">. </text:span></text:p>
      <text:p text:style-name="P26"/>
      <text:p text:style-name="P27"><text:span text:style-name="T100">1) </text:span><text:span text:style-name="T101">총평 </text:span><text:span text:style-name="T102">: </text:span><text:span text:style-name="T103">미래부가 정말 해야 할 일은 따로 있다</text:span><text:span text:style-name="T104">!</text:span></text:p>
      <text:p text:style-name="P28"><text:span text:style-name="T105">- </text:span><text:span text:style-name="T106">미래부가 분리요금제</text:span><text:span text:style-name="T107">(</text:span><text:span text:style-name="T108">단말기 지원금 대신 받을 수 있는 선택할인제도</text:span><text:span text:style-name="T109">) 20%</text:span><text:span text:style-name="T110">할인 도입 등 일부 통신요금인하 방안을 현실화했고</text:span><text:span text:style-name="T111">, </text:span><text:span text:style-name="T112">예전에 비해서 통신비 인하 및 통신기본권 제고를 위해 노력 중인 것은 사실이나</text:span><text:span text:style-name="T113">, “</text:span><text:span text:style-name="T114">데이터요금제에서 요금인하 효과가 크다</text:span><text:span text:style-name="T115">”</text:span><text:span text:style-name="T116">는 미래부의 호들갑과는 달리 통신비 인하 효과를 국민들은 거의 느끼지 못하고 있고</text:span><text:span text:style-name="T117">(</text:span><text:span text:style-name="T118">별첨 여론조사 결과 참조</text:span><text:span text:style-name="T119">), </text:span><text:span text:style-name="T120">미래부 장관 및 방통위원장이 이야기하는 통신기본권 제고나 통신이용자 보호는 여전히 매우 미흡한 수준이라는 점을 지적하지 않을 수 없음</text:span><text:span text:style-name="T121">.</text:span></text:p>
      <text:p text:style-name="P29"><text:span text:style-name="T122">- </text:span><text:span text:style-name="T123">이번 발표에서도</text:span><text:span text:style-name="T124">, </text:span><text:span text:style-name="T125">통신비를 대폭 인하할 수 있는 근거이며 통신기본권을 제고하기 위해서도  </text:span><text:span text:style-name="T126">‘</text:span><text:span text:style-name="T127">통신공공성</text:span><text:span text:style-name="T128">’</text:span><text:span text:style-name="T129">은 오히려 강화되어야 함에도 불구하고 </text:span><text:span text:style-name="T130">‘</text:span><text:span text:style-name="T131">규제완화</text:span><text:span text:style-name="T132">’</text:span><text:span text:style-name="T133">라는 박근혜 정권의 잘못된 기조에 편승해 통신서비스 공공성의 상징인 </text:span><text:span text:style-name="T134">‘</text:span><text:span text:style-name="T135">요금인가제</text:span><text:span text:style-name="T136">’</text:span><text:span text:style-name="T137">를 폐지하려하는 것은 대단히 잘못된 것임</text:span><text:span text:style-name="T138">. </text:span><text:span text:style-name="T139">참여연대와 통신공공성포럼은 뜻있는 여야의원들과 함께 근거도 없고</text:span><text:span text:style-name="T140">, </text:span><text:span text:style-name="T141">의도도 순수하지 않은 미래부의 요금인가제 폐지 시도를 막아내기 위해 적극 대응할 계획임</text:span><text:span text:style-name="T142">.  </text:span></text:p>
      <text:p text:style-name="P30"><text:span text:style-name="T143">- </text:span><text:span text:style-name="T144">특히</text:span><text:span text:style-name="T145">, </text:span><text:span text:style-name="T146">미래부가 실제 통신비를 대폭 인하하고</text:span><text:span text:style-name="T147">, </text:span><text:span text:style-name="T148">통신공공성에 입각한 통신이용자의 권익을 옹호하기 위해서라면 당연히 진행해야할 </text:span><text:span text:style-name="T149">△</text:span><text:span text:style-name="T150">기본요금 폐지 </text:span><text:span text:style-name="T151">△</text:span><text:span text:style-name="T152">데이터요금제에서 데이터 제공량 확대 </text:span><text:span text:style-name="T153">△</text:span><text:span text:style-name="T154">단말기 가격 제거 </text:span><text:span text:style-name="T155">△</text:span><text:span text:style-name="T156">시장지배적 사업자 </text:span><text:span text:style-name="T157">SKT</text:span><text:span text:style-name="T158">의 시장지배력 남용과 사실상의 독점 체제에 대한 합리적 규제 등 제대로 된 대책을 끝까지 외면하고 있는 것이 가장 큰 문제임</text:span><text:span text:style-name="T159">.</text:span></text:p>
      <text:p text:style-name="P31"><text:span text:style-name="T160">- </text:span><text:span text:style-name="T161">그런 상황에서</text:span><text:span text:style-name="T162">, </text:span><text:span text:style-name="T163">마치 </text:span><text:span text:style-name="T164">‘</text:span><text:span text:style-name="T165">요금인가제</text:span><text:span text:style-name="T166">’</text:span><text:span text:style-name="T167">를 폐지하면 요금 인하 효과가 발생할 것처럼 국민들을 기만하고</text:span><text:span text:style-name="T168">, ‘</text:span><text:span text:style-name="T169">제 </text:span><text:span text:style-name="T170">4</text:span><text:span text:style-name="T171">이동통신</text:span><text:span text:style-name="T172">’</text:span><text:span text:style-name="T173">을 허용하기 위해 노력하는 모습을 보여주는 것쯤으로</text:span><text:span text:style-name="T174">, </text:span><text:span text:style-name="T175">통신비 인하를 전혀 체감하지 못하는 국민들의 원성을 무마하기 위해서 보여주기식 행정을 하는 것은 아닌지 비판하지 않을 수 없음</text:span><text:span text:style-name="T176">. </text:span><text:span text:style-name="T177">즉 미래부가 제대로 된 통신비 인하 및 통신이용자 보호 대책은 거부하고</text:span><text:span text:style-name="T178">, </text:span><text:span text:style-name="T179">실행해서는 안 되거나 실현 여부가 의심스러운 대책을 떠들썩하게 내세워 마치 통신비 인하 및 통신이용자 보호를 위해 </text:span><text:span text:style-name="T180">‘</text:span><text:span text:style-name="T181">애쓰는 척</text:span><text:span text:style-name="T182">’</text:span><text:span text:style-name="T183">변죽만 울리고 있다는 것임</text:span><text:span text:style-name="T184">.</text:span></text:p>
      <text:p text:style-name="P32"/>
      <text:p text:style-name="P33"><text:span text:style-name="T185">2) </text:span><text:span text:style-name="T186">통신요금 인가제 폐지 추진에 대해 </text:span><text:span text:style-name="T187">: </text:span><text:span text:style-name="T188">강력 반대</text:span><text:span text:style-name="T189">, </text:span><text:span text:style-name="T190">오히려 통신요금 인가제 강화해야</text:span></text:p>
      <text:p text:style-name="P34"><text:span text:style-name="T191">- </text:span><text:span text:style-name="T192">요금인가제 폐지 방안은</text:span><text:span text:style-name="T193">, </text:span><text:span text:style-name="T194">지난 </text:span><text:span text:style-name="T195">5.28</text:span><text:span text:style-name="T196">일 당정협의를 거쳐 박근혜 정부의 입장으로 처음 발표된 바 있음</text:span><text:span text:style-name="T197">. </text:span><text:span text:style-name="T198">그런데</text:span><text:span text:style-name="T199">, </text:span><text:span text:style-name="T200">공청회와 의견수렴 과정에서 각계각층의 반대가 많았음에도 미래부가 박근혜 정권의 무분별한 규제 완화 기조에 편승해 밀어붙이고 있는 상황임</text:span><text:span text:style-name="T201">. </text:span><text:span text:style-name="T202">지난 </text:span><text:span text:style-name="T203">6.9</text:span><text:span text:style-name="T204">일 대한상공회의소에서 열린 공청회에서도 </text:span><text:span text:style-name="T205">SK</text:span><text:span text:style-name="T206">텔레콤을 제외한 </text:span><text:span text:style-name="T207">KT, LG</text:span><text:span text:style-name="T208">유플러스 등 이해관계자는 물론 시민단체와 학계에서도 요금인가제 폐지에 부정적 의견을 밝힌바 있음</text:span><text:span text:style-name="T209">(</text:span><text:span text:style-name="T210">오마이뉴스 보도 등 참조</text:span><text:span text:style-name="T211">)</text:span></text:p>
      <text:p text:style-name="P35"><text:span text:style-name="T212">- </text:span><text:span text:style-name="T213">미래부는 요금인가제를 없애는 대신 시장지배적 사업자의 공정경쟁 저해나 과도한 요금 인상 같은 이용자 이익 저해 요소가 있을 경우 한 달 이내에 해소하도록 제한을 두긴 했지만</text:span><text:span text:style-name="T214">, </text:span><text:span text:style-name="T215">통신서비스의 공공성의 상징인 요금인가제가 폐지되는 것은 사회공공성을 강화하자는 국민적 합의와 시대정신을 정면으로 거스른 것일 뿐만 아니라</text:span><text:span text:style-name="T216">, </text:span><text:span text:style-name="T217">실제로도 요금인가제 폐지가 요금인하로 이어질 가능성이 거의 없고</text:span><text:span text:style-name="T218">, </text:span><text:span text:style-name="T219">오히려 </text:span><text:span text:style-name="T220">SKT</text:span><text:span text:style-name="T221">의 요금 인상이나 시장지배력의 확대를 부당하게 확장해줄 가능성만 커졌다는 점에서 최악의 대책이라고 반박하지 않을 수 없음</text:span><text:span text:style-name="T222">.</text:span></text:p>
      <text:p text:style-name="P36"><text:span text:style-name="T223">- </text:span><text:span text:style-name="T224">요금인가제의 역사를 돌아보면</text:span><text:span text:style-name="T225">, 2005</text:span><text:span text:style-name="T226">년 이후 요금인가 신청 건수가 </text:span><text:span text:style-name="T227">353</text:span><text:span text:style-name="T228">건이나 되지만</text:span><text:span text:style-name="T229">, </text:span><text:span text:style-name="T230">통신 당국이 인가를 거부하거나 수정을 요구한 적은 단 한 번도 없음</text:span><text:span text:style-name="T231">. </text:span><text:span text:style-name="T232">특히</text:span><text:span text:style-name="T233">, </text:span><text:span text:style-name="T234">이동통신 시장을 장악하고 있는 </text:span><text:span text:style-name="T235">SKT</text:span><text:span text:style-name="T236">가 스마트폰 정액요금제 등 통신 요금을 급등시키는 요금제를 내놓았을 때마다 토인 당국이 이를 모두 승인해준 것임</text:span><text:span text:style-name="T237">. </text:span><text:span text:style-name="T238">즉</text:span><text:span text:style-name="T239">, </text:span><text:span text:style-name="T240">요금인가제가 문제가 아니라 요금인가제를 엉터리로 운용해온 통신 당국이 문제인 것임</text:span><text:span text:style-name="T241">. </text:span><text:span text:style-name="T242">그럼에도 마치 요금인가제가 문제가 있어</text:span><text:span text:style-name="T243">, </text:span><text:span text:style-name="T244">요금인하 및 인하 경쟁이 이루어지지 않은 것처럼 말하는 것은 중대한 사실왜곡임</text:span><text:span text:style-name="T245">. </text:span><text:span text:style-name="T246">왜냐하면 현행 요금인가제 하에서도 요금을 인하할 때는 인가가 아니라 신고만 하면 가능한 것으로 규정되어 있음</text:span><text:span text:style-name="T247">.(</text:span><text:span text:style-name="T248">전기통신사업법</text:span><text:span text:style-name="T249">)</text:span></text:p>
      <text:p text:style-name="P37"><text:span text:style-name="T250">- </text:span><text:span text:style-name="T251">최근 통신재벌 </text:span><text:span text:style-name="T252">3</text:span><text:span text:style-name="T253">사가 도입한 데이터 중심 요금제도 일부 계층을 제외하면 실질적인 요금 인하 효과가 거의 없다는 게 밝혀진 상황에서</text:span><text:span text:style-name="T254">, </text:span><text:span text:style-name="T255">미래부가 마치 요금인가제가 요금 경쟁을 막는 것처럼 몰아 책임을 회피하려 하고 있는 것도 문제임</text:span><text:span text:style-name="T256">. </text:span><text:span text:style-name="T257">당장 기본료를 없애거나 인하해야 가계통신비 부담이 줄어드는 상황에서 요금인가제를 없애면 국가가 개입할 여지가 더욱 줄어들게 되고</text:span><text:span text:style-name="T258">, </text:span><text:span text:style-name="T259">통신서비스의 공공성이 더욱 더 후퇴하게 됨</text:span><text:span text:style-name="T260">.</text:span></text:p>
      <text:p text:style-name="P38"><text:span text:style-name="T261">- </text:span><text:span text:style-name="T262">현행 요금인가제 유지가 통신공공성 제고와 이용자 후생에 더욱 적합하다는 것은 많은 전문가들이 지적하고 있음</text:span><text:span text:style-name="T263">. </text:span><text:span text:style-name="T264">요금인가제를 잘 활용하면 그동안 통신 당국이 보여준 모습과는 정 반대로 부당한 요금 인상을 억제하고</text:span><text:span text:style-name="T265">, </text:span><text:span text:style-name="T266">오히려 요금 인하를 유도할 수도 있을 것임</text:span><text:span text:style-name="T267">.  </text:span><text:span text:style-name="T268">또한 요금규제 관련 제도의 개선이 필요하다면</text:span><text:span text:style-name="T269">, </text:span><text:span text:style-name="T270">무엇보다도 이용자 이익을 우선으로 고려하여야 하며</text:span><text:span text:style-name="T271">, </text:span><text:span text:style-name="T272">이용자 이익에 반하는 요금제에 대해서는 통신 당국이 신속하고 즉각적인 시정 절차를 진행 할 수 있어야 할 것임</text:span><text:span text:style-name="T273">. </text:span><text:span text:style-name="T274">즉</text:span><text:span text:style-name="T275">, </text:span><text:span text:style-name="T276">요금인가제를 폐지할 것이 아니라 상시적인 통신요금 원가 공개</text:span><text:span text:style-name="T277">, </text:span><text:span text:style-name="T278">통신약관심의의위원회 설치</text:span><text:span text:style-name="T279">, </text:span><text:span text:style-name="T280">통신 공공성 강화와 통신이용자 보호를 위한 요금인하 명령권 내지 요금인하 권고권 등을 도입하는 것이 더욱 절실하다는 얘기임</text:span><text:span text:style-name="T281">.</text:span></text:p>
      <text:p text:style-name="P39"><text:span text:style-name="T282">- </text:span><text:span text:style-name="T283">사전규제는 무조건 과잉규제라며</text:span><text:span text:style-name="T284">, </text:span><text:span text:style-name="T285">요금인가제 폐지가 경쟁 활성화로 이어진다는 식의 접근은 사실이 아닐뿐더러</text:span><text:span text:style-name="T286">, </text:span><text:span text:style-name="T287">오히려 시장지배적 사업자인 </text:span><text:span text:style-name="T288">SKT</text:span><text:span text:style-name="T289">가 이용자의 이익에 반하는 요금제를 출시하고자 할 경우</text:span><text:span text:style-name="T290">, </text:span><text:span text:style-name="T291">이에 대한 통신 당국의 최소한의 사전 심사조차 무력해질 수가 있어 이용자의 후생 저해로 이어질 수 있을 것임</text:span><text:span text:style-name="T292">.     </text:span></text:p>
      <text:p text:style-name="P40"><text:span text:style-name="T293"> </text:span><text:span text:style-name="T294">- </text:span><text:span text:style-name="T295">최근 서울대 경쟁법학회 세미나 등에서도 지적된 것처럼 현재 통신시장의 고착화는 특정 지배적 사업자</text:span><text:span text:style-name="T296">(SKT)</text:span><text:span text:style-name="T297">의 막대한 초과이윤과 절대적 경쟁력 우위에서 기인한 것인데</text:span><text:span text:style-name="T298">, </text:span><text:span text:style-name="T299">통신당국도 이를 잘 알고 인정하고 있으면서도 </text:span><text:span text:style-name="T300">SKT</text:span><text:span text:style-name="T301">에 대한 합리적인 비대칭 규제를 통해 이용자의 후생을 증가시키는 것이 아니라</text:span><text:span text:style-name="T302">, </text:span><text:span text:style-name="T303">오히려 </text:span><text:span text:style-name="T304">SKT</text:span><text:span text:style-name="T305">의 숙원사업을 해결해준 것이나 다름없는 이번 미래부의 시장지배적 사업자에 대한 요금인가제 폐지 추진 발표는 두고두고 문제가 될 것임</text:span><text:span text:style-name="T306">.</text:span></text:p>
      <text:p text:style-name="P41"/>
      <text:p text:style-name="P42"><text:span text:style-name="T307">3) </text:span><text:span text:style-name="T308">제 </text:span><text:span text:style-name="T309">4</text:span><text:span text:style-name="T310">이동통신 진출에 대하여 </text:span><text:span text:style-name="T311">: </text:span><text:span text:style-name="T312">원칙적 찬성</text:span><text:span text:style-name="T313">, </text:span><text:span text:style-name="T314">그러나 생각해 볼 점들이 많이 있어</text:span><text:span text:style-name="T315">.</text:span></text:p>
      <text:p text:style-name="P43"><text:span text:style-name="T316">- </text:span><text:span text:style-name="T317">그동안 장기간의 통신재벌 </text:span><text:span text:style-name="T318">3</text:span><text:span text:style-name="T319">사의 독과점의 폐해와</text:span><text:span text:style-name="T320">, </text:span><text:span text:style-name="T321">사실상의 담합과 폭리 문제 등을 감안하면 원칙적으로 찬성하나</text:span><text:span text:style-name="T322">, </text:span><text:span text:style-name="T323">어느 사업자가 진출할 수 있을 것인지 여전히 미지수라는 측면에서 걱정이 있음</text:span><text:span text:style-name="T324">. </text:span><text:span text:style-name="T325">또</text:span><text:span text:style-name="T326">, </text:span><text:span text:style-name="T327">일각에서 제기하고 있는 통신서비스에 대한 중복투자</text:span><text:span text:style-name="T328">, </text:span><text:span text:style-name="T329">과잉투자라는 비판도 일리가 있을 것임</text:span><text:span text:style-name="T330">.</text:span></text:p>
      <text:p text:style-name="P44"><text:span text:style-name="T331">- </text:span><text:span text:style-name="T332">결국 </text:span><text:span text:style-name="T333">3~4</text:span><text:span text:style-name="T334">조원대의 초기 투자비용을 감당할 수 있는 기업이 많지 없으므로</text:span><text:span text:style-name="T335">, </text:span><text:span text:style-name="T336">또 다시 제</text:span><text:span text:style-name="T337">4</text:span><text:span text:style-name="T338">통신사를 대재벌에게 맡기는 것은 아닌지 벌써부터 우려가 나오고 있음</text:span><text:span text:style-name="T339">.</text:span></text:p>
      <text:p text:style-name="P45"><text:span text:style-name="T340">- </text:span><text:span text:style-name="T341">실제로는 제 </text:span><text:span text:style-name="T342">4</text:span><text:span text:style-name="T343">이동통신에 진출을 결정하거나</text:span><text:span text:style-name="T344">, </text:span><text:span text:style-name="T345">실제 허가 기준을 충족한 사업자가 없을 수도 있다는 전망이 나오는 가운데</text:span><text:span text:style-name="T346">, </text:span><text:span text:style-name="T347">역시 통신 당국이 실질 통신비 인하 대책은 외면한 채</text:span><text:span text:style-name="T348">, ‘</text:span><text:span text:style-name="T349">통신비 인하를 위해 노력하는 척</text:span><text:span text:style-name="T350">’</text:span><text:span text:style-name="T351">만 하는 것은 아닌지 걱정하지 않을 수 없음</text:span><text:span text:style-name="T352">.</text:span></text:p>
      <text:p text:style-name="P46"/>
      <text:p text:style-name="P47"><text:span text:style-name="T353">4) </text:span><text:span text:style-name="T354">시장 지배적 사업자 </text:span><text:span text:style-name="T355">SKT</text:span><text:span text:style-name="T356">에 대하여 </text:span><text:span text:style-name="T357">: </text:span><text:span text:style-name="T358">활발한 경쟁을 위해서도 비대칭적 규제 불가피</text:span></text:p>
      <text:p text:style-name="P48"><text:span text:style-name="T359">- </text:span><text:span text:style-name="T360">이번에 발표 내용에도 포함되어 있는</text:span><text:span text:style-name="T361">, </text:span><text:span text:style-name="T362">통신 당국이 파악한 이동통신 시장의 문제점을 개선하기 위해서라도 통신 서비스 영역에서 </text:span><text:span text:style-name="T363">SKT</text:span><text:span text:style-name="T364">의 절대 독주 및 초과이익 전유</text:span><text:span text:style-name="T365">, </text:span><text:span text:style-name="T366">각종 불법</text:span><text:span text:style-name="T367">․</text:span><text:span text:style-name="T368">부당행위를 제재하고 개선하기 위한 합리적인 대책이 나와야 함에도 어떠한 대책도 없는 것도 큰 문제임</text:span></text:p>
      <text:p text:style-name="P49"><text:span text:style-name="T369">- SKT</text:span><text:span text:style-name="T370">의 절대 독주와 이익 독점이야말로 건전한 시장 경쟁을 차단하고</text:span><text:span text:style-name="T371">, 2</text:span><text:span text:style-name="T372">위</text:span><text:span text:style-name="T373">․</text:span><text:span text:style-name="T374">3</text:span><text:span text:style-name="T375">위 사업자들의 활발한 경쟁을 불가능하게 만들고 있고</text:span><text:span text:style-name="T376">(</text:span><text:span text:style-name="T377">아래 미래부 진단 참조</text:span><text:span text:style-name="T378">), </text:span><text:span text:style-name="T379">이로 인해 이용자의 후생이 현저히 저하되어 있기에 오히려 </text:span><text:span text:style-name="T380">SKT</text:span><text:span text:style-name="T381">에 대한 합리적인 비대칭적 규제가 적극 검토되어야 할 것임</text:span><text:span text:style-name="T382">. </text:span><text:span text:style-name="T383">예를 들면</text:span><text:span text:style-name="T384">, SKT</text:span><text:span text:style-name="T385">는 알뜰폰 시장에도 제일 먼저 진출해서 각종 불법</text:span><text:span text:style-name="T386">․</text:span><text:span text:style-name="T387">부당행위 저질러왔음</text:span><text:span text:style-name="T388">. </text:span><text:span text:style-name="T389">중장기적으로 알뜰폰 시장에서 통신재벌 </text:span><text:span text:style-name="T390">3</text:span><text:span text:style-name="T391">사가 철수하는 것을 추진하되</text:span><text:span text:style-name="T392">, </text:span><text:span text:style-name="T393">특히</text:span><text:span text:style-name="T394">, </text:span><text:span text:style-name="T395">제일 먼저 </text:span><text:span text:style-name="T396">SKT</text:span><text:span text:style-name="T397">부터 철수시켜야 할 것임</text:span><text:span text:style-name="T398">. </text:span></text:p>
      <text:p text:style-name="P50"><text:span text:style-name="T399">- </text:span><text:span text:style-name="T400">그뿐만 아니라</text:span><text:span text:style-name="T401">, SKT</text:span><text:span text:style-name="T402">는 텔레콤의 시장지배력을 남용해 유선인터넷과 케이블방송 시장에서도 각종 불공정</text:span><text:span text:style-name="T403">․</text:span><text:span text:style-name="T404">부당행위 저질렀고</text:span><text:span text:style-name="T405">, </text:span><text:span text:style-name="T406">이로 인하여 </text:span><text:span text:style-name="T407">SK</text:span><text:span text:style-name="T408">브로드밴드의 점유율을 급등시키고 있는데 이와 같은 불공정행위</text:span><text:span text:style-name="T409">, </text:span><text:span text:style-name="T410">시장지배력을 남용한 결합상품 부당행위에 대해서도 선제적</text:span><text:span text:style-name="T411">, </text:span><text:span text:style-name="T412">차별적 규제를 가할 필요가 있음</text:span><text:span text:style-name="T413">.</text:span></text:p>
      <text:p text:style-name="P51"/>
      <text:p text:style-name="P52"><draw:frame draw:style-name="fr3" draw:z-index="0" svg:width="14.800cm" svg:x="0.000cm" svg:y="-10.799cm" text:anchor-type="as-char"><draw:text-box fo:min-height="10.799cm"><table:table table:name="T3" table:style-name="T3" text:anchor-type="paragraph"><table:table-column table:style-name="T3.C68"/><table:table-row table:style-name="T3.R1"><table:table-cell table:style-name="T3.R1_C0"><text:p text:style-name="P53"><text:span text:style-name="T414">□ </text:span><text:span text:style-name="T415">(</text:span><text:span text:style-name="T416">경쟁제한적 시장구조</text:span><text:span text:style-name="T417">)</text:span><text:span text:style-name="T418"> </text:span><text:span text:style-name="T419">이통</text:span><text:span text:style-name="T420">3</text:span><text:span text:style-name="T421">사 시장 점유율이 </text:span><text:span text:style-name="T422">고착된 과점구조</text:span><text:span text:style-name="T423">가</text:span><text:span text:style-name="T424"> </text:span><text:span text:style-name="T425">장기간 유지되고 있고</text:span><text:span text:style-name="T426">, </text:span><text:span text:style-name="T427">강력한 시장지배력을 지닌 사업자</text:span><text:span text:style-name="T428">*</text:span><text:span text:style-name="T429">가 존재</text:span></text:p><text:p text:style-name="P54"/><text:p text:style-name="P55"><text:span text:style-name="T430"> </text:span><text:span text:style-name="T431">    </text:span><text:span text:style-name="T432">* </text:span><text:span text:style-name="T433">1</text:span><text:span text:style-name="T434">위 사업자</text:span><text:span text:style-name="T435">(SKT)</text:span><text:span text:style-name="T436">는 </text:span><text:span text:style-name="T437">10</text:span><text:span text:style-name="T438">년 이상 </text:span><text:span text:style-name="T439">국내시장 </text:span><text:span text:style-name="T440">과반 가량 점유</text:span><text:span text:style-name="T441">(</text:span><text:span text:style-name="T442">가입자 </text:span><text:span text:style-name="T443">45.4%/’15.5</text:span><text:span text:style-name="T444">월 기준</text:span><text:span text:style-name="T445">, </text:span><text:span text:style-name="T446">매출액 </text:span><text:span text:style-name="T447">51.0%/’13</text:span><text:span text:style-name="T448">년 기준</text:span><text:span text:style-name="T449">)</text:span></text:p><text:p text:style-name="P56"><text:span text:style-name="T450"> </text:span><text:span text:style-name="T451">ㅇ</text:span><text:span text:style-name="T452"> </text:span><text:span text:style-name="T453">이로 인해 </text:span><text:span text:style-name="T454">해외 주요국</text:span><text:span text:style-name="T455">에 비해서도 </text:span><text:span text:style-name="T456">경쟁이 미흡</text:span><text:span text:style-name="T457">하고 시장지배력 행사 가능성이</text:span><text:span text:style-name="T458"> </text:span><text:span text:style-name="T459">높은 상황</text:span></text:p><text:p text:style-name="P57"><draw:frame draw:style-name="fr4" draw:z-index="0" svg:width="14.205cm" svg:x="0.000cm" svg:y="-4.347cm" text:anchor-type="as-char"><draw:text-box fo:min-height="4.347cm"><table:table table:name="T4" table:style-name="T4" text:anchor-type="paragraph"><table:table-column table:style-name="T4.C69"/><table:table-row table:style-name="T4.R1"><table:table-cell table:style-name="T4.R1_C0"><text:p text:style-name="P58"><text:span text:style-name="T460">[</text:span><text:span text:style-name="T461">해외 주요국 대비 시장집중도 비교</text:span><text:span text:style-name="T462">]</text:span></text:p><text:p text:style-name="P59"/><text:p text:style-name="P60"><text:span text:style-name="T463">․ </text:span><text:span text:style-name="T464">시장집중도 지표</text:span><text:span text:style-name="T465">(HHI) </text:span><text:span text:style-name="T466">비교</text:span><text:span text:style-name="T467"> </text:span><text:span text:style-name="T468">: </text:span><text:span text:style-name="T469">국내는 </text:span><text:span text:style-name="T470">3,810</text:span><text:span text:style-name="T471">으로 </text:span><text:span text:style-name="T472">OECD </text:span><text:span text:style-name="T473">주요국 평균인 </text:span><text:span text:style-name="T474">3,341 </text:span><text:span text:style-name="T475">대비 높은 수준</text:span><text:span text:style-name="T476">(’14.3Q)</text:span></text:p><text:p text:style-name="P61"/><text:p text:style-name="P62"><text:span text:style-name="T477">․ </text:span><text:span text:style-name="T478">1-</text:span><text:span text:style-name="T479">2</text:span><text:span text:style-name="T480">위 사업자 간 점유율 격차 </text:span><text:span text:style-name="T481">:</text:span><text:span text:style-name="T482"> </text:span><text:span text:style-name="T483">국내는 </text:span><text:span text:style-name="T484">18.9%</text:span><text:span text:style-name="T485">로 주요국</text:span><text:span text:style-name="T486">(</text:span><text:span text:style-name="T487">미국 </text:span><text:span text:style-name="T488">2.3%, </text:span><text:span text:style-name="T489">영국 </text:span><text:span text:style-name="T490">5.5%, </text:span><text:span text:style-name="T491">프랑스 </text:span><text:span text:style-name="T492">7.9%, </text:span><text:span text:style-name="T493">일본 </text:span><text:span text:style-name="T494">15.9% </text:span><text:span text:style-name="T495">등</text:span><text:span text:style-name="T496">) </text:span><text:span text:style-name="T497">중 최대</text:span></text:p><text:p text:style-name="P63"/><text:p text:style-name="P64"><text:span text:style-name="T498">․ </text:span><text:span text:style-name="T499">평균요금</text:span><text:span text:style-name="T500"> </text:span><text:span text:style-name="T501">: </text:span><text:span text:style-name="T502">사업자 수가 </text:span><text:span text:style-name="T503">4</text:span><text:span text:style-name="T504">개인 국가</text:span><text:span text:style-name="T505">(</text:span><text:span text:style-name="T506">$0.070/</text:span><text:span text:style-name="T507">분</text:span><text:span text:style-name="T508">)</text:span><text:span text:style-name="T509">가 </text:span><text:span text:style-name="T510">3</text:span><text:span text:style-name="T511">개인 국가</text:span><text:span text:style-name="T512">(</text:span><text:span text:style-name="T513">$0.090/</text:span><text:span text:style-name="T514">분</text:span><text:span text:style-name="T515">)</text:span><text:span text:style-name="T516">보다</text:span><text:span text:style-name="T517"> </text:span><text:span text:style-name="T518">평균</text:span><text:span text:style-name="T519"> </text:span><text:span text:style-name="T520">요금이 낮음</text:span><text:span text:style-name="T521">(OECD, ’14.1Q)</text:span></text:p></table:table-cell></table:table-row></table:table></draw:text-box></draw:frame></text:p><text:p text:style-name="P65"><text:span text:style-name="T522">□ </text:span><text:span text:style-name="T523">(</text:span><text:span text:style-name="T524">요금경쟁 유인 부족</text:span><text:span text:style-name="T525">)</text:span><text:span text:style-name="T526"> </text:span><text:span text:style-name="T527">선발사업자</text:span><text:span text:style-name="T528">(SKT)</text:span><text:span text:style-name="T529">는</text:span><text:span text:style-name="T530"> </text:span><text:span text:style-name="T531">확고한 시장지배력</text:span><text:span text:style-name="T532">(</text:span><text:span text:style-name="T533">가입자 기반</text:span><text:span text:style-name="T534">,</text:span><text:span text:style-name="T535"> </text:span><text:span text:style-name="T536">자금력 등 우위</text:span><text:span text:style-name="T537">)</text:span><text:span text:style-name="T538">을 보유하고 있어 </text:span><text:span text:style-name="T539">선제적인 요금인하 유인이 낮음</text:span></text:p><text:p text:style-name="P66"><text:span text:style-name="T540"> </text:span><text:span text:style-name="T541">ㅇ</text:span><text:span text:style-name="T542"> </text:span><text:span text:style-name="T543">후발사업자</text:span><text:span text:style-name="T544">는 요금인하 경쟁을 시도하더라도 </text:span><text:span text:style-name="T545">선발사업가</text:span><text:span text:style-name="T546">가 </text:span><text:span text:style-name="T547">즉시 유사한 </text:span><text:span text:style-name="T548">요금제를 출시</text:span><text:span text:style-name="T549">하여 가입자 이동을 방어할 수 있어</text:span><text:span text:style-name="T550">, </text:span><text:span text:style-name="T551">가입자 증가 없이 </text:span><text:span text:style-name="T552">자사 수익감소만 초래</text:span><text:span text:style-name="T553">할 가능성이 높아 </text:span><text:span text:style-name="T554">적극적 요금경쟁에 미온적</text:span></text:p></table:table-cell></table:table-row></table:table></draw:text-box></draw:frame></text:p>
      <text:p text:style-name="P67"/>
      <text:p text:style-name="P68"><text:span text:style-name="T555">5) </text:span><text:span text:style-name="T556">통신요금 인하를 위한 실질적 대안 </text:span><text:span text:style-name="T557">: </text:span><text:span text:style-name="T558">통신 당국이 바로 받아들여야할 </text:span><text:span text:style-name="T559">4</text:span><text:span text:style-name="T560">가지 대책</text:span></text:p>
      <text:p text:style-name="P69"><text:span text:style-name="T561">- </text:span><text:span text:style-name="T562">오늘 통신 당국이 밝힌 조치 중 알뜰통신 활성화를 위한 대책을 빼고는 모두 실질적인 통신비 인하 대책이 될 수가 없고</text:span><text:span text:style-name="T563">, </text:span><text:span text:style-name="T564">실제로 일부 계층을 제외하면 그 효과가 거의 없음</text:span><text:span text:style-name="T565">. </text:span><text:span text:style-name="T566">반드시 통신재벌 </text:span><text:span text:style-name="T567">3</text:span><text:span text:style-name="T568">사의 기본요금 폐지</text:span><text:span text:style-name="T569">, </text:span><text:span text:style-name="T570">데이터제공량 확대 등이 이루어져야 할 것임</text:span><text:span text:style-name="T571">. </text:span></text:p>
      <text:p text:style-name="P70"><text:span text:style-name="T572">- </text:span><text:span text:style-name="T573">아래 </text:span><text:span text:style-name="T574">6/18 </text:span><text:span text:style-name="T575">참여연대의 신고 내용을 미래부가 즉시 정책으로 받아들일 것을 다시 한 번 강력하게 촉구함</text:span><text:span text:style-name="T576">. </text:span><text:span text:style-name="T577">아래의 </text:span><text:span text:style-name="T578">4</text:span><text:span text:style-name="T579">가지 대책만 당장 제대로 실현되어도 가계 통신비는 대폭 인하되는 효과가 발생할 것임</text:span><text:span text:style-name="T580">. </text:span><text:span text:style-name="T581">여기에 단말기 가격의 거품 제거를 병행해고</text:span><text:span text:style-name="T582">, </text:span><text:span text:style-name="T583">단통법을 개정해 지원금 분리공시제도를 도입한다면 더욱 실질적인 통신비 인하 방안이 될 수 있을 것임</text:span><text:span text:style-name="T584">. </text:span></text:p>
      <text:p text:style-name="P71"><text:span text:style-name="T585">- </text:span><text:span text:style-name="T586">이번 통신 당국의 발표 자료에서도 가계 통신비가 </text:span><text:span text:style-name="T587">OECD</text:span><text:span text:style-name="T588">국가에서 최고</text:span><text:span text:style-name="T589">, </text:span><text:span text:style-name="T590">최악의 수준이라고 잘 나와 있음</text:span><text:span text:style-name="T591">. </text:span><text:span text:style-name="T592">더 이상 우리 국민들을 세계 최악의 교통비</text:span><text:span text:style-name="T593">, </text:span><text:span text:style-name="T594">주거비</text:span><text:span text:style-name="T595">, </text:span><text:span text:style-name="T596">통신비 고통에 시달리게 해서는 안 될 것임</text:span><text:span text:style-name="T597">. </text:span><text:span text:style-name="T598">가계 통신비의 대폭 인하를 위해 참여연대와 통신공공성포럼은 더욱 더 적극적으로 활동해나갈 것임</text:span><text:span text:style-name="T599">.</text:span></text:p>
      <text:p text:style-name="P72"/>
      <text:p text:style-name="P73"><draw:frame draw:style-name="fr5" draw:z-index="0" svg:width="14.102cm" svg:x="0.000cm" svg:y="0.000cm" text:anchor-type="paragraph"><draw:text-box fo:min-height="13.892cm"><table:table table:name="T5" table:style-name="T5" text:anchor-type="paragraph"><table:table-column table:style-name="T5.C70"/><table:table-row table:style-name="T5.R1"><table:table-cell table:style-name="T5.R1_C0"><text:p text:style-name="P74"><text:span text:style-name="T600">1) </text:span><text:span text:style-name="T601">통신 요금 명칭을 부가세 제외 금액으로 명명하여 통신 요금 선택시 이용자에게 혼란을 주고 있습니다</text:span><text:span text:style-name="T602">. </text:span><text:span text:style-name="T603">통신을 제외한 다른 재화와 서비스에는 부가세 포함 금액을 고지하는 만큼</text:span><text:span text:style-name="T604">, </text:span><text:span text:style-name="T605">통신 요금제도 부가세를 포함한 금액으로 명칭을 붙여야 합니다</text:span><text:span text:style-name="T606">. </text:span><text:span text:style-name="T607">또 통신재벌 </text:span><text:span text:style-name="T608">3</text:span><text:span text:style-name="T609">사와 일부 언론이 분명히 </text:span><text:span text:style-name="T610">32,900</text:span><text:span text:style-name="T611">원이라는 작지 않은 금액을 최소한</text:span><text:span text:style-name="T612">(</text:span><text:span text:style-name="T613">과금이 더 될 수도 있어서</text:span><text:span text:style-name="T614">)</text:span><text:span text:style-name="T615">납부해야 함에도 마치 음성과 문자가 </text:span><text:span text:style-name="T616">“</text:span><text:span text:style-name="T617">공짜</text:span><text:span text:style-name="T618">”</text:span><text:span text:style-name="T619">라고 광고하고 표현하는 것도 제재 및 시정이 필요합니다</text:span><text:span text:style-name="T620">.</text:span></text:p><text:p text:style-name="P75"/><text:p text:style-name="P76"><text:span text:style-name="T621">2) </text:span><text:span text:style-name="T622">최근 통신재벌 </text:span><text:span text:style-name="T623">3</text:span><text:span text:style-name="T624">사가 출시한 데이터요금제의 최저요금제</text:span><text:span text:style-name="T625">(32,900</text:span><text:span text:style-name="T626">원</text:span><text:span text:style-name="T627">. </text:span><text:span text:style-name="T628">이것도 결코 저렴한 비용은 아닙니다</text:span><text:span text:style-name="T629">) </text:span><text:span text:style-name="T630">고작 </text:span><text:span text:style-name="T631">300MB</text:span><text:span text:style-name="T632">의  데이터만을 제공하고 있습니다</text:span><text:span text:style-name="T633">. </text:span><text:span text:style-name="T634">데이터 </text:span><text:span text:style-name="T635">300MB</text:span><text:span text:style-name="T636">는 현대인의 스마트폰 사용 현실에 비추어 현저히 부족한 양이고</text:span><text:span text:style-name="T637">, </text:span><text:span text:style-name="T638">경우에 따라서는 동영상을 </text:span><text:span text:style-name="T639">10~30</text:span><text:span text:style-name="T640">분 정도 사용하면 소진되는 미미한 제공량으로 이용자들의 보편적인 통신기본권을 침해할 우려가 큽니다</text:span><text:span text:style-name="T641">. </text:span><text:span text:style-name="T642">따라서 기본 제공량을 대폭 확대해야합니다</text:span><text:span text:style-name="T643">. </text:span><text:span text:style-name="T644">지금 상황에서는 데이터 양극화</text:span><text:span text:style-name="T645">, </text:span><text:span text:style-name="T646">데이터 부익부빈익빈이라는 신조어가 생길 판입니다</text:span><text:span text:style-name="T647">. </text:span><text:span text:style-name="T648">이를 위하여 적극적인 행정 조치를 취해주시기 바랍니다</text:span><text:span text:style-name="T649">.</text:span></text:p><text:p text:style-name="P77"/><text:p text:style-name="P78"><text:span text:style-name="T650">3) </text:span><text:span text:style-name="T651">현재 통신사가 이용자로부터 </text:span><text:span text:style-name="T652">11,000</text:span><text:span text:style-name="T653">원 가량 납부 받고 있는 기본료는 초기 투자 비용과 통신망 설치를 위해서 납부 받고 있는 것입니다</text:span><text:span text:style-name="T654">. </text:span><text:span text:style-name="T655">그러나 현재는 초기 투재 비용이 모두 환수되었고 막대한 수익을 꾸준히 거두어들이고 있으며</text:span><text:span text:style-name="T656">, </text:span><text:span text:style-name="T657">통신망 설치도 모두 완료되었으므로 기본료 </text:span><text:span text:style-name="T658">11,000</text:span><text:span text:style-name="T659">원은 즉각 폐지되어야 합니다</text:span><text:span text:style-name="T660">.</text:span></text:p><text:p text:style-name="P79"/><text:p text:style-name="P80"><text:span text:style-name="T661">4) </text:span><text:span text:style-name="T662">통신 재벌</text:span><text:span text:style-name="T663">3</text:span><text:span text:style-name="T664">사가 최근 내놓은 데이터 요금제에는 데이터 제공량 </text:span><text:span text:style-name="T665">3~5GB </text:span><text:span text:style-name="T666">구간에 요금제가 설정되어 있지 않습니다</text:span><text:span text:style-name="T667">.(SKT</text:span><text:span text:style-name="T668">와 유플러스의 경우는 </text:span><text:span text:style-name="T669">3GB</text:span><text:span text:style-name="T670">대는 있지만</text:span><text:span text:style-name="T671">, 4~5GB</text:span><text:span text:style-name="T672">대가 없고</text:span><text:span text:style-name="T673">, KT</text:span><text:span text:style-name="T674">는 </text:span><text:span text:style-name="T675">3~5GB </text:span><text:span text:style-name="T676">대가 없음</text:span><text:span text:style-name="T677">) 2015</text:span><text:span text:style-name="T678">년 </text:span><text:span text:style-name="T679">4</text:span><text:span text:style-name="T680">월 현재 </text:span><text:span text:style-name="T681">4G </text:span><text:span text:style-name="T682">이용자의 월평균 데이터 사용량이 </text:span><text:span text:style-name="T683">3.4GB</text:span><text:span text:style-name="T684">입니다</text:span><text:span text:style-name="T685">. </text:span><text:span text:style-name="T686">평균 사용량인 </text:span><text:span text:style-name="T687">3.4GB</text:span><text:span text:style-name="T688">인 이용자는 적합한 통신</text:span><text:span text:style-name="T689">3</text:span><text:span text:style-name="T690">사의 요금제가 없어서 부득이 고가의 요금제를 선택할 수 밖에 없는 형편입니다</text:span><text:span text:style-name="T691">. </text:span><text:span text:style-name="T692">따라서 이용자의 요금제 선택권을 다양하게 확보하기 위하여 </text:span><text:span text:style-name="T693">3~5GB </text:span><text:span text:style-name="T694">구간에도 요금제가 신설되어야 합니다</text:span><text:span text:style-name="T695">. </text:span><text:span text:style-name="T696">매년 </text:span><text:span text:style-name="T697">50%</text:span><text:span text:style-name="T698">씩 증가하고 있는 월평균 데이터 사용량을 고려해본다면 현재 당분간 </text:span><text:span text:style-name="T699">2GB</text:span><text:span text:style-name="T700">대 데이터 제공 요금제를 사용하고 있는 경우라 하더라도</text:span><text:span text:style-name="T701">, </text:span><text:span text:style-name="T702">얼마 후에는 </text:span><text:span text:style-name="T703">3~5GB </text:span><text:span text:style-name="T704">대의 데이터 제공 요금제가 없으므로 부득이 고가의 요금제를 선택할 수밖에 없게 됩니다</text:span><text:span text:style-name="T705">. </text:span><text:span text:style-name="T706">따라서 이용자의 요금제 선택권을 다양하게 확보하려면 </text:span><text:span text:style-name="T707">3~5GB </text:span><text:span text:style-name="T708">구간의 요금제가 반드시 신설되어야 합니다</text:span><text:span text:style-name="T709">.</text:span></text:p></table:table-cell></table:table-row></table:table></draw:text-box></draw:frame></text:p>
      <text:p text:style-name="P81"/>
      <text:p text:style-name="P82"/>
      <text:p text:style-name="P83"><text:span text:style-name="T710">□ </text:span><text:span text:style-name="T711">별첨 </text:span><text:span text:style-name="T712">: 6/17 </text:span><text:span text:style-name="T713">발표</text:span><text:span text:style-name="T714">. </text:span><text:span text:style-name="T715">데이터요금제에 대한 여론조사 결과 및 설명 자료</text:span></text:p>
      <text:p text:style-name="P84"/>
      <text:p text:style-name="P85"><text:span text:style-name="T716">1. 2015</text:span><text:span text:style-name="T717">년 </text:span><text:span text:style-name="T718">6</text:span><text:span text:style-name="T719">월 </text:span><text:span text:style-name="T720">7</text:span><text:span text:style-name="T721">일 참여연대</text:span><text:span text:style-name="T722">․㈜</text:span><text:span text:style-name="T723">우리리서치가 진행한 데이터요금제에 관한 여론조사에서</text:span><text:span text:style-name="T724">(</text:span><text:span text:style-name="T725">우리리서치와 참여연대는 부정기적으로 사회경제적 이슈에 대한 공동 여론조사를 실시하고 있음</text:span><text:span text:style-name="T726">. </text:span><text:span text:style-name="T727">참여연대가 조사를 의뢰하고 우리리서치가 여론조사를 시행</text:span><text:span text:style-name="T728">), </text:span><text:span text:style-name="T729">우리 국민들 </text:span><text:span text:style-name="T730">10</text:span><text:span text:style-name="T731">명 중 </text:span><text:span text:style-name="T732">8</text:span><text:span text:style-name="T733">명 꼴로 데이터 중심 요금제가 통신비 인하 효과가 없거나 있어도 미미하고</text:span><text:span text:style-name="T734">, </text:span><text:span text:style-name="T735">오히려 오를 수도 있을 것이라고 판단하고 있음이 드러났다</text:span><text:span text:style-name="T736">. </text:span><text:span text:style-name="T737">그리고 역시 </text:span><text:span text:style-name="T738">70%</text:span><text:span text:style-name="T739">에 까가운 국민들은 데이터 요금제의 개선 및 추가 인하 필요성이 있다고 응답했다</text:span><text:span text:style-name="T740">. </text:span><text:span text:style-name="T741">통신 당국과 통신재벌 </text:span><text:span text:style-name="T742">3</text:span><text:span text:style-name="T743">사가 데이터 중심 요금제로 인해 </text:span><text:span text:style-name="T744">‘</text:span><text:span text:style-name="T745">대단한 인하 효과가 있다</text:span><text:span text:style-name="T746">’</text:span><text:span text:style-name="T747">라고 홍보하고 있지만</text:span><text:span text:style-name="T748">, </text:span><text:span text:style-name="T749">우리 국민들은 그런 점을 전혀 체감하지 못하고 있는 것으로 나타난 것이다</text:span><text:span text:style-name="T750">. </text:span><text:span text:style-name="T751">통신 이용자들은 이용 패턴은 이미 데이터 중심으로 바뀌었는데</text:span><text:span text:style-name="T752">, </text:span><text:span text:style-name="T753">음성</text:span><text:span text:style-name="T754">․</text:span><text:span text:style-name="T755">문자가 무제한 제공된다고 해서</text:span><text:span text:style-name="T756">(</text:span><text:span text:style-name="T757">참고로</text:span><text:span text:style-name="T758">, </text:span><text:span text:style-name="T759">지능망 음성 통화</text:span><text:span text:style-name="T760">, </text:span><text:span text:style-name="T761">영상 통화 등은 별도 과금 되거나 무제한이 아님</text:span><text:span text:style-name="T762">) </text:span><text:span text:style-name="T763">통신요금이 인하되는 것은 아니라는 참여연대와 통신공공성포럼 등의 지적에 국민들이 공감하고 있는 것임을 알 수 있다</text:span><text:span text:style-name="T764">.</text:span></text:p>
      <text:p text:style-name="P86"/>
      <text:p text:style-name="P87"><text:span text:style-name="T765">2. 2015</text:span><text:span text:style-name="T766">년 </text:span><text:span text:style-name="T767">5</text:span><text:span text:style-name="T768">월 </text:span><text:span text:style-name="T769">8</text:span><text:span text:style-name="T770">일 </text:span><text:span text:style-name="T771">KT</text:span><text:span text:style-name="T772">를 시작으로 통신</text:span><text:span text:style-name="T773">3</text:span><text:span text:style-name="T774">사가 음성통화 무제한 제공하고 데이터량에 따라 통신요금을 부과하는 새로운 요금제</text:span><text:span text:style-name="T775">, </text:span><text:span text:style-name="T776">즉 데이터요금제를 출시하였다</text:span><text:span text:style-name="T777">. </text:span><text:span text:style-name="T778">데이터요금제 가입자가 곧 </text:span><text:span text:style-name="T779">300</text:span><text:span text:style-name="T780">만명을 돌파할 것으로 전망되고 있는 것을 봤을 때 국민들의 관심을 끄는 데에는 성공했다 할 것이다</text:span><text:span text:style-name="T781">. </text:span><text:span text:style-name="T782">이번 여론 조사에서도</text:span><text:span text:style-name="T783">,“</text:span><text:span text:style-name="T784">최근 통신</text:span><text:span text:style-name="T785">3</text:span><text:span text:style-name="T786">사가 음성통화는 무제한 사용 가능하고 데이터의 사용량에 따라 통신비를 차등 적용하는 데이터중심 요금제를 내놓았습니다</text:span><text:span text:style-name="T787">. </text:span><text:span text:style-name="T788">선생님께서는 데이터중심 요금제에 대해 알고계십니까</text:span><text:span text:style-name="T789">?”</text:span><text:span text:style-name="T790">라는 질문에서 통신소비자들은 잘 안다</text:span><text:span text:style-name="T791">(24.5%), </text:span><text:span text:style-name="T792">대강 안다</text:span><text:span text:style-name="T793">(53.5%)</text:span><text:span text:style-name="T794">로 응답하여</text:span><text:span text:style-name="T795">, </text:span><text:span text:style-name="T796">전혀 모른다</text:span><text:span text:style-name="T797">(22.1%)</text:span><text:span text:style-name="T798">를 크게 앞지르는 것으로 나타났다</text:span><text:span text:style-name="T799">. </text:span><text:span text:style-name="T800">즉</text:span><text:span text:style-name="T801">, </text:span><text:span text:style-name="T802">데이터요금제가 출시된 지 한 달 만에</text:span><text:span text:style-name="T803">(6.7</text:span><text:span text:style-name="T804">일 여론조사 시점에서</text:span><text:span text:style-name="T805">) </text:span><text:span text:style-name="T806">국민들 사이에서 빠르게 인지도를 높였음을 알 수 있다</text:span><text:span text:style-name="T807">. </text:span><text:span text:style-name="T808">이는 통신재벌 </text:span><text:span text:style-name="T809">3</text:span><text:span text:style-name="T810">사가 공격적인 마케팅과 적극적인 광고를 진행한 것과도 연관이 있지만</text:span><text:span text:style-name="T811">, </text:span><text:span text:style-name="T812">우리 국민들이 과도한 통신비 고통과 부담에 시달리고 있는 상황에서</text:span><text:span text:style-name="T813">, </text:span><text:span text:style-name="T814">이번 데이터요금제가 통신비를 인하시킬 수 있을 것인지 주목해서 봤다는 측면도 무시해서는 안 될 것이다</text:span><text:span text:style-name="T815">.</text:span></text:p>
      <text:p text:style-name="P88"/>
      <text:p text:style-name="P89"><text:span text:style-name="T816">3. “</text:span><text:span text:style-name="T817">최근 통신</text:span><text:span text:style-name="T818">3</text:span><text:span text:style-name="T819">사가 데이터중심 요금제를 내놓았으나</text:span><text:span text:style-name="T820">, </text:span><text:span text:style-name="T821">여러 가지 논란이 계속되고 있습니다</text:span><text:span text:style-name="T822">. </text:span><text:span text:style-name="T823">선생님께서는 데이터중심 요금제로 변경할 의향이 있으십니까</text:span><text:span text:style-name="T824">?”</text:span><text:span text:style-name="T825">라는 질문에서는 우리 국민들은 이미 변경했거나 곧 변경할 예정</text:span><text:span text:style-name="T826">(18.9%), </text:span><text:span text:style-name="T827">시장 상황을 좀 더 보고 차분히 결정</text:span><text:span text:style-name="T828">(51.5%), </text:span><text:span text:style-name="T829">문제가 있으므로 변경할 생각 없음</text:span><text:span text:style-name="T830">(18.8%), </text:span><text:span text:style-name="T831">잘 모름</text:span><text:span text:style-name="T832">(10.7%) </text:span><text:span text:style-name="T833">등으로 답한 것으로 나타났다</text:span><text:span text:style-name="T834">. </text:span><text:span text:style-name="T835">데이터요금제의 요금 인하 효과에 대한 논란이 뜨겁고</text:span><text:span text:style-name="T836">, </text:span><text:span text:style-name="T837">또 이용 패턴에 따라서는 요금이 인상될 수도 있다는 점들이 지적되면서 </text:span><text:span text:style-name="T838">70.3%</text:span><text:span text:style-name="T839">에 달하는 국민들이 변경할 생각이 없거나 관망하겠다고 답한 것으로 추정된다</text:span><text:span text:style-name="T840">. </text:span></text:p>
      <text:p text:style-name="P90"/>
      <text:p text:style-name="P91"><text:span text:style-name="T841">4. “</text:span><text:span text:style-name="T842">통신</text:span><text:span text:style-name="T843">3</text:span><text:span text:style-name="T844">사는 데이터중심 요금제로 변경하면 요금인하 효과가 크다고 주장하고 있지만 시민단체들은 여러 가지 문제가 있다고 지적하고 있습니다</text:span><text:span text:style-name="T845">. </text:span><text:span text:style-name="T846">선생님께서는 어떻게 생각하십니까</text:span><text:span text:style-name="T847">?”</text:span><text:span text:style-name="T848">라는 질문에 대해서는 요금 인상</text:span><text:span text:style-name="T849">(22.7%), </text:span><text:span text:style-name="T850">효과 미미</text:span><text:span text:style-name="T851">(31.6%), </text:span><text:span text:style-name="T852">효과 없음</text:span><text:span text:style-name="T853">(22.9%) </text:span><text:span text:style-name="T854">로 응답</text:span><text:span text:style-name="T855">(77.2%)</text:span><text:span text:style-name="T856">하여</text:span><text:span text:style-name="T857">, </text:span><text:span text:style-name="T858">서두에서 지적했듯이 우리 국민들은 데이터요금제로 인한 통신요금 효과가 없거나 있어도 미미하고</text:span><text:span text:style-name="T859">, </text:span><text:span text:style-name="T860">오히려 오를 수 있다고 걱정하고 있는 것으로 나타났다</text:span><text:span text:style-name="T861">. </text:span><text:span text:style-name="T862">반면에 통신요금 인하 효과가 있을 것이라는 응답은 </text:span><text:span text:style-name="T863">10.5%</text:span><text:span text:style-name="T864">에 불과했다</text:span><text:span text:style-name="T865">. 1</text:span><text:span text:style-name="T866">인당 음성통화량은 </text:span><text:span text:style-name="T867">2010</text:span><text:span text:style-name="T868">년 말 </text:span><text:span text:style-name="T869">200</text:span><text:span text:style-name="T870">분 내외에서 현재 </text:span><text:span text:style-name="T871">180</text:span><text:span text:style-name="T872">분 이하로 감소추세에 접어들고 있다</text:span><text:span text:style-name="T873">. </text:span><text:span text:style-name="T874">통신 소비자의 이용 형태는 음성통화에서 데이터 사용으로 이미 재편된 상황이다</text:span><text:span text:style-name="T875">. </text:span><text:span text:style-name="T876">이러한 상황에서 음성 통화를 무제한으로 제공한다 하더라도 데이터 제공량이 이에 뒷받침 되지 않으면 통신비 인하에 별 효과가 없다고 우리 국민들은 판단한 것이다</text:span><text:span text:style-name="T877">.</text:span></text:p>
      <text:p text:style-name="P92"/>
      <text:p text:style-name="P93"><text:span text:style-name="T878">※ </text:span><text:span text:style-name="T879">참조 </text:span><text:span text:style-name="T880">1 : </text:span><text:span text:style-name="T881">데이터요금제의 문제점과 개선 방향</text:span><text:span text:style-name="T882">(</text:span><text:span text:style-name="T883">참여연대 민생희망본부 발표 자료 별첨</text:span><text:span text:style-name="T884">)</text:span></text:p>
      <text:p text:style-name="P94"><text:span text:style-name="T885">※ </text:span><text:span text:style-name="T886">참조 </text:span><text:span text:style-name="T887">2 : </text:span><text:span text:style-name="T888">연도별 문자</text:span><text:span text:style-name="T889">․</text:span><text:span text:style-name="T890">음성 통화 사용량 추이 및 데이터 사용량 추이</text:span><text:span text:style-name="T891">(</text:span><text:span text:style-name="T892">다음 장 표</text:span><text:span text:style-name="T893">)</text:span></text:p>
      <text:p text:style-name="P95"><draw:frame draw:style-name="fr6" draw:z-index="0" svg:height="14.063cm" svg:width="11.973cm" svg:x="0.000cm" svg:y="-14.063cm" text:anchor-type="as-char"><draw:image draw:style-name="gr6" text:anchor-type="paragraph" xlink:actuate="onLoad" xlink:href="Pictures/00000.jpeg" xlink:show="embed" xlink:type="simple"/></draw:frame></text:p>
      <text:p text:style-name="P96"><text:span text:style-name="T894">&lt; </text:span><text:span text:style-name="T895">자료 </text:span><text:span text:style-name="T896">: </text:span><text:span text:style-name="T897">정보통신정책연구원</text:span><text:span text:style-name="T898">, </text:span><text:span text:style-name="T899">출처 </text:span><text:span text:style-name="T900">: 2015.05.19. </text:span><text:span text:style-name="T901">경향신문 </text:span><text:span text:style-name="T902">&gt;</text:span></text:p>
      <text:p text:style-name="P97"/>
      <text:p text:style-name="P98"><text:span text:style-name="T903">5. “</text:span><text:span text:style-name="T904">데이터중심 요금제에 대한 개선 및 추가 인하가 필요하다는 의견에 대해서는 어떻게 생각하십니까</text:span><text:span text:style-name="T905">?”</text:span><text:span text:style-name="T906">라는 질문에는 </text:span><text:span text:style-name="T907">“</text:span><text:span text:style-name="T908">개선과 추가 인하가 꼭 필요하다</text:span><text:span text:style-name="T909">”</text:span><text:span text:style-name="T910">의견이 </text:span><text:span text:style-name="T911">68.9%, “</text:span><text:span text:style-name="T912">향후 추이를 보고나서 개선을 추진해도 된다</text:span><text:span text:style-name="T913">”</text:span><text:span text:style-name="T914">의견이 </text:span><text:span text:style-name="T915">18.1%, “</text:span><text:span text:style-name="T916">최근의 데이터중심요금제이면 충분하다</text:span><text:span text:style-name="T917">” </text:span><text:span text:style-name="T918">의견이 </text:span><text:span text:style-name="T919">2.7% “</text:span><text:span text:style-name="T920">잘 모름</text:span><text:span text:style-name="T921">”</text:span><text:span text:style-name="T922">의견이 </text:span><text:span text:style-name="T923">10.2%</text:span><text:span text:style-name="T924">로 나타났다</text:span><text:span text:style-name="T925">. </text:span><text:span text:style-name="T926">국민 </text:span><text:span text:style-name="T927">10</text:span><text:span text:style-name="T928">명중 </text:span><text:span text:style-name="T929">7</text:span><text:span text:style-name="T930">명 꼴로 현재의 데이터요금제로는 부족하고 개선과 보완이 있어야 한다는 답한 것이다</text:span><text:span text:style-name="T931">. </text:span><text:span text:style-name="T932">최저요금이라는 </text:span><text:span text:style-name="T933">32,900</text:span><text:span text:style-name="T934">원 요금도 결코 작은 부담이 아니며</text:span><text:span text:style-name="T935">, </text:span><text:span text:style-name="T936">그 경우라도 지능망 서비스 및 부가 통신 등의 경우는 추가로 과금이 될 수 있고</text:span><text:span text:style-name="T937">, </text:span><text:span text:style-name="T938">또 데이터를 조금만 더 사용하면 과금이 추가로 더 되기 때문에 국민들이 데이터요금제의 개선 및 보완</text:span><text:span text:style-name="T939">, </text:span><text:span text:style-name="T940">추가적인 요금 인하를 요구하고 있는 것이다</text:span><text:span text:style-name="T941">. </text:span><text:span text:style-name="T942">최근 알뜰폰도 음성통화를 무제한 제공하는 </text:span><text:span text:style-name="T943">1</text:span><text:span text:style-name="T944">만원대 요금제 출시 계획을 발표한 바 있다</text:span><text:span text:style-name="T945">. </text:span><text:span text:style-name="T946">통신 </text:span><text:span text:style-name="T947">3</text:span><text:span text:style-name="T948">사로부터 통신망을 임대해서 판매하는 알뜰폰도 </text:span><text:span text:style-name="T949">1</text:span><text:span text:style-name="T950">만원대 무제한 통화 요금제를 출시할 수 있는데</text:span><text:span text:style-name="T951">, </text:span><text:span text:style-name="T952">막대한 수익을 거드고 있고 통신망을 소유하고 있는 통신 </text:span><text:span text:style-name="T953">3</text:span><text:span text:style-name="T954">사가 </text:span><text:span text:style-name="T955">(</text:span><text:span text:style-name="T956">부가세 포함하여</text:span><text:span text:style-name="T957">) 32,900</text:span><text:span text:style-name="T958">원 요금제에서야 무제한 통화를 제공한다는 것을 우리 국민들이 납득하지 못하고 있는 것이다</text:span><text:span text:style-name="T959">. </text:span><text:span text:style-name="T960">반드시 기본료 폐지 또는 대폭 인하</text:span><text:span text:style-name="T961">(</text:span><text:span text:style-name="T962">순차적 폐지</text:span><text:span text:style-name="T963">), </text:span><text:span text:style-name="T964">저가 요금제에서 데이터 제공량 확대 등의 후속 및 보완조치가 진행되어야 할 것이다</text:span><text:span text:style-name="T965">.</text:span></text:p>
      <text:p text:style-name="P99"/>
      <text:p text:style-name="P100"><text:span text:style-name="T966">6. </text:span><text:span text:style-name="T967">이번 여론조사 결과를 종합하면 국민들은 데이터요금제 자체로 통신비 인하가 이루어질 것이라고 전망하고 있지 않다</text:span><text:span text:style-name="T968">. 2014</text:span><text:span text:style-name="T969">년 </text:span><text:span text:style-name="T970">4</text:span><text:span text:style-name="T971">월 </text:span><text:span text:style-name="T972">LTE </text:span><text:span text:style-name="T973">이용자 평균 데이터 사용량이 </text:span><text:span text:style-name="T974">3.4GB</text:span><text:span text:style-name="T975">이다</text:span><text:span text:style-name="T976">. </text:span><text:span text:style-name="T977">그리고 해마다 약 </text:span><text:span text:style-name="T978">50%</text:span><text:span text:style-name="T979">의 데이터 사용량 증가를 보이고 있다</text:span><text:span text:style-name="T980">. </text:span><text:span text:style-name="T981">통신재벌 </text:span><text:span text:style-name="T982">3</text:span><text:span text:style-name="T983">사가 저가 요금젱서 더욱 많은 데이터 사용량을 제공해야 할 이유가 여기에 있다</text:span><text:span text:style-name="T984">. </text:span><text:span text:style-name="T985">통신 기본권</text:span><text:span text:style-name="T986">, </text:span><text:span text:style-name="T987">통신 공공성이 중요하다고 하면서 데이터 사용에서까지 극심한 차별과 양극화를 만들어야 할 것인가</text:span><text:span text:style-name="T988">. </text:span><text:span text:style-name="T989">또</text:span><text:span text:style-name="T990">, 11,000</text:span><text:span text:style-name="T991">원 가량의 기본요금이 이번 데이터요금제에도 모두 숨겨져 포함되어 있을 것이므로 과도하면서도 부당한 기본요금 문제가 해결된다면 데이터요금제의 추가 인하가 가능하고</text:span><text:span text:style-name="T992">, </text:span><text:span text:style-name="T993">통신 복리는 지금보다 훨씬 더 증가할 것이다</text:span><text:span text:style-name="T994">. </text:span><text:span text:style-name="T995">끝</text:span><text:span text:style-name="T996">.</text:span></text:p>
      <text:p text:style-name="P101"/>
      <text:p text:style-name="P102"/>
      <text:p text:style-name="P103"><text:span text:style-name="T997">■ </text:span><text:span text:style-name="T998">붙임 </text:span><text:span text:style-name="T999">: </text:span><text:span text:style-name="T1000">데이터 요금제 여론조사 보고서</text:span><text:span text:style-name="T1001">(2015.06.7</text:span><text:span text:style-name="T1002">일 여론조사 시행</text:span><text:span text:style-name="T1003">. 6.10</text:span><text:span text:style-name="T1004">일 우리리서치 분석</text:span><text:span text:style-name="T1005">)</text:span></text:p>
      <text:p text:style-name="P104"><text:span text:style-name="T1006">- </text:span><text:span text:style-name="T1007">참고 </text:span><text:span text:style-name="T1008">: </text:span><text:span text:style-name="T1009">여론조사는 </text:span><text:span text:style-name="T1010">6.7</text:span><text:span text:style-name="T1011">일 시행했고</text:span><text:span text:style-name="T1012">, </text:span><text:span text:style-name="T1013">결과 보고서는 </text:span><text:span text:style-name="T1014">6.10</text:span><text:span text:style-name="T1015">일 완성됐지만 메르스 사태 등을 감안하여 </text:span><text:span text:style-name="T1016">6.17</text:span><text:span text:style-name="T1017">일 보도자료를 통해서 공개하게 되었습니다</text:span><text:span text:style-name="T1018">.</text:span></text:p>
      <text:p text:style-name="P105"/>
      <text:p text:style-name="P106"><draw:frame draw:style-name="fr7" draw:z-index="0" svg:height="11.720cm" svg:width="20.952cm" svg:x="0.039cm" svg:y="17.979cm" text:anchor-page-number="0" text:anchor-type="page"><draw:image draw:style-name="gr7" text:anchor-type="paragraph" xlink:actuate="onLoad" xlink:href="Pictures/00001.jpeg" xlink:show="embed" xlink:type="simple"/></draw:frame><draw:frame draw:style-name="fr8" draw:z-index="0" svg:height="2.383cm" svg:width="3.764cm" svg:x="1.205cm" svg:y="0.000cm" text:anchor-type="paragraph"><draw:image draw:style-name="gr8" text:anchor-type="paragraph" xlink:actuate="onLoad" xlink:href="Pictures/00002.jpeg" xlink:show="embed" xlink:type="simple"/></draw:frame></text:p>
      <text:p text:style-name="P107"/>
      <text:p text:style-name="P108"/>
      <text:p text:style-name="P109"><draw:rect draw:corner-radius="0.000cm" draw:style-name="gr9" svg:height="3.538cm" svg:width="13.231cm" svg:x="0cm" svg:y="0cm" text:anchor-type="paragraph"><text:p text:style-name="P110"><text:span text:style-name="T1019">  </text:span><text:span text:style-name="T1020"> </text:span><text:span text:style-name="T1021">사회 주요현안</text:span><text:span text:style-name="T1022">국민 여론조사</text:span></text:p></draw:rect></text:p>
      <text:p text:style-name="P111"/>
      <text:p text:style-name="P112"/>
      <text:p text:style-name="P113"/>
      <text:p text:style-name="P114"/>
      <text:p text:style-name="P115"/>
      <text:p text:style-name="P116"/>
      <text:p text:style-name="P117"><draw:frame draw:style-name="fr10" draw:z-index="0" svg:width="15.707cm" svg:x="0.000cm" svg:y="-5.809cm" text:anchor-type="as-char"><draw:text-box fo:min-height="5.809cm"><table:table table:name="T6" table:style-name="T6" text:anchor-type="paragraph"><table:table-column table:style-name="T6.C71"/><table:table-row table:style-name="T6.R1"><table:table-cell table:style-name="T6.R1_C0"><text:p text:style-name="P118"><text:span text:style-name="T1023">•••••••••••••••••••••••••••••••••••••••••••••••••••••</text:span></text:p><text:p text:style-name="P119"/><text:p text:style-name="P120"><text:span text:style-name="T1024">               </text:span><text:span text:style-name="T1025">조사보고서</text:span></text:p></table:table-cell></table:table-row><table:table-row table:style-name="T6.R2"><table:table-cell table:style-name="T6.R2_C0"><text:p text:style-name="P121"/><text:p text:style-name="P122"><text:span text:style-name="T1026">2015.6.10</text:span></text:p></table:table-cell></table:table-row><table:table-row table:style-name="T6.R3"><table:table-cell table:style-name="T6.R3_C0"><text:p text:style-name="P123"/></table:table-cell></table:table-row><table:table-row table:style-name="T6.R4"><table:table-cell table:style-name="T6.R4_C0"><text:p text:style-name="P124"><text:span text:style-name="T1027">•••••••••••••••••••••••••••••••••••••••••••••••••••••</text:span></text:p></table:table-cell></table:table-row></table:table></draw:text-box></draw:frame></text:p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><draw:frame draw:style-name="fr11" draw:z-index="0" svg:height="2.073cm" svg:width="4.874cm" svg:x="0.611cm" svg:y="27.017cm" text:anchor-page-number="0" text:anchor-type="page"><draw:image draw:style-name="gr11" text:anchor-type="paragraph" xlink:actuate="onLoad" xlink:href="Pictures/00003.jpeg" xlink:show="embed" xlink:type="simple"/></draw:frame></text:p>
      <text:p text:style-name="P136"><draw:rect draw:corner-radius="0.228cm" draw:style-name="gr12" svg:height="1.138cm" svg:width="15.928cm" svg:x="0cm" svg:y="0cm" text:anchor-type="paragraph"><text:p text:style-name="P137"><text:span text:style-name="T1028">제 </text:span><text:span text:style-name="T1029">1 </text:span><text:span text:style-name="T1030">부</text:span><text:span text:style-name="T1031">  </text:span><text:span text:style-name="T1032">조사개요</text:span></text:p></draw:rect></text:p>
      <text:p text:style-name="P138"><draw:frame draw:style-name="fr13" draw:z-index="0" svg:width="4.667cm" svg:x="0.000cm" svg:y="-0.934cm" text:anchor-type="as-char"><draw:text-box fo:min-height="0.934cm"><table:table table:name="T7" table:style-name="T7" text:anchor-type="paragraph"><table:table-column table:style-name="T7.C72"/><table:table-column table:style-name="T7.C73"/><table:table-column table:style-name="T7.C74"/><table:table-column table:style-name="T7.C75"/><table:table-row table:style-name="T7.R1"><table:table-cell table:style-name="T7.R1_C0"><text:p text:style-name="P139"/></table:table-cell><table:table-cell table:style-name="T7.R1_C1"><text:p text:style-name="P140"/></table:table-cell><table:table-cell table:style-name="T7.R1_C2"><text:p text:style-name="P141"><text:span text:style-name="T1033">1. </text:span><text:span text:style-name="T1034">조사설계</text:span></text:p></table:table-cell><table:table-cell table:style-name="T7.R1_C3"><text:p text:style-name="P142"/></table:table-cell></table:table-row></table:table></draw:text-box></draw:frame></text:p>
      <text:p text:style-name="P143"><draw:frame draw:style-name="fr14" draw:z-index="0" svg:width="15.202cm" svg:x="0.000cm" svg:y="-17.919cm" text:anchor-type="as-char"><draw:text-box fo:min-height="17.919cm"><table:table table:name="T8" table:style-name="T8" text:anchor-type="paragraph"><table:table-column table:style-name="T8.C76"/><table:table-column table:style-name="T8.C77"/><table:table-column table:style-name="T8.C78"/><table:table-row table:style-name="T8.R1"><table:table-cell table:style-name="T8.R1_C0"><text:p text:style-name="P144"><text:span text:style-name="T1035">조사대상</text:span></text:p></table:table-cell><table:table-cell table:style-name="T8.R1_C1"><text:p text:style-name="P145"/></table:table-cell><table:table-cell table:style-name="T8.R1_C2"><text:p text:style-name="P146"><text:span text:style-name="T1036">▪ </text:span><text:span text:style-name="T1037">전국 </text:span><text:span text:style-name="T1038">19</text:span><text:span text:style-name="T1039">세이상 성인남여</text:span></text:p></table:table-cell></table:table-row><table:table-row table:style-name="T8.R2"><table:table-cell table:style-name="T8.R2_C0"><text:p text:style-name="P147"/></table:table-cell><table:table-cell table:style-name="T8.R2_C1"><text:p text:style-name="P148"/></table:table-cell><table:table-cell table:style-name="T8.R2_C2"><text:p text:style-name="P149"/></table:table-cell></table:table-row><table:table-row table:style-name="T8.R3"><table:table-cell table:style-name="T8.R3_C0"><text:p text:style-name="P150"><text:span text:style-name="T1040">조사방법</text:span></text:p></table:table-cell><table:table-cell table:style-name="T8.R3_C1"><text:p text:style-name="P151"/></table:table-cell><table:table-cell table:style-name="T8.R3_C2"><text:p text:style-name="P152"><text:span text:style-name="T1041">▪ </text:span><text:span text:style-name="T1042">자동전화조사</text:span><text:span text:style-name="T1043">(ARS)</text:span></text:p></table:table-cell></table:table-row><table:table-row table:style-name="T8.R4"><table:table-cell table:style-name="T8.R4_C0"><text:p text:style-name="P153"/></table:table-cell><table:table-cell table:style-name="T8.R4_C1"><text:p text:style-name="P154"/></table:table-cell><table:table-cell table:style-name="T8.R4_C2"><text:p text:style-name="P155"/></table:table-cell></table:table-row><table:table-row table:style-name="T8.R5"><table:table-cell table:style-name="T8.R5_C0"><text:p text:style-name="P156"><text:span text:style-name="T1044">표본추출</text:span></text:p></table:table-cell><table:table-cell table:style-name="T8.R5_C1"><text:p text:style-name="P157"/></table:table-cell><table:table-cell table:style-name="T8.R5_C2"><text:p text:style-name="P158"><text:span text:style-name="T1045">▪ </text:span><text:span text:style-name="T1046">유무선</text:span><text:span text:style-name="T1047">(5:5) </text:span><text:span text:style-name="T1048">전화 임의번호 무작위 추출</text:span><text:span text:style-name="T1049">(RDD)</text:span></text:p></table:table-cell></table:table-row><table:table-row table:style-name="T8.R6"><table:table-cell table:style-name="T8.R6_C0"><text:p text:style-name="P159"/></table:table-cell><table:table-cell table:style-name="T8.R6_C1"><text:p text:style-name="P160"/></table:table-cell><table:table-cell table:style-name="T8.R6_C2"><text:p text:style-name="P161"/></table:table-cell></table:table-row><table:table-row table:style-name="T8.R7"><table:table-cell table:style-name="T8.R7_C0"><text:p text:style-name="P162"><text:span text:style-name="T1050">유효표본</text:span></text:p></table:table-cell><table:table-cell table:style-name="T8.R7_C1"><text:p text:style-name="P163"/></table:table-cell><table:table-cell table:style-name="T8.R7_C2"><text:p text:style-name="P164"><text:span text:style-name="T1051">▪ </text:span><text:span text:style-name="T1052">1,000</text:span><text:span text:style-name="T1053">명</text:span><text:span text:style-name="T1054">(</text:span><text:span text:style-name="T1055">유선 </text:span><text:span text:style-name="T1056">500</text:span><text:span text:style-name="T1057">명</text:span><text:span text:style-name="T1058">, </text:span><text:span text:style-name="T1059">무선 </text:span><text:span text:style-name="T1060">500</text:span><text:span text:style-name="T1061">명</text:span><text:span text:style-name="T1062">)</text:span></text:p></table:table-cell></table:table-row><table:table-row table:style-name="T8.R8"><table:table-cell table:style-name="T8.R8_C0"><text:p text:style-name="P165"/></table:table-cell><table:table-cell table:style-name="T8.R8_C1"><text:p text:style-name="P166"/></table:table-cell><table:table-cell table:style-name="T8.R8_C2"><text:p text:style-name="P167"/></table:table-cell></table:table-row><table:table-row table:style-name="T8.R9"><table:table-cell table:style-name="T8.R9_C0"><text:p text:style-name="P168"><text:span text:style-name="T1063">표본오차</text:span></text:p></table:table-cell><table:table-cell table:style-name="T8.R9_C1"><text:p text:style-name="P169"/></table:table-cell><table:table-cell table:style-name="T8.R9_C2"><text:p text:style-name="P170"><text:span text:style-name="T1064">▪ </text:span><text:span text:style-name="T1065">95% </text:span><text:span text:style-name="T1066">신뢰수준에서 최대허용오차 </text:span><text:span text:style-name="T1067">±3.1%P</text:span></text:p></table:table-cell></table:table-row><table:table-row table:style-name="T8.R10"><table:table-cell table:style-name="T8.R10_C0"><text:p text:style-name="P171"/></table:table-cell><table:table-cell table:style-name="T8.R10_C1"><text:p text:style-name="P172"/></table:table-cell><table:table-cell table:style-name="T8.R10_C2"><text:p text:style-name="P173"/></table:table-cell></table:table-row><table:table-row table:style-name="T8.R11"><table:table-cell table:style-name="T8.R11_C0"><text:p text:style-name="P174"><text:span text:style-name="T1068">조사기간</text:span></text:p></table:table-cell><table:table-cell table:style-name="T8.R11_C1"><text:p text:style-name="P175"/></table:table-cell><table:table-cell table:style-name="T8.R11_C2"><text:p text:style-name="P176"><text:span text:style-name="T1069">▪ </text:span><text:span text:style-name="T1070">2015. 6. 7(1</text:span><text:span text:style-name="T1071">일간</text:span><text:span text:style-name="T1072">)</text:span></text:p></table:table-cell></table:table-row><table:table-row table:style-name="T8.R12"><table:table-cell table:style-name="T8.R12_C0"><text:p text:style-name="P177"/></table:table-cell><table:table-cell table:style-name="T8.R12_C1"><text:p text:style-name="P178"/></table:table-cell><table:table-cell table:style-name="T8.R12_C2"><text:p text:style-name="P179"/></table:table-cell></table:table-row><table:table-row table:style-name="T8.R13"><table:table-cell table:style-name="T8.R13_C0"><text:p text:style-name="P180"><text:span text:style-name="T1073">조사기관</text:span></text:p></table:table-cell><table:table-cell table:style-name="T8.R13_C1"><text:p text:style-name="P181"/></table:table-cell><table:table-cell table:style-name="T8.R13_C2"><text:p text:style-name="P182"><text:span text:style-name="T1074">▪ </text:span><text:span text:style-name="T1075">(</text:span><text:span text:style-name="T1076">주</text:span><text:span text:style-name="T1077">)</text:span><text:span text:style-name="T1078">우리리서치</text:span><text:span text:style-name="T1079">(</text:span><text:span text:style-name="T1080">참여연대 조사 의뢰</text:span><text:span text:style-name="T1081">)</text:span></text:p></table:table-cell></table:table-row><table:table-row table:style-name="T8.R14"><table:table-cell table:style-name="T8.R14_C0"><text:p text:style-name="P183"/></table:table-cell><table:table-cell table:style-name="T8.R14_C1"><text:p text:style-name="P184"/></table:table-cell><table:table-cell table:style-name="T8.R14_C2"><text:p text:style-name="P185"/></table:table-cell></table:table-row><table:table-row table:style-name="T8.R15"><table:table-cell table:style-name="T8.R15_C0"><text:p text:style-name="P186"><text:span text:style-name="T1082">주요설문</text:span></text:p></table:table-cell><table:table-cell table:style-name="T8.R15_C1"><text:p text:style-name="P187"/></table:table-cell><table:table-cell table:style-name="T8.R15_C2"><text:p text:style-name="P188"><text:span text:style-name="T1083">▪ </text:span><text:span text:style-name="T1084">데이터중심 요금제 인지</text:span></text:p><text:p text:style-name="P189"><text:span text:style-name="T1085">▪ </text:span><text:span text:style-name="T1086">데이터중심 요금제로 변경의향</text:span></text:p><text:p text:style-name="P190"><text:span text:style-name="T1087">▪ </text:span><text:span text:style-name="T1088">데이터중심 요금제 변경 통신인하 효과</text:span></text:p><text:p text:style-name="P191"><text:span text:style-name="T1089">▪ </text:span><text:span text:style-name="T1090">데이터중심 요금제 대한 개선 및 추가인하 필요성</text:span></text:p></table:table-cell></table:table-row></table:table></draw:text-box></draw:frame></text:p>
      <text:p text:style-name="P192"/>
      <text:p text:style-name="P193"/>
      <text:p text:style-name="P194"><draw:frame draw:style-name="fr15" draw:z-index="0" svg:width="5.066cm" svg:x="0.000cm" svg:y="-0.934cm" text:anchor-type="as-char"><draw:text-box fo:min-height="0.934cm"><table:table table:name="T9" table:style-name="T9" text:anchor-type="paragraph"><table:table-column table:style-name="T9.C79"/><table:table-column table:style-name="T9.C80"/><table:table-column table:style-name="T9.C81"/><table:table-column table:style-name="T9.C82"/><table:table-row table:style-name="T9.R1"><table:table-cell table:style-name="T9.R1_C0"><text:p text:style-name="P195"/></table:table-cell><table:table-cell table:style-name="T9.R1_C1"><text:p text:style-name="P196"/></table:table-cell><table:table-cell table:style-name="T9.R1_C2"><text:p text:style-name="P197"><text:span text:style-name="T1091">2. </text:span><text:span text:style-name="T1092">응답자 특성</text:span></text:p></table:table-cell><table:table-cell table:style-name="T9.R1_C3"><text:p text:style-name="P198"/></table:table-cell></table:table-row></table:table></draw:text-box></draw:frame></text:p>
      <text:p text:style-name="P199"/>
      <text:p text:style-name="P200"><draw:frame draw:style-name="fr16" draw:z-index="0" svg:width="12.881cm" svg:x="0.000cm" svg:y="-19.406cm" text:anchor-type="as-char"><draw:text-box fo:min-height="19.406cm"><table:table table:name="T10" table:style-name="T10" text:anchor-type="paragraph"><table:table-column table:style-name="T10.C83"/><table:table-column table:style-name="T10.C84"/><table:table-column table:style-name="T10.C85"/><table:table-row table:style-name="T10.R1"><table:table-cell table:number-columns-spanned="2" table:style-name="T10.R1_C0"><text:p text:style-name="P201"><text:span text:style-name="T1093">　</text:span></text:p></table:table-cell><table:table-cell table:style-name="T10.R1_C1"><text:p text:style-name="P202"><text:span text:style-name="T1094">사례수</text:span></text:p></table:table-cell><table:table-cell table:style-name="T10.R1_C2"><text:p text:style-name="P203"><text:span text:style-name="T1095">비율</text:span><text:span text:style-name="T1096">(%)</text:span></text:p></table:table-cell></table:table-row><table:table-row table:style-name="T10.R2"><table:table-cell table:number-columns-spanned="2" table:style-name="T10.R2_C0"><text:p text:style-name="P204"><text:span text:style-name="T1097">전 체</text:span><text:span text:style-name="T1098">　</text:span></text:p></table:table-cell><table:table-cell table:style-name="T10.R2_C1"><text:p text:style-name="P205"><text:span text:style-name="T1099">1,000</text:span></text:p></table:table-cell><table:table-cell table:style-name="T10.R2_C2"><text:p text:style-name="P206"><text:span text:style-name="T1100">100.0</text:span></text:p></table:table-cell></table:table-row><table:table-row table:style-name="T10.R3"><table:table-cell table:number-rows-spanned="5" table:style-name="T10.R3_C0"><text:p text:style-name="P207"><text:span text:style-name="T1101">연 령</text:span></text:p></table:table-cell><table:table-cell table:style-name="T10.R3_C1"><text:p text:style-name="P208"><text:span text:style-name="T1102">19</text:span><text:span text:style-name="T1103">세</text:span><text:span text:style-name="T1104">~20</text:span><text:span text:style-name="T1105">대</text:span></text:p></table:table-cell><table:table-cell table:style-name="T10.R3_C2"><text:p text:style-name="P209"><text:span text:style-name="T1106">176</text:span></text:p></table:table-cell><table:table-cell table:style-name="T10.R3_C3"><text:p text:style-name="P210"><text:span text:style-name="T1107">17.6</text:span></text:p></table:table-cell></table:table-row><table:table-row table:style-name="T10.R4"><table:table-cell table:style-name="T10.R4_C0"><text:p text:style-name="P211"><text:span text:style-name="T1108">30</text:span><text:span text:style-name="T1109">대</text:span></text:p></table:table-cell><table:table-cell table:style-name="T10.R4_C1"><text:p text:style-name="P212"><text:span text:style-name="T1110">190</text:span></text:p></table:table-cell><table:table-cell table:style-name="T10.R4_C2"><text:p text:style-name="P213"><text:span text:style-name="T1111">19.0</text:span></text:p></table:table-cell></table:table-row><table:table-row table:style-name="T10.R5"><table:table-cell table:style-name="T10.R5_C0"><text:p text:style-name="P214"><text:span text:style-name="T1112">40</text:span><text:span text:style-name="T1113">대</text:span></text:p></table:table-cell><table:table-cell table:style-name="T10.R5_C1"><text:p text:style-name="P215"><text:span text:style-name="T1114">217</text:span></text:p></table:table-cell><table:table-cell table:style-name="T10.R5_C2"><text:p text:style-name="P216"><text:span text:style-name="T1115">21.7</text:span></text:p></table:table-cell></table:table-row><table:table-row table:style-name="T10.R6"><table:table-cell table:style-name="T10.R6_C0"><text:p text:style-name="P217"><text:span text:style-name="T1116">50</text:span><text:span text:style-name="T1117">대</text:span></text:p></table:table-cell><table:table-cell table:style-name="T10.R6_C1"><text:p text:style-name="P218"><text:span text:style-name="T1118">198</text:span></text:p></table:table-cell><table:table-cell table:style-name="T10.R6_C2"><text:p text:style-name="P219"><text:span text:style-name="T1119">19.8</text:span></text:p></table:table-cell></table:table-row><table:table-row table:style-name="T10.R7"><table:table-cell table:style-name="T10.R7_C0"><text:p text:style-name="P220"><text:span text:style-name="T1120">60</text:span><text:span text:style-name="T1121">대이상</text:span></text:p></table:table-cell><table:table-cell table:style-name="T10.R7_C1"><text:p text:style-name="P221"><text:span text:style-name="T1122">219</text:span></text:p></table:table-cell><table:table-cell table:style-name="T10.R7_C2"><text:p text:style-name="P222"><text:span text:style-name="T1123">21.9</text:span></text:p></table:table-cell></table:table-row><table:table-row table:style-name="T10.R8"><table:table-cell table:number-rows-spanned="2" table:style-name="T10.R8_C0"><text:p text:style-name="P223"><text:span text:style-name="T1124">성 별</text:span></text:p></table:table-cell><table:table-cell table:style-name="T10.R8_C1"><text:p text:style-name="P224"><text:span text:style-name="T1125">남 성</text:span></text:p></table:table-cell><table:table-cell table:style-name="T10.R8_C2"><text:p text:style-name="P225"><text:span text:style-name="T1126">500</text:span></text:p></table:table-cell><table:table-cell table:style-name="T10.R8_C3"><text:p text:style-name="P226"><text:span text:style-name="T1127">50.0</text:span></text:p></table:table-cell></table:table-row><table:table-row table:style-name="T10.R9"><table:table-cell table:style-name="T10.R9_C0"><text:p text:style-name="P227"><text:span text:style-name="T1128">여 성</text:span></text:p></table:table-cell><table:table-cell table:style-name="T10.R9_C1"><text:p text:style-name="P228"><text:span text:style-name="T1129">500</text:span></text:p></table:table-cell><table:table-cell table:style-name="T10.R9_C2"><text:p text:style-name="P229"><text:span text:style-name="T1130">50.0</text:span></text:p></table:table-cell></table:table-row><table:table-row table:style-name="T10.R10"><table:table-cell table:number-rows-spanned="7" table:style-name="T10.R10_C0"><text:p text:style-name="P230"><text:span text:style-name="T1131">지 역</text:span></text:p></table:table-cell><table:table-cell table:style-name="T10.R10_C1"><text:p text:style-name="P231"><text:span text:style-name="T1132">서 울</text:span></text:p></table:table-cell><table:table-cell table:style-name="T10.R10_C2"><text:p text:style-name="P232"><text:span text:style-name="T1133">203</text:span></text:p></table:table-cell><table:table-cell table:style-name="T10.R10_C3"><text:p text:style-name="P233"><text:span text:style-name="T1134">20.3</text:span></text:p></table:table-cell></table:table-row><table:table-row table:style-name="T10.R11"><table:table-cell table:style-name="T10.R11_C0"><text:p text:style-name="P234"><text:span text:style-name="T1135">경기</text:span><text:span text:style-name="T1136">/</text:span><text:span text:style-name="T1137">인천</text:span></text:p></table:table-cell><table:table-cell table:style-name="T10.R11_C1"><text:p text:style-name="P235"><text:span text:style-name="T1138">293</text:span></text:p></table:table-cell><table:table-cell table:style-name="T10.R11_C2"><text:p text:style-name="P236"><text:span text:style-name="T1139">29.3</text:span></text:p></table:table-cell></table:table-row><table:table-row table:style-name="T10.R12"><table:table-cell table:style-name="T10.R12_C0"><text:p text:style-name="P237"><text:span text:style-name="T1140">대전</text:span><text:span text:style-name="T1141">/</text:span><text:span text:style-name="T1142">충청</text:span></text:p></table:table-cell><table:table-cell table:style-name="T10.R12_C1"><text:p text:style-name="P238"><text:span text:style-name="T1143">104</text:span></text:p></table:table-cell><table:table-cell table:style-name="T10.R12_C2"><text:p text:style-name="P239"><text:span text:style-name="T1144">10.4</text:span></text:p></table:table-cell></table:table-row><table:table-row table:style-name="T10.R13"><table:table-cell table:style-name="T10.R13_C0"><text:p text:style-name="P240"><text:span text:style-name="T1145">광주</text:span><text:span text:style-name="T1146">/</text:span><text:span text:style-name="T1147">전라</text:span></text:p></table:table-cell><table:table-cell table:style-name="T10.R13_C1"><text:p text:style-name="P241"><text:span text:style-name="T1148">103</text:span></text:p></table:table-cell><table:table-cell table:style-name="T10.R13_C2"><text:p text:style-name="P242"><text:span text:style-name="T1149">10.3</text:span></text:p></table:table-cell></table:table-row><table:table-row table:style-name="T10.R14"><table:table-cell table:style-name="T10.R14_C0"><text:p text:style-name="P243"><text:span text:style-name="T1150">부산</text:span><text:span text:style-name="T1151">/</text:span><text:span text:style-name="T1152">울산</text:span><text:span text:style-name="T1153">/</text:span><text:span text:style-name="T1154">경남</text:span></text:p></table:table-cell><table:table-cell table:style-name="T10.R14_C1"><text:p text:style-name="P244"><text:span text:style-name="T1155">157</text:span></text:p></table:table-cell><table:table-cell table:style-name="T10.R14_C2"><text:p text:style-name="P245"><text:span text:style-name="T1156">15.7</text:span></text:p></table:table-cell></table:table-row><table:table-row table:style-name="T10.R15"><table:table-cell table:style-name="T10.R15_C0"><text:p text:style-name="P246"><text:span text:style-name="T1157">대구</text:span><text:span text:style-name="T1158">/</text:span><text:span text:style-name="T1159">경북</text:span></text:p></table:table-cell><table:table-cell table:style-name="T10.R15_C1"><text:p text:style-name="P247"><text:span text:style-name="T1160">102</text:span></text:p></table:table-cell><table:table-cell table:style-name="T10.R15_C2"><text:p text:style-name="P248"><text:span text:style-name="T1161">10.2</text:span></text:p></table:table-cell></table:table-row><table:table-row table:style-name="T10.R16"><table:table-cell table:style-name="T10.R16_C0"><text:p text:style-name="P249"><text:span text:style-name="T1162">강원</text:span><text:span text:style-name="T1163">/</text:span><text:span text:style-name="T1164">제주</text:span></text:p></table:table-cell><table:table-cell table:style-name="T10.R16_C1"><text:p text:style-name="P250"><text:span text:style-name="T1165">38</text:span></text:p></table:table-cell><table:table-cell table:style-name="T10.R16_C2"><text:p text:style-name="P251"><text:span text:style-name="T1166">3.8</text:span></text:p></table:table-cell></table:table-row><table:table-row table:style-name="T10.R17"><table:table-cell table:number-rows-spanned="8" table:style-name="T10.R17_C0"><text:p text:style-name="P252"><text:span text:style-name="T1167">직 업</text:span><text:span text:style-name="T1168">　</text:span></text:p></table:table-cell><table:table-cell table:style-name="T10.R17_C1"><text:p text:style-name="P253"><text:span text:style-name="T1169">자영업</text:span></text:p></table:table-cell><table:table-cell table:style-name="T10.R17_C2"><text:p text:style-name="P254"><text:span text:style-name="T1170">180</text:span></text:p></table:table-cell><table:table-cell table:style-name="T10.R17_C3"><text:p text:style-name="P255"><text:span text:style-name="T1171">18.0</text:span></text:p></table:table-cell></table:table-row><table:table-row table:style-name="T10.R18"><table:table-cell table:style-name="T10.R18_C0"><text:p text:style-name="P256"><text:span text:style-name="T1172">화이트컬러</text:span></text:p></table:table-cell><table:table-cell table:style-name="T10.R18_C1"><text:p text:style-name="P257"><text:span text:style-name="T1173">193</text:span></text:p></table:table-cell><table:table-cell table:style-name="T10.R18_C2"><text:p text:style-name="P258"><text:span text:style-name="T1174">19.3</text:span></text:p></table:table-cell></table:table-row><table:table-row table:style-name="T10.R19"><table:table-cell table:style-name="T10.R19_C0"><text:p text:style-name="P259"><text:span text:style-name="T1175">블루컬러</text:span></text:p></table:table-cell><table:table-cell table:style-name="T10.R19_C1"><text:p text:style-name="P260"><text:span text:style-name="T1176">70</text:span></text:p></table:table-cell><table:table-cell table:style-name="T10.R19_C2"><text:p text:style-name="P261"><text:span text:style-name="T1177">7.0</text:span></text:p></table:table-cell></table:table-row><table:table-row table:style-name="T10.R20"><table:table-cell table:style-name="T10.R20_C0"><text:p text:style-name="P262"><text:span text:style-name="T1178">농림어업</text:span></text:p></table:table-cell><table:table-cell table:style-name="T10.R20_C1"><text:p text:style-name="P263"><text:span text:style-name="T1179">43</text:span></text:p></table:table-cell><table:table-cell table:style-name="T10.R20_C2"><text:p text:style-name="P264"><text:span text:style-name="T1180">4.3</text:span></text:p></table:table-cell></table:table-row><table:table-row table:style-name="T10.R21"><table:table-cell table:style-name="T10.R21_C0"><text:p text:style-name="P265"><text:span text:style-name="T1181">주 부</text:span></text:p></table:table-cell><table:table-cell table:style-name="T10.R21_C1"><text:p text:style-name="P266"><text:span text:style-name="T1182">161</text:span></text:p></table:table-cell><table:table-cell table:style-name="T10.R21_C2"><text:p text:style-name="P267"><text:span text:style-name="T1183">16.1</text:span></text:p></table:table-cell></table:table-row><table:table-row table:style-name="T10.R22"><table:table-cell table:style-name="T10.R22_C0"><text:p text:style-name="P268"><text:span text:style-name="T1184">학 생</text:span></text:p></table:table-cell><table:table-cell table:style-name="T10.R22_C1"><text:p text:style-name="P269"><text:span text:style-name="T1185">45</text:span></text:p></table:table-cell><table:table-cell table:style-name="T10.R22_C2"><text:p text:style-name="P270"><text:span text:style-name="T1186">4.5</text:span></text:p></table:table-cell></table:table-row><table:table-row table:style-name="T10.R23"><table:table-cell table:style-name="T10.R23_C0"><text:p text:style-name="P271"><text:span text:style-name="T1187">기 타</text:span></text:p></table:table-cell><table:table-cell table:style-name="T10.R23_C1"><text:p text:style-name="P272"><text:span text:style-name="T1188">159</text:span></text:p></table:table-cell><table:table-cell table:style-name="T10.R23_C2"><text:p text:style-name="P273"><text:span text:style-name="T1189">15.9</text:span></text:p></table:table-cell></table:table-row><table:table-row table:style-name="T10.R24"><table:table-cell table:style-name="T10.R24_C0"><text:p text:style-name="P274"><text:span text:style-name="T1190">무응답</text:span></text:p></table:table-cell><table:table-cell table:style-name="T10.R24_C1"><text:p text:style-name="P275"><text:span text:style-name="T1191">151</text:span></text:p></table:table-cell><table:table-cell table:style-name="T10.R24_C2"><text:p text:style-name="P276"><text:span text:style-name="T1192">15.1</text:span></text:p></table:table-cell></table:table-row><table:table-row table:style-name="T10.R25"><table:table-cell table:number-rows-spanned="4" table:style-name="T10.R25_C0"><text:p text:style-name="P277"><text:span text:style-name="T1193">계 층</text:span></text:p></table:table-cell><table:table-cell table:style-name="T10.R25_C1"><text:p text:style-name="P278"><text:span text:style-name="T1194">상 층</text:span></text:p></table:table-cell><table:table-cell table:style-name="T10.R25_C2"><text:p text:style-name="P279"><text:span text:style-name="T1195">24</text:span></text:p></table:table-cell><table:table-cell table:style-name="T10.R25_C3"><text:p text:style-name="P280"><text:span text:style-name="T1196">2.4</text:span></text:p></table:table-cell></table:table-row><table:table-row table:style-name="T10.R26"><table:table-cell table:style-name="T10.R26_C0"><text:p text:style-name="P281"><text:span text:style-name="T1197">중 간</text:span></text:p></table:table-cell><table:table-cell table:style-name="T10.R26_C1"><text:p text:style-name="P282"><text:span text:style-name="T1198">435</text:span></text:p></table:table-cell><table:table-cell table:style-name="T10.R26_C2"><text:p text:style-name="P283"><text:span text:style-name="T1199">43.5</text:span></text:p></table:table-cell></table:table-row><table:table-row table:style-name="T10.R27"><table:table-cell table:style-name="T10.R27_C0"><text:p text:style-name="P284"><text:span text:style-name="T1200">하 층</text:span></text:p></table:table-cell><table:table-cell table:style-name="T10.R27_C1"><text:p text:style-name="P285"><text:span text:style-name="T1201">386</text:span></text:p></table:table-cell><table:table-cell table:style-name="T10.R27_C2"><text:p text:style-name="P286"><text:span text:style-name="T1202">38.6</text:span></text:p></table:table-cell></table:table-row><table:table-row table:style-name="T10.R28"><table:table-cell table:style-name="T10.R28_C0"><text:p text:style-name="P287"><text:span text:style-name="T1203">무응답</text:span></text:p></table:table-cell><table:table-cell table:style-name="T10.R28_C1"><text:p text:style-name="P288"><text:span text:style-name="T1204">154</text:span></text:p></table:table-cell><table:table-cell table:style-name="T10.R28_C2"><text:p text:style-name="P289"><text:span text:style-name="T1205">15.4</text:span></text:p></table:table-cell></table:table-row></table:table></draw:text-box></draw:frame></text:p>
      <text:p text:style-name="P290"/>
      <text:p text:style-name="P291"/>
      <text:p text:style-name="P292"/>
      <text:p text:style-name="P293"><draw:rect draw:corner-radius="0.228cm" draw:style-name="gr17" svg:height="1.138cm" svg:width="16.000cm" svg:x="0cm" svg:y="0cm" text:anchor-type="paragraph"><text:p text:style-name="P294"><text:span text:style-name="T1206">제 </text:span><text:span text:style-name="T1207">2 </text:span><text:span text:style-name="T1208">부</text:span><text:span text:style-name="T1209">  </text:span><text:span text:style-name="T1210">조사요약</text:span></text:p></draw:rect></text:p>
      <text:p text:style-name="P295"><draw:frame draw:style-name="fr18" draw:z-index="0" svg:width="15.831cm" svg:x="0.000cm" svg:y="-10.238cm" text:anchor-type="as-char"><draw:text-box fo:min-height="10.238cm"><table:table table:name="T11" table:style-name="T11" text:anchor-type="paragraph"><table:table-column table:style-name="T11.C86"/><table:table-column table:style-name="T11.C87"/><table:table-column table:style-name="T11.C88"/><table:table-row table:style-name="T11.R1"><table:table-cell table:style-name="T11.R1_C0"><text:p text:style-name="P296"><text:span text:style-name="T1211">데이터중심</text:span></text:p><text:p text:style-name="P297"><text:span text:style-name="T1212">요금제 인지</text:span></text:p></table:table-cell><table:table-cell table:style-name="T11.R1_C1"><text:p text:style-name="P298"/></table:table-cell><table:table-cell table:style-name="T11.R1_C2"><text:p text:style-name="P299"><text:span text:style-name="T1213">안다 </text:span><text:span text:style-name="T1214">78.0% </text:span><text:span text:style-name="T1215">&gt; </text:span><text:span text:style-name="T1216">모른다 </text:span><text:span text:style-name="T1217">22.1%</text:span></text:p></table:table-cell></table:table-row><table:table-row table:style-name="T11.R2"><table:table-cell table:style-name="T11.R2_C0"><text:p text:style-name="P300"/></table:table-cell><table:table-cell table:style-name="T11.R2_C1"><text:p text:style-name="P301"/></table:table-cell><table:table-cell table:style-name="T11.R2_C2"><text:p text:style-name="P302"/></table:table-cell></table:table-row><table:table-row table:style-name="T11.R3"><table:table-cell table:style-name="T11.R3_C0"><text:p text:style-name="P303"><text:span text:style-name="T1218">데이터중심 요금제</text:span></text:p><text:p text:style-name="P304"><text:span text:style-name="T1219">변경의향</text:span></text:p></table:table-cell><table:table-cell table:style-name="T11.R3_C1"><text:p text:style-name="P305"/></table:table-cell><table:table-cell table:style-name="T11.R3_C2"><text:p text:style-name="P306"><text:span text:style-name="T1220">시장상황 보고 </text:span><text:span text:style-name="T1221">51.5% </text:span><text:span text:style-name="T1222">&gt; </text:span><text:span text:style-name="T1223">변경예정 </text:span><text:span text:style-name="T1224">18.9% &gt; </text:span><text:span text:style-name="T1225">변경안함 </text:span><text:span text:style-name="T1226">18.8%</text:span></text:p></table:table-cell></table:table-row><table:table-row table:style-name="T11.R4"><table:table-cell table:style-name="T11.R4_C0"><text:p text:style-name="P307"/></table:table-cell><table:table-cell table:style-name="T11.R4_C1"><text:p text:style-name="P308"/></table:table-cell><table:table-cell table:style-name="T11.R4_C2"><text:p text:style-name="P309"/></table:table-cell></table:table-row><table:table-row table:style-name="T11.R5"><table:table-cell table:style-name="T11.R5_C0"><text:p text:style-name="P310"><text:span text:style-name="T1227">데이터중심 요금제 변경 통신인하 효과</text:span></text:p></table:table-cell><table:table-cell table:style-name="T11.R5_C1"><text:p text:style-name="P311"/></table:table-cell><table:table-cell table:style-name="T11.R5_C2"><text:p text:style-name="P312"><text:span text:style-name="T1228">효과미미 </text:span><text:span text:style-name="T1229">31.6% </text:span><text:span text:style-name="T1230">&gt; </text:span><text:span text:style-name="T1231">효과없음 </text:span><text:span text:style-name="T1232">22.9% &gt; </text:span><text:span text:style-name="T1233">요금인상 </text:span><text:span text:style-name="T1234">22.7%</text:span></text:p></table:table-cell></table:table-row><table:table-row table:style-name="T11.R6"><table:table-cell table:style-name="T11.R6_C0"><text:p text:style-name="P313"/></table:table-cell><table:table-cell table:style-name="T11.R6_C1"><text:p text:style-name="P314"/></table:table-cell><table:table-cell table:style-name="T11.R6_C2"><text:p text:style-name="P315"/></table:table-cell></table:table-row><table:table-row table:style-name="T11.R7"><table:table-cell table:style-name="T11.R7_C0"><text:p text:style-name="P316"><text:span text:style-name="T1235">요금제 개선 및</text:span></text:p><text:p text:style-name="P317"><text:span text:style-name="T1236">추가인하 필요성</text:span></text:p></table:table-cell><table:table-cell table:style-name="T11.R7_C1"><text:p text:style-name="P318"/></table:table-cell><table:table-cell table:style-name="T11.R7_C2"><text:p text:style-name="P319"><text:span text:style-name="T1237">추가인하 필요 </text:span><text:span text:style-name="T1238">68.9% </text:span><text:span text:style-name="T1239">&gt; </text:span><text:span text:style-name="T1240">향후 개선 </text:span><text:span text:style-name="T1241">18.1%</text:span></text:p></table:table-cell></table:table-row></table:table></draw:text-box></draw:frame></text:p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><draw:rect draw:corner-radius="0.228cm" draw:style-name="gr19" svg:height="1.138cm" svg:width="16.000cm" svg:x="0cm" svg:y="0cm" text:anchor-type="paragraph"><text:p text:style-name="P340"><text:span text:style-name="T1242">제 </text:span><text:span text:style-name="T1243">3 </text:span><text:span text:style-name="T1244">부</text:span><text:span text:style-name="T1245">  </text:span><text:span text:style-name="T1246">조사결과</text:span></text:p></draw:rect></text:p>
      <text:p text:style-name="P341"/>
      <text:p text:style-name="P342"><draw:frame draw:style-name="fr20" draw:z-index="0" svg:width="15.535cm" svg:x="0.000cm" svg:y="-4.087cm" text:anchor-type="as-char"><draw:text-box fo:min-height="4.087cm"><table:table table:name="T12" table:style-name="T12" text:anchor-type="paragraph"><table:table-column table:style-name="T12.C89"/><table:table-column table:style-name="T12.C90"/><table:table-row table:style-name="T12.R1"><table:table-cell table:style-name="T12.R1_C0"><text:p text:style-name="P343"><text:span text:style-name="T1247">1</text:span></text:p></table:table-cell><table:table-cell table:style-name="T12.R1_C1"><text:p text:style-name="P344"><text:span text:style-name="T1248">데이터중심 요금제 인지</text:span></text:p></table:table-cell></table:table-row><table:table-row table:style-name="T12.R2"><table:table-cell table:style-name="T12.R2_C0"><text:p text:style-name="P345"/></table:table-cell><table:table-cell table:style-name="T12.R2_C1"><text:p text:style-name="P346"><text:span text:style-name="T1249">문</text:span><text:span text:style-name="T1250">) </text:span><text:span text:style-name="T1251">최근 통신</text:span><text:span text:style-name="T1252">3</text:span><text:span text:style-name="T1253">사가 음성통화는 무제한 사용 가능하고 데이터의 사용량에 따라 통신비를 차등 적용하는 데이터중심 요금제를 내놓았습니다</text:span><text:span text:style-name="T1254">. </text:span><text:span text:style-name="T1255">선생님께서는 데이터중심 요금제에 대해 알고계십니까</text:span><text:span text:style-name="T1256">?</text:span></text:p></table:table-cell></table:table-row><table:table-row table:style-name="T12.R3"><table:table-cell table:number-columns-spanned="2" table:style-name="T12.R3_C0"><text:p text:style-name="P347"><text:span text:style-name="T1257">안다 </text:span><text:span text:style-name="T1258">78.0% (</text:span><text:span text:style-name="T1259">잘안다 </text:span><text:span text:style-name="T1260">24.5% + </text:span><text:span text:style-name="T1261">대강안다 </text:span><text:span text:style-name="T1262">53.5%) </text:span><text:span text:style-name="T1263">&gt; </text:span><text:span text:style-name="T1264">전혀모른다 </text:span><text:span text:style-name="T1265">22.1% </text:span></text:p></table:table-cell></table:table-row></table:table></draw:text-box></draw:frame></text:p>
      <text:p text:style-name="P348"><text:span text:style-name="T1266">❖</text:span><text:span text:style-name="T1267"> </text:span><text:span text:style-name="T1268">최근 통신</text:span><text:span text:style-name="T1269">3</text:span><text:span text:style-name="T1270">사가 데이터의 사용량에 따라 통신비를 차등 적용하는 데이터중심 요금제 대해 아는지 물은 결과</text:span><text:span text:style-name="T1271">, ‘</text:span><text:span text:style-name="T1272">안다</text:span><text:span text:style-name="T1273">’</text:span><text:span text:style-name="T1274">는 응답이 </text:span><text:span text:style-name="T1275">78.0</text:span><text:span text:style-name="T1276">로 </text:span><text:span text:style-name="T1277">‘</text:span><text:span text:style-name="T1278">잘 안다</text:span><text:span text:style-name="T1279">’</text:span><text:span text:style-name="T1280">는 </text:span><text:span text:style-name="T1281">24.5%, ‘</text:span><text:span text:style-name="T1282">대강안다</text:span><text:span text:style-name="T1283">’</text:span><text:span text:style-name="T1284">는 </text:span><text:span text:style-name="T1285">53.5%</text:span><text:span text:style-name="T1286">임</text:span><text:span text:style-name="T1287">. ‘</text:span><text:span text:style-name="T1288">전혀모른다</text:span><text:span text:style-name="T1289">’</text:span><text:span text:style-name="T1290">는 응답은 </text:span><text:span text:style-name="T1291">22.1%</text:span><text:span text:style-name="T1292">를 나타냄</text:span></text:p>
      <text:p text:style-name="P349"><draw:frame draw:style-name="fr21" draw:z-index="0" svg:width="15.447cm" svg:x="0.000cm" svg:y="-5.223cm" text:anchor-type="as-char"><draw:text-box fo:min-height="5.223cm"><table:table table:name="T13" table:style-name="T13" text:anchor-type="paragraph"><table:table-column table:style-name="T13.C91"/><table:table-row table:style-name="T13.R1"><table:table-cell table:style-name="T13.R1_C0"><text:p text:style-name="P350"><text:span text:style-name="T1293">[ </text:span><text:span text:style-name="T1294">데이터중심 요금제 인지</text:span><text:span text:style-name="T1295"> </text:span><text:span text:style-name="T1296">]</text:span><text:span text:style-name="T1297"> </text:span><text:span text:style-name="T1298">(</text:span><text:span text:style-name="T1299">단위</text:span><text:span text:style-name="T1300">=%)</text:span></text:p></table:table-cell></table:table-row><table:table-row table:style-name="T13.R2"><table:table-cell table:style-name="T13.R2_C0"><text:p text:style-name="P351"><draw:frame draw:style-name="fr22" draw:z-index="0" svg:height="4.070cm" svg:width="11.716cm" svg:x="0.000cm" svg:y="-4.070cm" text:anchor-type="as-char"><draw:image draw:style-name="gr22" text:anchor-type="paragraph" xlink:actuate="onLoad" xlink:href="Pictures/00004.jpeg" xlink:show="embed" xlink:type="simple"/></draw:frame></text:p></table:table-cell></table:table-row></table:table></draw:text-box></draw:frame></text:p>
      <text:p text:style-name="P352"><draw:frame draw:style-name="fr23" draw:z-index="0" svg:width="14.998cm" svg:x="0.000cm" svg:y="-9.485cm" text:anchor-type="as-char"><draw:text-box fo:min-height="9.485cm"><table:table table:name="T14" table:style-name="T14" text:anchor-type="paragraph"><table:table-column table:style-name="T14.C92"/><table:table-column table:style-name="T14.C93"/><table:table-column table:style-name="T14.C94"/><table:table-column table:style-name="T14.C95"/><table:table-column table:style-name="T14.C96"/><table:table-row table:style-name="T14.R1"><table:table-cell table:number-columns-spanned="2" table:number-rows-spanned="2" table:style-name="T14.R1_C0"><text:p text:style-name="P353"/></table:table-cell><table:table-cell table:number-rows-spanned="2" table:style-name="T14.R1_C1"><text:p text:style-name="P354"><text:span text:style-name="T1301">사례수</text:span></text:p></table:table-cell><table:table-cell table:number-rows-spanned="2" table:style-name="T14.R1_C2"><text:p text:style-name="P355"><text:span text:style-name="T1302">안다</text:span></text:p></table:table-cell><table:table-cell table:number-columns-spanned="2" table:style-name="T14.R1_C3"><text:p text:style-name="P356"/></table:table-cell><table:table-cell table:number-rows-spanned="2" table:style-name="T14.R1_C4"><text:p text:style-name="P357"><text:span text:style-name="T1303">잘모름</text:span></text:p></table:table-cell></table:table-row><table:table-row table:style-name="T14.R2"><table:table-cell table:style-name="T14.R2_C0"><text:p text:style-name="P358"><text:span text:style-name="T1304">잘안다</text:span></text:p></table:table-cell><table:table-cell table:style-name="T14.R2_C1"><text:p text:style-name="P359"><text:span text:style-name="T1305">대강안다</text:span></text:p></table:table-cell></table:table-row><table:table-row table:style-name="T14.R3"><table:table-cell table:number-columns-spanned="2" table:style-name="T14.R3_C0"><text:p text:style-name="P360"><text:span text:style-name="T1306">전 체</text:span></text:p></table:table-cell><table:table-cell table:style-name="T14.R3_C1"><text:p text:style-name="P361"><text:span text:style-name="T1307">(1000)</text:span></text:p></table:table-cell><table:table-cell table:style-name="T14.R3_C2"><text:p text:style-name="P362"><text:span text:style-name="T1308">78.0</text:span></text:p></table:table-cell><table:table-cell table:style-name="T14.R3_C3"><text:p text:style-name="P363"><text:span text:style-name="T1309">24.5</text:span></text:p></table:table-cell><table:table-cell table:style-name="T14.R3_C4"><text:p text:style-name="P364"><text:span text:style-name="T1310">53.5</text:span></text:p></table:table-cell><table:table-cell table:style-name="T14.R3_C5"><text:p text:style-name="P365"><text:span text:style-name="T1311">22.1</text:span></text:p></table:table-cell></table:table-row><table:table-row table:style-name="T14.R4"><table:table-cell table:number-rows-spanned="5" table:style-name="T14.R4_C0"><text:p text:style-name="P366"><text:span text:style-name="T1312">연령</text:span></text:p></table:table-cell><table:table-cell table:style-name="T14.R4_C1"><text:p text:style-name="P367"><text:span text:style-name="T1313">19</text:span><text:span text:style-name="T1314">세</text:span><text:span text:style-name="T1315">~20</text:span><text:span text:style-name="T1316">대</text:span></text:p></table:table-cell><table:table-cell table:style-name="T14.R4_C2"><text:p text:style-name="P368"><text:span text:style-name="T1317">(176)</text:span></text:p></table:table-cell><table:table-cell table:style-name="T14.R4_C3"><text:p text:style-name="P369"><text:span text:style-name="T1318">90.0</text:span></text:p></table:table-cell><table:table-cell table:style-name="T14.R4_C4"><text:p text:style-name="P370"><text:span text:style-name="T1319">38.1</text:span></text:p></table:table-cell><table:table-cell table:style-name="T14.R4_C5"><text:p text:style-name="P371"><text:span text:style-name="T1320">51.9</text:span></text:p></table:table-cell><table:table-cell table:style-name="T14.R4_C6"><text:p text:style-name="P372"><text:span text:style-name="T1321">10.0</text:span></text:p></table:table-cell></table:table-row><table:table-row table:style-name="T14.R5"><table:table-cell table:style-name="T14.R5_C0"><text:p text:style-name="P373"><text:span text:style-name="T1322">30</text:span><text:span text:style-name="T1323">대</text:span></text:p></table:table-cell><table:table-cell table:style-name="T14.R5_C1"><text:p text:style-name="P374"><text:span text:style-name="T1324">(190)</text:span></text:p></table:table-cell><table:table-cell table:style-name="T14.R5_C2"><text:p text:style-name="P375"><text:span text:style-name="T1325">86.6</text:span></text:p></table:table-cell><table:table-cell table:style-name="T14.R5_C3"><text:p text:style-name="P376"><text:span text:style-name="T1326">39.8</text:span></text:p></table:table-cell><table:table-cell table:style-name="T14.R5_C4"><text:p text:style-name="P377"><text:span text:style-name="T1327">46.8</text:span></text:p></table:table-cell><table:table-cell table:style-name="T14.R5_C5"><text:p text:style-name="P378"><text:span text:style-name="T1328">13.4</text:span></text:p></table:table-cell></table:table-row><table:table-row table:style-name="T14.R6"><table:table-cell table:style-name="T14.R6_C0"><text:p text:style-name="P379"><text:span text:style-name="T1329">40</text:span><text:span text:style-name="T1330">대</text:span></text:p></table:table-cell><table:table-cell table:style-name="T14.R6_C1"><text:p text:style-name="P380"><text:span text:style-name="T1331">(217)</text:span></text:p></table:table-cell><table:table-cell table:style-name="T14.R6_C2"><text:p text:style-name="P381"><text:span text:style-name="T1332">85.7</text:span></text:p></table:table-cell><table:table-cell table:style-name="T14.R6_C3"><text:p text:style-name="P382"><text:span text:style-name="T1333">23.2</text:span></text:p></table:table-cell><table:table-cell table:style-name="T14.R6_C4"><text:p text:style-name="P383"><text:span text:style-name="T1334">62.5</text:span></text:p></table:table-cell><table:table-cell table:style-name="T14.R6_C5"><text:p text:style-name="P384"><text:span text:style-name="T1335">14.2</text:span></text:p></table:table-cell></table:table-row><table:table-row table:style-name="T14.R7"><table:table-cell table:style-name="T14.R7_C0"><text:p text:style-name="P385"><text:span text:style-name="T1336">50</text:span><text:span text:style-name="T1337">대</text:span></text:p></table:table-cell><table:table-cell table:style-name="T14.R7_C1"><text:p text:style-name="P386"><text:span text:style-name="T1338">(198)</text:span></text:p></table:table-cell><table:table-cell table:style-name="T14.R7_C2"><text:p text:style-name="P387"><text:span text:style-name="T1339">76.6</text:span></text:p></table:table-cell><table:table-cell table:style-name="T14.R7_C3"><text:p text:style-name="P388"><text:span text:style-name="T1340">18.1</text:span></text:p></table:table-cell><table:table-cell table:style-name="T14.R7_C4"><text:p text:style-name="P389"><text:span text:style-name="T1341">58.5</text:span></text:p></table:table-cell><table:table-cell table:style-name="T14.R7_C5"><text:p text:style-name="P390"><text:span text:style-name="T1342">23.4</text:span></text:p></table:table-cell></table:table-row><table:table-row table:style-name="T14.R8"><table:table-cell table:style-name="T14.R8_C0"><text:p text:style-name="P391"><text:span text:style-name="T1343">60</text:span><text:span text:style-name="T1344">대이상</text:span></text:p></table:table-cell><table:table-cell table:style-name="T14.R8_C1"><text:p text:style-name="P392"><text:span text:style-name="T1345">(219)</text:span></text:p></table:table-cell><table:table-cell table:style-name="T14.R8_C2"><text:p text:style-name="P393"><text:span text:style-name="T1346">54.2</text:span></text:p></table:table-cell><table:table-cell table:style-name="T14.R8_C3"><text:p text:style-name="P394"><text:span text:style-name="T1347">7.3</text:span></text:p></table:table-cell><table:table-cell table:style-name="T14.R8_C4"><text:p text:style-name="P395"><text:span text:style-name="T1348">46.9</text:span></text:p></table:table-cell><table:table-cell table:style-name="T14.R8_C5"><text:p text:style-name="P396"><text:span text:style-name="T1349">45.8</text:span></text:p></table:table-cell></table:table-row><table:table-row table:style-name="T14.R9"><table:table-cell table:number-rows-spanned="2" table:style-name="T14.R9_C0"><text:p text:style-name="P397"><text:span text:style-name="T1350">성별</text:span></text:p></table:table-cell><table:table-cell table:style-name="T14.R9_C1"><text:p text:style-name="P398"><text:span text:style-name="T1351">남  성</text:span></text:p></table:table-cell><table:table-cell table:style-name="T14.R9_C2"><text:p text:style-name="P399"><text:span text:style-name="T1352">(500)</text:span></text:p></table:table-cell><table:table-cell table:style-name="T14.R9_C3"><text:p text:style-name="P400"><text:span text:style-name="T1353">78.7</text:span></text:p></table:table-cell><table:table-cell table:style-name="T14.R9_C4"><text:p text:style-name="P401"><text:span text:style-name="T1354">25.2</text:span></text:p></table:table-cell><table:table-cell table:style-name="T14.R9_C5"><text:p text:style-name="P402"><text:span text:style-name="T1355">53.5</text:span></text:p></table:table-cell><table:table-cell table:style-name="T14.R9_C6"><text:p text:style-name="P403"><text:span text:style-name="T1356">21.2</text:span></text:p></table:table-cell></table:table-row><table:table-row table:style-name="T14.R10"><table:table-cell table:style-name="T14.R10_C0"><text:p text:style-name="P404"><text:span text:style-name="T1357">여  성</text:span></text:p></table:table-cell><table:table-cell table:style-name="T14.R10_C1"><text:p text:style-name="P405"><text:span text:style-name="T1358">(500)</text:span></text:p></table:table-cell><table:table-cell table:style-name="T14.R10_C2"><text:p text:style-name="P406"><text:span text:style-name="T1359">77.1</text:span></text:p></table:table-cell><table:table-cell table:style-name="T14.R10_C3"><text:p text:style-name="P407"><text:span text:style-name="T1360">23.7</text:span></text:p></table:table-cell><table:table-cell table:style-name="T14.R10_C4"><text:p text:style-name="P408"><text:span text:style-name="T1361">53.4</text:span></text:p></table:table-cell><table:table-cell table:style-name="T14.R10_C5"><text:p text:style-name="P409"><text:span text:style-name="T1362">22.9</text:span></text:p></table:table-cell></table:table-row><table:table-row table:style-name="T14.R11"><table:table-cell table:number-rows-spanned="7" table:style-name="T14.R11_C0"><text:p text:style-name="P410"><text:span text:style-name="T1363">지역</text:span></text:p></table:table-cell><table:table-cell table:style-name="T14.R11_C1"><text:p text:style-name="P411"><text:span text:style-name="T1364">서  울</text:span></text:p></table:table-cell><table:table-cell table:style-name="T14.R11_C2"><text:p text:style-name="P412"><text:span text:style-name="T1365">(203)</text:span></text:p></table:table-cell><table:table-cell table:style-name="T14.R11_C3"><text:p text:style-name="P413"><text:span text:style-name="T1366">80.4</text:span></text:p></table:table-cell><table:table-cell table:style-name="T14.R11_C4"><text:p text:style-name="P414"><text:span text:style-name="T1367">28.1</text:span></text:p></table:table-cell><table:table-cell table:style-name="T14.R11_C5"><text:p text:style-name="P415"><text:span text:style-name="T1368">52.3</text:span></text:p></table:table-cell><table:table-cell table:style-name="T14.R11_C6"><text:p text:style-name="P416"><text:span text:style-name="T1369">19.6</text:span></text:p></table:table-cell></table:table-row><table:table-row table:style-name="T14.R12"><table:table-cell table:style-name="T14.R12_C0"><text:p text:style-name="P417"><text:span text:style-name="T1370">경기</text:span><text:span text:style-name="T1371">/</text:span><text:span text:style-name="T1372">인천</text:span></text:p></table:table-cell><table:table-cell table:style-name="T14.R12_C1"><text:p text:style-name="P418"><text:span text:style-name="T1373">(293)</text:span></text:p></table:table-cell><table:table-cell table:style-name="T14.R12_C2"><text:p text:style-name="P419"><text:span text:style-name="T1374">82.0</text:span></text:p></table:table-cell><table:table-cell table:style-name="T14.R12_C3"><text:p text:style-name="P420"><text:span text:style-name="T1375">25.5</text:span></text:p></table:table-cell><table:table-cell table:style-name="T14.R12_C4"><text:p text:style-name="P421"><text:span text:style-name="T1376">56.5</text:span></text:p></table:table-cell><table:table-cell table:style-name="T14.R12_C5"><text:p text:style-name="P422"><text:span text:style-name="T1377">18.0</text:span></text:p></table:table-cell></table:table-row><table:table-row table:style-name="T14.R13"><table:table-cell table:style-name="T14.R13_C0"><text:p text:style-name="P423"><text:span text:style-name="T1378">대전</text:span><text:span text:style-name="T1379">/</text:span><text:span text:style-name="T1380">충청</text:span></text:p></table:table-cell><table:table-cell table:style-name="T14.R13_C1"><text:p text:style-name="P424"><text:span text:style-name="T1381">(104)</text:span></text:p></table:table-cell><table:table-cell table:style-name="T14.R13_C2"><text:p text:style-name="P425"><text:span text:style-name="T1382">77.5</text:span></text:p></table:table-cell><table:table-cell table:style-name="T14.R13_C3"><text:p text:style-name="P426"><text:span text:style-name="T1383">28.7</text:span></text:p></table:table-cell><table:table-cell table:style-name="T14.R13_C4"><text:p text:style-name="P427"><text:span text:style-name="T1384">48.8</text:span></text:p></table:table-cell><table:table-cell table:style-name="T14.R13_C5"><text:p text:style-name="P428"><text:span text:style-name="T1385">22.5</text:span></text:p></table:table-cell></table:table-row><table:table-row table:style-name="T14.R14"><table:table-cell table:style-name="T14.R14_C0"><text:p text:style-name="P429"><text:span text:style-name="T1386">광주</text:span><text:span text:style-name="T1387">/</text:span><text:span text:style-name="T1388">전라</text:span></text:p></table:table-cell><table:table-cell table:style-name="T14.R14_C1"><text:p text:style-name="P430"><text:span text:style-name="T1389">(103)</text:span></text:p></table:table-cell><table:table-cell table:style-name="T14.R14_C2"><text:p text:style-name="P431"><text:span text:style-name="T1390">67.3</text:span></text:p></table:table-cell><table:table-cell table:style-name="T14.R14_C3"><text:p text:style-name="P432"><text:span text:style-name="T1391">14.8</text:span></text:p></table:table-cell><table:table-cell table:style-name="T14.R14_C4"><text:p text:style-name="P433"><text:span text:style-name="T1392">52.5</text:span></text:p></table:table-cell><table:table-cell table:style-name="T14.R14_C5"><text:p text:style-name="P434"><text:span text:style-name="T1393">32.7</text:span></text:p></table:table-cell></table:table-row><table:table-row table:style-name="T14.R15"><table:table-cell table:style-name="T14.R15_C0"><text:p text:style-name="P435"><text:span text:style-name="T1394">부</text:span><text:span text:style-name="T1395">/</text:span><text:span text:style-name="T1396">울</text:span><text:span text:style-name="T1397">/</text:span><text:span text:style-name="T1398">경남</text:span></text:p></table:table-cell><table:table-cell table:style-name="T14.R15_C1"><text:p text:style-name="P436"><text:span text:style-name="T1399">(157)</text:span></text:p></table:table-cell><table:table-cell table:style-name="T14.R15_C2"><text:p text:style-name="P437"><text:span text:style-name="T1400">72.9</text:span></text:p></table:table-cell><table:table-cell table:style-name="T14.R15_C3"><text:p text:style-name="P438"><text:span text:style-name="T1401">24.7</text:span></text:p></table:table-cell><table:table-cell table:style-name="T14.R15_C4"><text:p text:style-name="P439"><text:span text:style-name="T1402">48.2</text:span></text:p></table:table-cell><table:table-cell table:style-name="T14.R15_C5"><text:p text:style-name="P440"><text:span text:style-name="T1403">27.1</text:span></text:p></table:table-cell></table:table-row><table:table-row table:style-name="T14.R16"><table:table-cell table:style-name="T14.R16_C0"><text:p text:style-name="P441"><text:span text:style-name="T1404">대구</text:span><text:span text:style-name="T1405">/</text:span><text:span text:style-name="T1406">경북</text:span></text:p></table:table-cell><table:table-cell table:style-name="T14.R16_C1"><text:p text:style-name="P442"><text:span text:style-name="T1407">(102)</text:span></text:p></table:table-cell><table:table-cell table:style-name="T14.R16_C2"><text:p text:style-name="P443"><text:span text:style-name="T1408">81.3</text:span></text:p></table:table-cell><table:table-cell table:style-name="T14.R16_C3"><text:p text:style-name="P444"><text:span text:style-name="T1409">22.0</text:span></text:p></table:table-cell><table:table-cell table:style-name="T14.R16_C4"><text:p text:style-name="P445"><text:span text:style-name="T1410">59.3</text:span></text:p></table:table-cell><table:table-cell table:style-name="T14.R16_C5"><text:p text:style-name="P446"><text:span text:style-name="T1411">18.7</text:span></text:p></table:table-cell></table:table-row><table:table-row table:style-name="T14.R17"><table:table-cell table:style-name="T14.R17_C0"><text:p text:style-name="P447"><text:span text:style-name="T1412">강원</text:span><text:span text:style-name="T1413">/</text:span><text:span text:style-name="T1414">제주</text:span></text:p></table:table-cell><table:table-cell table:style-name="T14.R17_C1"><text:p text:style-name="P448"><text:span text:style-name="T1415">(38)</text:span></text:p></table:table-cell><table:table-cell table:style-name="T14.R17_C2"><text:p text:style-name="P449"><text:span text:style-name="T1416">75.0</text:span></text:p></table:table-cell><table:table-cell table:style-name="T14.R17_C3"><text:p text:style-name="P450"><text:span text:style-name="T1417">17.7</text:span></text:p></table:table-cell><table:table-cell table:style-name="T14.R17_C4"><text:p text:style-name="P451"><text:span text:style-name="T1418">57.3</text:span></text:p></table:table-cell><table:table-cell table:style-name="T14.R17_C5"><text:p text:style-name="P452"><text:span text:style-name="T1419">25.0</text:span></text:p></table:table-cell></table:table-row></table:table></draw:text-box></draw:frame></text:p>
      <text:p text:style-name="P453"><draw:frame draw:style-name="fr24" draw:z-index="0" svg:width="15.535cm" svg:x="0.000cm" svg:y="-3.576cm" text:anchor-type="as-char"><draw:text-box fo:min-height="3.576cm"><table:table table:name="T15" table:style-name="T15" text:anchor-type="paragraph"><table:table-column table:style-name="T15.C97"/><table:table-column table:style-name="T15.C98"/><table:table-row table:style-name="T15.R1"><table:table-cell table:style-name="T15.R1_C0"><text:p text:style-name="P454"><text:span text:style-name="T1420">2</text:span></text:p></table:table-cell><table:table-cell table:style-name="T15.R1_C1"><text:p text:style-name="P455"><text:span text:style-name="T1421">데이터중심 요금제 변경의향</text:span></text:p></table:table-cell></table:table-row><table:table-row table:style-name="T15.R2"><table:table-cell table:style-name="T15.R2_C0"><text:p text:style-name="P456"/></table:table-cell><table:table-cell table:style-name="T15.R2_C1"><text:p text:style-name="P457"><text:span text:style-name="T1422">문</text:span><text:span text:style-name="T1423">) </text:span><text:span text:style-name="T1424">최근 통신</text:span><text:span text:style-name="T1425">3</text:span><text:span text:style-name="T1426">사가 데이터중심 요금제를 내놓았으나</text:span><text:span text:style-name="T1427">, </text:span><text:span text:style-name="T1428">여러 가지 논란이 계속되고 있습니다</text:span><text:span text:style-name="T1429">. </text:span><text:span text:style-name="T1430">선생님께서는 데이터중심 요금제로 변경할 의향이 있으십니까</text:span><text:span text:style-name="T1431">?</text:span></text:p></table:table-cell></table:table-row><table:table-row table:style-name="T15.R3"><table:table-cell table:number-columns-spanned="2" table:style-name="T15.R3_C0"><text:p text:style-name="P458"><text:span text:style-name="T1432">상황봐서 </text:span><text:span text:style-name="T1433">51.5% </text:span><text:span text:style-name="T1434">&gt; </text:span><text:span text:style-name="T1435">변경함 </text:span><text:span text:style-name="T1436">18.9% &gt; </text:span><text:span text:style-name="T1437">변경안함 </text:span><text:span text:style-name="T1438">18.8% (</text:span><text:span text:style-name="T1439">잘 모름 </text:span><text:span text:style-name="T1440">10.7%)</text:span></text:p></table:table-cell></table:table-row></table:table></draw:text-box></draw:frame></text:p>
      <text:p text:style-name="P459"><text:span text:style-name="T1441">❖</text:span><text:span text:style-name="T1442"> </text:span><text:span text:style-name="T1443">최근 통신</text:span><text:span text:style-name="T1444">3</text:span><text:span text:style-name="T1445">사가 내놓은 데이터중심 요금제 변경의향에 대해 </text:span><text:span text:style-name="T1446">‘</text:span><text:span text:style-name="T1447">시장 상황을 좀 더 보고 차분히 결정할 예정이다</text:span><text:span text:style-name="T1448">’</text:span><text:span text:style-name="T1449">는 응답이 </text:span><text:span text:style-name="T1450">51.5%</text:span><text:span text:style-name="T1451">로 전체 응답자 중 반 이상 응답하였고</text:span><text:span text:style-name="T1452">, ‘</text:span><text:span text:style-name="T1453">이미 변경했거나 곧 변경할 예정이다</text:span><text:span text:style-name="T1454">’</text:span><text:span text:style-name="T1455">는 응답은 </text:span><text:span text:style-name="T1456">18.9%, ‘</text:span><text:span text:style-name="T1457">문제가 있으므로 변경할 생각이 없다</text:span><text:span text:style-name="T1458">’</text:span><text:span text:style-name="T1459">는 응답은 </text:span><text:span text:style-name="T1460">18.8%</text:span><text:span text:style-name="T1461">로 나타남</text:span><text:span text:style-name="T1462">. ‘</text:span><text:span text:style-name="T1463">잘모름</text:span><text:span text:style-name="T1464">’</text:span><text:span text:style-name="T1465">은 </text:span><text:span text:style-name="T1466">10.7%</text:span><text:span text:style-name="T1467">임</text:span></text:p>
      <text:p text:style-name="P460"><draw:frame draw:style-name="fr25" draw:z-index="0" svg:width="15.447cm" svg:x="0.000cm" svg:y="-6.085cm" text:anchor-type="as-char"><draw:text-box fo:min-height="6.085cm"><table:table table:name="T16" table:style-name="T16" text:anchor-type="paragraph"><table:table-column table:style-name="T16.C99"/><table:table-row table:style-name="T16.R1"><table:table-cell table:style-name="T16.R1_C0"><text:p text:style-name="P461"><text:span text:style-name="T1468">[ </text:span><text:span text:style-name="T1469">변경의향</text:span><text:span text:style-name="T1470"> </text:span><text:span text:style-name="T1471">]</text:span><text:span text:style-name="T1472"> </text:span><text:span text:style-name="T1473">(</text:span><text:span text:style-name="T1474">단위</text:span><text:span text:style-name="T1475">=%)</text:span></text:p></table:table-cell></table:table-row><table:table-row table:style-name="T16.R2"><table:table-cell table:style-name="T16.R2_C0"><text:p text:style-name="P462"><draw:frame draw:style-name="fr26" draw:z-index="0" svg:height="4.932cm" svg:width="11.747cm" svg:x="0.000cm" svg:y="-4.932cm" text:anchor-type="as-char"><draw:image draw:style-name="gr26" text:anchor-type="paragraph" xlink:actuate="onLoad" xlink:href="Pictures/00005.jpeg" xlink:show="embed" xlink:type="simple"/></draw:frame></text:p></table:table-cell></table:table-row></table:table></draw:text-box></draw:frame></text:p>
      <text:p text:style-name="P463"><draw:frame draw:style-name="fr27" draw:z-index="0" svg:width="14.898cm" svg:x="0.000cm" svg:y="-9.321cm" text:anchor-type="as-char"><draw:text-box fo:min-height="9.321cm"><table:table table:name="T17" table:style-name="T17" text:anchor-type="paragraph"><table:table-column table:style-name="T17.C100"/><table:table-column table:style-name="T17.C101"/><table:table-column table:style-name="T17.C102"/><table:table-column table:style-name="T17.C103"/><table:table-column table:style-name="T17.C104"/><table:table-column table:style-name="T17.C105"/><table:table-row table:style-name="T17.R1"><table:table-cell table:number-columns-spanned="2" table:style-name="T17.R1_C0"><text:p text:style-name="P464"/></table:table-cell><table:table-cell table:style-name="T17.R1_C1"><text:p text:style-name="P465"><text:span text:style-name="T1476">사례수</text:span></text:p></table:table-cell><table:table-cell table:style-name="T17.R1_C2"><text:p text:style-name="P466"><text:span text:style-name="T1477">변경함</text:span></text:p></table:table-cell><table:table-cell table:style-name="T17.R1_C3"><text:p text:style-name="P467"><text:span text:style-name="T1478">상황봐서</text:span></text:p></table:table-cell><table:table-cell table:style-name="T17.R1_C4"><text:p text:style-name="P468"><text:span text:style-name="T1479">변경안함</text:span></text:p></table:table-cell><table:table-cell table:style-name="T17.R1_C5"><text:p text:style-name="P469"><text:span text:style-name="T1480">잘모름</text:span></text:p></table:table-cell></table:table-row><table:table-row table:style-name="T17.R2"><table:table-cell table:number-columns-spanned="2" table:style-name="T17.R2_C0"><text:p text:style-name="P470"><text:span text:style-name="T1481">전 체</text:span></text:p></table:table-cell><table:table-cell table:style-name="T17.R2_C1"><text:p text:style-name="P471"><text:span text:style-name="T1482">(1000)</text:span></text:p></table:table-cell><table:table-cell table:style-name="T17.R2_C2"><text:p text:style-name="P472"><text:span text:style-name="T1483">18.9</text:span></text:p></table:table-cell><table:table-cell table:style-name="T17.R2_C3"><text:p text:style-name="P473"><text:span text:style-name="T1484">51.5</text:span></text:p></table:table-cell><table:table-cell table:style-name="T17.R2_C4"><text:p text:style-name="P474"><text:span text:style-name="T1485">18.8</text:span></text:p></table:table-cell><table:table-cell table:style-name="T17.R2_C5"><text:p text:style-name="P475"><text:span text:style-name="T1486">10.7</text:span></text:p></table:table-cell></table:table-row><table:table-row table:style-name="T17.R3"><table:table-cell table:number-rows-spanned="5" table:style-name="T17.R3_C0"><text:p text:style-name="P476"><text:span text:style-name="T1487">연령</text:span></text:p></table:table-cell><table:table-cell table:style-name="T17.R3_C1"><text:p text:style-name="P477"><text:span text:style-name="T1488">19</text:span><text:span text:style-name="T1489">세</text:span><text:span text:style-name="T1490">~20</text:span><text:span text:style-name="T1491">대</text:span></text:p></table:table-cell><table:table-cell table:style-name="T17.R3_C2"><text:p text:style-name="P478"><text:span text:style-name="T1492">(176)</text:span></text:p></table:table-cell><table:table-cell table:style-name="T17.R3_C3"><text:p text:style-name="P479"><text:span text:style-name="T1493">19.4</text:span></text:p></table:table-cell><table:table-cell table:style-name="T17.R3_C4"><text:p text:style-name="P480"><text:span text:style-name="T1494">48.5</text:span></text:p></table:table-cell><table:table-cell table:style-name="T17.R3_C5"><text:p text:style-name="P481"><text:span text:style-name="T1495">22.9</text:span></text:p></table:table-cell><table:table-cell table:style-name="T17.R3_C6"><text:p text:style-name="P482"><text:span text:style-name="T1496">9.2</text:span></text:p></table:table-cell></table:table-row><table:table-row table:style-name="T17.R4"><table:table-cell table:style-name="T17.R4_C0"><text:p text:style-name="P483"><text:span text:style-name="T1497">30</text:span><text:span text:style-name="T1498">대</text:span></text:p></table:table-cell><table:table-cell table:style-name="T17.R4_C1"><text:p text:style-name="P484"><text:span text:style-name="T1499">(190)</text:span></text:p></table:table-cell><table:table-cell table:style-name="T17.R4_C2"><text:p text:style-name="P485"><text:span text:style-name="T1500">27.8</text:span></text:p></table:table-cell><table:table-cell table:style-name="T17.R4_C3"><text:p text:style-name="P486"><text:span text:style-name="T1501">48.5</text:span></text:p></table:table-cell><table:table-cell table:style-name="T17.R4_C4"><text:p text:style-name="P487"><text:span text:style-name="T1502">17.9</text:span></text:p></table:table-cell><table:table-cell table:style-name="T17.R4_C5"><text:p text:style-name="P488"><text:span text:style-name="T1503">5.8</text:span></text:p></table:table-cell></table:table-row><table:table-row table:style-name="T17.R5"><table:table-cell table:style-name="T17.R5_C0"><text:p text:style-name="P489"><text:span text:style-name="T1504">40</text:span><text:span text:style-name="T1505">대</text:span></text:p></table:table-cell><table:table-cell table:style-name="T17.R5_C1"><text:p text:style-name="P490"><text:span text:style-name="T1506">(217)</text:span></text:p></table:table-cell><table:table-cell table:style-name="T17.R5_C2"><text:p text:style-name="P491"><text:span text:style-name="T1507">17.3</text:span></text:p></table:table-cell><table:table-cell table:style-name="T17.R5_C3"><text:p text:style-name="P492"><text:span text:style-name="T1508">53.8</text:span></text:p></table:table-cell><table:table-cell table:style-name="T17.R5_C4"><text:p text:style-name="P493"><text:span text:style-name="T1509">21.9</text:span></text:p></table:table-cell><table:table-cell table:style-name="T17.R5_C5"><text:p text:style-name="P494"><text:span text:style-name="T1510">7.0</text:span></text:p></table:table-cell></table:table-row><table:table-row table:style-name="T17.R6"><table:table-cell table:style-name="T17.R6_C0"><text:p text:style-name="P495"><text:span text:style-name="T1511">50</text:span><text:span text:style-name="T1512">대</text:span></text:p></table:table-cell><table:table-cell table:style-name="T17.R6_C1"><text:p text:style-name="P496"><text:span text:style-name="T1513">(198)</text:span></text:p></table:table-cell><table:table-cell table:style-name="T17.R6_C2"><text:p text:style-name="P497"><text:span text:style-name="T1514">19.7</text:span></text:p></table:table-cell><table:table-cell table:style-name="T17.R6_C3"><text:p text:style-name="P498"><text:span text:style-name="T1515">54.7</text:span></text:p></table:table-cell><table:table-cell table:style-name="T17.R6_C4"><text:p text:style-name="P499"><text:span text:style-name="T1516">17.2</text:span></text:p></table:table-cell><table:table-cell table:style-name="T17.R6_C5"><text:p text:style-name="P500"><text:span text:style-name="T1517">8.4</text:span></text:p></table:table-cell></table:table-row><table:table-row table:style-name="T17.R7"><table:table-cell table:style-name="T17.R7_C0"><text:p text:style-name="P501"><text:span text:style-name="T1518">60</text:span><text:span text:style-name="T1519">대이상</text:span></text:p></table:table-cell><table:table-cell table:style-name="T17.R7_C1"><text:p text:style-name="P502"><text:span text:style-name="T1520">(219)</text:span></text:p></table:table-cell><table:table-cell table:style-name="T17.R7_C2"><text:p text:style-name="P503"><text:span text:style-name="T1521">11.7</text:span></text:p></table:table-cell><table:table-cell table:style-name="T17.R7_C3"><text:p text:style-name="P504"><text:span text:style-name="T1522">51.4</text:span></text:p></table:table-cell><table:table-cell table:style-name="T17.R7_C4"><text:p text:style-name="P505"><text:span text:style-name="T1523">14.9</text:span></text:p></table:table-cell><table:table-cell table:style-name="T17.R7_C5"><text:p text:style-name="P506"><text:span text:style-name="T1524">22.0</text:span></text:p></table:table-cell></table:table-row><table:table-row table:style-name="T17.R8"><table:table-cell table:number-rows-spanned="2" table:style-name="T17.R8_C0"><text:p text:style-name="P507"><text:span text:style-name="T1525">성별</text:span></text:p></table:table-cell><table:table-cell table:style-name="T17.R8_C1"><text:p text:style-name="P508"><text:span text:style-name="T1526">남  성</text:span></text:p></table:table-cell><table:table-cell table:style-name="T17.R8_C2"><text:p text:style-name="P509"><text:span text:style-name="T1527">(500)</text:span></text:p></table:table-cell><table:table-cell table:style-name="T17.R8_C3"><text:p text:style-name="P510"><text:span text:style-name="T1528">16.9</text:span></text:p></table:table-cell><table:table-cell table:style-name="T17.R8_C4"><text:p text:style-name="P511"><text:span text:style-name="T1529">52.2</text:span></text:p></table:table-cell><table:table-cell table:style-name="T17.R8_C5"><text:p text:style-name="P512"><text:span text:style-name="T1530">19.4</text:span></text:p></table:table-cell><table:table-cell table:style-name="T17.R8_C6"><text:p text:style-name="P513"><text:span text:style-name="T1531">11.5</text:span></text:p></table:table-cell></table:table-row><table:table-row table:style-name="T17.R9"><table:table-cell table:style-name="T17.R9_C0"><text:p text:style-name="P514"><text:span text:style-name="T1532">여  성</text:span></text:p></table:table-cell><table:table-cell table:style-name="T17.R9_C1"><text:p text:style-name="P515"><text:span text:style-name="T1533">(500)</text:span></text:p></table:table-cell><table:table-cell table:style-name="T17.R9_C2"><text:p text:style-name="P516"><text:span text:style-name="T1534">20.9</text:span></text:p></table:table-cell><table:table-cell table:style-name="T17.R9_C3"><text:p text:style-name="P517"><text:span text:style-name="T1535">50.8</text:span></text:p></table:table-cell><table:table-cell table:style-name="T17.R9_C4"><text:p text:style-name="P518"><text:span text:style-name="T1536">18.3</text:span></text:p></table:table-cell><table:table-cell table:style-name="T17.R9_C5"><text:p text:style-name="P519"><text:span text:style-name="T1537">9.9</text:span></text:p></table:table-cell></table:table-row><table:table-row table:style-name="T17.R10"><table:table-cell table:number-rows-spanned="7" table:style-name="T17.R10_C0"><text:p text:style-name="P520"><text:span text:style-name="T1538">지역</text:span></text:p></table:table-cell><table:table-cell table:style-name="T17.R10_C1"><text:p text:style-name="P521"><text:span text:style-name="T1539">서  울</text:span></text:p></table:table-cell><table:table-cell table:style-name="T17.R10_C2"><text:p text:style-name="P522"><text:span text:style-name="T1540">(203)</text:span></text:p></table:table-cell><table:table-cell table:style-name="T17.R10_C3"><text:p text:style-name="P523"><text:span text:style-name="T1541">18.4</text:span></text:p></table:table-cell><table:table-cell table:style-name="T17.R10_C4"><text:p text:style-name="P524"><text:span text:style-name="T1542">53.0</text:span></text:p></table:table-cell><table:table-cell table:style-name="T17.R10_C5"><text:p text:style-name="P525"><text:span text:style-name="T1543">21.6</text:span></text:p></table:table-cell><table:table-cell table:style-name="T17.R10_C6"><text:p text:style-name="P526"><text:span text:style-name="T1544">7.0</text:span></text:p></table:table-cell></table:table-row><table:table-row table:style-name="T17.R11"><table:table-cell table:style-name="T17.R11_C0"><text:p text:style-name="P527"><text:span text:style-name="T1545">경기</text:span><text:span text:style-name="T1546">/</text:span><text:span text:style-name="T1547">인천</text:span></text:p></table:table-cell><table:table-cell table:style-name="T17.R11_C1"><text:p text:style-name="P528"><text:span text:style-name="T1548">(293)</text:span></text:p></table:table-cell><table:table-cell table:style-name="T17.R11_C2"><text:p text:style-name="P529"><text:span text:style-name="T1549">18.4</text:span></text:p></table:table-cell><table:table-cell table:style-name="T17.R11_C3"><text:p text:style-name="P530"><text:span text:style-name="T1550">55.8</text:span></text:p></table:table-cell><table:table-cell table:style-name="T17.R11_C4"><text:p text:style-name="P531"><text:span text:style-name="T1551">15.3</text:span></text:p></table:table-cell><table:table-cell table:style-name="T17.R11_C5"><text:p text:style-name="P532"><text:span text:style-name="T1552">10.5</text:span></text:p></table:table-cell></table:table-row><table:table-row table:style-name="T17.R12"><table:table-cell table:style-name="T17.R12_C0"><text:p text:style-name="P533"><text:span text:style-name="T1553">대전</text:span><text:span text:style-name="T1554">/</text:span><text:span text:style-name="T1555">충청</text:span></text:p></table:table-cell><table:table-cell table:style-name="T17.R12_C1"><text:p text:style-name="P534"><text:span text:style-name="T1556">(104)</text:span></text:p></table:table-cell><table:table-cell table:style-name="T17.R12_C2"><text:p text:style-name="P535"><text:span text:style-name="T1557">23.3</text:span></text:p></table:table-cell><table:table-cell table:style-name="T17.R12_C3"><text:p text:style-name="P536"><text:span text:style-name="T1558">55.5</text:span></text:p></table:table-cell><table:table-cell table:style-name="T17.R12_C4"><text:p text:style-name="P537"><text:span text:style-name="T1559">13.5</text:span></text:p></table:table-cell><table:table-cell table:style-name="T17.R12_C5"><text:p text:style-name="P538"><text:span text:style-name="T1560">7.7</text:span></text:p></table:table-cell></table:table-row><table:table-row table:style-name="T17.R13"><table:table-cell table:style-name="T17.R13_C0"><text:p text:style-name="P539"><text:span text:style-name="T1561">광주</text:span><text:span text:style-name="T1562">/</text:span><text:span text:style-name="T1563">전라</text:span></text:p></table:table-cell><table:table-cell table:style-name="T17.R13_C1"><text:p text:style-name="P540"><text:span text:style-name="T1564">(103)</text:span></text:p></table:table-cell><table:table-cell table:style-name="T17.R13_C2"><text:p text:style-name="P541"><text:span text:style-name="T1565">16.8</text:span></text:p></table:table-cell><table:table-cell table:style-name="T17.R13_C3"><text:p text:style-name="P542"><text:span text:style-name="T1566">46.8</text:span></text:p></table:table-cell><table:table-cell table:style-name="T17.R13_C4"><text:p text:style-name="P543"><text:span text:style-name="T1567">19.3</text:span></text:p></table:table-cell><table:table-cell table:style-name="T17.R13_C5"><text:p text:style-name="P544"><text:span text:style-name="T1568">17.1</text:span></text:p></table:table-cell></table:table-row><table:table-row table:style-name="T17.R14"><table:table-cell table:style-name="T17.R14_C0"><text:p text:style-name="P545"><text:span text:style-name="T1569">부</text:span><text:span text:style-name="T1570">/</text:span><text:span text:style-name="T1571">울</text:span><text:span text:style-name="T1572">/</text:span><text:span text:style-name="T1573">경남</text:span></text:p></table:table-cell><table:table-cell table:style-name="T17.R14_C1"><text:p text:style-name="P546"><text:span text:style-name="T1574">(157)</text:span></text:p></table:table-cell><table:table-cell table:style-name="T17.R14_C2"><text:p text:style-name="P547"><text:span text:style-name="T1575">24.5</text:span></text:p></table:table-cell><table:table-cell table:style-name="T17.R14_C3"><text:p text:style-name="P548"><text:span text:style-name="T1576">38.6</text:span></text:p></table:table-cell><table:table-cell table:style-name="T17.R14_C4"><text:p text:style-name="P549"><text:span text:style-name="T1577">22.7</text:span></text:p></table:table-cell><table:table-cell table:style-name="T17.R14_C5"><text:p text:style-name="P550"><text:span text:style-name="T1578">14.3</text:span></text:p></table:table-cell></table:table-row><table:table-row table:style-name="T17.R15"><table:table-cell table:style-name="T17.R15_C0"><text:p text:style-name="P551"><text:span text:style-name="T1579">대구</text:span><text:span text:style-name="T1580">/</text:span><text:span text:style-name="T1581">경북</text:span></text:p></table:table-cell><table:table-cell table:style-name="T17.R15_C1"><text:p text:style-name="P552"><text:span text:style-name="T1582">(102)</text:span></text:p></table:table-cell><table:table-cell table:style-name="T17.R15_C2"><text:p text:style-name="P553"><text:span text:style-name="T1583">13.6</text:span></text:p></table:table-cell><table:table-cell table:style-name="T17.R15_C3"><text:p text:style-name="P554"><text:span text:style-name="T1584">59.6</text:span></text:p></table:table-cell><table:table-cell table:style-name="T17.R15_C4"><text:p text:style-name="P555"><text:span text:style-name="T1585">16.9</text:span></text:p></table:table-cell><table:table-cell table:style-name="T17.R15_C5"><text:p text:style-name="P556"><text:span text:style-name="T1586">9.9</text:span></text:p></table:table-cell></table:table-row><table:table-row table:style-name="T17.R16"><table:table-cell table:style-name="T17.R16_C0"><text:p text:style-name="P557"><text:span text:style-name="T1587">강원</text:span><text:span text:style-name="T1588">/</text:span><text:span text:style-name="T1589">제주</text:span></text:p></table:table-cell><table:table-cell table:style-name="T17.R16_C1"><text:p text:style-name="P558"><text:span text:style-name="T1590">(38)</text:span></text:p></table:table-cell><table:table-cell table:style-name="T17.R16_C2"><text:p text:style-name="P559"><text:span text:style-name="T1591">10.0</text:span></text:p></table:table-cell><table:table-cell table:style-name="T17.R16_C3"><text:p text:style-name="P560"><text:span text:style-name="T1592">44.8</text:span></text:p></table:table-cell><table:table-cell table:style-name="T17.R16_C4"><text:p text:style-name="P561"><text:span text:style-name="T1593">33.8</text:span></text:p></table:table-cell><table:table-cell table:style-name="T17.R16_C5"><text:p text:style-name="P562"><text:span text:style-name="T1594">11.5</text:span></text:p></table:table-cell></table:table-row></table:table></draw:text-box></draw:frame></text:p>
      <text:p text:style-name="P563"/>
      <text:p text:style-name="P564"><draw:frame draw:style-name="fr28" draw:z-index="0" svg:width="15.535cm" svg:x="0.000cm" svg:y="-3.981cm" text:anchor-type="as-char"><draw:text-box fo:min-height="3.981cm"><table:table table:name="T18" table:style-name="T18" text:anchor-type="paragraph"><table:table-column table:style-name="T18.C106"/><table:table-column table:style-name="T18.C107"/><table:table-row table:style-name="T18.R1"><table:table-cell table:style-name="T18.R1_C0"><text:p text:style-name="P565"><text:span text:style-name="T1595">3</text:span></text:p></table:table-cell><table:table-cell table:style-name="T18.R1_C1"><text:p text:style-name="P566"><text:span text:style-name="T1596">데이터중심 요금제 변경 통신비 인하</text:span></text:p></table:table-cell></table:table-row><table:table-row table:style-name="T18.R2"><table:table-cell table:style-name="T18.R2_C0"><text:p text:style-name="P567"/></table:table-cell><table:table-cell table:style-name="T18.R2_C1"><text:p text:style-name="P568"><text:span text:style-name="T1597">문</text:span><text:span text:style-name="T1598">) </text:span><text:span text:style-name="T1599">통신</text:span><text:span text:style-name="T1600">3</text:span><text:span text:style-name="T1601">사는 데이터중심 요금제로 변경하면 요금인하 효과가 크다고 주장하고 있지만 시민단체들은 여러 가지 문제가 있다고 지적하고 있습니다</text:span><text:span text:style-name="T1602">. </text:span><text:span text:style-name="T1603">선생님께서는 어떻게 생각하십니까</text:span><text:span text:style-name="T1604">?</text:span></text:p></table:table-cell></table:table-row><table:table-row table:style-name="T18.R3"><table:table-cell table:number-columns-spanned="2" table:style-name="T18.R3_C0"><text:p text:style-name="P569"><text:span text:style-name="T1605">효과미미 </text:span><text:span text:style-name="T1606">31.6% </text:span><text:span text:style-name="T1607">&gt; </text:span><text:span text:style-name="T1608">효과없음 </text:span><text:span text:style-name="T1609">22.9% &gt; </text:span><text:span text:style-name="T1610">요금인상 </text:span><text:span text:style-name="T1611">22.7% &gt; </text:span><text:span text:style-name="T1612">인하효과 </text:span><text:span text:style-name="T1613">10.5%</text:span></text:p></table:table-cell></table:table-row></table:table></draw:text-box></draw:frame></text:p>
      <text:p text:style-name="P570"><text:span text:style-name="T1614">❖</text:span><text:span text:style-name="T1615"> </text:span><text:span text:style-name="T1616">데이터중심 요금제로 변경하면 효과가 크다는 통신</text:span><text:span text:style-name="T1617">3</text:span><text:span text:style-name="T1618">사의 주장과 여러 가지 문제가 있다고 지적하는 시민단체 의견에 대해 </text:span><text:span text:style-name="T1619">‘</text:span><text:span text:style-name="T1620">인하 효과가 있지만 미미하다</text:span><text:span text:style-name="T1621">’</text:span><text:span text:style-name="T1622">는 응답이 </text:span><text:span text:style-name="T1623">31.6%</text:span><text:span text:style-name="T1624">로 가장 높고</text:span><text:span text:style-name="T1625">, ‘</text:span><text:span text:style-name="T1626">이전과 비교해 인하 효과 없을 것이다</text:span><text:span text:style-name="T1627">’</text:span><text:span text:style-name="T1628">는 응답이 </text:span><text:span text:style-name="T1629">22.9%, ‘</text:span><text:span text:style-name="T1630">데이터를 많이 쓰는 추세라 오히려 요금이 인상될 우려가 있다</text:span><text:span text:style-name="T1631">’</text:span><text:span text:style-name="T1632">는 응답이 </text:span><text:span text:style-name="T1633">22.7%, ‘</text:span><text:span text:style-name="T1634">음성통화 사용이 많기 때문에 통신비 인하 효과가 상당할 것이다</text:span><text:span text:style-name="T1635">’</text:span><text:span text:style-name="T1636">는 응답이 </text:span><text:span text:style-name="T1637">10.5%</text:span><text:span text:style-name="T1638">로 나타남</text:span><text:span text:style-name="T1639">. ‘</text:span><text:span text:style-name="T1640">잘모름</text:span><text:span text:style-name="T1641">’</text:span><text:span text:style-name="T1642">은 </text:span><text:span text:style-name="T1643">12.3%</text:span><text:span text:style-name="T1644">임</text:span></text:p>
      <text:p text:style-name="P571"><draw:frame draw:style-name="fr29" draw:z-index="0" svg:width="15.447cm" svg:x="0.000cm" svg:y="-5.598cm" text:anchor-type="as-char"><draw:text-box fo:min-height="5.598cm"><table:table table:name="T19" table:style-name="T19" text:anchor-type="paragraph"><table:table-column table:style-name="T19.C108"/><table:table-row table:style-name="T19.R1"><table:table-cell table:style-name="T19.R1_C0"><text:p text:style-name="P572"><text:span text:style-name="T1645">[ </text:span><text:span text:style-name="T1646">통신비 인하효과 </text:span><text:span text:style-name="T1647">]</text:span><text:span text:style-name="T1648"> </text:span><text:span text:style-name="T1649">(</text:span><text:span text:style-name="T1650">단위</text:span><text:span text:style-name="T1651">=%)</text:span></text:p></table:table-cell></table:table-row><table:table-row table:style-name="T19.R2"><table:table-cell table:style-name="T19.R2_C0"><text:p text:style-name="P573"><draw:frame draw:style-name="fr30" draw:z-index="0" svg:height="4.445cm" svg:width="13.737cm" svg:x="0.000cm" svg:y="-4.445cm" text:anchor-type="as-char"><draw:image draw:style-name="gr30" text:anchor-type="paragraph" xlink:actuate="onLoad" xlink:href="Pictures/00006.jpeg" xlink:show="embed" xlink:type="simple"/></draw:frame></text:p></table:table-cell></table:table-row></table:table></draw:text-box></draw:frame></text:p>
      <text:p text:style-name="P574"><draw:frame draw:style-name="fr31" draw:z-index="0" svg:width="14.958cm" svg:x="0.000cm" svg:y="-8.625cm" text:anchor-type="as-char"><draw:text-box fo:min-height="8.625cm"><table:table table:name="T20" table:style-name="T20" text:anchor-type="paragraph"><table:table-column table:style-name="T20.C109"/><table:table-column table:style-name="T20.C110"/><table:table-column table:style-name="T20.C111"/><table:table-column table:style-name="T20.C112"/><table:table-column table:style-name="T20.C113"/><table:table-column table:style-name="T20.C114"/><table:table-column table:style-name="T20.C115"/><table:table-row table:style-name="T20.R1"><table:table-cell table:number-columns-spanned="2" table:style-name="T20.R1_C0"><text:p text:style-name="P575"/></table:table-cell><table:table-cell table:style-name="T20.R1_C1"><text:p text:style-name="P576"><text:span text:style-name="T1652">사례수</text:span></text:p></table:table-cell><table:table-cell table:style-name="T20.R1_C2"><text:p text:style-name="P577"><text:span text:style-name="T1653">통신비인하효과</text:span></text:p></table:table-cell><table:table-cell table:style-name="T20.R1_C3"><text:p text:style-name="P578"><text:span text:style-name="T1654">효과미미</text:span></text:p></table:table-cell><table:table-cell table:style-name="T20.R1_C4"><text:p text:style-name="P579"><text:span text:style-name="T1655">효과없음</text:span></text:p></table:table-cell><table:table-cell table:style-name="T20.R1_C5"><text:p text:style-name="P580"><text:span text:style-name="T1656">요금인상</text:span></text:p></table:table-cell><table:table-cell table:style-name="T20.R1_C6"><text:p text:style-name="P581"><text:span text:style-name="T1657">잘모름</text:span></text:p></table:table-cell></table:table-row><table:table-row table:style-name="T20.R2"><table:table-cell table:number-columns-spanned="2" table:style-name="T20.R2_C0"><text:p text:style-name="P582"><text:span text:style-name="T1658">전 체</text:span></text:p></table:table-cell><table:table-cell table:style-name="T20.R2_C1"><text:p text:style-name="P583"><text:span text:style-name="T1659">(1000)</text:span></text:p></table:table-cell><table:table-cell table:style-name="T20.R2_C2"><text:p text:style-name="P584"><text:span text:style-name="T1660">10.5</text:span></text:p></table:table-cell><table:table-cell table:style-name="T20.R2_C3"><text:p text:style-name="P585"><text:span text:style-name="T1661">31.6</text:span></text:p></table:table-cell><table:table-cell table:style-name="T20.R2_C4"><text:p text:style-name="P586"><text:span text:style-name="T1662">22.9</text:span></text:p></table:table-cell><table:table-cell table:style-name="T20.R2_C5"><text:p text:style-name="P587"><text:span text:style-name="T1663">22.7</text:span></text:p></table:table-cell><table:table-cell table:style-name="T20.R2_C6"><text:p text:style-name="P588"><text:span text:style-name="T1664">12.3</text:span></text:p></table:table-cell></table:table-row><table:table-row table:style-name="T20.R3"><table:table-cell table:number-rows-spanned="5" table:style-name="T20.R3_C0"><text:p text:style-name="P589"><text:span text:style-name="T1665">연령</text:span></text:p></table:table-cell><table:table-cell table:style-name="T20.R3_C1"><text:p text:style-name="P590"><text:span text:style-name="T1666">19</text:span><text:span text:style-name="T1667">세</text:span><text:span text:style-name="T1668">~20</text:span><text:span text:style-name="T1669">대</text:span></text:p></table:table-cell><table:table-cell table:style-name="T20.R3_C2"><text:p text:style-name="P591"><text:span text:style-name="T1670">(176)</text:span></text:p></table:table-cell><table:table-cell table:style-name="T20.R3_C3"><text:p text:style-name="P592"><text:span text:style-name="T1671">12.7</text:span></text:p></table:table-cell><table:table-cell table:style-name="T20.R3_C4"><text:p text:style-name="P593"><text:span text:style-name="T1672">23.0</text:span></text:p></table:table-cell><table:table-cell table:style-name="T20.R3_C5"><text:p text:style-name="P594"><text:span text:style-name="T1673">13.5</text:span></text:p></table:table-cell><table:table-cell table:style-name="T20.R3_C6"><text:p text:style-name="P595"><text:span text:style-name="T1674">42.0</text:span></text:p></table:table-cell><table:table-cell table:style-name="T20.R3_C7"><text:p text:style-name="P596"><text:span text:style-name="T1675">8.8</text:span></text:p></table:table-cell></table:table-row><table:table-row table:style-name="T20.R4"><table:table-cell table:style-name="T20.R4_C0"><text:p text:style-name="P597"><text:span text:style-name="T1676">30</text:span><text:span text:style-name="T1677">대</text:span></text:p></table:table-cell><table:table-cell table:style-name="T20.R4_C1"><text:p text:style-name="P598"><text:span text:style-name="T1678">(190)</text:span></text:p></table:table-cell><table:table-cell table:style-name="T20.R4_C2"><text:p text:style-name="P599"><text:span text:style-name="T1679">8.9</text:span></text:p></table:table-cell><table:table-cell table:style-name="T20.R4_C3"><text:p text:style-name="P600"><text:span text:style-name="T1680">32.7</text:span></text:p></table:table-cell><table:table-cell table:style-name="T20.R4_C4"><text:p text:style-name="P601"><text:span text:style-name="T1681">20.9</text:span></text:p></table:table-cell><table:table-cell table:style-name="T20.R4_C5"><text:p text:style-name="P602"><text:span text:style-name="T1682">32.3</text:span></text:p></table:table-cell><table:table-cell table:style-name="T20.R4_C6"><text:p text:style-name="P603"><text:span text:style-name="T1683">5.1</text:span></text:p></table:table-cell></table:table-row><table:table-row table:style-name="T20.R5"><table:table-cell table:style-name="T20.R5_C0"><text:p text:style-name="P604"><text:span text:style-name="T1684">40</text:span><text:span text:style-name="T1685">대</text:span></text:p></table:table-cell><table:table-cell table:style-name="T20.R5_C1"><text:p text:style-name="P605"><text:span text:style-name="T1686">(217)</text:span></text:p></table:table-cell><table:table-cell table:style-name="T20.R5_C2"><text:p text:style-name="P606"><text:span text:style-name="T1687">7.2</text:span></text:p></table:table-cell><table:table-cell table:style-name="T20.R5_C3"><text:p text:style-name="P607"><text:span text:style-name="T1688">35.4</text:span></text:p></table:table-cell><table:table-cell table:style-name="T20.R5_C4"><text:p text:style-name="P608"><text:span text:style-name="T1689">31.8</text:span></text:p></table:table-cell><table:table-cell table:style-name="T20.R5_C5"><text:p text:style-name="P609"><text:span text:style-name="T1690">19.6</text:span></text:p></table:table-cell><table:table-cell table:style-name="T20.R5_C6"><text:p text:style-name="P610"><text:span text:style-name="T1691">6.0</text:span></text:p></table:table-cell></table:table-row><table:table-row table:style-name="T20.R6"><table:table-cell table:style-name="T20.R6_C0"><text:p text:style-name="P611"><text:span text:style-name="T1692">50</text:span><text:span text:style-name="T1693">대</text:span></text:p></table:table-cell><table:table-cell table:style-name="T20.R6_C1"><text:p text:style-name="P612"><text:span text:style-name="T1694">(198)</text:span></text:p></table:table-cell><table:table-cell table:style-name="T20.R6_C2"><text:p text:style-name="P613"><text:span text:style-name="T1695">13.0</text:span></text:p></table:table-cell><table:table-cell table:style-name="T20.R6_C3"><text:p text:style-name="P614"><text:span text:style-name="T1696">33.9</text:span></text:p></table:table-cell><table:table-cell table:style-name="T20.R6_C4"><text:p text:style-name="P615"><text:span text:style-name="T1697">24.5</text:span></text:p></table:table-cell><table:table-cell table:style-name="T20.R6_C5"><text:p text:style-name="P616"><text:span text:style-name="T1698">15.8</text:span></text:p></table:table-cell><table:table-cell table:style-name="T20.R6_C6"><text:p text:style-name="P617"><text:span text:style-name="T1699">12.8</text:span></text:p></table:table-cell></table:table-row><table:table-row table:style-name="T20.R7"><table:table-cell table:style-name="T20.R7_C0"><text:p text:style-name="P618"><text:span text:style-name="T1700">60</text:span><text:span text:style-name="T1701">대이상</text:span></text:p></table:table-cell><table:table-cell table:style-name="T20.R7_C1"><text:p text:style-name="P619"><text:span text:style-name="T1702">(219)</text:span></text:p></table:table-cell><table:table-cell table:style-name="T20.R7_C2"><text:p text:style-name="P620"><text:span text:style-name="T1703">11.0</text:span></text:p></table:table-cell><table:table-cell table:style-name="T20.R7_C3"><text:p text:style-name="P621"><text:span text:style-name="T1704">31.6</text:span></text:p></table:table-cell><table:table-cell table:style-name="T20.R7_C4"><text:p text:style-name="P622"><text:span text:style-name="T1705">22.0</text:span></text:p></table:table-cell><table:table-cell table:style-name="T20.R7_C5"><text:p text:style-name="P623"><text:span text:style-name="T1706">8.1</text:span></text:p></table:table-cell><table:table-cell table:style-name="T20.R7_C6"><text:p text:style-name="P624"><text:span text:style-name="T1707">27.3</text:span></text:p></table:table-cell></table:table-row><table:table-row table:style-name="T20.R8"><table:table-cell table:number-rows-spanned="2" table:style-name="T20.R8_C0"><text:p text:style-name="P625"><text:span text:style-name="T1708">성별</text:span></text:p></table:table-cell><table:table-cell table:style-name="T20.R8_C1"><text:p text:style-name="P626"><text:span text:style-name="T1709">남  성</text:span></text:p></table:table-cell><table:table-cell table:style-name="T20.R8_C2"><text:p text:style-name="P627"><text:span text:style-name="T1710">(500)</text:span></text:p></table:table-cell><table:table-cell table:style-name="T20.R8_C3"><text:p text:style-name="P628"><text:span text:style-name="T1711">9.7</text:span></text:p></table:table-cell><table:table-cell table:style-name="T20.R8_C4"><text:p text:style-name="P629"><text:span text:style-name="T1712">28.8</text:span></text:p></table:table-cell><table:table-cell table:style-name="T20.R8_C5"><text:p text:style-name="P630"><text:span text:style-name="T1713">25.1</text:span></text:p></table:table-cell><table:table-cell table:style-name="T20.R8_C6"><text:p text:style-name="P631"><text:span text:style-name="T1714">24.4</text:span></text:p></table:table-cell><table:table-cell table:style-name="T20.R8_C7"><text:p text:style-name="P632"><text:span text:style-name="T1715">12.0</text:span></text:p></table:table-cell></table:table-row><table:table-row table:style-name="T20.R9"><table:table-cell table:style-name="T20.R9_C0"><text:p text:style-name="P633"><text:span text:style-name="T1716">여  성</text:span></text:p></table:table-cell><table:table-cell table:style-name="T20.R9_C1"><text:p text:style-name="P634"><text:span text:style-name="T1717">(500)</text:span></text:p></table:table-cell><table:table-cell table:style-name="T20.R9_C2"><text:p text:style-name="P635"><text:span text:style-name="T1718">11.2</text:span></text:p></table:table-cell><table:table-cell table:style-name="T20.R9_C3"><text:p text:style-name="P636"><text:span text:style-name="T1719">34.4</text:span></text:p></table:table-cell><table:table-cell table:style-name="T20.R9_C4"><text:p text:style-name="P637"><text:span text:style-name="T1720">20.7</text:span></text:p></table:table-cell><table:table-cell table:style-name="T20.R9_C5"><text:p text:style-name="P638"><text:span text:style-name="T1721">20.9</text:span></text:p></table:table-cell><table:table-cell table:style-name="T20.R9_C6"><text:p text:style-name="P639"><text:span text:style-name="T1722">12.7</text:span></text:p></table:table-cell></table:table-row><table:table-row table:style-name="T20.R10"><table:table-cell table:number-rows-spanned="7" table:style-name="T20.R10_C0"><text:p text:style-name="P640"><text:span text:style-name="T1723">지역</text:span></text:p></table:table-cell><table:table-cell table:style-name="T20.R10_C1"><text:p text:style-name="P641"><text:span text:style-name="T1724">서  울</text:span></text:p></table:table-cell><table:table-cell table:style-name="T20.R10_C2"><text:p text:style-name="P642"><text:span text:style-name="T1725">(203)</text:span></text:p></table:table-cell><table:table-cell table:style-name="T20.R10_C3"><text:p text:style-name="P643"><text:span text:style-name="T1726">11.5</text:span></text:p></table:table-cell><table:table-cell table:style-name="T20.R10_C4"><text:p text:style-name="P644"><text:span text:style-name="T1727">26.5</text:span></text:p></table:table-cell><table:table-cell table:style-name="T20.R10_C5"><text:p text:style-name="P645"><text:span text:style-name="T1728">23.6</text:span></text:p></table:table-cell><table:table-cell table:style-name="T20.R10_C6"><text:p text:style-name="P646"><text:span text:style-name="T1729">29.8</text:span></text:p></table:table-cell><table:table-cell table:style-name="T20.R10_C7"><text:p text:style-name="P647"><text:span text:style-name="T1730">8.7</text:span></text:p></table:table-cell></table:table-row><table:table-row table:style-name="T20.R11"><table:table-cell table:style-name="T20.R11_C0"><text:p text:style-name="P648"><text:span text:style-name="T1731">경기</text:span><text:span text:style-name="T1732">/</text:span><text:span text:style-name="T1733">인천</text:span></text:p></table:table-cell><table:table-cell table:style-name="T20.R11_C1"><text:p text:style-name="P649"><text:span text:style-name="T1734">(293)</text:span></text:p></table:table-cell><table:table-cell table:style-name="T20.R11_C2"><text:p text:style-name="P650"><text:span text:style-name="T1735">12.2</text:span></text:p></table:table-cell><table:table-cell table:style-name="T20.R11_C3"><text:p text:style-name="P651"><text:span text:style-name="T1736">34.2</text:span></text:p></table:table-cell><table:table-cell table:style-name="T20.R11_C4"><text:p text:style-name="P652"><text:span text:style-name="T1737">19.4</text:span></text:p></table:table-cell><table:table-cell table:style-name="T20.R11_C5"><text:p text:style-name="P653"><text:span text:style-name="T1738">19.4</text:span></text:p></table:table-cell><table:table-cell table:style-name="T20.R11_C6"><text:p text:style-name="P654"><text:span text:style-name="T1739">14.8</text:span></text:p></table:table-cell></table:table-row><table:table-row table:style-name="T20.R12"><table:table-cell table:style-name="T20.R12_C0"><text:p text:style-name="P655"><text:span text:style-name="T1740">대전</text:span><text:span text:style-name="T1741">/</text:span><text:span text:style-name="T1742">충청</text:span></text:p></table:table-cell><table:table-cell table:style-name="T20.R12_C1"><text:p text:style-name="P656"><text:span text:style-name="T1743">(104)</text:span></text:p></table:table-cell><table:table-cell table:style-name="T20.R12_C2"><text:p text:style-name="P657"><text:span text:style-name="T1744">12.1</text:span></text:p></table:table-cell><table:table-cell table:style-name="T20.R12_C3"><text:p text:style-name="P658"><text:span text:style-name="T1745">40.8</text:span></text:p></table:table-cell><table:table-cell table:style-name="T20.R12_C4"><text:p text:style-name="P659"><text:span text:style-name="T1746">19.8</text:span></text:p></table:table-cell><table:table-cell table:style-name="T20.R12_C5"><text:p text:style-name="P660"><text:span text:style-name="T1747">20.7</text:span></text:p></table:table-cell><table:table-cell table:style-name="T20.R12_C6"><text:p text:style-name="P661"><text:span text:style-name="T1748">6.6</text:span></text:p></table:table-cell></table:table-row><table:table-row table:style-name="T20.R13"><table:table-cell table:style-name="T20.R13_C0"><text:p text:style-name="P662"><text:span text:style-name="T1749">광주</text:span><text:span text:style-name="T1750">/</text:span><text:span text:style-name="T1751">전라</text:span></text:p></table:table-cell><table:table-cell table:style-name="T20.R13_C1"><text:p text:style-name="P663"><text:span text:style-name="T1752">(103)</text:span></text:p></table:table-cell><table:table-cell table:style-name="T20.R13_C2"><text:p text:style-name="P664"><text:span text:style-name="T1753">6.0</text:span></text:p></table:table-cell><table:table-cell table:style-name="T20.R13_C3"><text:p text:style-name="P665"><text:span text:style-name="T1754">25.5</text:span></text:p></table:table-cell><table:table-cell table:style-name="T20.R13_C4"><text:p text:style-name="P666"><text:span text:style-name="T1755">24.2</text:span></text:p></table:table-cell><table:table-cell table:style-name="T20.R13_C5"><text:p text:style-name="P667"><text:span text:style-name="T1756">29.0</text:span></text:p></table:table-cell><table:table-cell table:style-name="T20.R13_C6"><text:p text:style-name="P668"><text:span text:style-name="T1757">15.3</text:span></text:p></table:table-cell></table:table-row><table:table-row table:style-name="T20.R14"><table:table-cell table:style-name="T20.R14_C0"><text:p text:style-name="P669"><text:span text:style-name="T1758">부</text:span><text:span text:style-name="T1759">/</text:span><text:span text:style-name="T1760">울</text:span><text:span text:style-name="T1761">/</text:span><text:span text:style-name="T1762">경남</text:span></text:p></table:table-cell><table:table-cell table:style-name="T20.R14_C1"><text:p text:style-name="P670"><text:span text:style-name="T1763">(157)</text:span></text:p></table:table-cell><table:table-cell table:style-name="T20.R14_C2"><text:p text:style-name="P671"><text:span text:style-name="T1764">6.7</text:span></text:p></table:table-cell><table:table-cell table:style-name="T20.R14_C3"><text:p text:style-name="P672"><text:span text:style-name="T1765">36.0</text:span></text:p></table:table-cell><table:table-cell table:style-name="T20.R14_C4"><text:p text:style-name="P673"><text:span text:style-name="T1766">22.7</text:span></text:p></table:table-cell><table:table-cell table:style-name="T20.R14_C5"><text:p text:style-name="P674"><text:span text:style-name="T1767">19.0</text:span></text:p></table:table-cell><table:table-cell table:style-name="T20.R14_C6"><text:p text:style-name="P675"><text:span text:style-name="T1768">15.5</text:span></text:p></table:table-cell></table:table-row><table:table-row table:style-name="T20.R15"><table:table-cell table:style-name="T20.R15_C0"><text:p text:style-name="P676"><text:span text:style-name="T1769">대구</text:span><text:span text:style-name="T1770">/</text:span><text:span text:style-name="T1771">경북</text:span></text:p></table:table-cell><table:table-cell table:style-name="T20.R15_C1"><text:p text:style-name="P677"><text:span text:style-name="T1772">(102)</text:span></text:p></table:table-cell><table:table-cell table:style-name="T20.R15_C2"><text:p text:style-name="P678"><text:span text:style-name="T1773">13.6</text:span></text:p></table:table-cell><table:table-cell table:style-name="T20.R15_C3"><text:p text:style-name="P679"><text:span text:style-name="T1774">20.2</text:span></text:p></table:table-cell><table:table-cell table:style-name="T20.R15_C4"><text:p text:style-name="P680"><text:span text:style-name="T1775">36.3</text:span></text:p></table:table-cell><table:table-cell table:style-name="T20.R15_C5"><text:p text:style-name="P681"><text:span text:style-name="T1776">20.4</text:span></text:p></table:table-cell><table:table-cell table:style-name="T20.R15_C6"><text:p text:style-name="P682"><text:span text:style-name="T1777">9.4</text:span></text:p></table:table-cell></table:table-row><table:table-row table:style-name="T20.R16"><table:table-cell table:style-name="T20.R16_C0"><text:p text:style-name="P683"><text:span text:style-name="T1778">강원</text:span><text:span text:style-name="T1779">/</text:span><text:span text:style-name="T1780">제주</text:span></text:p></table:table-cell><table:table-cell table:style-name="T20.R16_C1"><text:p text:style-name="P684"><text:span text:style-name="T1781">(38)</text:span></text:p></table:table-cell><table:table-cell table:style-name="T20.R16_C2"><text:p text:style-name="P685"><text:span text:style-name="T1782">6.4</text:span></text:p></table:table-cell><table:table-cell table:style-name="T20.R16_C3"><text:p text:style-name="P686"><text:span text:style-name="T1783">42.5</text:span></text:p></table:table-cell><table:table-cell table:style-name="T20.R16_C4"><text:p text:style-name="P687"><text:span text:style-name="T1784">16.5</text:span></text:p></table:table-cell><table:table-cell table:style-name="T20.R16_C5"><text:p text:style-name="P688"><text:span text:style-name="T1785">19.9</text:span></text:p></table:table-cell><table:table-cell table:style-name="T20.R16_C6"><text:p text:style-name="P689"><text:span text:style-name="T1786">14.7</text:span></text:p></table:table-cell></table:table-row></table:table></draw:text-box></draw:frame></text:p>
      <text:p text:style-name="P690"><draw:frame draw:style-name="fr32" draw:z-index="0" svg:width="15.535cm" svg:x="0.000cm" svg:y="-3.576cm" text:anchor-type="as-char"><draw:text-box fo:min-height="3.576cm"><table:table table:name="T21" table:style-name="T21" text:anchor-type="paragraph"><table:table-column table:style-name="T21.C116"/><table:table-column table:style-name="T21.C117"/><table:table-row table:style-name="T21.R1"><table:table-cell table:style-name="T21.R1_C0"><text:p text:style-name="P691"><text:span text:style-name="T1787">4</text:span></text:p></table:table-cell><table:table-cell table:style-name="T21.R1_C1"><text:p text:style-name="P692"><text:span text:style-name="T1788">요금제 개선 및 추가인하 필요성</text:span></text:p></table:table-cell></table:table-row><table:table-row table:style-name="T21.R2"><table:table-cell table:style-name="T21.R2_C0"><text:p text:style-name="P693"/></table:table-cell><table:table-cell table:style-name="T21.R2_C1"><text:p text:style-name="P694"><text:span text:style-name="T1789">문</text:span><text:span text:style-name="T1790">) </text:span><text:span text:style-name="T1791">데이터중심 요금제에 대한 개선 및 추가 인하가 필요하다는 의견에 대해서는 어떻게 생각하십니까</text:span><text:span text:style-name="T1792">?</text:span></text:p></table:table-cell></table:table-row><table:table-row table:style-name="T21.R3"><table:table-cell table:number-columns-spanned="2" table:style-name="T21.R3_C0"><text:p text:style-name="P695"><text:span text:style-name="T1793">추가인하 필요 </text:span><text:span text:style-name="T1794">68.9% </text:span><text:span text:style-name="T1795">&gt; </text:span><text:span text:style-name="T1796">향후 개선 </text:span><text:span text:style-name="T1797">18.1% &gt; </text:span><text:span text:style-name="T1798">현 제도 만족  </text:span><text:span text:style-name="T1799">2.7% </text:span></text:p></table:table-cell></table:table-row></table:table></draw:text-box></draw:frame></text:p>
      <text:p text:style-name="P696"><text:span text:style-name="T1800">❖</text:span><text:span text:style-name="T1801"> </text:span><text:span text:style-name="T1802">데이터중심요금제 대한 개선 및 추가 인하가 필요하다는 의견에 대해서 </text:span><text:span text:style-name="T1803">‘</text:span><text:span text:style-name="T1804">개선과 추가 인하가 꼭 필요하다</text:span><text:span text:style-name="T1805">’</text:span><text:span text:style-name="T1806">는 의견은 </text:span><text:span text:style-name="T1807">68.9%</text:span><text:span text:style-name="T1808">로 가장 높았고</text:span><text:span text:style-name="T1809">, ‘</text:span><text:span text:style-name="T1810">향후 추이를 보고나서 개선을 추진해도 된다</text:span><text:span text:style-name="T1811">’</text:span><text:span text:style-name="T1812">는 응답이 </text:span><text:span text:style-name="T1813">18.1%, ‘</text:span><text:span text:style-name="T1814">최근의 데이터중심요금제이면 충분하다</text:span><text:span text:style-name="T1815">’</text:span><text:span text:style-name="T1816">는 응답이 </text:span><text:span text:style-name="T1817">2.7%</text:span><text:span text:style-name="T1818">로 나타남</text:span><text:span text:style-name="T1819">. ‘</text:span><text:span text:style-name="T1820">잘모름</text:span><text:span text:style-name="T1821">’</text:span><text:span text:style-name="T1822">은 </text:span><text:span text:style-name="T1823">10.2%</text:span><text:span text:style-name="T1824">임</text:span></text:p>
      <text:p text:style-name="P697"><draw:frame draw:style-name="fr33" draw:z-index="0" svg:width="15.447cm" svg:x="0.000cm" svg:y="-6.402cm" text:anchor-type="as-char"><draw:text-box fo:min-height="6.402cm"><table:table table:name="T22" table:style-name="T22" text:anchor-type="paragraph"><table:table-column table:style-name="T22.C118"/><table:table-row table:style-name="T22.R1"><table:table-cell table:style-name="T22.R1_C0"><text:p text:style-name="P698"><text:span text:style-name="T1825">[ </text:span><text:span text:style-name="T1826">요금제 개선</text:span><text:span text:style-name="T1827"> </text:span><text:span text:style-name="T1828">]</text:span><text:span text:style-name="T1829"> </text:span><text:span text:style-name="T1830">(</text:span><text:span text:style-name="T1831">단위</text:span><text:span text:style-name="T1832">=%)</text:span></text:p></table:table-cell></table:table-row><table:table-row table:style-name="T22.R2"><table:table-cell table:style-name="T22.R2_C0"><text:p text:style-name="P699"><draw:frame draw:style-name="fr34" draw:z-index="0" svg:height="5.249cm" svg:width="11.642cm" svg:x="0.000cm" svg:y="-5.249cm" text:anchor-type="as-char"><draw:image draw:style-name="gr34" text:anchor-type="paragraph" xlink:actuate="onLoad" xlink:href="Pictures/00007.jpeg" xlink:show="embed" xlink:type="simple"/></draw:frame></text:p></table:table-cell></table:table-row></table:table></draw:text-box></draw:frame></text:p>
      <text:p text:style-name="P700"><draw:frame draw:style-name="fr35" draw:z-index="0" svg:width="14.898cm" svg:x="0.000cm" svg:y="-9.321cm" text:anchor-type="as-char"><draw:text-box fo:min-height="9.321cm"><table:table table:name="T23" table:style-name="T23" text:anchor-type="paragraph"><table:table-column table:style-name="T23.C119"/><table:table-column table:style-name="T23.C120"/><table:table-column table:style-name="T23.C121"/><table:table-column table:style-name="T23.C122"/><table:table-column table:style-name="T23.C123"/><table:table-column table:style-name="T23.C124"/><table:table-row table:style-name="T23.R1"><table:table-cell table:number-columns-spanned="2" table:style-name="T23.R1_C0"><text:p text:style-name="P701"/></table:table-cell><table:table-cell table:style-name="T23.R1_C1"><text:p text:style-name="P702"><text:span text:style-name="T1833">사례수</text:span></text:p></table:table-cell><table:table-cell table:style-name="T23.R1_C2"><text:p text:style-name="P703"><text:span text:style-name="T1834">추가인하 필요</text:span></text:p></table:table-cell><table:table-cell table:style-name="T23.R1_C3"><text:p text:style-name="P704"><text:span text:style-name="T1835">향후 개선</text:span></text:p></table:table-cell><table:table-cell table:style-name="T23.R1_C4"><text:p text:style-name="P705"><text:span text:style-name="T1836">현재 제도 만족</text:span></text:p></table:table-cell><table:table-cell table:style-name="T23.R1_C5"><text:p text:style-name="P706"><text:span text:style-name="T1837">잘모름</text:span></text:p></table:table-cell></table:table-row><table:table-row table:style-name="T23.R2"><table:table-cell table:number-columns-spanned="2" table:style-name="T23.R2_C0"><text:p text:style-name="P707"><text:span text:style-name="T1838">전 체</text:span></text:p></table:table-cell><table:table-cell table:style-name="T23.R2_C1"><text:p text:style-name="P708"><text:span text:style-name="T1839">(1000)</text:span></text:p></table:table-cell><table:table-cell table:style-name="T23.R2_C2"><text:p text:style-name="P709"><text:span text:style-name="T1840">68.9</text:span></text:p></table:table-cell><table:table-cell table:style-name="T23.R2_C3"><text:p text:style-name="P710"><text:span text:style-name="T1841">18.1</text:span></text:p></table:table-cell><table:table-cell table:style-name="T23.R2_C4"><text:p text:style-name="P711"><text:span text:style-name="T1842">2.7</text:span></text:p></table:table-cell><table:table-cell table:style-name="T23.R2_C5"><text:p text:style-name="P712"><text:span text:style-name="T1843">10.2</text:span></text:p></table:table-cell></table:table-row><table:table-row table:style-name="T23.R3"><table:table-cell table:number-rows-spanned="5" table:style-name="T23.R3_C0"><text:p text:style-name="P713"><text:span text:style-name="T1844">연령</text:span></text:p></table:table-cell><table:table-cell table:style-name="T23.R3_C1"><text:p text:style-name="P714"><text:span text:style-name="T1845">19</text:span><text:span text:style-name="T1846">세</text:span><text:span text:style-name="T1847">~20</text:span><text:span text:style-name="T1848">대</text:span></text:p></table:table-cell><table:table-cell table:style-name="T23.R3_C2"><text:p text:style-name="P715"><text:span text:style-name="T1849">(176)</text:span></text:p></table:table-cell><table:table-cell table:style-name="T23.R3_C3"><text:p text:style-name="P716"><text:span text:style-name="T1850">72.9</text:span></text:p></table:table-cell><table:table-cell table:style-name="T23.R3_C4"><text:p text:style-name="P717"><text:span text:style-name="T1851">20.1</text:span></text:p></table:table-cell><table:table-cell table:style-name="T23.R3_C5"><text:p text:style-name="P718"><text:span text:style-name="T1852"> </text:span></text:p></table:table-cell><table:table-cell table:style-name="T23.R3_C6"><text:p text:style-name="P719"><text:span text:style-name="T1853">7.0</text:span></text:p></table:table-cell></table:table-row><table:table-row table:style-name="T23.R4"><table:table-cell table:style-name="T23.R4_C0"><text:p text:style-name="P720"><text:span text:style-name="T1854">30</text:span><text:span text:style-name="T1855">대</text:span></text:p></table:table-cell><table:table-cell table:style-name="T23.R4_C1"><text:p text:style-name="P721"><text:span text:style-name="T1856">(190)</text:span></text:p></table:table-cell><table:table-cell table:style-name="T23.R4_C2"><text:p text:style-name="P722"><text:span text:style-name="T1857">76.7</text:span></text:p></table:table-cell><table:table-cell table:style-name="T23.R4_C3"><text:p text:style-name="P723"><text:span text:style-name="T1858">17.1</text:span></text:p></table:table-cell><table:table-cell table:style-name="T23.R4_C4"><text:p text:style-name="P724"><text:span text:style-name="T1859">1.9</text:span></text:p></table:table-cell><table:table-cell table:style-name="T23.R4_C5"><text:p text:style-name="P725"><text:span text:style-name="T1860">4.3</text:span></text:p></table:table-cell></table:table-row><table:table-row table:style-name="T23.R5"><table:table-cell table:style-name="T23.R5_C0"><text:p text:style-name="P726"><text:span text:style-name="T1861">40</text:span><text:span text:style-name="T1862">대</text:span></text:p></table:table-cell><table:table-cell table:style-name="T23.R5_C1"><text:p text:style-name="P727"><text:span text:style-name="T1863">(217)</text:span></text:p></table:table-cell><table:table-cell table:style-name="T23.R5_C2"><text:p text:style-name="P728"><text:span text:style-name="T1864">82.1</text:span></text:p></table:table-cell><table:table-cell table:style-name="T23.R5_C3"><text:p text:style-name="P729"><text:span text:style-name="T1865">9.3</text:span></text:p></table:table-cell><table:table-cell table:style-name="T23.R5_C4"><text:p text:style-name="P730"><text:span text:style-name="T1866">1.5</text:span></text:p></table:table-cell><table:table-cell table:style-name="T23.R5_C5"><text:p text:style-name="P731"><text:span text:style-name="T1867">7.1</text:span></text:p></table:table-cell></table:table-row><table:table-row table:style-name="T23.R6"><table:table-cell table:style-name="T23.R6_C0"><text:p text:style-name="P732"><text:span text:style-name="T1868">50</text:span><text:span text:style-name="T1869">대</text:span></text:p></table:table-cell><table:table-cell table:style-name="T23.R6_C1"><text:p text:style-name="P733"><text:span text:style-name="T1870">(198)</text:span></text:p></table:table-cell><table:table-cell table:style-name="T23.R6_C2"><text:p text:style-name="P734"><text:span text:style-name="T1871">67.6</text:span></text:p></table:table-cell><table:table-cell table:style-name="T23.R6_C3"><text:p text:style-name="P735"><text:span text:style-name="T1872">19.7</text:span></text:p></table:table-cell><table:table-cell table:style-name="T23.R6_C4"><text:p text:style-name="P736"><text:span text:style-name="T1873">4.0</text:span></text:p></table:table-cell><table:table-cell table:style-name="T23.R6_C5"><text:p text:style-name="P737"><text:span text:style-name="T1874">8.6</text:span></text:p></table:table-cell></table:table-row><table:table-row table:style-name="T23.R7"><table:table-cell table:style-name="T23.R7_C0"><text:p text:style-name="P738"><text:span text:style-name="T1875">60</text:span><text:span text:style-name="T1876">대이상</text:span></text:p></table:table-cell><table:table-cell table:style-name="T23.R7_C1"><text:p text:style-name="P739"><text:span text:style-name="T1877">(219)</text:span></text:p></table:table-cell><table:table-cell table:style-name="T23.R7_C2"><text:p text:style-name="P740"><text:span text:style-name="T1878">47.3</text:span></text:p></table:table-cell><table:table-cell table:style-name="T23.R7_C3"><text:p text:style-name="P741"><text:span text:style-name="T1879">24.8</text:span></text:p></table:table-cell><table:table-cell table:style-name="T23.R7_C4"><text:p text:style-name="P742"><text:span text:style-name="T1880">5.4</text:span></text:p></table:table-cell><table:table-cell table:style-name="T23.R7_C5"><text:p text:style-name="P743"><text:span text:style-name="T1881">22.4</text:span></text:p></table:table-cell></table:table-row><table:table-row table:style-name="T23.R8"><table:table-cell table:number-rows-spanned="2" table:style-name="T23.R8_C0"><text:p text:style-name="P744"><text:span text:style-name="T1882">성별</text:span></text:p></table:table-cell><table:table-cell table:style-name="T23.R8_C1"><text:p text:style-name="P745"><text:span text:style-name="T1883">남  성</text:span></text:p></table:table-cell><table:table-cell table:style-name="T23.R8_C2"><text:p text:style-name="P746"><text:span text:style-name="T1884">(500)</text:span></text:p></table:table-cell><table:table-cell table:style-name="T23.R8_C3"><text:p text:style-name="P747"><text:span text:style-name="T1885">73.1</text:span></text:p></table:table-cell><table:table-cell table:style-name="T23.R8_C4"><text:p text:style-name="P748"><text:span text:style-name="T1886">15.9</text:span></text:p></table:table-cell><table:table-cell table:style-name="T23.R8_C5"><text:p text:style-name="P749"><text:span text:style-name="T1887">1.7</text:span></text:p></table:table-cell><table:table-cell table:style-name="T23.R8_C6"><text:p text:style-name="P750"><text:span text:style-name="T1888">9.2</text:span></text:p></table:table-cell></table:table-row><table:table-row table:style-name="T23.R9"><table:table-cell table:style-name="T23.R9_C0"><text:p text:style-name="P751"><text:span text:style-name="T1889">여  성</text:span></text:p></table:table-cell><table:table-cell table:style-name="T23.R9_C1"><text:p text:style-name="P752"><text:span text:style-name="T1890">(500)</text:span></text:p></table:table-cell><table:table-cell table:style-name="T23.R9_C2"><text:p text:style-name="P753"><text:span text:style-name="T1891">64.8</text:span></text:p></table:table-cell><table:table-cell table:style-name="T23.R9_C3"><text:p text:style-name="P754"><text:span text:style-name="T1892">20.3</text:span></text:p></table:table-cell><table:table-cell table:style-name="T23.R9_C4"><text:p text:style-name="P755"><text:span text:style-name="T1893">3.6</text:span></text:p></table:table-cell><table:table-cell table:style-name="T23.R9_C5"><text:p text:style-name="P756"><text:span text:style-name="T1894">11.2</text:span></text:p></table:table-cell></table:table-row><table:table-row table:style-name="T23.R10"><table:table-cell table:number-rows-spanned="7" table:style-name="T23.R10_C0"><text:p text:style-name="P757"><text:span text:style-name="T1895">지역</text:span></text:p></table:table-cell><table:table-cell table:style-name="T23.R10_C1"><text:p text:style-name="P758"><text:span text:style-name="T1896">서  울</text:span></text:p></table:table-cell><table:table-cell table:style-name="T23.R10_C2"><text:p text:style-name="P759"><text:span text:style-name="T1897">(203)</text:span></text:p></table:table-cell><table:table-cell table:style-name="T23.R10_C3"><text:p text:style-name="P760"><text:span text:style-name="T1898">74.9</text:span></text:p></table:table-cell><table:table-cell table:style-name="T23.R10_C4"><text:p text:style-name="P761"><text:span text:style-name="T1899">13.8</text:span></text:p></table:table-cell><table:table-cell table:style-name="T23.R10_C5"><text:p text:style-name="P762"><text:span text:style-name="T1900">3.2</text:span></text:p></table:table-cell><table:table-cell table:style-name="T23.R10_C6"><text:p text:style-name="P763"><text:span text:style-name="T1901">8.0</text:span></text:p></table:table-cell></table:table-row><table:table-row table:style-name="T23.R11"><table:table-cell table:style-name="T23.R11_C0"><text:p text:style-name="P764"><text:span text:style-name="T1902">경기</text:span><text:span text:style-name="T1903">/</text:span><text:span text:style-name="T1904">인천</text:span></text:p></table:table-cell><table:table-cell table:style-name="T23.R11_C1"><text:p text:style-name="P765"><text:span text:style-name="T1905">(293)</text:span></text:p></table:table-cell><table:table-cell table:style-name="T23.R11_C2"><text:p text:style-name="P766"><text:span text:style-name="T1906">66.3</text:span></text:p></table:table-cell><table:table-cell table:style-name="T23.R11_C3"><text:p text:style-name="P767"><text:span text:style-name="T1907">20.2</text:span></text:p></table:table-cell><table:table-cell table:style-name="T23.R11_C4"><text:p text:style-name="P768"><text:span text:style-name="T1908">1.9</text:span></text:p></table:table-cell><table:table-cell table:style-name="T23.R11_C5"><text:p text:style-name="P769"><text:span text:style-name="T1909">11.6</text:span></text:p></table:table-cell></table:table-row><table:table-row table:style-name="T23.R12"><table:table-cell table:style-name="T23.R12_C0"><text:p text:style-name="P770"><text:span text:style-name="T1910">대전</text:span><text:span text:style-name="T1911">/</text:span><text:span text:style-name="T1912">충청</text:span></text:p></table:table-cell><table:table-cell table:style-name="T23.R12_C1"><text:p text:style-name="P771"><text:span text:style-name="T1913">(104)</text:span></text:p></table:table-cell><table:table-cell table:style-name="T23.R12_C2"><text:p text:style-name="P772"><text:span text:style-name="T1914">73.9</text:span></text:p></table:table-cell><table:table-cell table:style-name="T23.R12_C3"><text:p text:style-name="P773"><text:span text:style-name="T1915">16.2</text:span></text:p></table:table-cell><table:table-cell table:style-name="T23.R12_C4"><text:p text:style-name="P774"><text:span text:style-name="T1916"> </text:span></text:p></table:table-cell><table:table-cell table:style-name="T23.R12_C5"><text:p text:style-name="P775"><text:span text:style-name="T1917">9.9</text:span></text:p></table:table-cell></table:table-row><table:table-row table:style-name="T23.R13"><table:table-cell table:style-name="T23.R13_C0"><text:p text:style-name="P776"><text:span text:style-name="T1918">광주</text:span><text:span text:style-name="T1919">/</text:span><text:span text:style-name="T1920">전라</text:span></text:p></table:table-cell><table:table-cell table:style-name="T23.R13_C1"><text:p text:style-name="P777"><text:span text:style-name="T1921">(103)</text:span></text:p></table:table-cell><table:table-cell table:style-name="T23.R13_C2"><text:p text:style-name="P778"><text:span text:style-name="T1922">63.4</text:span></text:p></table:table-cell><table:table-cell table:style-name="T23.R13_C3"><text:p text:style-name="P779"><text:span text:style-name="T1923">17.8</text:span></text:p></table:table-cell><table:table-cell table:style-name="T23.R13_C4"><text:p text:style-name="P780"><text:span text:style-name="T1924">4.4</text:span></text:p></table:table-cell><table:table-cell table:style-name="T23.R13_C5"><text:p text:style-name="P781"><text:span text:style-name="T1925">14.4</text:span></text:p></table:table-cell></table:table-row><table:table-row table:style-name="T23.R14"><table:table-cell table:style-name="T23.R14_C0"><text:p text:style-name="P782"><text:span text:style-name="T1926">부</text:span><text:span text:style-name="T1927">/</text:span><text:span text:style-name="T1928">울</text:span><text:span text:style-name="T1929">/</text:span><text:span text:style-name="T1930">경남</text:span></text:p></table:table-cell><table:table-cell table:style-name="T23.R14_C1"><text:p text:style-name="P783"><text:span text:style-name="T1931">(157)</text:span></text:p></table:table-cell><table:table-cell table:style-name="T23.R14_C2"><text:p text:style-name="P784"><text:span text:style-name="T1932">65.9</text:span></text:p></table:table-cell><table:table-cell table:style-name="T23.R14_C3"><text:p text:style-name="P785"><text:span text:style-name="T1933">19.3</text:span></text:p></table:table-cell><table:table-cell table:style-name="T23.R14_C4"><text:p text:style-name="P786"><text:span text:style-name="T1934">4.1</text:span></text:p></table:table-cell><table:table-cell table:style-name="T23.R14_C5"><text:p text:style-name="P787"><text:span text:style-name="T1935">10.6</text:span></text:p></table:table-cell></table:table-row><table:table-row table:style-name="T23.R15"><table:table-cell table:style-name="T23.R15_C0"><text:p text:style-name="P788"><text:span text:style-name="T1936">대구</text:span><text:span text:style-name="T1937">/</text:span><text:span text:style-name="T1938">경북</text:span></text:p></table:table-cell><table:table-cell table:style-name="T23.R15_C1"><text:p text:style-name="P789"><text:span text:style-name="T1939">(102)</text:span></text:p></table:table-cell><table:table-cell table:style-name="T23.R15_C2"><text:p text:style-name="P790"><text:span text:style-name="T1940">70.3</text:span></text:p></table:table-cell><table:table-cell table:style-name="T23.R15_C3"><text:p text:style-name="P791"><text:span text:style-name="T1941">20.3</text:span></text:p></table:table-cell><table:table-cell table:style-name="T23.R15_C4"><text:p text:style-name="P792"><text:span text:style-name="T1942">3.7</text:span></text:p></table:table-cell><table:table-cell table:style-name="T23.R15_C5"><text:p text:style-name="P793"><text:span text:style-name="T1943">5.6</text:span></text:p></table:table-cell></table:table-row><table:table-row table:style-name="T23.R16"><table:table-cell table:style-name="T23.R16_C0"><text:p text:style-name="P794"><text:span text:style-name="T1944">강원</text:span><text:span text:style-name="T1945">/</text:span><text:span text:style-name="T1946">제주</text:span></text:p></table:table-cell><table:table-cell table:style-name="T23.R16_C1"><text:p text:style-name="P795"><text:span text:style-name="T1947">(38)</text:span></text:p></table:table-cell><table:table-cell table:style-name="T23.R16_C2"><text:p text:style-name="P796"><text:span text:style-name="T1948">67.8</text:span></text:p></table:table-cell><table:table-cell table:style-name="T23.R16_C3"><text:p text:style-name="P797"><text:span text:style-name="T1949">21.1</text:span></text:p></table:table-cell><table:table-cell table:style-name="T23.R16_C4"><text:p text:style-name="P798"><text:span text:style-name="T1950"> </text:span></text:p></table:table-cell><table:table-cell table:style-name="T23.R16_C5"><text:p text:style-name="P799"><text:span text:style-name="T1951">11.1</text:span></text:p></table:table-cell></table:table-row></table:table></draw:text-box></draw:frame></text:p>
      <text:p text:style-name="P800"><draw:rect draw:corner-radius="0.228cm" draw:style-name="gr36" svg:height="1.138cm" svg:width="16.000cm" svg:x="0cm" svg:y="0cm" text:anchor-type="paragraph"><text:p text:style-name="P801"><text:span text:style-name="T1952">제 </text:span><text:span text:style-name="T1953">4 </text:span><text:span text:style-name="T1954">부</text:span><text:span text:style-name="T1955">  </text:span><text:span text:style-name="T1956">통계표</text:span></text:p></draw:rect></text:p>
      <text:p text:style-name="P802"/>
      <text:p text:style-name="P803"><draw:frame draw:style-name="fr37" draw:z-index="0" svg:width="14.537cm" svg:x="0.000cm" svg:y="-20.512cm" text:anchor-type="as-char"><draw:text-box fo:min-height="20.512cm"><table:table table:name="T24" table:style-name="T24" text:anchor-type="paragraph"><table:table-column table:style-name="T24.C125"/><table:table-row table:style-name="T24.R1"><table:table-cell table:number-columns-spanned="7" table:style-name="T24.R1_C0"><text:p text:style-name="P804"><text:span text:style-name="T1957">【 </text:span><text:span text:style-name="T1958">데이터중심 요금제 인지 </text:span><text:span text:style-name="T1959">】</text:span></text:p></table:table-cell></table:table-row><table:table-row table:style-name="T24.R2"><table:table-cell table:number-columns-spanned="2" table:number-rows-spanned="2" table:style-name="T24.R2_C0"><text:p text:style-name="P805"/></table:table-cell><table:table-cell table:number-columns-spanned="2" table:style-name="T24.R2_C1"><text:p text:style-name="P806"><text:span text:style-name="T1960">사례수</text:span></text:p></table:table-cell><table:table-cell table:style-name="T24.R2_C2"><text:p text:style-name="P807"><text:span text:style-name="T1961">잘안다</text:span></text:p></table:table-cell><table:table-cell table:style-name="T24.R2_C3"><text:p text:style-name="P808"><text:span text:style-name="T1962">대강안다</text:span></text:p></table:table-cell><table:table-cell table:style-name="T24.R2_C4"><text:p text:style-name="P809"><text:span text:style-name="T1963">전혀모른다</text:span></text:p></table:table-cell></table:table-row><table:table-row table:style-name="T24.R3"><table:table-cell table:style-name="T24.R3_C0"><text:p text:style-name="P810"><text:span text:style-name="T1964">빈도</text:span></text:p></table:table-cell><table:table-cell table:style-name="T24.R3_C1"><text:p text:style-name="P811"><text:span text:style-name="T1965">%</text:span></text:p></table:table-cell><table:table-cell table:style-name="T24.R3_C2"><text:p text:style-name="P812"><text:span text:style-name="T1966">%</text:span></text:p></table:table-cell><table:table-cell table:style-name="T24.R3_C3"><text:p text:style-name="P813"><text:span text:style-name="T1967">%</text:span></text:p></table:table-cell><table:table-cell table:style-name="T24.R3_C4"><text:p text:style-name="P814"><text:span text:style-name="T1968">%</text:span></text:p></table:table-cell></table:table-row><table:table-row table:style-name="T24.R4"><table:table-cell table:number-columns-spanned="2" table:style-name="T24.R4_C0"><text:p text:style-name="P815"><text:span text:style-name="T1969">▣</text:span><text:span text:style-name="T1970">전    체 </text:span><text:span text:style-name="T1971">▣</text:span></text:p></table:table-cell><table:table-cell table:style-name="T24.R4_C1"><text:p text:style-name="P816"><text:span text:style-name="T1972">1000</text:span></text:p></table:table-cell><table:table-cell table:style-name="T24.R4_C2"><text:p text:style-name="P817"><text:span text:style-name="T1973">100.0</text:span></text:p></table:table-cell><table:table-cell table:style-name="T24.R4_C3"><text:p text:style-name="P818"><text:span text:style-name="T1974">24.5</text:span></text:p></table:table-cell><table:table-cell table:style-name="T24.R4_C4"><text:p text:style-name="P819"><text:span text:style-name="T1975">53.5</text:span></text:p></table:table-cell><table:table-cell table:style-name="T24.R4_C5"><text:p text:style-name="P820"><text:span text:style-name="T1976">22.1</text:span></text:p></table:table-cell></table:table-row><table:table-row table:style-name="T24.R5"><table:table-cell table:number-rows-spanned="5" table:style-name="T24.R5_C0"><text:p text:style-name="P821"><text:span text:style-name="T1977">연 령</text:span></text:p></table:table-cell><table:table-cell table:style-name="T24.R5_C1"><text:p text:style-name="P822"><text:span text:style-name="T1978">20 </text:span><text:span text:style-name="T1979">대</text:span></text:p></table:table-cell><table:table-cell table:style-name="T24.R5_C2"><text:p text:style-name="P823"><text:span text:style-name="T1980">176</text:span></text:p></table:table-cell><table:table-cell table:style-name="T24.R5_C3"><text:p text:style-name="P824"><text:span text:style-name="T1981">17.6</text:span></text:p></table:table-cell><table:table-cell table:style-name="T24.R5_C4"><text:p text:style-name="P825"><text:span text:style-name="T1982">38.1</text:span></text:p></table:table-cell><table:table-cell table:style-name="T24.R5_C5"><text:p text:style-name="P826"><text:span text:style-name="T1983">51.9</text:span></text:p></table:table-cell><table:table-cell table:style-name="T24.R5_C6"><text:p text:style-name="P827"><text:span text:style-name="T1984">10.0</text:span></text:p></table:table-cell></table:table-row><table:table-row table:style-name="T24.R6"><table:table-cell table:style-name="T24.R6_C0"><text:p text:style-name="P828"><text:span text:style-name="T1985">30 </text:span><text:span text:style-name="T1986">대</text:span></text:p></table:table-cell><table:table-cell table:style-name="T24.R6_C1"><text:p text:style-name="P829"><text:span text:style-name="T1987">190</text:span></text:p></table:table-cell><table:table-cell table:style-name="T24.R6_C2"><text:p text:style-name="P830"><text:span text:style-name="T1988">19.0</text:span></text:p></table:table-cell><table:table-cell table:style-name="T24.R6_C3"><text:p text:style-name="P831"><text:span text:style-name="T1989">39.8</text:span></text:p></table:table-cell><table:table-cell table:style-name="T24.R6_C4"><text:p text:style-name="P832"><text:span text:style-name="T1990">46.8</text:span></text:p></table:table-cell><table:table-cell table:style-name="T24.R6_C5"><text:p text:style-name="P833"><text:span text:style-name="T1991">13.4</text:span></text:p></table:table-cell></table:table-row><table:table-row table:style-name="T24.R7"><table:table-cell table:style-name="T24.R7_C0"><text:p text:style-name="P834"><text:span text:style-name="T1992">40 </text:span><text:span text:style-name="T1993">대</text:span></text:p></table:table-cell><table:table-cell table:style-name="T24.R7_C1"><text:p text:style-name="P835"><text:span text:style-name="T1994">217</text:span></text:p></table:table-cell><table:table-cell table:style-name="T24.R7_C2"><text:p text:style-name="P836"><text:span text:style-name="T1995">21.7</text:span></text:p></table:table-cell><table:table-cell table:style-name="T24.R7_C3"><text:p text:style-name="P837"><text:span text:style-name="T1996">23.2</text:span></text:p></table:table-cell><table:table-cell table:style-name="T24.R7_C4"><text:p text:style-name="P838"><text:span text:style-name="T1997">62.5</text:span></text:p></table:table-cell><table:table-cell table:style-name="T24.R7_C5"><text:p text:style-name="P839"><text:span text:style-name="T1998">14.2</text:span></text:p></table:table-cell></table:table-row><table:table-row table:style-name="T24.R8"><table:table-cell table:style-name="T24.R8_C0"><text:p text:style-name="P840"><text:span text:style-name="T1999">50 </text:span><text:span text:style-name="T2000">대</text:span></text:p></table:table-cell><table:table-cell table:style-name="T24.R8_C1"><text:p text:style-name="P841"><text:span text:style-name="T2001">198</text:span></text:p></table:table-cell><table:table-cell table:style-name="T24.R8_C2"><text:p text:style-name="P842"><text:span text:style-name="T2002">19.8</text:span></text:p></table:table-cell><table:table-cell table:style-name="T24.R8_C3"><text:p text:style-name="P843"><text:span text:style-name="T2003">18.1</text:span></text:p></table:table-cell><table:table-cell table:style-name="T24.R8_C4"><text:p text:style-name="P844"><text:span text:style-name="T2004">58.5</text:span></text:p></table:table-cell><table:table-cell table:style-name="T24.R8_C5"><text:p text:style-name="P845"><text:span text:style-name="T2005">23.4</text:span></text:p></table:table-cell></table:table-row><table:table-row table:style-name="T24.R9"><table:table-cell table:style-name="T24.R9_C0"><text:p text:style-name="P846"><text:span text:style-name="T2006">60</text:span><text:span text:style-name="T2007">이상</text:span></text:p></table:table-cell><table:table-cell table:style-name="T24.R9_C1"><text:p text:style-name="P847"><text:span text:style-name="T2008">219</text:span></text:p></table:table-cell><table:table-cell table:style-name="T24.R9_C2"><text:p text:style-name="P848"><text:span text:style-name="T2009">21.9</text:span></text:p></table:table-cell><table:table-cell table:style-name="T24.R9_C3"><text:p text:style-name="P849"><text:span text:style-name="T2010">7.3</text:span></text:p></table:table-cell><table:table-cell table:style-name="T24.R9_C4"><text:p text:style-name="P850"><text:span text:style-name="T2011">46.9</text:span></text:p></table:table-cell><table:table-cell table:style-name="T24.R9_C5"><text:p text:style-name="P851"><text:span text:style-name="T2012">45.8</text:span></text:p></table:table-cell></table:table-row><table:table-row table:style-name="T24.R10"><table:table-cell table:number-rows-spanned="2" table:style-name="T24.R10_C0"><text:p text:style-name="P852"><text:span text:style-name="T2013">성 별</text:span></text:p></table:table-cell><table:table-cell table:style-name="T24.R10_C1"><text:p text:style-name="P853"><text:span text:style-name="T2014">남 성</text:span></text:p></table:table-cell><table:table-cell table:style-name="T24.R10_C2"><text:p text:style-name="P854"><text:span text:style-name="T2015">500</text:span></text:p></table:table-cell><table:table-cell table:style-name="T24.R10_C3"><text:p text:style-name="P855"><text:span text:style-name="T2016">50.0</text:span></text:p></table:table-cell><table:table-cell table:style-name="T24.R10_C4"><text:p text:style-name="P856"><text:span text:style-name="T2017">25.2</text:span></text:p></table:table-cell><table:table-cell table:style-name="T24.R10_C5"><text:p text:style-name="P857"><text:span text:style-name="T2018">53.5</text:span></text:p></table:table-cell><table:table-cell table:style-name="T24.R10_C6"><text:p text:style-name="P858"><text:span text:style-name="T2019">21.2</text:span></text:p></table:table-cell></table:table-row><table:table-row table:style-name="T24.R11"><table:table-cell table:style-name="T24.R11_C0"><text:p text:style-name="P859"><text:span text:style-name="T2020">여 성</text:span></text:p></table:table-cell><table:table-cell table:style-name="T24.R11_C1"><text:p text:style-name="P860"><text:span text:style-name="T2021">500</text:span></text:p></table:table-cell><table:table-cell table:style-name="T24.R11_C2"><text:p text:style-name="P861"><text:span text:style-name="T2022">50.0</text:span></text:p></table:table-cell><table:table-cell table:style-name="T24.R11_C3"><text:p text:style-name="P862"><text:span text:style-name="T2023">23.7</text:span></text:p></table:table-cell><table:table-cell table:style-name="T24.R11_C4"><text:p text:style-name="P863"><text:span text:style-name="T2024">53.4</text:span></text:p></table:table-cell><table:table-cell table:style-name="T24.R11_C5"><text:p text:style-name="P864"><text:span text:style-name="T2025">22.9</text:span></text:p></table:table-cell></table:table-row><table:table-row table:style-name="T24.R12"><table:table-cell table:number-rows-spanned="7" table:style-name="T24.R12_C0"><text:p text:style-name="P865"><text:span text:style-name="T2026">지역</text:span></text:p></table:table-cell><table:table-cell table:style-name="T24.R12_C1"><text:p text:style-name="P866"><text:span text:style-name="T2027">서울</text:span></text:p></table:table-cell><table:table-cell table:style-name="T24.R12_C2"><text:p text:style-name="P867"><text:span text:style-name="T2028">203</text:span></text:p></table:table-cell><table:table-cell table:style-name="T24.R12_C3"><text:p text:style-name="P868"><text:span text:style-name="T2029">20.3</text:span></text:p></table:table-cell><table:table-cell table:style-name="T24.R12_C4"><text:p text:style-name="P869"><text:span text:style-name="T2030">28.1</text:span></text:p></table:table-cell><table:table-cell table:style-name="T24.R12_C5"><text:p text:style-name="P870"><text:span text:style-name="T2031">52.3</text:span></text:p></table:table-cell><table:table-cell table:style-name="T24.R12_C6"><text:p text:style-name="P871"><text:span text:style-name="T2032">19.6</text:span></text:p></table:table-cell></table:table-row><table:table-row table:style-name="T24.R13"><table:table-cell table:style-name="T24.R13_C0"><text:p text:style-name="P872"><text:span text:style-name="T2033">경기</text:span><text:span text:style-name="T2034">/</text:span><text:span text:style-name="T2035">인천</text:span></text:p></table:table-cell><table:table-cell table:style-name="T24.R13_C1"><text:p text:style-name="P873"><text:span text:style-name="T2036">293</text:span></text:p></table:table-cell><table:table-cell table:style-name="T24.R13_C2"><text:p text:style-name="P874"><text:span text:style-name="T2037">29.3</text:span></text:p></table:table-cell><table:table-cell table:style-name="T24.R13_C3"><text:p text:style-name="P875"><text:span text:style-name="T2038">25.5</text:span></text:p></table:table-cell><table:table-cell table:style-name="T24.R13_C4"><text:p text:style-name="P876"><text:span text:style-name="T2039">56.5</text:span></text:p></table:table-cell><table:table-cell table:style-name="T24.R13_C5"><text:p text:style-name="P877"><text:span text:style-name="T2040">18.0</text:span></text:p></table:table-cell></table:table-row><table:table-row table:style-name="T24.R14"><table:table-cell table:style-name="T24.R14_C0"><text:p text:style-name="P878"><text:span text:style-name="T2041">대전</text:span><text:span text:style-name="T2042">/</text:span><text:span text:style-name="T2043">충청</text:span></text:p></table:table-cell><table:table-cell table:style-name="T24.R14_C1"><text:p text:style-name="P879"><text:span text:style-name="T2044">104</text:span></text:p></table:table-cell><table:table-cell table:style-name="T24.R14_C2"><text:p text:style-name="P880"><text:span text:style-name="T2045">10.4</text:span></text:p></table:table-cell><table:table-cell table:style-name="T24.R14_C3"><text:p text:style-name="P881"><text:span text:style-name="T2046">28.7</text:span></text:p></table:table-cell><table:table-cell table:style-name="T24.R14_C4"><text:p text:style-name="P882"><text:span text:style-name="T2047">48.8</text:span></text:p></table:table-cell><table:table-cell table:style-name="T24.R14_C5"><text:p text:style-name="P883"><text:span text:style-name="T2048">22.5</text:span></text:p></table:table-cell></table:table-row><table:table-row table:style-name="T24.R15"><table:table-cell table:style-name="T24.R15_C0"><text:p text:style-name="P884"><text:span text:style-name="T2049">광주</text:span><text:span text:style-name="T2050">/</text:span><text:span text:style-name="T2051">전라</text:span></text:p></table:table-cell><table:table-cell table:style-name="T24.R15_C1"><text:p text:style-name="P885"><text:span text:style-name="T2052">103</text:span></text:p></table:table-cell><table:table-cell table:style-name="T24.R15_C2"><text:p text:style-name="P886"><text:span text:style-name="T2053">10.3</text:span></text:p></table:table-cell><table:table-cell table:style-name="T24.R15_C3"><text:p text:style-name="P887"><text:span text:style-name="T2054">14.8</text:span></text:p></table:table-cell><table:table-cell table:style-name="T24.R15_C4"><text:p text:style-name="P888"><text:span text:style-name="T2055">52.5</text:span></text:p></table:table-cell><table:table-cell table:style-name="T24.R15_C5"><text:p text:style-name="P889"><text:span text:style-name="T2056">32.7</text:span></text:p></table:table-cell></table:table-row><table:table-row table:style-name="T24.R16"><table:table-cell table:style-name="T24.R16_C0"><text:p text:style-name="P890"><text:span text:style-name="T2057">부</text:span><text:span text:style-name="T2058">/</text:span><text:span text:style-name="T2059">울</text:span><text:span text:style-name="T2060">/</text:span><text:span text:style-name="T2061">경남</text:span></text:p></table:table-cell><table:table-cell table:style-name="T24.R16_C1"><text:p text:style-name="P891"><text:span text:style-name="T2062">157</text:span></text:p></table:table-cell><table:table-cell table:style-name="T24.R16_C2"><text:p text:style-name="P892"><text:span text:style-name="T2063">15.7</text:span></text:p></table:table-cell><table:table-cell table:style-name="T24.R16_C3"><text:p text:style-name="P893"><text:span text:style-name="T2064">24.7</text:span></text:p></table:table-cell><table:table-cell table:style-name="T24.R16_C4"><text:p text:style-name="P894"><text:span text:style-name="T2065">48.2</text:span></text:p></table:table-cell><table:table-cell table:style-name="T24.R16_C5"><text:p text:style-name="P895"><text:span text:style-name="T2066">27.1</text:span></text:p></table:table-cell></table:table-row><table:table-row table:style-name="T24.R17"><table:table-cell table:style-name="T24.R17_C0"><text:p text:style-name="P896"><text:span text:style-name="T2067">대구</text:span><text:span text:style-name="T2068">/</text:span><text:span text:style-name="T2069">경북</text:span></text:p></table:table-cell><table:table-cell table:style-name="T24.R17_C1"><text:p text:style-name="P897"><text:span text:style-name="T2070">102</text:span></text:p></table:table-cell><table:table-cell table:style-name="T24.R17_C2"><text:p text:style-name="P898"><text:span text:style-name="T2071">10.2</text:span></text:p></table:table-cell><table:table-cell table:style-name="T24.R17_C3"><text:p text:style-name="P899"><text:span text:style-name="T2072">22.0</text:span></text:p></table:table-cell><table:table-cell table:style-name="T24.R17_C4"><text:p text:style-name="P900"><text:span text:style-name="T2073">59.3</text:span></text:p></table:table-cell><table:table-cell table:style-name="T24.R17_C5"><text:p text:style-name="P901"><text:span text:style-name="T2074">18.7</text:span></text:p></table:table-cell></table:table-row><table:table-row table:style-name="T24.R18"><table:table-cell table:style-name="T24.R18_C0"><text:p text:style-name="P902"><text:span text:style-name="T2075">강원</text:span><text:span text:style-name="T2076">/</text:span><text:span text:style-name="T2077">제주</text:span></text:p></table:table-cell><table:table-cell table:style-name="T24.R18_C1"><text:p text:style-name="P903"><text:span text:style-name="T2078">38</text:span></text:p></table:table-cell><table:table-cell table:style-name="T24.R18_C2"><text:p text:style-name="P904"><text:span text:style-name="T2079">3.8</text:span></text:p></table:table-cell><table:table-cell table:style-name="T24.R18_C3"><text:p text:style-name="P905"><text:span text:style-name="T2080">17.7</text:span></text:p></table:table-cell><table:table-cell table:style-name="T24.R18_C4"><text:p text:style-name="P906"><text:span text:style-name="T2081">57.3</text:span></text:p></table:table-cell><table:table-cell table:style-name="T24.R18_C5"><text:p text:style-name="P907"><text:span text:style-name="T2082">25.0</text:span></text:p></table:table-cell></table:table-row><table:table-row table:style-name="T24.R19"><table:table-cell table:number-rows-spanned="7" table:style-name="T24.R19_C0"><text:p text:style-name="P908"><text:span text:style-name="T2083">직 업</text:span></text:p></table:table-cell><table:table-cell table:style-name="T24.R19_C1"><text:p text:style-name="P909"><text:span text:style-name="T2084">자영업</text:span></text:p></table:table-cell><table:table-cell table:style-name="T24.R19_C2"><text:p text:style-name="P910"><text:span text:style-name="T2085">180</text:span></text:p></table:table-cell><table:table-cell table:style-name="T24.R19_C3"><text:p text:style-name="P911"><text:span text:style-name="T2086">18.0</text:span></text:p></table:table-cell><table:table-cell table:style-name="T24.R19_C4"><text:p text:style-name="P912"><text:span text:style-name="T2087">24.7</text:span></text:p></table:table-cell><table:table-cell table:style-name="T24.R19_C5"><text:p text:style-name="P913"><text:span text:style-name="T2088">53.2</text:span></text:p></table:table-cell><table:table-cell table:style-name="T24.R19_C6"><text:p text:style-name="P914"><text:span text:style-name="T2089">22.1</text:span></text:p></table:table-cell></table:table-row><table:table-row table:style-name="T24.R20"><table:table-cell table:style-name="T24.R20_C0"><text:p text:style-name="P915"><text:span text:style-name="T2090">화이트컬러</text:span></text:p></table:table-cell><table:table-cell table:style-name="T24.R20_C1"><text:p text:style-name="P916"><text:span text:style-name="T2091">193</text:span></text:p></table:table-cell><table:table-cell table:style-name="T24.R20_C2"><text:p text:style-name="P917"><text:span text:style-name="T2092">19.3</text:span></text:p></table:table-cell><table:table-cell table:style-name="T24.R20_C3"><text:p text:style-name="P918"><text:span text:style-name="T2093">39.7</text:span></text:p></table:table-cell><table:table-cell table:style-name="T24.R20_C4"><text:p text:style-name="P919"><text:span text:style-name="T2094">51.7</text:span></text:p></table:table-cell><table:table-cell table:style-name="T24.R20_C5"><text:p text:style-name="P920"><text:span text:style-name="T2095">8.6</text:span></text:p></table:table-cell></table:table-row><table:table-row table:style-name="T24.R21"><table:table-cell table:style-name="T24.R21_C0"><text:p text:style-name="P921"><text:span text:style-name="T2096">블루컬러</text:span></text:p></table:table-cell><table:table-cell table:style-name="T24.R21_C1"><text:p text:style-name="P922"><text:span text:style-name="T2097">70</text:span></text:p></table:table-cell><table:table-cell table:style-name="T24.R21_C2"><text:p text:style-name="P923"><text:span text:style-name="T2098">7.0</text:span></text:p></table:table-cell><table:table-cell table:style-name="T24.R21_C3"><text:p text:style-name="P924"><text:span text:style-name="T2099">32.1</text:span></text:p></table:table-cell><table:table-cell table:style-name="T24.R21_C4"><text:p text:style-name="P925"><text:span text:style-name="T2100">53.0</text:span></text:p></table:table-cell><table:table-cell table:style-name="T24.R21_C5"><text:p text:style-name="P926"><text:span text:style-name="T2101">14.9</text:span></text:p></table:table-cell></table:table-row><table:table-row table:style-name="T24.R22"><table:table-cell table:style-name="T24.R22_C0"><text:p text:style-name="P927"><text:span text:style-name="T2102">농림어업</text:span></text:p></table:table-cell><table:table-cell table:style-name="T24.R22_C1"><text:p text:style-name="P928"><text:span text:style-name="T2103">43</text:span></text:p></table:table-cell><table:table-cell table:style-name="T24.R22_C2"><text:p text:style-name="P929"><text:span text:style-name="T2104">4.3</text:span></text:p></table:table-cell><table:table-cell table:style-name="T24.R22_C3"><text:p text:style-name="P930"><text:span text:style-name="T2105">10.2</text:span></text:p></table:table-cell><table:table-cell table:style-name="T24.R22_C4"><text:p text:style-name="P931"><text:span text:style-name="T2106">61.3</text:span></text:p></table:table-cell><table:table-cell table:style-name="T24.R22_C5"><text:p text:style-name="P932"><text:span text:style-name="T2107">28.5</text:span></text:p></table:table-cell></table:table-row><table:table-row table:style-name="T24.R23"><table:table-cell table:style-name="T24.R23_C0"><text:p text:style-name="P933"><text:span text:style-name="T2108">주 부</text:span></text:p></table:table-cell><table:table-cell table:style-name="T24.R23_C1"><text:p text:style-name="P934"><text:span text:style-name="T2109">161</text:span></text:p></table:table-cell><table:table-cell table:style-name="T24.R23_C2"><text:p text:style-name="P935"><text:span text:style-name="T2110">16.1</text:span></text:p></table:table-cell><table:table-cell table:style-name="T24.R23_C3"><text:p text:style-name="P936"><text:span text:style-name="T2111">17.3</text:span></text:p></table:table-cell><table:table-cell table:style-name="T24.R23_C4"><text:p text:style-name="P937"><text:span text:style-name="T2112">53.5</text:span></text:p></table:table-cell><table:table-cell table:style-name="T24.R23_C5"><text:p text:style-name="P938"><text:span text:style-name="T2113">29.2</text:span></text:p></table:table-cell></table:table-row><table:table-row table:style-name="T24.R24"><table:table-cell table:style-name="T24.R24_C0"><text:p text:style-name="P939"><text:span text:style-name="T2114">학 생</text:span></text:p></table:table-cell><table:table-cell table:style-name="T24.R24_C1"><text:p text:style-name="P940"><text:span text:style-name="T2115">45</text:span></text:p></table:table-cell><table:table-cell table:style-name="T24.R24_C2"><text:p text:style-name="P941"><text:span text:style-name="T2116">4.5</text:span></text:p></table:table-cell><table:table-cell table:style-name="T24.R24_C3"><text:p text:style-name="P942"><text:span text:style-name="T2117">44.9</text:span></text:p></table:table-cell><table:table-cell table:style-name="T24.R24_C4"><text:p text:style-name="P943"><text:span text:style-name="T2118">46.3</text:span></text:p></table:table-cell><table:table-cell table:style-name="T24.R24_C5"><text:p text:style-name="P944"><text:span text:style-name="T2119">8.8</text:span></text:p></table:table-cell></table:table-row><table:table-row table:style-name="T24.R25"><table:table-cell table:style-name="T24.R25_C0"><text:p text:style-name="P945"><text:span text:style-name="T2120">기 타</text:span></text:p></table:table-cell><table:table-cell table:style-name="T24.R25_C1"><text:p text:style-name="P946"><text:span text:style-name="T2121">159</text:span></text:p></table:table-cell><table:table-cell table:style-name="T24.R25_C2"><text:p text:style-name="P947"><text:span text:style-name="T2122">15.9</text:span></text:p></table:table-cell><table:table-cell table:style-name="T24.R25_C3"><text:p text:style-name="P948"><text:span text:style-name="T2123">16.7</text:span></text:p></table:table-cell><table:table-cell table:style-name="T24.R25_C4"><text:p text:style-name="P949"><text:span text:style-name="T2124">57.9</text:span></text:p></table:table-cell><table:table-cell table:style-name="T24.R25_C5"><text:p text:style-name="P950"><text:span text:style-name="T2125">25.4</text:span></text:p></table:table-cell></table:table-row><table:table-row table:style-name="T24.R26"><table:table-cell table:number-rows-spanned="3" table:style-name="T24.R26_C0"><text:p text:style-name="P951"><text:span text:style-name="T2126">계 층</text:span></text:p></table:table-cell><table:table-cell table:style-name="T24.R26_C1"><text:p text:style-name="P952"><text:span text:style-name="T2127">상 층</text:span></text:p></table:table-cell><table:table-cell table:style-name="T24.R26_C2"><text:p text:style-name="P953"><text:span text:style-name="T2128">24</text:span></text:p></table:table-cell><table:table-cell table:style-name="T24.R26_C3"><text:p text:style-name="P954"><text:span text:style-name="T2129">2.4</text:span></text:p></table:table-cell><table:table-cell table:style-name="T24.R26_C4"><text:p text:style-name="P955"><text:span text:style-name="T2130">27.3</text:span></text:p></table:table-cell><table:table-cell table:style-name="T24.R26_C5"><text:p text:style-name="P956"><text:span text:style-name="T2131">68.0</text:span></text:p></table:table-cell><table:table-cell table:style-name="T24.R26_C6"><text:p text:style-name="P957"><text:span text:style-name="T2132">4.7</text:span></text:p></table:table-cell></table:table-row><table:table-row table:style-name="T24.R27"><table:table-cell table:style-name="T24.R27_C0"><text:p text:style-name="P958"><text:span text:style-name="T2133">중 간</text:span></text:p></table:table-cell><table:table-cell table:style-name="T24.R27_C1"><text:p text:style-name="P959"><text:span text:style-name="T2134">435</text:span></text:p></table:table-cell><table:table-cell table:style-name="T24.R27_C2"><text:p text:style-name="P960"><text:span text:style-name="T2135">43.5</text:span></text:p></table:table-cell><table:table-cell table:style-name="T24.R27_C3"><text:p text:style-name="P961"><text:span text:style-name="T2136">25.4</text:span></text:p></table:table-cell><table:table-cell table:style-name="T24.R27_C4"><text:p text:style-name="P962"><text:span text:style-name="T2137">57.1</text:span></text:p></table:table-cell><table:table-cell table:style-name="T24.R27_C5"><text:p text:style-name="P963"><text:span text:style-name="T2138">17.5</text:span></text:p></table:table-cell></table:table-row><table:table-row table:style-name="T24.R28"><table:table-cell table:style-name="T24.R28_C0"><text:p text:style-name="P964"><text:span text:style-name="T2139">하 층</text:span></text:p></table:table-cell><table:table-cell table:style-name="T24.R28_C1"><text:p text:style-name="P965"><text:span text:style-name="T2140">386</text:span></text:p></table:table-cell><table:table-cell table:style-name="T24.R28_C2"><text:p text:style-name="P966"><text:span text:style-name="T2141">38.6</text:span></text:p></table:table-cell><table:table-cell table:style-name="T24.R28_C3"><text:p text:style-name="P967"><text:span text:style-name="T2142">26.7</text:span></text:p></table:table-cell><table:table-cell table:style-name="T24.R28_C4"><text:p text:style-name="P968"><text:span text:style-name="T2143">49.3</text:span></text:p></table:table-cell><table:table-cell table:style-name="T24.R28_C5"><text:p text:style-name="P969"><text:span text:style-name="T2144">24.0</text:span></text:p></table:table-cell></table:table-row></table:table></draw:text-box></draw:frame></text:p>
      <text:p text:style-name="P970"/>
      <text:p text:style-name="P971"><draw:frame draw:style-name="fr38" draw:z-index="0" svg:width="14.437cm" svg:x="0.000cm" svg:y="-20.512cm" text:anchor-type="as-char"><draw:text-box fo:min-height="20.512cm"><table:table table:name="T25" table:style-name="T25" text:anchor-type="paragraph"><table:table-column table:style-name="T25.C126"/><table:table-row table:style-name="T25.R1"><table:table-cell table:number-columns-spanned="8" table:style-name="T25.R1_C0"><text:p text:style-name="P972"><text:span text:style-name="T2145">【 </text:span><text:span text:style-name="T2146">데이터중심 요금제 변경의향 </text:span><text:span text:style-name="T2147">】</text:span></text:p></table:table-cell></table:table-row><table:table-row table:style-name="T25.R2"><table:table-cell table:number-columns-spanned="2" table:number-rows-spanned="2" table:style-name="T25.R2_C0"><text:p text:style-name="P973"/></table:table-cell><table:table-cell table:number-columns-spanned="2" table:style-name="T25.R2_C1"><text:p text:style-name="P974"><text:span text:style-name="T2148">사례수</text:span></text:p></table:table-cell><table:table-cell table:style-name="T25.R2_C2"><text:p text:style-name="P975"><text:span text:style-name="T2149">변경함</text:span></text:p></table:table-cell><table:table-cell table:style-name="T25.R2_C3"><text:p text:style-name="P976"><text:span text:style-name="T2150">상황봐서</text:span></text:p></table:table-cell><table:table-cell table:style-name="T25.R2_C4"><text:p text:style-name="P977"><text:span text:style-name="T2151">변경안함</text:span></text:p></table:table-cell><table:table-cell table:style-name="T25.R2_C5"><text:p text:style-name="P978"><text:span text:style-name="T2152">잘모름</text:span></text:p></table:table-cell></table:table-row><table:table-row table:style-name="T25.R3"><table:table-cell table:style-name="T25.R3_C0"><text:p text:style-name="P979"><text:span text:style-name="T2153">빈도</text:span></text:p></table:table-cell><table:table-cell table:style-name="T25.R3_C1"><text:p text:style-name="P980"><text:span text:style-name="T2154">%</text:span></text:p></table:table-cell><table:table-cell table:style-name="T25.R3_C2"><text:p text:style-name="P981"><text:span text:style-name="T2155">%</text:span></text:p></table:table-cell><table:table-cell table:style-name="T25.R3_C3"><text:p text:style-name="P982"><text:span text:style-name="T2156">%</text:span></text:p></table:table-cell><table:table-cell table:style-name="T25.R3_C4"><text:p text:style-name="P983"><text:span text:style-name="T2157">%</text:span></text:p></table:table-cell><table:table-cell table:style-name="T25.R3_C5"><text:p text:style-name="P984"><text:span text:style-name="T2158">%</text:span></text:p></table:table-cell></table:table-row><table:table-row table:style-name="T25.R4"><table:table-cell table:number-columns-spanned="2" table:style-name="T25.R4_C0"><text:p text:style-name="P985"><text:span text:style-name="T2159">▣</text:span><text:span text:style-name="T2160">전    체 </text:span><text:span text:style-name="T2161">▣</text:span></text:p></table:table-cell><table:table-cell table:style-name="T25.R4_C1"><text:p text:style-name="P986"><text:span text:style-name="T2162">1000</text:span></text:p></table:table-cell><table:table-cell table:style-name="T25.R4_C2"><text:p text:style-name="P987"><text:span text:style-name="T2163">100.0</text:span></text:p></table:table-cell><table:table-cell table:style-name="T25.R4_C3"><text:p text:style-name="P988"><text:span text:style-name="T2164">18.9</text:span></text:p></table:table-cell><table:table-cell table:style-name="T25.R4_C4"><text:p text:style-name="P989"><text:span text:style-name="T2165">51.5</text:span></text:p></table:table-cell><table:table-cell table:style-name="T25.R4_C5"><text:p text:style-name="P990"><text:span text:style-name="T2166">18.8</text:span></text:p></table:table-cell><table:table-cell table:style-name="T25.R4_C6"><text:p text:style-name="P991"><text:span text:style-name="T2167">10.7</text:span></text:p></table:table-cell></table:table-row><table:table-row table:style-name="T25.R5"><table:table-cell table:number-rows-spanned="5" table:style-name="T25.R5_C0"><text:p text:style-name="P992"><text:span text:style-name="T2168">연 령</text:span></text:p></table:table-cell><table:table-cell table:style-name="T25.R5_C1"><text:p text:style-name="P993"><text:span text:style-name="T2169">20 </text:span><text:span text:style-name="T2170">대</text:span></text:p></table:table-cell><table:table-cell table:style-name="T25.R5_C2"><text:p text:style-name="P994"><text:span text:style-name="T2171">176</text:span></text:p></table:table-cell><table:table-cell table:style-name="T25.R5_C3"><text:p text:style-name="P995"><text:span text:style-name="T2172">17.6</text:span></text:p></table:table-cell><table:table-cell table:style-name="T25.R5_C4"><text:p text:style-name="P996"><text:span text:style-name="T2173">19.4</text:span></text:p></table:table-cell><table:table-cell table:style-name="T25.R5_C5"><text:p text:style-name="P997"><text:span text:style-name="T2174">48.5</text:span></text:p></table:table-cell><table:table-cell table:style-name="T25.R5_C6"><text:p text:style-name="P998"><text:span text:style-name="T2175">22.9</text:span></text:p></table:table-cell><table:table-cell table:style-name="T25.R5_C7"><text:p text:style-name="P999"><text:span text:style-name="T2176">9.2</text:span></text:p></table:table-cell></table:table-row><table:table-row table:style-name="T25.R6"><table:table-cell table:style-name="T25.R6_C0"><text:p text:style-name="P1000"><text:span text:style-name="T2177">30 </text:span><text:span text:style-name="T2178">대</text:span></text:p></table:table-cell><table:table-cell table:style-name="T25.R6_C1"><text:p text:style-name="P1001"><text:span text:style-name="T2179">190</text:span></text:p></table:table-cell><table:table-cell table:style-name="T25.R6_C2"><text:p text:style-name="P1002"><text:span text:style-name="T2180">19.0</text:span></text:p></table:table-cell><table:table-cell table:style-name="T25.R6_C3"><text:p text:style-name="P1003"><text:span text:style-name="T2181">27.8</text:span></text:p></table:table-cell><table:table-cell table:style-name="T25.R6_C4"><text:p text:style-name="P1004"><text:span text:style-name="T2182">48.5</text:span></text:p></table:table-cell><table:table-cell table:style-name="T25.R6_C5"><text:p text:style-name="P1005"><text:span text:style-name="T2183">17.9</text:span></text:p></table:table-cell><table:table-cell table:style-name="T25.R6_C6"><text:p text:style-name="P1006"><text:span text:style-name="T2184">5.8</text:span></text:p></table:table-cell></table:table-row><table:table-row table:style-name="T25.R7"><table:table-cell table:style-name="T25.R7_C0"><text:p text:style-name="P1007"><text:span text:style-name="T2185">40 </text:span><text:span text:style-name="T2186">대</text:span></text:p></table:table-cell><table:table-cell table:style-name="T25.R7_C1"><text:p text:style-name="P1008"><text:span text:style-name="T2187">217</text:span></text:p></table:table-cell><table:table-cell table:style-name="T25.R7_C2"><text:p text:style-name="P1009"><text:span text:style-name="T2188">21.7</text:span></text:p></table:table-cell><table:table-cell table:style-name="T25.R7_C3"><text:p text:style-name="P1010"><text:span text:style-name="T2189">17.3</text:span></text:p></table:table-cell><table:table-cell table:style-name="T25.R7_C4"><text:p text:style-name="P1011"><text:span text:style-name="T2190">53.8</text:span></text:p></table:table-cell><table:table-cell table:style-name="T25.R7_C5"><text:p text:style-name="P1012"><text:span text:style-name="T2191">21.9</text:span></text:p></table:table-cell><table:table-cell table:style-name="T25.R7_C6"><text:p text:style-name="P1013"><text:span text:style-name="T2192">7.0</text:span></text:p></table:table-cell></table:table-row><table:table-row table:style-name="T25.R8"><table:table-cell table:style-name="T25.R8_C0"><text:p text:style-name="P1014"><text:span text:style-name="T2193">50 </text:span><text:span text:style-name="T2194">대</text:span></text:p></table:table-cell><table:table-cell table:style-name="T25.R8_C1"><text:p text:style-name="P1015"><text:span text:style-name="T2195">198</text:span></text:p></table:table-cell><table:table-cell table:style-name="T25.R8_C2"><text:p text:style-name="P1016"><text:span text:style-name="T2196">19.8</text:span></text:p></table:table-cell><table:table-cell table:style-name="T25.R8_C3"><text:p text:style-name="P1017"><text:span text:style-name="T2197">19.7</text:span></text:p></table:table-cell><table:table-cell table:style-name="T25.R8_C4"><text:p text:style-name="P1018"><text:span text:style-name="T2198">54.7</text:span></text:p></table:table-cell><table:table-cell table:style-name="T25.R8_C5"><text:p text:style-name="P1019"><text:span text:style-name="T2199">17.2</text:span></text:p></table:table-cell><table:table-cell table:style-name="T25.R8_C6"><text:p text:style-name="P1020"><text:span text:style-name="T2200">8.4</text:span></text:p></table:table-cell></table:table-row><table:table-row table:style-name="T25.R9"><table:table-cell table:style-name="T25.R9_C0"><text:p text:style-name="P1021"><text:span text:style-name="T2201">60</text:span><text:span text:style-name="T2202">이상</text:span></text:p></table:table-cell><table:table-cell table:style-name="T25.R9_C1"><text:p text:style-name="P1022"><text:span text:style-name="T2203">219</text:span></text:p></table:table-cell><table:table-cell table:style-name="T25.R9_C2"><text:p text:style-name="P1023"><text:span text:style-name="T2204">21.9</text:span></text:p></table:table-cell><table:table-cell table:style-name="T25.R9_C3"><text:p text:style-name="P1024"><text:span text:style-name="T2205">11.7</text:span></text:p></table:table-cell><table:table-cell table:style-name="T25.R9_C4"><text:p text:style-name="P1025"><text:span text:style-name="T2206">51.4</text:span></text:p></table:table-cell><table:table-cell table:style-name="T25.R9_C5"><text:p text:style-name="P1026"><text:span text:style-name="T2207">14.9</text:span></text:p></table:table-cell><table:table-cell table:style-name="T25.R9_C6"><text:p text:style-name="P1027"><text:span text:style-name="T2208">22.0</text:span></text:p></table:table-cell></table:table-row><table:table-row table:style-name="T25.R10"><table:table-cell table:number-rows-spanned="2" table:style-name="T25.R10_C0"><text:p text:style-name="P1028"><text:span text:style-name="T2209">성 별</text:span></text:p></table:table-cell><table:table-cell table:style-name="T25.R10_C1"><text:p text:style-name="P1029"><text:span text:style-name="T2210">남 성</text:span></text:p></table:table-cell><table:table-cell table:style-name="T25.R10_C2"><text:p text:style-name="P1030"><text:span text:style-name="T2211">500</text:span></text:p></table:table-cell><table:table-cell table:style-name="T25.R10_C3"><text:p text:style-name="P1031"><text:span text:style-name="T2212">50.0</text:span></text:p></table:table-cell><table:table-cell table:style-name="T25.R10_C4"><text:p text:style-name="P1032"><text:span text:style-name="T2213">16.9</text:span></text:p></table:table-cell><table:table-cell table:style-name="T25.R10_C5"><text:p text:style-name="P1033"><text:span text:style-name="T2214">52.2</text:span></text:p></table:table-cell><table:table-cell table:style-name="T25.R10_C6"><text:p text:style-name="P1034"><text:span text:style-name="T2215">19.4</text:span></text:p></table:table-cell><table:table-cell table:style-name="T25.R10_C7"><text:p text:style-name="P1035"><text:span text:style-name="T2216">11.5</text:span></text:p></table:table-cell></table:table-row><table:table-row table:style-name="T25.R11"><table:table-cell table:style-name="T25.R11_C0"><text:p text:style-name="P1036"><text:span text:style-name="T2217">여 성</text:span></text:p></table:table-cell><table:table-cell table:style-name="T25.R11_C1"><text:p text:style-name="P1037"><text:span text:style-name="T2218">500</text:span></text:p></table:table-cell><table:table-cell table:style-name="T25.R11_C2"><text:p text:style-name="P1038"><text:span text:style-name="T2219">50.0</text:span></text:p></table:table-cell><table:table-cell table:style-name="T25.R11_C3"><text:p text:style-name="P1039"><text:span text:style-name="T2220">20.9</text:span></text:p></table:table-cell><table:table-cell table:style-name="T25.R11_C4"><text:p text:style-name="P1040"><text:span text:style-name="T2221">50.8</text:span></text:p></table:table-cell><table:table-cell table:style-name="T25.R11_C5"><text:p text:style-name="P1041"><text:span text:style-name="T2222">18.3</text:span></text:p></table:table-cell><table:table-cell table:style-name="T25.R11_C6"><text:p text:style-name="P1042"><text:span text:style-name="T2223">9.9</text:span></text:p></table:table-cell></table:table-row><table:table-row table:style-name="T25.R12"><table:table-cell table:number-rows-spanned="7" table:style-name="T25.R12_C0"><text:p text:style-name="P1043"><text:span text:style-name="T2224">지역</text:span></text:p></table:table-cell><table:table-cell table:style-name="T25.R12_C1"><text:p text:style-name="P1044"><text:span text:style-name="T2225">서울</text:span></text:p></table:table-cell><table:table-cell table:style-name="T25.R12_C2"><text:p text:style-name="P1045"><text:span text:style-name="T2226">203</text:span></text:p></table:table-cell><table:table-cell table:style-name="T25.R12_C3"><text:p text:style-name="P1046"><text:span text:style-name="T2227">20.3</text:span></text:p></table:table-cell><table:table-cell table:style-name="T25.R12_C4"><text:p text:style-name="P1047"><text:span text:style-name="T2228">18.4</text:span></text:p></table:table-cell><table:table-cell table:style-name="T25.R12_C5"><text:p text:style-name="P1048"><text:span text:style-name="T2229">53.0</text:span></text:p></table:table-cell><table:table-cell table:style-name="T25.R12_C6"><text:p text:style-name="P1049"><text:span text:style-name="T2230">21.6</text:span></text:p></table:table-cell><table:table-cell table:style-name="T25.R12_C7"><text:p text:style-name="P1050"><text:span text:style-name="T2231">7.0</text:span></text:p></table:table-cell></table:table-row><table:table-row table:style-name="T25.R13"><table:table-cell table:style-name="T25.R13_C0"><text:p text:style-name="P1051"><text:span text:style-name="T2232">경기</text:span><text:span text:style-name="T2233">/</text:span><text:span text:style-name="T2234">인천</text:span></text:p></table:table-cell><table:table-cell table:style-name="T25.R13_C1"><text:p text:style-name="P1052"><text:span text:style-name="T2235">293</text:span></text:p></table:table-cell><table:table-cell table:style-name="T25.R13_C2"><text:p text:style-name="P1053"><text:span text:style-name="T2236">29.3</text:span></text:p></table:table-cell><table:table-cell table:style-name="T25.R13_C3"><text:p text:style-name="P1054"><text:span text:style-name="T2237">18.4</text:span></text:p></table:table-cell><table:table-cell table:style-name="T25.R13_C4"><text:p text:style-name="P1055"><text:span text:style-name="T2238">55.8</text:span></text:p></table:table-cell><table:table-cell table:style-name="T25.R13_C5"><text:p text:style-name="P1056"><text:span text:style-name="T2239">15.3</text:span></text:p></table:table-cell><table:table-cell table:style-name="T25.R13_C6"><text:p text:style-name="P1057"><text:span text:style-name="T2240">10.5</text:span></text:p></table:table-cell></table:table-row><table:table-row table:style-name="T25.R14"><table:table-cell table:style-name="T25.R14_C0"><text:p text:style-name="P1058"><text:span text:style-name="T2241">대전</text:span><text:span text:style-name="T2242">/</text:span><text:span text:style-name="T2243">충청</text:span></text:p></table:table-cell><table:table-cell table:style-name="T25.R14_C1"><text:p text:style-name="P1059"><text:span text:style-name="T2244">104</text:span></text:p></table:table-cell><table:table-cell table:style-name="T25.R14_C2"><text:p text:style-name="P1060"><text:span text:style-name="T2245">10.4</text:span></text:p></table:table-cell><table:table-cell table:style-name="T25.R14_C3"><text:p text:style-name="P1061"><text:span text:style-name="T2246">23.3</text:span></text:p></table:table-cell><table:table-cell table:style-name="T25.R14_C4"><text:p text:style-name="P1062"><text:span text:style-name="T2247">55.5</text:span></text:p></table:table-cell><table:table-cell table:style-name="T25.R14_C5"><text:p text:style-name="P1063"><text:span text:style-name="T2248">13.5</text:span></text:p></table:table-cell><table:table-cell table:style-name="T25.R14_C6"><text:p text:style-name="P1064"><text:span text:style-name="T2249">7.7</text:span></text:p></table:table-cell></table:table-row><table:table-row table:style-name="T25.R15"><table:table-cell table:style-name="T25.R15_C0"><text:p text:style-name="P1065"><text:span text:style-name="T2250">광주</text:span><text:span text:style-name="T2251">/</text:span><text:span text:style-name="T2252">전라</text:span></text:p></table:table-cell><table:table-cell table:style-name="T25.R15_C1"><text:p text:style-name="P1066"><text:span text:style-name="T2253">103</text:span></text:p></table:table-cell><table:table-cell table:style-name="T25.R15_C2"><text:p text:style-name="P1067"><text:span text:style-name="T2254">10.3</text:span></text:p></table:table-cell><table:table-cell table:style-name="T25.R15_C3"><text:p text:style-name="P1068"><text:span text:style-name="T2255">16.8</text:span></text:p></table:table-cell><table:table-cell table:style-name="T25.R15_C4"><text:p text:style-name="P1069"><text:span text:style-name="T2256">46.8</text:span></text:p></table:table-cell><table:table-cell table:style-name="T25.R15_C5"><text:p text:style-name="P1070"><text:span text:style-name="T2257">19.3</text:span></text:p></table:table-cell><table:table-cell table:style-name="T25.R15_C6"><text:p text:style-name="P1071"><text:span text:style-name="T2258">17.1</text:span></text:p></table:table-cell></table:table-row><table:table-row table:style-name="T25.R16"><table:table-cell table:style-name="T25.R16_C0"><text:p text:style-name="P1072"><text:span text:style-name="T2259">부</text:span><text:span text:style-name="T2260">/</text:span><text:span text:style-name="T2261">울</text:span><text:span text:style-name="T2262">/</text:span><text:span text:style-name="T2263">경남</text:span></text:p></table:table-cell><table:table-cell table:style-name="T25.R16_C1"><text:p text:style-name="P1073"><text:span text:style-name="T2264">157</text:span></text:p></table:table-cell><table:table-cell table:style-name="T25.R16_C2"><text:p text:style-name="P1074"><text:span text:style-name="T2265">15.7</text:span></text:p></table:table-cell><table:table-cell table:style-name="T25.R16_C3"><text:p text:style-name="P1075"><text:span text:style-name="T2266">24.5</text:span></text:p></table:table-cell><table:table-cell table:style-name="T25.R16_C4"><text:p text:style-name="P1076"><text:span text:style-name="T2267">38.6</text:span></text:p></table:table-cell><table:table-cell table:style-name="T25.R16_C5"><text:p text:style-name="P1077"><text:span text:style-name="T2268">22.7</text:span></text:p></table:table-cell><table:table-cell table:style-name="T25.R16_C6"><text:p text:style-name="P1078"><text:span text:style-name="T2269">14.3</text:span></text:p></table:table-cell></table:table-row><table:table-row table:style-name="T25.R17"><table:table-cell table:style-name="T25.R17_C0"><text:p text:style-name="P1079"><text:span text:style-name="T2270">대구</text:span><text:span text:style-name="T2271">/</text:span><text:span text:style-name="T2272">경북</text:span></text:p></table:table-cell><table:table-cell table:style-name="T25.R17_C1"><text:p text:style-name="P1080"><text:span text:style-name="T2273">102</text:span></text:p></table:table-cell><table:table-cell table:style-name="T25.R17_C2"><text:p text:style-name="P1081"><text:span text:style-name="T2274">10.2</text:span></text:p></table:table-cell><table:table-cell table:style-name="T25.R17_C3"><text:p text:style-name="P1082"><text:span text:style-name="T2275">13.6</text:span></text:p></table:table-cell><table:table-cell table:style-name="T25.R17_C4"><text:p text:style-name="P1083"><text:span text:style-name="T2276">59.6</text:span></text:p></table:table-cell><table:table-cell table:style-name="T25.R17_C5"><text:p text:style-name="P1084"><text:span text:style-name="T2277">16.9</text:span></text:p></table:table-cell><table:table-cell table:style-name="T25.R17_C6"><text:p text:style-name="P1085"><text:span text:style-name="T2278">9.9</text:span></text:p></table:table-cell></table:table-row><table:table-row table:style-name="T25.R18"><table:table-cell table:style-name="T25.R18_C0"><text:p text:style-name="P1086"><text:span text:style-name="T2279">강원</text:span><text:span text:style-name="T2280">/</text:span><text:span text:style-name="T2281">제주</text:span></text:p></table:table-cell><table:table-cell table:style-name="T25.R18_C1"><text:p text:style-name="P1087"><text:span text:style-name="T2282">38</text:span></text:p></table:table-cell><table:table-cell table:style-name="T25.R18_C2"><text:p text:style-name="P1088"><text:span text:style-name="T2283">3.8</text:span></text:p></table:table-cell><table:table-cell table:style-name="T25.R18_C3"><text:p text:style-name="P1089"><text:span text:style-name="T2284">10.0</text:span></text:p></table:table-cell><table:table-cell table:style-name="T25.R18_C4"><text:p text:style-name="P1090"><text:span text:style-name="T2285">44.8</text:span></text:p></table:table-cell><table:table-cell table:style-name="T25.R18_C5"><text:p text:style-name="P1091"><text:span text:style-name="T2286">33.8</text:span></text:p></table:table-cell><table:table-cell table:style-name="T25.R18_C6"><text:p text:style-name="P1092"><text:span text:style-name="T2287">11.5</text:span></text:p></table:table-cell></table:table-row><table:table-row table:style-name="T25.R19"><table:table-cell table:number-rows-spanned="7" table:style-name="T25.R19_C0"><text:p text:style-name="P1093"><text:span text:style-name="T2288">직 업</text:span></text:p></table:table-cell><table:table-cell table:style-name="T25.R19_C1"><text:p text:style-name="P1094"><text:span text:style-name="T2289">자영업</text:span></text:p></table:table-cell><table:table-cell table:style-name="T25.R19_C2"><text:p text:style-name="P1095"><text:span text:style-name="T2290">180</text:span></text:p></table:table-cell><table:table-cell table:style-name="T25.R19_C3"><text:p text:style-name="P1096"><text:span text:style-name="T2291">18.0</text:span></text:p></table:table-cell><table:table-cell table:style-name="T25.R19_C4"><text:p text:style-name="P1097"><text:span text:style-name="T2292">21.7</text:span></text:p></table:table-cell><table:table-cell table:style-name="T25.R19_C5"><text:p text:style-name="P1098"><text:span text:style-name="T2293">58.6</text:span></text:p></table:table-cell><table:table-cell table:style-name="T25.R19_C6"><text:p text:style-name="P1099"><text:span text:style-name="T2294">12.8</text:span></text:p></table:table-cell><table:table-cell table:style-name="T25.R19_C7"><text:p text:style-name="P1100"><text:span text:style-name="T2295">6.9</text:span></text:p></table:table-cell></table:table-row><table:table-row table:style-name="T25.R20"><table:table-cell table:style-name="T25.R20_C0"><text:p text:style-name="P1101"><text:span text:style-name="T2296">화이트컬러</text:span></text:p></table:table-cell><table:table-cell table:style-name="T25.R20_C1"><text:p text:style-name="P1102"><text:span text:style-name="T2297">193</text:span></text:p></table:table-cell><table:table-cell table:style-name="T25.R20_C2"><text:p text:style-name="P1103"><text:span text:style-name="T2298">19.3</text:span></text:p></table:table-cell><table:table-cell table:style-name="T25.R20_C3"><text:p text:style-name="P1104"><text:span text:style-name="T2299">27.1</text:span></text:p></table:table-cell><table:table-cell table:style-name="T25.R20_C4"><text:p text:style-name="P1105"><text:span text:style-name="T2300">46.0</text:span></text:p></table:table-cell><table:table-cell table:style-name="T25.R20_C5"><text:p text:style-name="P1106"><text:span text:style-name="T2301">23.1</text:span></text:p></table:table-cell><table:table-cell table:style-name="T25.R20_C6"><text:p text:style-name="P1107"><text:span text:style-name="T2302">3.8</text:span></text:p></table:table-cell></table:table-row><table:table-row table:style-name="T25.R21"><table:table-cell table:style-name="T25.R21_C0"><text:p text:style-name="P1108"><text:span text:style-name="T2303">블루컬러</text:span></text:p></table:table-cell><table:table-cell table:style-name="T25.R21_C1"><text:p text:style-name="P1109"><text:span text:style-name="T2304">70</text:span></text:p></table:table-cell><table:table-cell table:style-name="T25.R21_C2"><text:p text:style-name="P1110"><text:span text:style-name="T2305">7.0</text:span></text:p></table:table-cell><table:table-cell table:style-name="T25.R21_C3"><text:p text:style-name="P1111"><text:span text:style-name="T2306">10.3</text:span></text:p></table:table-cell><table:table-cell table:style-name="T25.R21_C4"><text:p text:style-name="P1112"><text:span text:style-name="T2307">65.3</text:span></text:p></table:table-cell><table:table-cell table:style-name="T25.R21_C5"><text:p text:style-name="P1113"><text:span text:style-name="T2308">19.9</text:span></text:p></table:table-cell><table:table-cell table:style-name="T25.R21_C6"><text:p text:style-name="P1114"><text:span text:style-name="T2309">4.4</text:span></text:p></table:table-cell></table:table-row><table:table-row table:style-name="T25.R22"><table:table-cell table:style-name="T25.R22_C0"><text:p text:style-name="P1115"><text:span text:style-name="T2310">농림어업</text:span></text:p></table:table-cell><table:table-cell table:style-name="T25.R22_C1"><text:p text:style-name="P1116"><text:span text:style-name="T2311">43</text:span></text:p></table:table-cell><table:table-cell table:style-name="T25.R22_C2"><text:p text:style-name="P1117"><text:span text:style-name="T2312">4.3</text:span></text:p></table:table-cell><table:table-cell table:style-name="T25.R22_C3"><text:p text:style-name="P1118"><text:span text:style-name="T2313">7.4</text:span></text:p></table:table-cell><table:table-cell table:style-name="T25.R22_C4"><text:p text:style-name="P1119"><text:span text:style-name="T2314">44.1</text:span></text:p></table:table-cell><table:table-cell table:style-name="T25.R22_C5"><text:p text:style-name="P1120"><text:span text:style-name="T2315">37.0</text:span></text:p></table:table-cell><table:table-cell table:style-name="T25.R22_C6"><text:p text:style-name="P1121"><text:span text:style-name="T2316">11.5</text:span></text:p></table:table-cell></table:table-row><table:table-row table:style-name="T25.R23"><table:table-cell table:style-name="T25.R23_C0"><text:p text:style-name="P1122"><text:span text:style-name="T2317">주 부</text:span></text:p></table:table-cell><table:table-cell table:style-name="T25.R23_C1"><text:p text:style-name="P1123"><text:span text:style-name="T2318">161</text:span></text:p></table:table-cell><table:table-cell table:style-name="T25.R23_C2"><text:p text:style-name="P1124"><text:span text:style-name="T2319">16.1</text:span></text:p></table:table-cell><table:table-cell table:style-name="T25.R23_C3"><text:p text:style-name="P1125"><text:span text:style-name="T2320">19.8</text:span></text:p></table:table-cell><table:table-cell table:style-name="T25.R23_C4"><text:p text:style-name="P1126"><text:span text:style-name="T2321">52.8</text:span></text:p></table:table-cell><table:table-cell table:style-name="T25.R23_C5"><text:p text:style-name="P1127"><text:span text:style-name="T2322">13.4</text:span></text:p></table:table-cell><table:table-cell table:style-name="T25.R23_C6"><text:p text:style-name="P1128"><text:span text:style-name="T2323">14.0</text:span></text:p></table:table-cell></table:table-row><table:table-row table:style-name="T25.R24"><table:table-cell table:style-name="T25.R24_C0"><text:p text:style-name="P1129"><text:span text:style-name="T2324">학 생</text:span></text:p></table:table-cell><table:table-cell table:style-name="T25.R24_C1"><text:p text:style-name="P1130"><text:span text:style-name="T2325">45</text:span></text:p></table:table-cell><table:table-cell table:style-name="T25.R24_C2"><text:p text:style-name="P1131"><text:span text:style-name="T2326">4.5</text:span></text:p></table:table-cell><table:table-cell table:style-name="T25.R24_C3"><text:p text:style-name="P1132"><text:span text:style-name="T2327">12.7</text:span></text:p></table:table-cell><table:table-cell table:style-name="T25.R24_C4"><text:p text:style-name="P1133"><text:span text:style-name="T2328">52.1</text:span></text:p></table:table-cell><table:table-cell table:style-name="T25.R24_C5"><text:p text:style-name="P1134"><text:span text:style-name="T2329">16.9</text:span></text:p></table:table-cell><table:table-cell table:style-name="T25.R24_C6"><text:p text:style-name="P1135"><text:span text:style-name="T2330">18.3</text:span></text:p></table:table-cell></table:table-row><table:table-row table:style-name="T25.R25"><table:table-cell table:style-name="T25.R25_C0"><text:p text:style-name="P1136"><text:span text:style-name="T2331">기 타</text:span></text:p></table:table-cell><table:table-cell table:style-name="T25.R25_C1"><text:p text:style-name="P1137"><text:span text:style-name="T2332">159</text:span></text:p></table:table-cell><table:table-cell table:style-name="T25.R25_C2"><text:p text:style-name="P1138"><text:span text:style-name="T2333">15.9</text:span></text:p></table:table-cell><table:table-cell table:style-name="T25.R25_C3"><text:p text:style-name="P1139"><text:span text:style-name="T2334">17.5</text:span></text:p></table:table-cell><table:table-cell table:style-name="T25.R25_C4"><text:p text:style-name="P1140"><text:span text:style-name="T2335">46.5</text:span></text:p></table:table-cell><table:table-cell table:style-name="T25.R25_C5"><text:p text:style-name="P1141"><text:span text:style-name="T2336">19.7</text:span></text:p></table:table-cell><table:table-cell table:style-name="T25.R25_C6"><text:p text:style-name="P1142"><text:span text:style-name="T2337">16.4</text:span></text:p></table:table-cell></table:table-row><table:table-row table:style-name="T25.R26"><table:table-cell table:number-rows-spanned="3" table:style-name="T25.R26_C0"><text:p text:style-name="P1143"><text:span text:style-name="T2338">계 층</text:span></text:p></table:table-cell><table:table-cell table:style-name="T25.R26_C1"><text:p text:style-name="P1144"><text:span text:style-name="T2339">상 층</text:span></text:p></table:table-cell><table:table-cell table:style-name="T25.R26_C2"><text:p text:style-name="P1145"><text:span text:style-name="T2340">24</text:span></text:p></table:table-cell><table:table-cell table:style-name="T25.R26_C3"><text:p text:style-name="P1146"><text:span text:style-name="T2341">2.4</text:span></text:p></table:table-cell><table:table-cell table:style-name="T25.R26_C4"><text:p text:style-name="P1147"><text:span text:style-name="T2342">20.3</text:span></text:p></table:table-cell><table:table-cell table:style-name="T25.R26_C5"><text:p text:style-name="P1148"><text:span text:style-name="T2343">34.9</text:span></text:p></table:table-cell><table:table-cell table:style-name="T25.R26_C6"><text:p text:style-name="P1149"><text:span text:style-name="T2344">37.9</text:span></text:p></table:table-cell><table:table-cell table:style-name="T25.R26_C7"><text:p text:style-name="P1150"><text:span text:style-name="T2345">6.9</text:span></text:p></table:table-cell></table:table-row><table:table-row table:style-name="T25.R27"><table:table-cell table:style-name="T25.R27_C0"><text:p text:style-name="P1151"><text:span text:style-name="T2346">중 간</text:span></text:p></table:table-cell><table:table-cell table:style-name="T25.R27_C1"><text:p text:style-name="P1152"><text:span text:style-name="T2347">435</text:span></text:p></table:table-cell><table:table-cell table:style-name="T25.R27_C2"><text:p text:style-name="P1153"><text:span text:style-name="T2348">43.5</text:span></text:p></table:table-cell><table:table-cell table:style-name="T25.R27_C3"><text:p text:style-name="P1154"><text:span text:style-name="T2349">21.4</text:span></text:p></table:table-cell><table:table-cell table:style-name="T25.R27_C4"><text:p text:style-name="P1155"><text:span text:style-name="T2350">55.4</text:span></text:p></table:table-cell><table:table-cell table:style-name="T25.R27_C5"><text:p text:style-name="P1156"><text:span text:style-name="T2351">13.3</text:span></text:p></table:table-cell><table:table-cell table:style-name="T25.R27_C6"><text:p text:style-name="P1157"><text:span text:style-name="T2352">10.0</text:span></text:p></table:table-cell></table:table-row><table:table-row table:style-name="T25.R28"><table:table-cell table:style-name="T25.R28_C0"><text:p text:style-name="P1158"><text:span text:style-name="T2353">하 층</text:span></text:p></table:table-cell><table:table-cell table:style-name="T25.R28_C1"><text:p text:style-name="P1159"><text:span text:style-name="T2354">386</text:span></text:p></table:table-cell><table:table-cell table:style-name="T25.R28_C2"><text:p text:style-name="P1160"><text:span text:style-name="T2355">38.6</text:span></text:p></table:table-cell><table:table-cell table:style-name="T25.R28_C3"><text:p text:style-name="P1161"><text:span text:style-name="T2356">17.5</text:span></text:p></table:table-cell><table:table-cell table:style-name="T25.R28_C4"><text:p text:style-name="P1162"><text:span text:style-name="T2357">49.0</text:span></text:p></table:table-cell><table:table-cell table:style-name="T25.R28_C5"><text:p text:style-name="P1163"><text:span text:style-name="T2358">23.4</text:span></text:p></table:table-cell><table:table-cell table:style-name="T25.R28_C6"><text:p text:style-name="P1164"><text:span text:style-name="T2359">10.2</text:span></text:p></table:table-cell></table:table-row></table:table></draw:text-box></draw:frame></text:p>
      <text:p text:style-name="P1165"/>
      <text:p text:style-name="P1166"/>
      <text:p text:style-name="P1167"/>
      <text:p text:style-name="P1168"/>
      <text:p text:style-name="P1169"><draw:frame draw:style-name="fr39" draw:z-index="0" svg:width="14.736cm" svg:x="0.000cm" svg:y="-20.512cm" text:anchor-type="as-char"><draw:text-box fo:min-height="20.512cm"><table:table table:name="T26" table:style-name="T26" text:anchor-type="paragraph"><table:table-column table:style-name="T26.C127"/><table:table-row table:style-name="T26.R1"><table:table-cell table:number-columns-spanned="9" table:style-name="T26.R1_C0"><text:p text:style-name="P1170"><text:span text:style-name="T2360">【 </text:span><text:span text:style-name="T2361">요금제 변경 통신인하 효과 </text:span><text:span text:style-name="T2362">】</text:span></text:p></table:table-cell></table:table-row><table:table-row table:style-name="T26.R2"><table:table-cell table:number-columns-spanned="2" table:number-rows-spanned="2" table:style-name="T26.R2_C0"><text:p text:style-name="P1171"/></table:table-cell><table:table-cell table:number-columns-spanned="2" table:style-name="T26.R2_C1"><text:p text:style-name="P1172"><text:span text:style-name="T2363">사례수</text:span></text:p></table:table-cell><table:table-cell table:style-name="T26.R2_C2"><text:p text:style-name="P1173"><text:span text:style-name="T2364">통신비인하효과</text:span></text:p></table:table-cell><table:table-cell table:style-name="T26.R2_C3"><text:p text:style-name="P1174"><text:span text:style-name="T2365">효과미미</text:span></text:p></table:table-cell><table:table-cell table:style-name="T26.R2_C4"><text:p text:style-name="P1175"><text:span text:style-name="T2366">효과없음</text:span></text:p></table:table-cell><table:table-cell table:style-name="T26.R2_C5"><text:p text:style-name="P1176"><text:span text:style-name="T2367">요금인상</text:span></text:p></table:table-cell><table:table-cell table:style-name="T26.R2_C6"><text:p text:style-name="P1177"><text:span text:style-name="T2368">잘모름</text:span></text:p></table:table-cell></table:table-row><table:table-row table:style-name="T26.R3"><table:table-cell table:style-name="T26.R3_C0"><text:p text:style-name="P1178"><text:span text:style-name="T2369">빈도</text:span></text:p></table:table-cell><table:table-cell table:style-name="T26.R3_C1"><text:p text:style-name="P1179"><text:span text:style-name="T2370">%</text:span></text:p></table:table-cell><table:table-cell table:style-name="T26.R3_C2"><text:p text:style-name="P1180"><text:span text:style-name="T2371">%</text:span></text:p></table:table-cell><table:table-cell table:style-name="T26.R3_C3"><text:p text:style-name="P1181"><text:span text:style-name="T2372">%</text:span></text:p></table:table-cell><table:table-cell table:style-name="T26.R3_C4"><text:p text:style-name="P1182"><text:span text:style-name="T2373">%</text:span></text:p></table:table-cell><table:table-cell table:style-name="T26.R3_C5"><text:p text:style-name="P1183"><text:span text:style-name="T2374">%</text:span></text:p></table:table-cell><table:table-cell table:style-name="T26.R3_C6"><text:p text:style-name="P1184"><text:span text:style-name="T2375">%</text:span></text:p></table:table-cell></table:table-row><table:table-row table:style-name="T26.R4"><table:table-cell table:number-columns-spanned="2" table:style-name="T26.R4_C0"><text:p text:style-name="P1185"><text:span text:style-name="T2376">▣</text:span><text:span text:style-name="T2377">전    체 </text:span><text:span text:style-name="T2378">▣</text:span></text:p></table:table-cell><table:table-cell table:style-name="T26.R4_C1"><text:p text:style-name="P1186"><text:span text:style-name="T2379">1000</text:span></text:p></table:table-cell><table:table-cell table:style-name="T26.R4_C2"><text:p text:style-name="P1187"><text:span text:style-name="T2380">100.0</text:span></text:p></table:table-cell><table:table-cell table:style-name="T26.R4_C3"><text:p text:style-name="P1188"><text:span text:style-name="T2381">10.5</text:span></text:p></table:table-cell><table:table-cell table:style-name="T26.R4_C4"><text:p text:style-name="P1189"><text:span text:style-name="T2382">31.6</text:span></text:p></table:table-cell><table:table-cell table:style-name="T26.R4_C5"><text:p text:style-name="P1190"><text:span text:style-name="T2383">22.9</text:span></text:p></table:table-cell><table:table-cell table:style-name="T26.R4_C6"><text:p text:style-name="P1191"><text:span text:style-name="T2384">22.7</text:span></text:p></table:table-cell><table:table-cell table:style-name="T26.R4_C7"><text:p text:style-name="P1192"><text:span text:style-name="T2385">12.3</text:span></text:p></table:table-cell></table:table-row><table:table-row table:style-name="T26.R5"><table:table-cell table:number-rows-spanned="5" table:style-name="T26.R5_C0"><text:p text:style-name="P1193"><text:span text:style-name="T2386">연 령</text:span></text:p></table:table-cell><table:table-cell table:style-name="T26.R5_C1"><text:p text:style-name="P1194"><text:span text:style-name="T2387">20 </text:span><text:span text:style-name="T2388">대</text:span></text:p></table:table-cell><table:table-cell table:style-name="T26.R5_C2"><text:p text:style-name="P1195"><text:span text:style-name="T2389">176</text:span></text:p></table:table-cell><table:table-cell table:style-name="T26.R5_C3"><text:p text:style-name="P1196"><text:span text:style-name="T2390">17.6</text:span></text:p></table:table-cell><table:table-cell table:style-name="T26.R5_C4"><text:p text:style-name="P1197"><text:span text:style-name="T2391">12.7</text:span></text:p></table:table-cell><table:table-cell table:style-name="T26.R5_C5"><text:p text:style-name="P1198"><text:span text:style-name="T2392">23.0</text:span></text:p></table:table-cell><table:table-cell table:style-name="T26.R5_C6"><text:p text:style-name="P1199"><text:span text:style-name="T2393">13.5</text:span></text:p></table:table-cell><table:table-cell table:style-name="T26.R5_C7"><text:p text:style-name="P1200"><text:span text:style-name="T2394">42.0</text:span></text:p></table:table-cell><table:table-cell table:style-name="T26.R5_C8"><text:p text:style-name="P1201"><text:span text:style-name="T2395">8.8</text:span></text:p></table:table-cell></table:table-row><table:table-row table:style-name="T26.R6"><table:table-cell table:style-name="T26.R6_C0"><text:p text:style-name="P1202"><text:span text:style-name="T2396">30 </text:span><text:span text:style-name="T2397">대</text:span></text:p></table:table-cell><table:table-cell table:style-name="T26.R6_C1"><text:p text:style-name="P1203"><text:span text:style-name="T2398">190</text:span></text:p></table:table-cell><table:table-cell table:style-name="T26.R6_C2"><text:p text:style-name="P1204"><text:span text:style-name="T2399">19.0</text:span></text:p></table:table-cell><table:table-cell table:style-name="T26.R6_C3"><text:p text:style-name="P1205"><text:span text:style-name="T2400">8.9</text:span></text:p></table:table-cell><table:table-cell table:style-name="T26.R6_C4"><text:p text:style-name="P1206"><text:span text:style-name="T2401">32.7</text:span></text:p></table:table-cell><table:table-cell table:style-name="T26.R6_C5"><text:p text:style-name="P1207"><text:span text:style-name="T2402">20.9</text:span></text:p></table:table-cell><table:table-cell table:style-name="T26.R6_C6"><text:p text:style-name="P1208"><text:span text:style-name="T2403">32.3</text:span></text:p></table:table-cell><table:table-cell table:style-name="T26.R6_C7"><text:p text:style-name="P1209"><text:span text:style-name="T2404">5.1</text:span></text:p></table:table-cell></table:table-row><table:table-row table:style-name="T26.R7"><table:table-cell table:style-name="T26.R7_C0"><text:p text:style-name="P1210"><text:span text:style-name="T2405">40 </text:span><text:span text:style-name="T2406">대</text:span></text:p></table:table-cell><table:table-cell table:style-name="T26.R7_C1"><text:p text:style-name="P1211"><text:span text:style-name="T2407">217</text:span></text:p></table:table-cell><table:table-cell table:style-name="T26.R7_C2"><text:p text:style-name="P1212"><text:span text:style-name="T2408">21.7</text:span></text:p></table:table-cell><table:table-cell table:style-name="T26.R7_C3"><text:p text:style-name="P1213"><text:span text:style-name="T2409">7.2</text:span></text:p></table:table-cell><table:table-cell table:style-name="T26.R7_C4"><text:p text:style-name="P1214"><text:span text:style-name="T2410">35.4</text:span></text:p></table:table-cell><table:table-cell table:style-name="T26.R7_C5"><text:p text:style-name="P1215"><text:span text:style-name="T2411">31.8</text:span></text:p></table:table-cell><table:table-cell table:style-name="T26.R7_C6"><text:p text:style-name="P1216"><text:span text:style-name="T2412">19.6</text:span></text:p></table:table-cell><table:table-cell table:style-name="T26.R7_C7"><text:p text:style-name="P1217"><text:span text:style-name="T2413">6.0</text:span></text:p></table:table-cell></table:table-row><table:table-row table:style-name="T26.R8"><table:table-cell table:style-name="T26.R8_C0"><text:p text:style-name="P1218"><text:span text:style-name="T2414">50 </text:span><text:span text:style-name="T2415">대</text:span></text:p></table:table-cell><table:table-cell table:style-name="T26.R8_C1"><text:p text:style-name="P1219"><text:span text:style-name="T2416">198</text:span></text:p></table:table-cell><table:table-cell table:style-name="T26.R8_C2"><text:p text:style-name="P1220"><text:span text:style-name="T2417">19.8</text:span></text:p></table:table-cell><table:table-cell table:style-name="T26.R8_C3"><text:p text:style-name="P1221"><text:span text:style-name="T2418">13.0</text:span></text:p></table:table-cell><table:table-cell table:style-name="T26.R8_C4"><text:p text:style-name="P1222"><text:span text:style-name="T2419">33.9</text:span></text:p></table:table-cell><table:table-cell table:style-name="T26.R8_C5"><text:p text:style-name="P1223"><text:span text:style-name="T2420">24.5</text:span></text:p></table:table-cell><table:table-cell table:style-name="T26.R8_C6"><text:p text:style-name="P1224"><text:span text:style-name="T2421">15.8</text:span></text:p></table:table-cell><table:table-cell table:style-name="T26.R8_C7"><text:p text:style-name="P1225"><text:span text:style-name="T2422">12.8</text:span></text:p></table:table-cell></table:table-row><table:table-row table:style-name="T26.R9"><table:table-cell table:style-name="T26.R9_C0"><text:p text:style-name="P1226"><text:span text:style-name="T2423">60</text:span><text:span text:style-name="T2424">이상</text:span></text:p></table:table-cell><table:table-cell table:style-name="T26.R9_C1"><text:p text:style-name="P1227"><text:span text:style-name="T2425">219</text:span></text:p></table:table-cell><table:table-cell table:style-name="T26.R9_C2"><text:p text:style-name="P1228"><text:span text:style-name="T2426">21.9</text:span></text:p></table:table-cell><table:table-cell table:style-name="T26.R9_C3"><text:p text:style-name="P1229"><text:span text:style-name="T2427">11.0</text:span></text:p></table:table-cell><table:table-cell table:style-name="T26.R9_C4"><text:p text:style-name="P1230"><text:span text:style-name="T2428">31.6</text:span></text:p></table:table-cell><table:table-cell table:style-name="T26.R9_C5"><text:p text:style-name="P1231"><text:span text:style-name="T2429">22.0</text:span></text:p></table:table-cell><table:table-cell table:style-name="T26.R9_C6"><text:p text:style-name="P1232"><text:span text:style-name="T2430">8.1</text:span></text:p></table:table-cell><table:table-cell table:style-name="T26.R9_C7"><text:p text:style-name="P1233"><text:span text:style-name="T2431">27.3</text:span></text:p></table:table-cell></table:table-row><table:table-row table:style-name="T26.R10"><table:table-cell table:number-rows-spanned="2" table:style-name="T26.R10_C0"><text:p text:style-name="P1234"><text:span text:style-name="T2432">성 별</text:span></text:p></table:table-cell><table:table-cell table:style-name="T26.R10_C1"><text:p text:style-name="P1235"><text:span text:style-name="T2433">남 성</text:span></text:p></table:table-cell><table:table-cell table:style-name="T26.R10_C2"><text:p text:style-name="P1236"><text:span text:style-name="T2434">500</text:span></text:p></table:table-cell><table:table-cell table:style-name="T26.R10_C3"><text:p text:style-name="P1237"><text:span text:style-name="T2435">50.0</text:span></text:p></table:table-cell><table:table-cell table:style-name="T26.R10_C4"><text:p text:style-name="P1238"><text:span text:style-name="T2436">9.7</text:span></text:p></table:table-cell><table:table-cell table:style-name="T26.R10_C5"><text:p text:style-name="P1239"><text:span text:style-name="T2437">28.8</text:span></text:p></table:table-cell><table:table-cell table:style-name="T26.R10_C6"><text:p text:style-name="P1240"><text:span text:style-name="T2438">25.1</text:span></text:p></table:table-cell><table:table-cell table:style-name="T26.R10_C7"><text:p text:style-name="P1241"><text:span text:style-name="T2439">24.4</text:span></text:p></table:table-cell><table:table-cell table:style-name="T26.R10_C8"><text:p text:style-name="P1242"><text:span text:style-name="T2440">12.0</text:span></text:p></table:table-cell></table:table-row><table:table-row table:style-name="T26.R11"><table:table-cell table:style-name="T26.R11_C0"><text:p text:style-name="P1243"><text:span text:style-name="T2441">여 성</text:span></text:p></table:table-cell><table:table-cell table:style-name="T26.R11_C1"><text:p text:style-name="P1244"><text:span text:style-name="T2442">500</text:span></text:p></table:table-cell><table:table-cell table:style-name="T26.R11_C2"><text:p text:style-name="P1245"><text:span text:style-name="T2443">50.0</text:span></text:p></table:table-cell><table:table-cell table:style-name="T26.R11_C3"><text:p text:style-name="P1246"><text:span text:style-name="T2444">11.2</text:span></text:p></table:table-cell><table:table-cell table:style-name="T26.R11_C4"><text:p text:style-name="P1247"><text:span text:style-name="T2445">34.4</text:span></text:p></table:table-cell><table:table-cell table:style-name="T26.R11_C5"><text:p text:style-name="P1248"><text:span text:style-name="T2446">20.7</text:span></text:p></table:table-cell><table:table-cell table:style-name="T26.R11_C6"><text:p text:style-name="P1249"><text:span text:style-name="T2447">20.9</text:span></text:p></table:table-cell><table:table-cell table:style-name="T26.R11_C7"><text:p text:style-name="P1250"><text:span text:style-name="T2448">12.7</text:span></text:p></table:table-cell></table:table-row><table:table-row table:style-name="T26.R12"><table:table-cell table:number-rows-spanned="7" table:style-name="T26.R12_C0"><text:p text:style-name="P1251"><text:span text:style-name="T2449">지역</text:span></text:p></table:table-cell><table:table-cell table:style-name="T26.R12_C1"><text:p text:style-name="P1252"><text:span text:style-name="T2450">서울</text:span></text:p></table:table-cell><table:table-cell table:style-name="T26.R12_C2"><text:p text:style-name="P1253"><text:span text:style-name="T2451">203</text:span></text:p></table:table-cell><table:table-cell table:style-name="T26.R12_C3"><text:p text:style-name="P1254"><text:span text:style-name="T2452">20.3</text:span></text:p></table:table-cell><table:table-cell table:style-name="T26.R12_C4"><text:p text:style-name="P1255"><text:span text:style-name="T2453">11.5</text:span></text:p></table:table-cell><table:table-cell table:style-name="T26.R12_C5"><text:p text:style-name="P1256"><text:span text:style-name="T2454">26.5</text:span></text:p></table:table-cell><table:table-cell table:style-name="T26.R12_C6"><text:p text:style-name="P1257"><text:span text:style-name="T2455">23.6</text:span></text:p></table:table-cell><table:table-cell table:style-name="T26.R12_C7"><text:p text:style-name="P1258"><text:span text:style-name="T2456">29.8</text:span></text:p></table:table-cell><table:table-cell table:style-name="T26.R12_C8"><text:p text:style-name="P1259"><text:span text:style-name="T2457">8.7</text:span></text:p></table:table-cell></table:table-row><table:table-row table:style-name="T26.R13"><table:table-cell table:style-name="T26.R13_C0"><text:p text:style-name="P1260"><text:span text:style-name="T2458">경기</text:span><text:span text:style-name="T2459">/</text:span><text:span text:style-name="T2460">인천</text:span></text:p></table:table-cell><table:table-cell table:style-name="T26.R13_C1"><text:p text:style-name="P1261"><text:span text:style-name="T2461">293</text:span></text:p></table:table-cell><table:table-cell table:style-name="T26.R13_C2"><text:p text:style-name="P1262"><text:span text:style-name="T2462">29.3</text:span></text:p></table:table-cell><table:table-cell table:style-name="T26.R13_C3"><text:p text:style-name="P1263"><text:span text:style-name="T2463">12.2</text:span></text:p></table:table-cell><table:table-cell table:style-name="T26.R13_C4"><text:p text:style-name="P1264"><text:span text:style-name="T2464">34.2</text:span></text:p></table:table-cell><table:table-cell table:style-name="T26.R13_C5"><text:p text:style-name="P1265"><text:span text:style-name="T2465">19.4</text:span></text:p></table:table-cell><table:table-cell table:style-name="T26.R13_C6"><text:p text:style-name="P1266"><text:span text:style-name="T2466">19.4</text:span></text:p></table:table-cell><table:table-cell table:style-name="T26.R13_C7"><text:p text:style-name="P1267"><text:span text:style-name="T2467">14.8</text:span></text:p></table:table-cell></table:table-row><table:table-row table:style-name="T26.R14"><table:table-cell table:style-name="T26.R14_C0"><text:p text:style-name="P1268"><text:span text:style-name="T2468">대전</text:span><text:span text:style-name="T2469">/</text:span><text:span text:style-name="T2470">충청</text:span></text:p></table:table-cell><table:table-cell table:style-name="T26.R14_C1"><text:p text:style-name="P1269"><text:span text:style-name="T2471">104</text:span></text:p></table:table-cell><table:table-cell table:style-name="T26.R14_C2"><text:p text:style-name="P1270"><text:span text:style-name="T2472">10.4</text:span></text:p></table:table-cell><table:table-cell table:style-name="T26.R14_C3"><text:p text:style-name="P1271"><text:span text:style-name="T2473">12.1</text:span></text:p></table:table-cell><table:table-cell table:style-name="T26.R14_C4"><text:p text:style-name="P1272"><text:span text:style-name="T2474">40.8</text:span></text:p></table:table-cell><table:table-cell table:style-name="T26.R14_C5"><text:p text:style-name="P1273"><text:span text:style-name="T2475">19.8</text:span></text:p></table:table-cell><table:table-cell table:style-name="T26.R14_C6"><text:p text:style-name="P1274"><text:span text:style-name="T2476">20.7</text:span></text:p></table:table-cell><table:table-cell table:style-name="T26.R14_C7"><text:p text:style-name="P1275"><text:span text:style-name="T2477">6.6</text:span></text:p></table:table-cell></table:table-row><table:table-row table:style-name="T26.R15"><table:table-cell table:style-name="T26.R15_C0"><text:p text:style-name="P1276"><text:span text:style-name="T2478">광주</text:span><text:span text:style-name="T2479">/</text:span><text:span text:style-name="T2480">전라</text:span></text:p></table:table-cell><table:table-cell table:style-name="T26.R15_C1"><text:p text:style-name="P1277"><text:span text:style-name="T2481">103</text:span></text:p></table:table-cell><table:table-cell table:style-name="T26.R15_C2"><text:p text:style-name="P1278"><text:span text:style-name="T2482">10.3</text:span></text:p></table:table-cell><table:table-cell table:style-name="T26.R15_C3"><text:p text:style-name="P1279"><text:span text:style-name="T2483">6.0</text:span></text:p></table:table-cell><table:table-cell table:style-name="T26.R15_C4"><text:p text:style-name="P1280"><text:span text:style-name="T2484">25.5</text:span></text:p></table:table-cell><table:table-cell table:style-name="T26.R15_C5"><text:p text:style-name="P1281"><text:span text:style-name="T2485">24.2</text:span></text:p></table:table-cell><table:table-cell table:style-name="T26.R15_C6"><text:p text:style-name="P1282"><text:span text:style-name="T2486">29.0</text:span></text:p></table:table-cell><table:table-cell table:style-name="T26.R15_C7"><text:p text:style-name="P1283"><text:span text:style-name="T2487">15.3</text:span></text:p></table:table-cell></table:table-row><table:table-row table:style-name="T26.R16"><table:table-cell table:style-name="T26.R16_C0"><text:p text:style-name="P1284"><text:span text:style-name="T2488">부</text:span><text:span text:style-name="T2489">/</text:span><text:span text:style-name="T2490">울</text:span><text:span text:style-name="T2491">/</text:span><text:span text:style-name="T2492">경남</text:span></text:p></table:table-cell><table:table-cell table:style-name="T26.R16_C1"><text:p text:style-name="P1285"><text:span text:style-name="T2493">157</text:span></text:p></table:table-cell><table:table-cell table:style-name="T26.R16_C2"><text:p text:style-name="P1286"><text:span text:style-name="T2494">15.7</text:span></text:p></table:table-cell><table:table-cell table:style-name="T26.R16_C3"><text:p text:style-name="P1287"><text:span text:style-name="T2495">6.7</text:span></text:p></table:table-cell><table:table-cell table:style-name="T26.R16_C4"><text:p text:style-name="P1288"><text:span text:style-name="T2496">36.0</text:span></text:p></table:table-cell><table:table-cell table:style-name="T26.R16_C5"><text:p text:style-name="P1289"><text:span text:style-name="T2497">22.7</text:span></text:p></table:table-cell><table:table-cell table:style-name="T26.R16_C6"><text:p text:style-name="P1290"><text:span text:style-name="T2498">19.0</text:span></text:p></table:table-cell><table:table-cell table:style-name="T26.R16_C7"><text:p text:style-name="P1291"><text:span text:style-name="T2499">15.5</text:span></text:p></table:table-cell></table:table-row><table:table-row table:style-name="T26.R17"><table:table-cell table:style-name="T26.R17_C0"><text:p text:style-name="P1292"><text:span text:style-name="T2500">대구</text:span><text:span text:style-name="T2501">/</text:span><text:span text:style-name="T2502">경북</text:span></text:p></table:table-cell><table:table-cell table:style-name="T26.R17_C1"><text:p text:style-name="P1293"><text:span text:style-name="T2503">102</text:span></text:p></table:table-cell><table:table-cell table:style-name="T26.R17_C2"><text:p text:style-name="P1294"><text:span text:style-name="T2504">10.2</text:span></text:p></table:table-cell><table:table-cell table:style-name="T26.R17_C3"><text:p text:style-name="P1295"><text:span text:style-name="T2505">13.6</text:span></text:p></table:table-cell><table:table-cell table:style-name="T26.R17_C4"><text:p text:style-name="P1296"><text:span text:style-name="T2506">20.2</text:span></text:p></table:table-cell><table:table-cell table:style-name="T26.R17_C5"><text:p text:style-name="P1297"><text:span text:style-name="T2507">36.3</text:span></text:p></table:table-cell><table:table-cell table:style-name="T26.R17_C6"><text:p text:style-name="P1298"><text:span text:style-name="T2508">20.4</text:span></text:p></table:table-cell><table:table-cell table:style-name="T26.R17_C7"><text:p text:style-name="P1299"><text:span text:style-name="T2509">9.4</text:span></text:p></table:table-cell></table:table-row><table:table-row table:style-name="T26.R18"><table:table-cell table:style-name="T26.R18_C0"><text:p text:style-name="P1300"><text:span text:style-name="T2510">강원</text:span><text:span text:style-name="T2511">/</text:span><text:span text:style-name="T2512">제주</text:span></text:p></table:table-cell><table:table-cell table:style-name="T26.R18_C1"><text:p text:style-name="P1301"><text:span text:style-name="T2513">38</text:span></text:p></table:table-cell><table:table-cell table:style-name="T26.R18_C2"><text:p text:style-name="P1302"><text:span text:style-name="T2514">3.8</text:span></text:p></table:table-cell><table:table-cell table:style-name="T26.R18_C3"><text:p text:style-name="P1303"><text:span text:style-name="T2515">6.4</text:span></text:p></table:table-cell><table:table-cell table:style-name="T26.R18_C4"><text:p text:style-name="P1304"><text:span text:style-name="T2516">42.5</text:span></text:p></table:table-cell><table:table-cell table:style-name="T26.R18_C5"><text:p text:style-name="P1305"><text:span text:style-name="T2517">16.5</text:span></text:p></table:table-cell><table:table-cell table:style-name="T26.R18_C6"><text:p text:style-name="P1306"><text:span text:style-name="T2518">19.9</text:span></text:p></table:table-cell><table:table-cell table:style-name="T26.R18_C7"><text:p text:style-name="P1307"><text:span text:style-name="T2519">14.7</text:span></text:p></table:table-cell></table:table-row><table:table-row table:style-name="T26.R19"><table:table-cell table:number-rows-spanned="7" table:style-name="T26.R19_C0"><text:p text:style-name="P1308"><text:span text:style-name="T2520">직 업</text:span></text:p></table:table-cell><table:table-cell table:style-name="T26.R19_C1"><text:p text:style-name="P1309"><text:span text:style-name="T2521">자영업</text:span></text:p></table:table-cell><table:table-cell table:style-name="T26.R19_C2"><text:p text:style-name="P1310"><text:span text:style-name="T2522">180</text:span></text:p></table:table-cell><table:table-cell table:style-name="T26.R19_C3"><text:p text:style-name="P1311"><text:span text:style-name="T2523">18.0</text:span></text:p></table:table-cell><table:table-cell table:style-name="T26.R19_C4"><text:p text:style-name="P1312"><text:span text:style-name="T2524">13.6</text:span></text:p></table:table-cell><table:table-cell table:style-name="T26.R19_C5"><text:p text:style-name="P1313"><text:span text:style-name="T2525">36.7</text:span></text:p></table:table-cell><table:table-cell table:style-name="T26.R19_C6"><text:p text:style-name="P1314"><text:span text:style-name="T2526">21.3</text:span></text:p></table:table-cell><table:table-cell table:style-name="T26.R19_C7"><text:p text:style-name="P1315"><text:span text:style-name="T2527">20.9</text:span></text:p></table:table-cell><table:table-cell table:style-name="T26.R19_C8"><text:p text:style-name="P1316"><text:span text:style-name="T2528">7.5</text:span></text:p></table:table-cell></table:table-row><table:table-row table:style-name="T26.R20"><table:table-cell table:style-name="T26.R20_C0"><text:p text:style-name="P1317"><text:span text:style-name="T2529">화이트컬러</text:span></text:p></table:table-cell><table:table-cell table:style-name="T26.R20_C1"><text:p text:style-name="P1318"><text:span text:style-name="T2530">193</text:span></text:p></table:table-cell><table:table-cell table:style-name="T26.R20_C2"><text:p text:style-name="P1319"><text:span text:style-name="T2531">19.3</text:span></text:p></table:table-cell><table:table-cell table:style-name="T26.R20_C3"><text:p text:style-name="P1320"><text:span text:style-name="T2532">8.4</text:span></text:p></table:table-cell><table:table-cell table:style-name="T26.R20_C4"><text:p text:style-name="P1321"><text:span text:style-name="T2533">34.2</text:span></text:p></table:table-cell><table:table-cell table:style-name="T26.R20_C5"><text:p text:style-name="P1322"><text:span text:style-name="T2534">21.0</text:span></text:p></table:table-cell><table:table-cell table:style-name="T26.R20_C6"><text:p text:style-name="P1323"><text:span text:style-name="T2535">30.8</text:span></text:p></table:table-cell><table:table-cell table:style-name="T26.R20_C7"><text:p text:style-name="P1324"><text:span text:style-name="T2536">5.7</text:span></text:p></table:table-cell></table:table-row><table:table-row table:style-name="T26.R21"><table:table-cell table:style-name="T26.R21_C0"><text:p text:style-name="P1325"><text:span text:style-name="T2537">블루컬러</text:span></text:p></table:table-cell><table:table-cell table:style-name="T26.R21_C1"><text:p text:style-name="P1326"><text:span text:style-name="T2538">70</text:span></text:p></table:table-cell><table:table-cell table:style-name="T26.R21_C2"><text:p text:style-name="P1327"><text:span text:style-name="T2539">7.0</text:span></text:p></table:table-cell><table:table-cell table:style-name="T26.R21_C3"><text:p text:style-name="P1328"><text:span text:style-name="T2540">17.1</text:span></text:p></table:table-cell><table:table-cell table:style-name="T26.R21_C4"><text:p text:style-name="P1329"><text:span text:style-name="T2541">29.3</text:span></text:p></table:table-cell><table:table-cell table:style-name="T26.R21_C5"><text:p text:style-name="P1330"><text:span text:style-name="T2542">27.9</text:span></text:p></table:table-cell><table:table-cell table:style-name="T26.R21_C6"><text:p text:style-name="P1331"><text:span text:style-name="T2543">18.5</text:span></text:p></table:table-cell><table:table-cell table:style-name="T26.R21_C7"><text:p text:style-name="P1332"><text:span text:style-name="T2544">7.3</text:span></text:p></table:table-cell></table:table-row><table:table-row table:style-name="T26.R22"><table:table-cell table:style-name="T26.R22_C0"><text:p text:style-name="P1333"><text:span text:style-name="T2545">농림어업</text:span></text:p></table:table-cell><table:table-cell table:style-name="T26.R22_C1"><text:p text:style-name="P1334"><text:span text:style-name="T2546">43</text:span></text:p></table:table-cell><table:table-cell table:style-name="T26.R22_C2"><text:p text:style-name="P1335"><text:span text:style-name="T2547">4.3</text:span></text:p></table:table-cell><table:table-cell table:style-name="T26.R22_C3"><text:p text:style-name="P1336"><text:span text:style-name="T2548">7.6</text:span></text:p></table:table-cell><table:table-cell table:style-name="T26.R22_C4"><text:p text:style-name="P1337"><text:span text:style-name="T2549">20.7</text:span></text:p></table:table-cell><table:table-cell table:style-name="T26.R22_C5"><text:p text:style-name="P1338"><text:span text:style-name="T2550">47.6</text:span></text:p></table:table-cell><table:table-cell table:style-name="T26.R22_C6"><text:p text:style-name="P1339"><text:span text:style-name="T2551">12.9</text:span></text:p></table:table-cell><table:table-cell table:style-name="T26.R22_C7"><text:p text:style-name="P1340"><text:span text:style-name="T2552">11.3</text:span></text:p></table:table-cell></table:table-row><table:table-row table:style-name="T26.R23"><table:table-cell table:style-name="T26.R23_C0"><text:p text:style-name="P1341"><text:span text:style-name="T2553">주 부</text:span></text:p></table:table-cell><table:table-cell table:style-name="T26.R23_C1"><text:p text:style-name="P1342"><text:span text:style-name="T2554">161</text:span></text:p></table:table-cell><table:table-cell table:style-name="T26.R23_C2"><text:p text:style-name="P1343"><text:span text:style-name="T2555">16.1</text:span></text:p></table:table-cell><table:table-cell table:style-name="T26.R23_C3"><text:p text:style-name="P1344"><text:span text:style-name="T2556">9.9</text:span></text:p></table:table-cell><table:table-cell table:style-name="T26.R23_C4"><text:p text:style-name="P1345"><text:span text:style-name="T2557">33.8</text:span></text:p></table:table-cell><table:table-cell table:style-name="T26.R23_C5"><text:p text:style-name="P1346"><text:span text:style-name="T2558">24.6</text:span></text:p></table:table-cell><table:table-cell table:style-name="T26.R23_C6"><text:p text:style-name="P1347"><text:span text:style-name="T2559">15.7</text:span></text:p></table:table-cell><table:table-cell table:style-name="T26.R23_C7"><text:p text:style-name="P1348"><text:span text:style-name="T2560">15.9</text:span></text:p></table:table-cell></table:table-row><table:table-row table:style-name="T26.R24"><table:table-cell table:style-name="T26.R24_C0"><text:p text:style-name="P1349"><text:span text:style-name="T2561">학 생</text:span></text:p></table:table-cell><table:table-cell table:style-name="T26.R24_C1"><text:p text:style-name="P1350"><text:span text:style-name="T2562">45</text:span></text:p></table:table-cell><table:table-cell table:style-name="T26.R24_C2"><text:p text:style-name="P1351"><text:span text:style-name="T2563">4.5</text:span></text:p></table:table-cell><table:table-cell table:style-name="T26.R24_C3"><text:p text:style-name="P1352"><text:span text:style-name="T2564">14.3</text:span></text:p></table:table-cell><table:table-cell table:style-name="T26.R24_C4"><text:p text:style-name="P1353"><text:span text:style-name="T2565">7.9</text:span></text:p></table:table-cell><table:table-cell table:style-name="T26.R24_C5"><text:p text:style-name="P1354"><text:span text:style-name="T2566">13.3</text:span></text:p></table:table-cell><table:table-cell table:style-name="T26.R24_C6"><text:p text:style-name="P1355"><text:span text:style-name="T2567">49.6</text:span></text:p></table:table-cell><table:table-cell table:style-name="T26.R24_C7"><text:p text:style-name="P1356"><text:span text:style-name="T2568">14.9</text:span></text:p></table:table-cell></table:table-row><table:table-row table:style-name="T26.R25"><table:table-cell table:style-name="T26.R25_C0"><text:p text:style-name="P1357"><text:span text:style-name="T2569">기 타</text:span></text:p></table:table-cell><table:table-cell table:style-name="T26.R25_C1"><text:p text:style-name="P1358"><text:span text:style-name="T2570">159</text:span></text:p></table:table-cell><table:table-cell table:style-name="T26.R25_C2"><text:p text:style-name="P1359"><text:span text:style-name="T2571">15.9</text:span></text:p></table:table-cell><table:table-cell table:style-name="T26.R25_C3"><text:p text:style-name="P1360"><text:span text:style-name="T2572">8.9</text:span></text:p></table:table-cell><table:table-cell table:style-name="T26.R25_C4"><text:p text:style-name="P1361"><text:span text:style-name="T2573">27.8</text:span></text:p></table:table-cell><table:table-cell table:style-name="T26.R25_C5"><text:p text:style-name="P1362"><text:span text:style-name="T2574">22.0</text:span></text:p></table:table-cell><table:table-cell table:style-name="T26.R25_C6"><text:p text:style-name="P1363"><text:span text:style-name="T2575">24.7</text:span></text:p></table:table-cell><table:table-cell table:style-name="T26.R25_C7"><text:p text:style-name="P1364"><text:span text:style-name="T2576">16.6</text:span></text:p></table:table-cell></table:table-row><table:table-row table:style-name="T26.R26"><table:table-cell table:number-rows-spanned="3" table:style-name="T26.R26_C0"><text:p text:style-name="P1365"><text:span text:style-name="T2577">계 층</text:span></text:p></table:table-cell><table:table-cell table:style-name="T26.R26_C1"><text:p text:style-name="P1366"><text:span text:style-name="T2578">상 층</text:span></text:p></table:table-cell><table:table-cell table:style-name="T26.R26_C2"><text:p text:style-name="P1367"><text:span text:style-name="T2579">24</text:span></text:p></table:table-cell><table:table-cell table:style-name="T26.R26_C3"><text:p text:style-name="P1368"><text:span text:style-name="T2580">2.4</text:span></text:p></table:table-cell><table:table-cell table:style-name="T26.R26_C4"><text:p text:style-name="P1369"><text:span text:style-name="T2581">8.5</text:span></text:p></table:table-cell><table:table-cell table:style-name="T26.R26_C5"><text:p text:style-name="P1370"><text:span text:style-name="T2582">28.6</text:span></text:p></table:table-cell><table:table-cell table:style-name="T26.R26_C6"><text:p text:style-name="P1371"><text:span text:style-name="T2583">26.2</text:span></text:p></table:table-cell><table:table-cell table:style-name="T26.R26_C7"><text:p text:style-name="P1372"><text:span text:style-name="T2584">33.0</text:span></text:p></table:table-cell><table:table-cell table:style-name="T26.R26_C8"><text:p text:style-name="P1373"><text:span text:style-name="T2585">3.7</text:span></text:p></table:table-cell></table:table-row><table:table-row table:style-name="T26.R27"><table:table-cell table:style-name="T26.R27_C0"><text:p text:style-name="P1374"><text:span text:style-name="T2586">중 간</text:span></text:p></table:table-cell><table:table-cell table:style-name="T26.R27_C1"><text:p text:style-name="P1375"><text:span text:style-name="T2587">435</text:span></text:p></table:table-cell><table:table-cell table:style-name="T26.R27_C2"><text:p text:style-name="P1376"><text:span text:style-name="T2588">43.5</text:span></text:p></table:table-cell><table:table-cell table:style-name="T26.R27_C3"><text:p text:style-name="P1377"><text:span text:style-name="T2589">8.3</text:span></text:p></table:table-cell><table:table-cell table:style-name="T26.R27_C4"><text:p text:style-name="P1378"><text:span text:style-name="T2590">35.4</text:span></text:p></table:table-cell><table:table-cell table:style-name="T26.R27_C5"><text:p text:style-name="P1379"><text:span text:style-name="T2591">22.9</text:span></text:p></table:table-cell><table:table-cell table:style-name="T26.R27_C6"><text:p text:style-name="P1380"><text:span text:style-name="T2592">23.3</text:span></text:p></table:table-cell><table:table-cell table:style-name="T26.R27_C7"><text:p text:style-name="P1381"><text:span text:style-name="T2593">10.1</text:span></text:p></table:table-cell></table:table-row><table:table-row table:style-name="T26.R28"><table:table-cell table:style-name="T26.R28_C0"><text:p text:style-name="P1382"><text:span text:style-name="T2594">하 층</text:span></text:p></table:table-cell><table:table-cell table:style-name="T26.R28_C1"><text:p text:style-name="P1383"><text:span text:style-name="T2595">386</text:span></text:p></table:table-cell><table:table-cell table:style-name="T26.R28_C2"><text:p text:style-name="P1384"><text:span text:style-name="T2596">38.6</text:span></text:p></table:table-cell><table:table-cell table:style-name="T26.R28_C3"><text:p text:style-name="P1385"><text:span text:style-name="T2597">13.6</text:span></text:p></table:table-cell><table:table-cell table:style-name="T26.R28_C4"><text:p text:style-name="P1386"><text:span text:style-name="T2598">26.5</text:span></text:p></table:table-cell><table:table-cell table:style-name="T26.R28_C5"><text:p text:style-name="P1387"><text:span text:style-name="T2599">23.7</text:span></text:p></table:table-cell><table:table-cell table:style-name="T26.R28_C6"><text:p text:style-name="P1388"><text:span text:style-name="T2600">23.7</text:span></text:p></table:table-cell><table:table-cell table:style-name="T26.R28_C7"><text:p text:style-name="P1389"><text:span text:style-name="T2601">12.4</text:span></text:p></table:table-cell></table:table-row></table:table></draw:text-box></draw:frame></text:p>
      <text:p text:style-name="P1390"/>
      <text:p text:style-name="P1391"/>
      <text:p text:style-name="P1392"/>
      <text:p text:style-name="P1393"/>
      <text:p text:style-name="P1394"/>
      <text:p text:style-name="P1395"/>
      <text:p text:style-name="P1396"><draw:frame draw:style-name="fr40" draw:z-index="0" svg:width="14.437cm" svg:x="0.000cm" svg:y="-20.512cm" text:anchor-type="as-char"><draw:text-box fo:min-height="20.512cm"><table:table table:name="T27" table:style-name="T27" text:anchor-type="paragraph"><table:table-column table:style-name="T27.C128"/><table:table-row table:style-name="T27.R1"><table:table-cell table:number-columns-spanned="8" table:style-name="T27.R1_C0"><text:p text:style-name="P1397"><text:span text:style-name="T2602">【 </text:span><text:span text:style-name="T2603">요금제 개선 및 추가인하 필요성 </text:span><text:span text:style-name="T2604">】</text:span></text:p></table:table-cell></table:table-row><table:table-row table:style-name="T27.R2"><table:table-cell table:number-columns-spanned="2" table:number-rows-spanned="2" table:style-name="T27.R2_C0"><text:p text:style-name="P1398"/></table:table-cell><table:table-cell table:number-columns-spanned="2" table:style-name="T27.R2_C1"><text:p text:style-name="P1399"><text:span text:style-name="T2605">사례수</text:span></text:p></table:table-cell><table:table-cell table:style-name="T27.R2_C2"><text:p text:style-name="P1400"><text:span text:style-name="T2606">추가인하 필요</text:span></text:p></table:table-cell><table:table-cell table:style-name="T27.R2_C3"><text:p text:style-name="P1401"><text:span text:style-name="T2607">향후 개선</text:span></text:p></table:table-cell><table:table-cell table:style-name="T27.R2_C4"><text:p text:style-name="P1402"><text:span text:style-name="T2608">현재 제도 </text:span></text:p><text:p text:style-name="P1403"><text:span text:style-name="T2609">만족</text:span></text:p></table:table-cell><table:table-cell table:style-name="T27.R2_C5"><text:p text:style-name="P1404"><text:span text:style-name="T2610">잘모름</text:span></text:p></table:table-cell></table:table-row><table:table-row table:style-name="T27.R3"><table:table-cell table:style-name="T27.R3_C0"><text:p text:style-name="P1405"><text:span text:style-name="T2611">빈도</text:span></text:p></table:table-cell><table:table-cell table:style-name="T27.R3_C1"><text:p text:style-name="P1406"><text:span text:style-name="T2612">%</text:span></text:p></table:table-cell><table:table-cell table:style-name="T27.R3_C2"><text:p text:style-name="P1407"><text:span text:style-name="T2613">%</text:span></text:p></table:table-cell><table:table-cell table:style-name="T27.R3_C3"><text:p text:style-name="P1408"><text:span text:style-name="T2614">%</text:span></text:p></table:table-cell><table:table-cell table:style-name="T27.R3_C4"><text:p text:style-name="P1409"><text:span text:style-name="T2615">%</text:span></text:p></table:table-cell><table:table-cell table:style-name="T27.R3_C5"><text:p text:style-name="P1410"><text:span text:style-name="T2616">%</text:span></text:p></table:table-cell></table:table-row><table:table-row table:style-name="T27.R4"><table:table-cell table:number-columns-spanned="2" table:style-name="T27.R4_C0"><text:p text:style-name="P1411"><text:span text:style-name="T2617">▣</text:span><text:span text:style-name="T2618">전    체 </text:span><text:span text:style-name="T2619">▣</text:span></text:p></table:table-cell><table:table-cell table:style-name="T27.R4_C1"><text:p text:style-name="P1412"><text:span text:style-name="T2620">1000</text:span></text:p></table:table-cell><table:table-cell table:style-name="T27.R4_C2"><text:p text:style-name="P1413"><text:span text:style-name="T2621">100.0</text:span></text:p></table:table-cell><table:table-cell table:style-name="T27.R4_C3"><text:p text:style-name="P1414"><text:span text:style-name="T2622">68.9</text:span></text:p></table:table-cell><table:table-cell table:style-name="T27.R4_C4"><text:p text:style-name="P1415"><text:span text:style-name="T2623">18.1</text:span></text:p></table:table-cell><table:table-cell table:style-name="T27.R4_C5"><text:p text:style-name="P1416"><text:span text:style-name="T2624">2.7</text:span></text:p></table:table-cell><table:table-cell table:style-name="T27.R4_C6"><text:p text:style-name="P1417"><text:span text:style-name="T2625">10.2</text:span></text:p></table:table-cell></table:table-row><table:table-row table:style-name="T27.R5"><table:table-cell table:number-rows-spanned="5" table:style-name="T27.R5_C0"><text:p text:style-name="P1418"><text:span text:style-name="T2626">연 령</text:span></text:p></table:table-cell><table:table-cell table:style-name="T27.R5_C1"><text:p text:style-name="P1419"><text:span text:style-name="T2627">20 </text:span><text:span text:style-name="T2628">대</text:span></text:p></table:table-cell><table:table-cell table:style-name="T27.R5_C2"><text:p text:style-name="P1420"><text:span text:style-name="T2629">176</text:span></text:p></table:table-cell><table:table-cell table:style-name="T27.R5_C3"><text:p text:style-name="P1421"><text:span text:style-name="T2630">17.6</text:span></text:p></table:table-cell><table:table-cell table:style-name="T27.R5_C4"><text:p text:style-name="P1422"><text:span text:style-name="T2631">72.9</text:span></text:p></table:table-cell><table:table-cell table:style-name="T27.R5_C5"><text:p text:style-name="P1423"><text:span text:style-name="T2632">20.1</text:span></text:p></table:table-cell><table:table-cell table:style-name="T27.R5_C6"><text:p text:style-name="P1424"><text:span text:style-name="T2633"> </text:span></text:p></table:table-cell><table:table-cell table:style-name="T27.R5_C7"><text:p text:style-name="P1425"><text:span text:style-name="T2634">7.0</text:span></text:p></table:table-cell></table:table-row><table:table-row table:style-name="T27.R6"><table:table-cell table:style-name="T27.R6_C0"><text:p text:style-name="P1426"><text:span text:style-name="T2635">30 </text:span><text:span text:style-name="T2636">대</text:span></text:p></table:table-cell><table:table-cell table:style-name="T27.R6_C1"><text:p text:style-name="P1427"><text:span text:style-name="T2637">190</text:span></text:p></table:table-cell><table:table-cell table:style-name="T27.R6_C2"><text:p text:style-name="P1428"><text:span text:style-name="T2638">19.0</text:span></text:p></table:table-cell><table:table-cell table:style-name="T27.R6_C3"><text:p text:style-name="P1429"><text:span text:style-name="T2639">76.7</text:span></text:p></table:table-cell><table:table-cell table:style-name="T27.R6_C4"><text:p text:style-name="P1430"><text:span text:style-name="T2640">17.1</text:span></text:p></table:table-cell><table:table-cell table:style-name="T27.R6_C5"><text:p text:style-name="P1431"><text:span text:style-name="T2641">1.9</text:span></text:p></table:table-cell><table:table-cell table:style-name="T27.R6_C6"><text:p text:style-name="P1432"><text:span text:style-name="T2642">4.3</text:span></text:p></table:table-cell></table:table-row><table:table-row table:style-name="T27.R7"><table:table-cell table:style-name="T27.R7_C0"><text:p text:style-name="P1433"><text:span text:style-name="T2643">40 </text:span><text:span text:style-name="T2644">대</text:span></text:p></table:table-cell><table:table-cell table:style-name="T27.R7_C1"><text:p text:style-name="P1434"><text:span text:style-name="T2645">217</text:span></text:p></table:table-cell><table:table-cell table:style-name="T27.R7_C2"><text:p text:style-name="P1435"><text:span text:style-name="T2646">21.7</text:span></text:p></table:table-cell><table:table-cell table:style-name="T27.R7_C3"><text:p text:style-name="P1436"><text:span text:style-name="T2647">82.1</text:span></text:p></table:table-cell><table:table-cell table:style-name="T27.R7_C4"><text:p text:style-name="P1437"><text:span text:style-name="T2648">9.3</text:span></text:p></table:table-cell><table:table-cell table:style-name="T27.R7_C5"><text:p text:style-name="P1438"><text:span text:style-name="T2649">1.5</text:span></text:p></table:table-cell><table:table-cell table:style-name="T27.R7_C6"><text:p text:style-name="P1439"><text:span text:style-name="T2650">7.1</text:span></text:p></table:table-cell></table:table-row><table:table-row table:style-name="T27.R8"><table:table-cell table:style-name="T27.R8_C0"><text:p text:style-name="P1440"><text:span text:style-name="T2651">50 </text:span><text:span text:style-name="T2652">대</text:span></text:p></table:table-cell><table:table-cell table:style-name="T27.R8_C1"><text:p text:style-name="P1441"><text:span text:style-name="T2653">198</text:span></text:p></table:table-cell><table:table-cell table:style-name="T27.R8_C2"><text:p text:style-name="P1442"><text:span text:style-name="T2654">19.8</text:span></text:p></table:table-cell><table:table-cell table:style-name="T27.R8_C3"><text:p text:style-name="P1443"><text:span text:style-name="T2655">67.6</text:span></text:p></table:table-cell><table:table-cell table:style-name="T27.R8_C4"><text:p text:style-name="P1444"><text:span text:style-name="T2656">19.7</text:span></text:p></table:table-cell><table:table-cell table:style-name="T27.R8_C5"><text:p text:style-name="P1445"><text:span text:style-name="T2657">4.0</text:span></text:p></table:table-cell><table:table-cell table:style-name="T27.R8_C6"><text:p text:style-name="P1446"><text:span text:style-name="T2658">8.6</text:span></text:p></table:table-cell></table:table-row><table:table-row table:style-name="T27.R9"><table:table-cell table:style-name="T27.R9_C0"><text:p text:style-name="P1447"><text:span text:style-name="T2659">60</text:span><text:span text:style-name="T2660">이상</text:span></text:p></table:table-cell><table:table-cell table:style-name="T27.R9_C1"><text:p text:style-name="P1448"><text:span text:style-name="T2661">219</text:span></text:p></table:table-cell><table:table-cell table:style-name="T27.R9_C2"><text:p text:style-name="P1449"><text:span text:style-name="T2662">21.9</text:span></text:p></table:table-cell><table:table-cell table:style-name="T27.R9_C3"><text:p text:style-name="P1450"><text:span text:style-name="T2663">47.3</text:span></text:p></table:table-cell><table:table-cell table:style-name="T27.R9_C4"><text:p text:style-name="P1451"><text:span text:style-name="T2664">24.8</text:span></text:p></table:table-cell><table:table-cell table:style-name="T27.R9_C5"><text:p text:style-name="P1452"><text:span text:style-name="T2665">5.4</text:span></text:p></table:table-cell><table:table-cell table:style-name="T27.R9_C6"><text:p text:style-name="P1453"><text:span text:style-name="T2666">22.4</text:span></text:p></table:table-cell></table:table-row><table:table-row table:style-name="T27.R10"><table:table-cell table:number-rows-spanned="2" table:style-name="T27.R10_C0"><text:p text:style-name="P1454"><text:span text:style-name="T2667">성 별</text:span></text:p></table:table-cell><table:table-cell table:style-name="T27.R10_C1"><text:p text:style-name="P1455"><text:span text:style-name="T2668">남 성</text:span></text:p></table:table-cell><table:table-cell table:style-name="T27.R10_C2"><text:p text:style-name="P1456"><text:span text:style-name="T2669">500</text:span></text:p></table:table-cell><table:table-cell table:style-name="T27.R10_C3"><text:p text:style-name="P1457"><text:span text:style-name="T2670">50.0</text:span></text:p></table:table-cell><table:table-cell table:style-name="T27.R10_C4"><text:p text:style-name="P1458"><text:span text:style-name="T2671">73.1</text:span></text:p></table:table-cell><table:table-cell table:style-name="T27.R10_C5"><text:p text:style-name="P1459"><text:span text:style-name="T2672">15.9</text:span></text:p></table:table-cell><table:table-cell table:style-name="T27.R10_C6"><text:p text:style-name="P1460"><text:span text:style-name="T2673">1.7</text:span></text:p></table:table-cell><table:table-cell table:style-name="T27.R10_C7"><text:p text:style-name="P1461"><text:span text:style-name="T2674">9.2</text:span></text:p></table:table-cell></table:table-row><table:table-row table:style-name="T27.R11"><table:table-cell table:style-name="T27.R11_C0"><text:p text:style-name="P1462"><text:span text:style-name="T2675">여 성</text:span></text:p></table:table-cell><table:table-cell table:style-name="T27.R11_C1"><text:p text:style-name="P1463"><text:span text:style-name="T2676">500</text:span></text:p></table:table-cell><table:table-cell table:style-name="T27.R11_C2"><text:p text:style-name="P1464"><text:span text:style-name="T2677">50.0</text:span></text:p></table:table-cell><table:table-cell table:style-name="T27.R11_C3"><text:p text:style-name="P1465"><text:span text:style-name="T2678">64.8</text:span></text:p></table:table-cell><table:table-cell table:style-name="T27.R11_C4"><text:p text:style-name="P1466"><text:span text:style-name="T2679">20.3</text:span></text:p></table:table-cell><table:table-cell table:style-name="T27.R11_C5"><text:p text:style-name="P1467"><text:span text:style-name="T2680">3.6</text:span></text:p></table:table-cell><table:table-cell table:style-name="T27.R11_C6"><text:p text:style-name="P1468"><text:span text:style-name="T2681">11.2</text:span></text:p></table:table-cell></table:table-row><table:table-row table:style-name="T27.R12"><table:table-cell table:number-rows-spanned="7" table:style-name="T27.R12_C0"><text:p text:style-name="P1469"><text:span text:style-name="T2682">지역</text:span></text:p></table:table-cell><table:table-cell table:style-name="T27.R12_C1"><text:p text:style-name="P1470"><text:span text:style-name="T2683">서울</text:span></text:p></table:table-cell><table:table-cell table:style-name="T27.R12_C2"><text:p text:style-name="P1471"><text:span text:style-name="T2684">203</text:span></text:p></table:table-cell><table:table-cell table:style-name="T27.R12_C3"><text:p text:style-name="P1472"><text:span text:style-name="T2685">20.3</text:span></text:p></table:table-cell><table:table-cell table:style-name="T27.R12_C4"><text:p text:style-name="P1473"><text:span text:style-name="T2686">74.9</text:span></text:p></table:table-cell><table:table-cell table:style-name="T27.R12_C5"><text:p text:style-name="P1474"><text:span text:style-name="T2687">13.8</text:span></text:p></table:table-cell><table:table-cell table:style-name="T27.R12_C6"><text:p text:style-name="P1475"><text:span text:style-name="T2688">3.2</text:span></text:p></table:table-cell><table:table-cell table:style-name="T27.R12_C7"><text:p text:style-name="P1476"><text:span text:style-name="T2689">8.0</text:span></text:p></table:table-cell></table:table-row><table:table-row table:style-name="T27.R13"><table:table-cell table:style-name="T27.R13_C0"><text:p text:style-name="P1477"><text:span text:style-name="T2690">경기</text:span><text:span text:style-name="T2691">/</text:span><text:span text:style-name="T2692">인천</text:span></text:p></table:table-cell><table:table-cell table:style-name="T27.R13_C1"><text:p text:style-name="P1478"><text:span text:style-name="T2693">293</text:span></text:p></table:table-cell><table:table-cell table:style-name="T27.R13_C2"><text:p text:style-name="P1479"><text:span text:style-name="T2694">29.3</text:span></text:p></table:table-cell><table:table-cell table:style-name="T27.R13_C3"><text:p text:style-name="P1480"><text:span text:style-name="T2695">66.3</text:span></text:p></table:table-cell><table:table-cell table:style-name="T27.R13_C4"><text:p text:style-name="P1481"><text:span text:style-name="T2696">20.2</text:span></text:p></table:table-cell><table:table-cell table:style-name="T27.R13_C5"><text:p text:style-name="P1482"><text:span text:style-name="T2697">1.9</text:span></text:p></table:table-cell><table:table-cell table:style-name="T27.R13_C6"><text:p text:style-name="P1483"><text:span text:style-name="T2698">11.6</text:span></text:p></table:table-cell></table:table-row><table:table-row table:style-name="T27.R14"><table:table-cell table:style-name="T27.R14_C0"><text:p text:style-name="P1484"><text:span text:style-name="T2699">대전</text:span><text:span text:style-name="T2700">/</text:span><text:span text:style-name="T2701">충청</text:span></text:p></table:table-cell><table:table-cell table:style-name="T27.R14_C1"><text:p text:style-name="P1485"><text:span text:style-name="T2702">104</text:span></text:p></table:table-cell><table:table-cell table:style-name="T27.R14_C2"><text:p text:style-name="P1486"><text:span text:style-name="T2703">10.4</text:span></text:p></table:table-cell><table:table-cell table:style-name="T27.R14_C3"><text:p text:style-name="P1487"><text:span text:style-name="T2704">73.9</text:span></text:p></table:table-cell><table:table-cell table:style-name="T27.R14_C4"><text:p text:style-name="P1488"><text:span text:style-name="T2705">16.2</text:span></text:p></table:table-cell><table:table-cell table:style-name="T27.R14_C5"><text:p text:style-name="P1489"><text:span text:style-name="T2706"> </text:span></text:p></table:table-cell><table:table-cell table:style-name="T27.R14_C6"><text:p text:style-name="P1490"><text:span text:style-name="T2707">9.9</text:span></text:p></table:table-cell></table:table-row><table:table-row table:style-name="T27.R15"><table:table-cell table:style-name="T27.R15_C0"><text:p text:style-name="P1491"><text:span text:style-name="T2708">광주</text:span><text:span text:style-name="T2709">/</text:span><text:span text:style-name="T2710">전라</text:span></text:p></table:table-cell><table:table-cell table:style-name="T27.R15_C1"><text:p text:style-name="P1492"><text:span text:style-name="T2711">103</text:span></text:p></table:table-cell><table:table-cell table:style-name="T27.R15_C2"><text:p text:style-name="P1493"><text:span text:style-name="T2712">10.3</text:span></text:p></table:table-cell><table:table-cell table:style-name="T27.R15_C3"><text:p text:style-name="P1494"><text:span text:style-name="T2713">63.4</text:span></text:p></table:table-cell><table:table-cell table:style-name="T27.R15_C4"><text:p text:style-name="P1495"><text:span text:style-name="T2714">17.8</text:span></text:p></table:table-cell><table:table-cell table:style-name="T27.R15_C5"><text:p text:style-name="P1496"><text:span text:style-name="T2715">4.4</text:span></text:p></table:table-cell><table:table-cell table:style-name="T27.R15_C6"><text:p text:style-name="P1497"><text:span text:style-name="T2716">14.4</text:span></text:p></table:table-cell></table:table-row><table:table-row table:style-name="T27.R16"><table:table-cell table:style-name="T27.R16_C0"><text:p text:style-name="P1498"><text:span text:style-name="T2717">부</text:span><text:span text:style-name="T2718">/</text:span><text:span text:style-name="T2719">울</text:span><text:span text:style-name="T2720">/</text:span><text:span text:style-name="T2721">경남</text:span></text:p></table:table-cell><table:table-cell table:style-name="T27.R16_C1"><text:p text:style-name="P1499"><text:span text:style-name="T2722">157</text:span></text:p></table:table-cell><table:table-cell table:style-name="T27.R16_C2"><text:p text:style-name="P1500"><text:span text:style-name="T2723">15.7</text:span></text:p></table:table-cell><table:table-cell table:style-name="T27.R16_C3"><text:p text:style-name="P1501"><text:span text:style-name="T2724">65.9</text:span></text:p></table:table-cell><table:table-cell table:style-name="T27.R16_C4"><text:p text:style-name="P1502"><text:span text:style-name="T2725">19.3</text:span></text:p></table:table-cell><table:table-cell table:style-name="T27.R16_C5"><text:p text:style-name="P1503"><text:span text:style-name="T2726">4.1</text:span></text:p></table:table-cell><table:table-cell table:style-name="T27.R16_C6"><text:p text:style-name="P1504"><text:span text:style-name="T2727">10.6</text:span></text:p></table:table-cell></table:table-row><table:table-row table:style-name="T27.R17"><table:table-cell table:style-name="T27.R17_C0"><text:p text:style-name="P1505"><text:span text:style-name="T2728">대구</text:span><text:span text:style-name="T2729">/</text:span><text:span text:style-name="T2730">경북</text:span></text:p></table:table-cell><table:table-cell table:style-name="T27.R17_C1"><text:p text:style-name="P1506"><text:span text:style-name="T2731">102</text:span></text:p></table:table-cell><table:table-cell table:style-name="T27.R17_C2"><text:p text:style-name="P1507"><text:span text:style-name="T2732">10.2</text:span></text:p></table:table-cell><table:table-cell table:style-name="T27.R17_C3"><text:p text:style-name="P1508"><text:span text:style-name="T2733">70.3</text:span></text:p></table:table-cell><table:table-cell table:style-name="T27.R17_C4"><text:p text:style-name="P1509"><text:span text:style-name="T2734">20.3</text:span></text:p></table:table-cell><table:table-cell table:style-name="T27.R17_C5"><text:p text:style-name="P1510"><text:span text:style-name="T2735">3.7</text:span></text:p></table:table-cell><table:table-cell table:style-name="T27.R17_C6"><text:p text:style-name="P1511"><text:span text:style-name="T2736">5.6</text:span></text:p></table:table-cell></table:table-row><table:table-row table:style-name="T27.R18"><table:table-cell table:style-name="T27.R18_C0"><text:p text:style-name="P1512"><text:span text:style-name="T2737">강원</text:span><text:span text:style-name="T2738">/</text:span><text:span text:style-name="T2739">제주</text:span></text:p></table:table-cell><table:table-cell table:style-name="T27.R18_C1"><text:p text:style-name="P1513"><text:span text:style-name="T2740">38</text:span></text:p></table:table-cell><table:table-cell table:style-name="T27.R18_C2"><text:p text:style-name="P1514"><text:span text:style-name="T2741">3.8</text:span></text:p></table:table-cell><table:table-cell table:style-name="T27.R18_C3"><text:p text:style-name="P1515"><text:span text:style-name="T2742">67.8</text:span></text:p></table:table-cell><table:table-cell table:style-name="T27.R18_C4"><text:p text:style-name="P1516"><text:span text:style-name="T2743">21.1</text:span></text:p></table:table-cell><table:table-cell table:style-name="T27.R18_C5"><text:p text:style-name="P1517"><text:span text:style-name="T2744"> </text:span></text:p></table:table-cell><table:table-cell table:style-name="T27.R18_C6"><text:p text:style-name="P1518"><text:span text:style-name="T2745">11.1</text:span></text:p></table:table-cell></table:table-row><table:table-row table:style-name="T27.R19"><table:table-cell table:number-rows-spanned="7" table:style-name="T27.R19_C0"><text:p text:style-name="P1519"><text:span text:style-name="T2746">직 업</text:span></text:p></table:table-cell><table:table-cell table:style-name="T27.R19_C1"><text:p text:style-name="P1520"><text:span text:style-name="T2747">자영업</text:span></text:p></table:table-cell><table:table-cell table:style-name="T27.R19_C2"><text:p text:style-name="P1521"><text:span text:style-name="T2748">180</text:span></text:p></table:table-cell><table:table-cell table:style-name="T27.R19_C3"><text:p text:style-name="P1522"><text:span text:style-name="T2749">18.0</text:span></text:p></table:table-cell><table:table-cell table:style-name="T27.R19_C4"><text:p text:style-name="P1523"><text:span text:style-name="T2750">74.6</text:span></text:p></table:table-cell><table:table-cell table:style-name="T27.R19_C5"><text:p text:style-name="P1524"><text:span text:style-name="T2751">16.2</text:span></text:p></table:table-cell><table:table-cell table:style-name="T27.R19_C6"><text:p text:style-name="P1525"><text:span text:style-name="T2752">2.4</text:span></text:p></table:table-cell><table:table-cell table:style-name="T27.R19_C7"><text:p text:style-name="P1526"><text:span text:style-name="T2753">6.8</text:span></text:p></table:table-cell></table:table-row><table:table-row table:style-name="T27.R20"><table:table-cell table:style-name="T27.R20_C0"><text:p text:style-name="P1527"><text:span text:style-name="T2754">화이트컬러</text:span></text:p></table:table-cell><table:table-cell table:style-name="T27.R20_C1"><text:p text:style-name="P1528"><text:span text:style-name="T2755">193</text:span></text:p></table:table-cell><table:table-cell table:style-name="T27.R20_C2"><text:p text:style-name="P1529"><text:span text:style-name="T2756">19.3</text:span></text:p></table:table-cell><table:table-cell table:style-name="T27.R20_C3"><text:p text:style-name="P1530"><text:span text:style-name="T2757">79.4</text:span></text:p></table:table-cell><table:table-cell table:style-name="T27.R20_C4"><text:p text:style-name="P1531"><text:span text:style-name="T2758">15.9</text:span></text:p></table:table-cell><table:table-cell table:style-name="T27.R20_C5"><text:p text:style-name="P1532"><text:span text:style-name="T2759">1.8</text:span></text:p></table:table-cell><table:table-cell table:style-name="T27.R20_C6"><text:p text:style-name="P1533"><text:span text:style-name="T2760">2.9</text:span></text:p></table:table-cell></table:table-row><table:table-row table:style-name="T27.R21"><table:table-cell table:style-name="T27.R21_C0"><text:p text:style-name="P1534"><text:span text:style-name="T2761">블루컬러</text:span></text:p></table:table-cell><table:table-cell table:style-name="T27.R21_C1"><text:p text:style-name="P1535"><text:span text:style-name="T2762">70</text:span></text:p></table:table-cell><table:table-cell table:style-name="T27.R21_C2"><text:p text:style-name="P1536"><text:span text:style-name="T2763">7.0</text:span></text:p></table:table-cell><table:table-cell table:style-name="T27.R21_C3"><text:p text:style-name="P1537"><text:span text:style-name="T2764">83.0</text:span></text:p></table:table-cell><table:table-cell table:style-name="T27.R21_C4"><text:p text:style-name="P1538"><text:span text:style-name="T2765">11.8</text:span></text:p></table:table-cell><table:table-cell table:style-name="T27.R21_C5"><text:p text:style-name="P1539"><text:span text:style-name="T2766"> </text:span></text:p></table:table-cell><table:table-cell table:style-name="T27.R21_C6"><text:p text:style-name="P1540"><text:span text:style-name="T2767">5.1</text:span></text:p></table:table-cell></table:table-row><table:table-row table:style-name="T27.R22"><table:table-cell table:style-name="T27.R22_C0"><text:p text:style-name="P1541"><text:span text:style-name="T2768">농림어업</text:span></text:p></table:table-cell><table:table-cell table:style-name="T27.R22_C1"><text:p text:style-name="P1542"><text:span text:style-name="T2769">43</text:span></text:p></table:table-cell><table:table-cell table:style-name="T27.R22_C2"><text:p text:style-name="P1543"><text:span text:style-name="T2770">4.3</text:span></text:p></table:table-cell><table:table-cell table:style-name="T27.R22_C3"><text:p text:style-name="P1544"><text:span text:style-name="T2771">68.0</text:span></text:p></table:table-cell><table:table-cell table:style-name="T27.R22_C4"><text:p text:style-name="P1545"><text:span text:style-name="T2772">16.6</text:span></text:p></table:table-cell><table:table-cell table:style-name="T27.R22_C5"><text:p text:style-name="P1546"><text:span text:style-name="T2773">5.3</text:span></text:p></table:table-cell><table:table-cell table:style-name="T27.R22_C6"><text:p text:style-name="P1547"><text:span text:style-name="T2774">10.0</text:span></text:p></table:table-cell></table:table-row><table:table-row table:style-name="T27.R23"><table:table-cell table:style-name="T27.R23_C0"><text:p text:style-name="P1548"><text:span text:style-name="T2775">주 부</text:span></text:p></table:table-cell><table:table-cell table:style-name="T27.R23_C1"><text:p text:style-name="P1549"><text:span text:style-name="T2776">161</text:span></text:p></table:table-cell><table:table-cell table:style-name="T27.R23_C2"><text:p text:style-name="P1550"><text:span text:style-name="T2777">16.1</text:span></text:p></table:table-cell><table:table-cell table:style-name="T27.R23_C3"><text:p text:style-name="P1551"><text:span text:style-name="T2778">54.7</text:span></text:p></table:table-cell><table:table-cell table:style-name="T27.R23_C4"><text:p text:style-name="P1552"><text:span text:style-name="T2779">27.7</text:span></text:p></table:table-cell><table:table-cell table:style-name="T27.R23_C5"><text:p text:style-name="P1553"><text:span text:style-name="T2780">2.4</text:span></text:p></table:table-cell><table:table-cell table:style-name="T27.R23_C6"><text:p text:style-name="P1554"><text:span text:style-name="T2781">15.2</text:span></text:p></table:table-cell></table:table-row><table:table-row table:style-name="T27.R24"><table:table-cell table:style-name="T27.R24_C0"><text:p text:style-name="P1555"><text:span text:style-name="T2782">학 생</text:span></text:p></table:table-cell><table:table-cell table:style-name="T27.R24_C1"><text:p text:style-name="P1556"><text:span text:style-name="T2783">45</text:span></text:p></table:table-cell><table:table-cell table:style-name="T27.R24_C2"><text:p text:style-name="P1557"><text:span text:style-name="T2784">4.5</text:span></text:p></table:table-cell><table:table-cell table:style-name="T27.R24_C3"><text:p text:style-name="P1558"><text:span text:style-name="T2785">81.4</text:span></text:p></table:table-cell><table:table-cell table:style-name="T27.R24_C4"><text:p text:style-name="P1559"><text:span text:style-name="T2786">3.7</text:span></text:p></table:table-cell><table:table-cell table:style-name="T27.R24_C5"><text:p text:style-name="P1560"><text:span text:style-name="T2787"> </text:span></text:p></table:table-cell><table:table-cell table:style-name="T27.R24_C6"><text:p text:style-name="P1561"><text:span text:style-name="T2788">14.9</text:span></text:p></table:table-cell></table:table-row><table:table-row table:style-name="T27.R25"><table:table-cell table:style-name="T27.R25_C0"><text:p text:style-name="P1562"><text:span text:style-name="T2789">기 타</text:span></text:p></table:table-cell><table:table-cell table:style-name="T27.R25_C1"><text:p text:style-name="P1563"><text:span text:style-name="T2790">159</text:span></text:p></table:table-cell><table:table-cell table:style-name="T27.R25_C2"><text:p text:style-name="P1564"><text:span text:style-name="T2791">15.9</text:span></text:p></table:table-cell><table:table-cell table:style-name="T27.R25_C3"><text:p text:style-name="P1565"><text:span text:style-name="T2792">69.4</text:span></text:p></table:table-cell><table:table-cell table:style-name="T27.R25_C4"><text:p text:style-name="P1566"><text:span text:style-name="T2793">19.2</text:span></text:p></table:table-cell><table:table-cell table:style-name="T27.R25_C5"><text:p text:style-name="P1567"><text:span text:style-name="T2794">2.4</text:span></text:p></table:table-cell><table:table-cell table:style-name="T27.R25_C6"><text:p text:style-name="P1568"><text:span text:style-name="T2795">9.0</text:span></text:p></table:table-cell></table:table-row><table:table-row table:style-name="T27.R26"><table:table-cell table:number-rows-spanned="3" table:style-name="T27.R26_C0"><text:p text:style-name="P1569"><text:span text:style-name="T2796">계 층</text:span></text:p></table:table-cell><table:table-cell table:style-name="T27.R26_C1"><text:p text:style-name="P1570"><text:span text:style-name="T2797">상 층</text:span></text:p></table:table-cell><table:table-cell table:style-name="T27.R26_C2"><text:p text:style-name="P1571"><text:span text:style-name="T2798">24</text:span></text:p></table:table-cell><table:table-cell table:style-name="T27.R26_C3"><text:p text:style-name="P1572"><text:span text:style-name="T2799">2.4</text:span></text:p></table:table-cell><table:table-cell table:style-name="T27.R26_C4"><text:p text:style-name="P1573"><text:span text:style-name="T2800">73.1</text:span></text:p></table:table-cell><table:table-cell table:style-name="T27.R26_C5"><text:p text:style-name="P1574"><text:span text:style-name="T2801">12.8</text:span></text:p></table:table-cell><table:table-cell table:style-name="T27.R26_C6"><text:p text:style-name="P1575"><text:span text:style-name="T2802">1.9</text:span></text:p></table:table-cell><table:table-cell table:style-name="T27.R26_C7"><text:p text:style-name="P1576"><text:span text:style-name="T2803">12.2</text:span></text:p></table:table-cell></table:table-row><table:table-row table:style-name="T27.R27"><table:table-cell table:style-name="T27.R27_C0"><text:p text:style-name="P1577"><text:span text:style-name="T2804">중 간</text:span></text:p></table:table-cell><table:table-cell table:style-name="T27.R27_C1"><text:p text:style-name="P1578"><text:span text:style-name="T2805">435</text:span></text:p></table:table-cell><table:table-cell table:style-name="T27.R27_C2"><text:p text:style-name="P1579"><text:span text:style-name="T2806">43.5</text:span></text:p></table:table-cell><table:table-cell table:style-name="T27.R27_C3"><text:p text:style-name="P1580"><text:span text:style-name="T2807">74.4</text:span></text:p></table:table-cell><table:table-cell table:style-name="T27.R27_C4"><text:p text:style-name="P1581"><text:span text:style-name="T2808">17.7</text:span></text:p></table:table-cell><table:table-cell table:style-name="T27.R27_C5"><text:p text:style-name="P1582"><text:span text:style-name="T2809">2.6</text:span></text:p></table:table-cell><table:table-cell table:style-name="T27.R27_C6"><text:p text:style-name="P1583"><text:span text:style-name="T2810">5.3</text:span></text:p></table:table-cell></table:table-row><table:table-row table:style-name="T27.R28"><table:table-cell table:style-name="T27.R28_C0"><text:p text:style-name="P1584"><text:span text:style-name="T2811">하 층</text:span></text:p></table:table-cell><table:table-cell table:style-name="T27.R28_C1"><text:p text:style-name="P1585"><text:span text:style-name="T2812">386</text:span></text:p></table:table-cell><table:table-cell table:style-name="T27.R28_C2"><text:p text:style-name="P1586"><text:span text:style-name="T2813">38.6</text:span></text:p></table:table-cell><table:table-cell table:style-name="T27.R28_C3"><text:p text:style-name="P1587"><text:span text:style-name="T2814">68.4</text:span></text:p></table:table-cell><table:table-cell table:style-name="T27.R28_C4"><text:p text:style-name="P1588"><text:span text:style-name="T2815">18.4</text:span></text:p></table:table-cell><table:table-cell table:style-name="T27.R28_C5"><text:p text:style-name="P1589"><text:span text:style-name="T2816">1.5</text:span></text:p></table:table-cell><table:table-cell table:style-name="T27.R28_C6"><text:p text:style-name="P1590"><text:span text:style-name="T2817">11.7</text:span></text:p></table:table-cell></table:table-row></table:table></draw:text-box></draw:frame></text:p>
      <text:p text:style-name="P1591"/>
      <text:p text:style-name="P1592"/>
      <text:p text:style-name="P1593"/>
      <text:p text:style-name="P1594"/>
      <text:p text:style-name="P1595"><draw:rect draw:corner-radius="0.228cm" draw:style-name="gr41" svg:height="1.138cm" svg:width="16.000cm" svg:x="0cm" svg:y="0cm" text:anchor-type="paragraph"><text:p text:style-name="P1596"><text:span text:style-name="T2818">제 </text:span><text:span text:style-name="T2819">5 </text:span><text:span text:style-name="T2820">부</text:span><text:span text:style-name="T2821">  </text:span><text:span text:style-name="T2822">설문지</text:span></text:p></draw:rect></text:p>
      <text:p text:style-name="P1597"><draw:frame draw:style-name="fr42" draw:z-index="0" svg:width="15.798cm" svg:x="0.000cm" svg:y="-6.320cm" text:anchor-type="as-char"><draw:text-box fo:min-height="6.320cm"><table:table table:name="T28" table:style-name="T28" text:anchor-type="paragraph"><table:table-column table:style-name="T28.C129"/><table:table-row table:style-name="T28.R1"><table:table-cell table:number-columns-spanned="4" table:style-name="T28.R1_C0"><text:p text:style-name="P1598"><text:span text:style-name="T2823">사회</text:span><text:span text:style-name="T2824">‧</text:span><text:span text:style-name="T2825">경제 주요현안 국민여론조사</text:span></text:p></table:table-cell></table:table-row><table:table-row table:style-name="T28.R2"><table:table-cell table:number-columns-spanned="4" table:style-name="T28.R2_C0"><text:p text:style-name="P1599"/></table:table-cell></table:table-row><table:table-row table:style-name="T28.R3"><table:table-cell table:style-name="T28.R3_C0"><text:p text:style-name="P1600"><text:span text:style-name="T2826">조사대상</text:span></text:p></table:table-cell><table:table-cell table:style-name="T28.R3_C1"><text:p text:style-name="P1601"><text:span text:style-name="T2827">전국 </text:span><text:span text:style-name="T2828">19</text:span><text:span text:style-name="T2829">세 이상 성인 남</text:span><text:span text:style-name="T2830">‧</text:span><text:span text:style-name="T2831">여</text:span></text:p></table:table-cell><table:table-cell table:style-name="T28.R3_C2"><text:p text:style-name="P1602"><text:span text:style-name="T2832">조사기간</text:span></text:p></table:table-cell><table:table-cell table:style-name="T28.R3_C3"><text:p text:style-name="P1603"><text:span text:style-name="T2833">2015. 6. 7</text:span></text:p></table:table-cell></table:table-row><table:table-row table:style-name="T28.R4"><table:table-cell table:style-name="T28.R4_C0"><text:p text:style-name="P1604"><text:span text:style-name="T2834">조사방법</text:span></text:p></table:table-cell><table:table-cell table:style-name="T28.R4_C1"><text:p text:style-name="P1605"><text:span text:style-name="T2835">ARS </text:span><text:span text:style-name="T2836">전화조사</text:span><text:span text:style-name="T2837">(RDD </text:span><text:span text:style-name="T2838">유</text:span><text:span text:style-name="T2839">‧</text:span><text:span text:style-name="T2840">무선</text:span><text:span text:style-name="T2841">)</text:span></text:p></table:table-cell><table:table-cell table:style-name="T28.R4_C2"><text:p text:style-name="P1606"><text:span text:style-name="T2842">표본크기</text:span></text:p></table:table-cell><table:table-cell table:style-name="T28.R4_C3"><text:p text:style-name="P1607"><text:span text:style-name="T2843">1,000</text:span><text:span text:style-name="T2844">표본</text:span></text:p></table:table-cell></table:table-row><table:table-row table:style-name="T28.R5"><table:table-cell table:number-columns-spanned="4" table:style-name="T28.R5_C0"><text:p text:style-name="P1608"/></table:table-cell></table:table-row><table:table-row table:style-name="T28.R6"><table:table-cell table:number-columns-spanned="4" table:style-name="T28.R6_C0"><text:p text:style-name="P1609"><text:span text:style-name="T2845">안녕하십니까</text:span><text:span text:style-name="T2846">? </text:span><text:span text:style-name="T2847">우리사회의 사회현안에 대한 국민인식 여론조사를 언론사와 공동으로 실시하고 있는 우리리서치입니다</text:span><text:span text:style-name="T2848">. </text:span><text:span text:style-name="T2849">질문에는 정답이 있는 것이 아니며 평소 생각하고 계시는 대로 편안하게 답해주시면 감사하겠습니다</text:span><text:span text:style-name="T2850">.</text:span></text:p></table:table-cell></table:table-row></table:table></draw:text-box></draw:frame></text:p>
      <text:p text:style-name="P1610"><draw:frame draw:style-name="fr43" draw:z-index="0" svg:width="15.838cm" svg:x="0.000cm" svg:y="-0.822cm" text:anchor-type="as-char"><draw:text-box fo:min-height="0.822cm"><table:table table:name="T29" table:style-name="T29" text:anchor-type="paragraph"><table:table-column table:style-name="T29.C130"/><table:table-row table:style-name="T29.R1"><table:table-cell table:style-name="T29.R1_C0"><text:p text:style-name="P1611"><text:span text:style-name="T2851">&lt;</text:span><text:span text:style-name="T2852">응답자 특성</text:span><text:span text:style-name="T2853">&gt;</text:span></text:p></table:table-cell></table:table-row></table:table></draw:text-box></draw:frame></text:p>
      <text:p text:style-name="P1612"><text:span text:style-name="T2854">SQ1. [</text:span><text:span text:style-name="T2855">권역</text:span><text:span text:style-name="T2856">] </text:span><text:span text:style-name="T2857">선생님의 주민등록 거주 지역은 어디십니까</text:span><text:span text:style-name="T2858">?</text:span></text:p>
      <text:p text:style-name="P1613"><text:span text:style-name="T2859">① </text:span><text:span text:style-name="T2860">서울</text:span><text:span text:style-name="T2861">② </text:span><text:span text:style-name="T2862">경기</text:span><text:span text:style-name="T2863">‧</text:span><text:span text:style-name="T2864">인천</text:span><text:span text:style-name="T2865">③ </text:span><text:span text:style-name="T2866">대전</text:span><text:span text:style-name="T2867">‧</text:span><text:span text:style-name="T2868">충청</text:span></text:p>
      <text:p text:style-name="P1614"><text:span text:style-name="T2869">④ </text:span><text:span text:style-name="T2870">광주</text:span><text:span text:style-name="T2871">‧</text:span><text:span text:style-name="T2872">전라</text:span><text:span text:style-name="T2873">⑤ </text:span><text:span text:style-name="T2874">부산</text:span><text:span text:style-name="T2875">‧</text:span><text:span text:style-name="T2876">울산</text:span><text:span text:style-name="T2877">‧</text:span><text:span text:style-name="T2878">경남</text:span><text:span text:style-name="T2879">⑥ </text:span><text:span text:style-name="T2880">대구</text:span><text:span text:style-name="T2881">‧</text:span><text:span text:style-name="T2882">경북</text:span></text:p>
      <text:p text:style-name="P1615"><text:span text:style-name="T2883">⑦ </text:span><text:span text:style-name="T2884">강원</text:span><text:span text:style-name="T2885">‧</text:span><text:span text:style-name="T2886">제주</text:span></text:p>
      <text:p text:style-name="P1616"><text:span text:style-name="T2887">SQ2. [</text:span><text:span text:style-name="T2888">연령</text:span><text:span text:style-name="T2889">] </text:span><text:span text:style-name="T2890">실례지만 선생님의 연세가 어떻게 되십니까</text:span><text:span text:style-name="T2891">?</text:span></text:p>
      <text:p text:style-name="P1617"><text:span text:style-name="T2892">① </text:span><text:span text:style-name="T2893">18</text:span><text:span text:style-name="T2894">세 이하</text:span><text:span text:style-name="T2895">② </text:span><text:span text:style-name="T2896">19</text:span><text:span text:style-name="T2897">세 이상 </text:span><text:span text:style-name="T2898">20</text:span><text:span text:style-name="T2899">대</text:span><text:span text:style-name="T2900">③ </text:span><text:span text:style-name="T2901">30</text:span><text:span text:style-name="T2902">대</text:span></text:p>
      <text:p text:style-name="P1618"><text:span text:style-name="T2903">④ </text:span><text:span text:style-name="T2904">40</text:span><text:span text:style-name="T2905">대</text:span><text:span text:style-name="T2906">⑤ </text:span><text:span text:style-name="T2907">50</text:span><text:span text:style-name="T2908">대</text:span><text:span text:style-name="T2909">⑥ </text:span><text:span text:style-name="T2910">60</text:span><text:span text:style-name="T2911">세 이상</text:span></text:p>
      <text:p text:style-name="P1619"><text:span text:style-name="T2912">SQ3. [</text:span><text:span text:style-name="T2913">성별</text:span><text:span text:style-name="T2914">] </text:span><text:span text:style-name="T2915">선생님의 성별은 어떻게 되십니까</text:span><text:span text:style-name="T2916">?</text:span></text:p>
      <text:p text:style-name="P1620"><text:span text:style-name="T2917">① </text:span><text:span text:style-name="T2918">남성</text:span><text:span text:style-name="T2919">② </text:span><text:span text:style-name="T2920">여성</text:span></text:p>
      <text:p text:style-name="P1621"><draw:frame draw:style-name="fr44" draw:z-index="0" svg:width="15.838cm" svg:x="0.000cm" svg:y="-0.822cm" text:anchor-type="as-char"><draw:text-box fo:min-height="0.822cm"><table:table table:name="T30" table:style-name="T30" text:anchor-type="paragraph"><table:table-column table:style-name="T30.C131"/><table:table-row table:style-name="T30.R1"><table:table-cell table:style-name="T30.R1_C0"><text:p text:style-name="P1622"><text:span text:style-name="T2921">&lt;</text:span><text:span text:style-name="T2922">데이터중심요금제</text:span><text:span text:style-name="T2923">&gt;</text:span></text:p></table:table-cell></table:table-row></table:table></draw:text-box></draw:frame></text:p>
      <text:p text:style-name="P1623"><text:span text:style-name="T2924">Q4. </text:span><text:span text:style-name="T2925">최근 통신</text:span><text:span text:style-name="T2926">3</text:span><text:span text:style-name="T2927">사가 음성통화는 무제한 사용 가능하고 데이터의 사용량에 따라 통신비를 차등 적용하는 데이터중심 요금제를 내놓았습니다</text:span><text:span text:style-name="T2928">. </text:span><text:span text:style-name="T2929">선생님께서는 데이터중심 요금제에 대해 알고계십니까</text:span><text:span text:style-name="T2930">?</text:span></text:p>
      <text:p text:style-name="P1624"><text:span text:style-name="T2931">① </text:span><text:span text:style-name="T2932">잘 알고 있다</text:span></text:p>
      <text:p text:style-name="P1625"><text:span text:style-name="T2933">② </text:span><text:span text:style-name="T2934">기사</text:span><text:span text:style-name="T2935">, </text:span><text:span text:style-name="T2936">광고 등으로 대강 알고 있다</text:span></text:p>
      <text:p text:style-name="P1626"><text:span text:style-name="T2937">③ </text:span><text:span text:style-name="T2938">전혀 모른다</text:span></text:p>
      <text:p text:style-name="P1627"><text:span text:style-name="T2939">Q5. </text:span><text:span text:style-name="T2940">최근 통신</text:span><text:span text:style-name="T2941">3</text:span><text:span text:style-name="T2942">사가 데이터중심 요금제를 내놓았으나</text:span><text:span text:style-name="T2943">, </text:span><text:span text:style-name="T2944">여러 가지 논란이 계속되고 있습니다</text:span><text:span text:style-name="T2945">. </text:span><text:span text:style-name="T2946">선생님께서는 데이터중심 요금제로 변경할 의향이 있으십니까</text:span><text:span text:style-name="T2947">?</text:span></text:p>
      <text:p text:style-name="P1628"><text:span text:style-name="T2948">① </text:span><text:span text:style-name="T2949">이미 변경했거나 곧 변경할 예정이다</text:span><text:span text:style-name="T2950">.</text:span></text:p>
      <text:p text:style-name="P1629"><text:span text:style-name="T2951">② </text:span><text:span text:style-name="T2952">시장 상황을 좀 더 보고 차분히 결정할 예정이다</text:span><text:span text:style-name="T2953">.</text:span></text:p>
      <text:p text:style-name="P1630"><text:span text:style-name="T2954">③ </text:span><text:span text:style-name="T2955">문제가 있으므로 변경할 생각이 없다</text:span><text:span text:style-name="T2956">.</text:span></text:p>
      <text:p text:style-name="P1631"><text:span text:style-name="T2957">④ </text:span><text:span text:style-name="T2958">잘 모르겠다</text:span><text:span text:style-name="T2959">.</text:span></text:p>
      <text:p text:style-name="P1632"><text:span text:style-name="T2960">Q6. </text:span><text:span text:style-name="T2961">통신</text:span><text:span text:style-name="T2962">3</text:span><text:span text:style-name="T2963">사는 데이터중심 요금제로 변경하면 요금인하 효과가 크다고 주장하고 있지만 시민단체들은 여러 가지 문제가 있다고 지적하고 있습니다</text:span><text:span text:style-name="T2964">. </text:span><text:span text:style-name="T2965">선생님께서는 어떻게 생각하십니까</text:span><text:span text:style-name="T2966">?</text:span></text:p>
      <text:p text:style-name="P1633"><text:span text:style-name="T2967">① </text:span><text:span text:style-name="T2968">음성통화를 많이 사용하기 때문에 통신비 인하 효과가 상당할 것이다</text:span><text:span text:style-name="T2969">.</text:span></text:p>
      <text:p text:style-name="P1634"><text:span text:style-name="T2970">② </text:span><text:span text:style-name="T2971">인하 효과가 있기는 한데 미미하다</text:span><text:span text:style-name="T2972">.</text:span></text:p>
      <text:p text:style-name="P1635"><text:span text:style-name="T2973">③ </text:span><text:span text:style-name="T2974">이전과 비교해 인하 효과가 없을 것이다</text:span><text:span text:style-name="T2975">.</text:span></text:p>
      <text:p text:style-name="P1636"><text:span text:style-name="T2976">④ </text:span><text:span text:style-name="T2977">데이터를 많이 쓰는 추세라 오히려 요금이 인상될 우려가 있다</text:span><text:span text:style-name="T2978">.</text:span></text:p>
      <text:p text:style-name="P1637"><text:span text:style-name="T2979">⑤ </text:span><text:span text:style-name="T2980">잘 모르겠다</text:span><text:span text:style-name="T2981">.</text:span></text:p>
      <text:p text:style-name="P1638"><text:span text:style-name="T2982">Q7. </text:span><text:span text:style-name="T2983">데이터중심요금제에 대한 개선 및 추가 인하가 필요하다는 의견에 대해서는 어떻게 생각하십니까</text:span><text:span text:style-name="T2984">?</text:span></text:p>
      <text:p text:style-name="P1639"><text:span text:style-name="T2985">① </text:span><text:span text:style-name="T2986">개선과 추가 인하가 꼭 필요하다</text:span></text:p>
      <text:p text:style-name="P1640"><text:span text:style-name="T2987">② </text:span><text:span text:style-name="T2988">향후 추이를 보고나서 개선을 추진해도 된다</text:span><text:span text:style-name="T2989">.</text:span></text:p>
      <text:p text:style-name="P1641"><text:span text:style-name="T2990">③ </text:span><text:span text:style-name="T2991">최근의 데이터중심 요금제이면 충분하다</text:span><text:span text:style-name="T2992">.</text:span></text:p>
      <text:p text:style-name="P1642"><text:span text:style-name="T2993">④ </text:span><text:span text:style-name="T2994">잘 모르겠다</text:span><text:span text:style-name="T2995">.</text:span></text:p>
      <text:p text:style-name="P1643"><text:span text:style-name="T2996">Q8. </text:span><text:span text:style-name="T2997">선생님의 직업은 어떻게 되십니까</text:span><text:span text:style-name="T2998">?</text:span></text:p>
      <text:p text:style-name="P1644"><text:span text:style-name="T2999">① </text:span><text:span text:style-name="T3000">자영업</text:span><text:span text:style-name="T3001">② </text:span><text:span text:style-name="T3002">화이트칼러</text:span><text:span text:style-name="T3003">③ </text:span><text:span text:style-name="T3004">블루컬러</text:span></text:p>
      <text:p text:style-name="P1645"><text:span text:style-name="T3005">④ </text:span><text:span text:style-name="T3006">농림어업</text:span><text:span text:style-name="T3007">⑤ </text:span><text:span text:style-name="T3008">주부</text:span><text:span text:style-name="T3009">⑥ </text:span><text:span text:style-name="T3010">학생</text:span></text:p>
      <text:p text:style-name="P1646"><text:span text:style-name="T3011">⑦ </text:span><text:span text:style-name="T3012">기타 </text:span></text:p>
      <text:p text:style-name="P1647"><text:span text:style-name="T3013">Q9. </text:span><text:span text:style-name="T3014">선생님은 어느 계층에 속하신다고 생각하십니까</text:span><text:span text:style-name="T3015">?</text:span></text:p>
      <text:p text:style-name="P1648"><text:span text:style-name="T3016">① </text:span><text:span text:style-name="T3017">상층</text:span><text:span text:style-name="T3018">② </text:span><text:span text:style-name="T3019">중간</text:span><text:span text:style-name="T3020">③ </text:span><text:span text:style-name="T3021">하층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50%" fo:margin-left="0.353cm" fo:padding-bottom="0.000cm" fo:padding-left="0.000cm" fo:padding-right="0.000cm" fo:padding-top="0.000cm" fo:text-align="left" style:snap-to-layout-grid="false" style:vertical-align="baseline"/>
      <style:text-properties fo:color="#000000" fo:font-size="11.0pt" fo:font-weight="bold" fo:letter-spacing="-0.6pt" style:font-name="HCI Acacia" style:font-name-asian="휴먼명조" style:font-size-asian="11.0pt" style:font-weight-asian="bold"/>
    </style:style>
    <style:style style:class="text" style:family="paragraph" style:name="15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12" style:parent-style-name="Standard">
      <style:paragraph-properties fo:line-height="130%" fo:margin-left="0.924cm" fo:padding-bottom="0.000cm" fo:padding-left="0.000cm" fo:padding-right="0.000cm" fo:padding-top="0.000cm" fo:text-align="left" fo:text-indent="-0.462cm" style:snap-to-layout-grid="false" style:vertical-align="baseline"/>
      <style:text-properties fo:color="#000000" fo:font-size="9.0pt" fo:font-weight="bold" fo:letter-spacing="-0.5pt" style:font-name="바탕" style:font-name-asian="바탕" style:font-size-asian="9.0pt" style:font-weight-asian="bold"/>
    </style:style>
    <style:style style:class="text" style:family="paragraph" style:name="17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18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19" style:parent-style-name="Standard">
      <style:paragraph-properties fo:line-height="160%" fo:padding-bottom="0.000cm" fo:padding-left="0.000cm" fo:padding-right="0.000cm" fo:padding-top="0.000cm" fo:text-align="center" style:snap-to-layout-grid="false" style:vertical-align="baseline"/>
      <style:text-properties fo:color="#000000" fo:font-size="7.0pt" style:font-name="Times New Roman" style:font-name-asian="한컴바탕" style:font-size-asian="7.0pt"/>
    </style:style>
    <style:style style:class="text" style:family="paragraph" style:name="2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8.0pt" style:font-name="한컴바탕" style:font-name-asian="한컴바탕" style:font-size-asian="8.0pt"/>
    </style:style>
    <style:style style:class="text" style:family="paragraph" style:name="21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Arial" style:font-name-asian="한컴바탕" style:font-size-asian="10.0pt"/>
    </style:style>
    <style:style style:class="text" style:family="paragraph" style:name="22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7.0pt" style:font-name="한컴바탕" style:font-name-asian="한컴바탕" style:font-size-asian="7.0pt"/>
    </style:style>
    <style:style style:class="text" style:family="paragraph" style:name="23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8.0pt" style:font-name="한컴바탕" style:font-name-asian="한컴바탕" style:font-size-asian="8.0pt"/>
    </style:style>
    <style:style style:class="text" style:family="paragraph" style:name="24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25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26" style:parent-style-name="Standard">
      <style:paragraph-properties fo:line-height="160%" fo:padding-bottom="0.000cm" fo:padding-left="0.000cm" fo:padding-right="0.000cm" fo:padding-top="0.000cm" fo:text-align="center" style:snap-to-layout-grid="false" style:vertical-align="baseline"/>
      <style:text-properties fo:color="#000000" fo:font-size="10.0pt" style:font-name="한컴바탕" style:font-name-asian="한컴바탕" style:font-size-asian="10.0pt"/>
    </style:style>
    <style:style style:class="text" style:family="paragraph" style:name="27" style:parent-style-name="Standard">
      <style:paragraph-properties fo:line-height="160%" fo:padding-bottom="0.000cm" fo:padding-left="0.000cm" fo:padding-right="0.000cm" fo:padding-top="0.000cm" fo:text-align="center" style:snap-to-layout-grid="false" style:vertical-align="baseline"/>
      <style:text-properties fo:color="#000000" fo:font-size="10.0pt" style:font-name="한컴바탕" style:font-name-asian="한컴바탕" style:font-size-asian="10.0pt"/>
    </style:style>
    <style:style style:class="text" style:family="paragraph" style:name="28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29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30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31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16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맑은 고딕" style:font-name-asian="맑은 고딕" style:font-size-asian="10.0pt"/>
    </style:style>
    <style:style style:class="text" style:family="paragraph" style:name="32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33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7.0pt" style:font-name="한컴바탕" style:font-name-asian="한컴바탕" style:font-size-asian="7.0pt"/>
    </style:style>
    <style:style style:class="text" style:family="paragraph" style:name="34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7.0pt" style:font-name="한컴바탕" style:font-name-asian="한컴바탕" style:font-size-asian="7.0pt"/>
    </style:style>
    <style:style style:class="text" style:family="paragraph" style:name="35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7.0pt" style:font-name="한컴바탕" style:font-name-asian="한컴바탕" style:font-size-asian="7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4년 8월 26일 화요일 오전 9:54:44</meta:creation-date>
    <dc:title>맘편히장사하고픈상인모임</dc:title>
    <dc:creator>samsung</dc:creator>
    <dc:date>2015년 6월 25일 목요일 오후 3:49:17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