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바탕" svg:font-family="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</office:font-face-decls>
  <office:automatic-styles>
    <style:style style:family="paragraph" style:name="P1" style:parent-style-name="0">
      <style:paragraph-properties fo:text-align="center" style:snap-to-layout-grid="tru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5.918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color="#d90909" fo:font-size="26.0pt" fo:font-weight="bold" style:font-name="HY견고딕" style:font-name-asian="HY견고딕" style:font-size-asian="26.0pt" style:font-weight-asian="bold"/>
    </style:style>
    <style:style style:family="text" style:name="T2">
      <style:text-properties fo:color="#d90909" fo:font-size="26.0pt" fo:font-weight="bold" style:font-name="바탕" style:font-name-asian="HY견고딕" style:font-size-asian="26.0pt" style:font-weight-asian="bold"/>
    </style:style>
    <style:style style:family="paragraph" style:name="P3" style:parent-style-name="0">
      <style:paragraph-properties fo:text-align="center" style:snap-to-layout-grid="false"/>
    </style:style>
    <style:style style:family="text" style:name="T3">
      <style:text-properties fo:font-size="26.0pt" fo:font-weight="bold" style:font-name="HY견고딕" style:font-name-asian="HY견고딕" style:font-size-asian="26.0pt" style:font-weight-asian="bold"/>
    </style:style>
    <style:style style:family="text" style:name="T4">
      <style:text-properties fo:font-size="26.0pt" fo:font-weight="bold" style:font-name="바탕" style:font-name-asian="HY견고딕" style:font-size-asian="26.0pt" style:font-weight-asian="bold"/>
    </style:style>
    <style:style style:family="text" style:name="T5">
      <style:text-properties fo:font-size="26.0pt" fo:font-weight="bold" style:font-name="HY견고딕" style:font-name-asian="HY견고딕" style:font-size-asian="26.0pt" style:font-weight-asian="bold"/>
    </style:style>
    <style:style style:family="paragraph" style:name="P4" style:parent-style-name="1">
      <style:paragraph-properties fo:line-height="130%" fo:margin-left="0.387cm" fo:text-align="center" fo:text-indent="-0.387cm" style:snap-to-layout-grid="false"/>
    </style:style>
    <style:style style:family="text" style:name="T6">
      <style:text-properties fo:font-size="32.0pt" fo:font-weight="bold" fo:letter-spacing="-3.2pt" style:font-name="바탕" style:font-name-asian="HY견고딕" style:font-size-asian="32.0pt" style:font-weight-asian="bold"/>
    </style:style>
    <style:style style:family="text" style:name="T7">
      <style:text-properties fo:font-size="32.0pt" style:font-name="HY견고딕" style:font-name-asian="HY견고딕" style:font-size-asian="32.0pt"/>
    </style:style>
    <style:style style:family="text" style:name="T8">
      <style:text-properties fo:font-size="32.0pt" fo:font-weight="bold" fo:letter-spacing="-3.2pt" style:font-name="바탕" style:font-name-asian="HY견고딕" style:font-size-asian="32.0pt" style:font-weight-asian="bold"/>
    </style:style>
    <style:style style:family="text" style:name="T9">
      <style:text-properties fo:font-size="32.0pt" style:font-name="HY견고딕" style:font-name-asian="HY견고딕" style:font-size-asian="32.0pt"/>
    </style:style>
    <style:style style:family="text" style:name="T10">
      <style:text-properties fo:font-size="32.0pt" fo:font-weight="bold" fo:letter-spacing="-3.2pt" style:font-name="바탕" style:font-name-asian="HY견고딕" style:font-size-asian="32.0pt" style:font-weight-asian="bold"/>
    </style:style>
    <style:style style:family="text" style:name="T11">
      <style:text-properties fo:font-size="32.0pt" style:font-name="HY견고딕" style:font-name-asian="HY견고딕" style:font-size-asian="32.0pt"/>
    </style:style>
    <style:style style:family="text" style:name="T12">
      <style:text-properties fo:font-size="32.0pt" fo:font-weight="bold" fo:letter-spacing="-3.2pt" style:font-name="바탕" style:font-name-asian="HY견고딕" style:font-size-asian="32.0pt" style:font-weight-asian="bold"/>
    </style:style>
    <style:style style:family="table-cell" style:name="T1.R1_C0">
      <style:table-cell-properties fo:border-bottom="0.060cm solid #000000" fo:border-left="none" fo:border-right="none" fo:border-top="0.060cm solid #000000" fo:padding-bottom="0.050cm" fo:padding-left="0.050cm" fo:padding-right="0.050cm" fo:padding-top="0.050cm" style:vertical-align="middle"/>
    </style:style>
    <style:style style:family="table-row" style:name="T1.R1">
      <style:table-row-properties style:min-row-height="5.630cm"/>
    </style:style>
    <style:style style:family="paragraph" style:name="P5" style:parent-style-name="1">
      <style:paragraph-properties fo:line-height="130%" fo:margin-left="0.387cm" fo:text-align="center" fo:text-indent="-0.387cm" style:snap-to-layout-grid="false"/>
    </style:style>
    <style:style style:family="table-cell" style:name="T1.R2_C0">
      <style:table-cell-properties fo:border-bottom="0.010cm dotted #000000" fo:border-left="none" fo:border-right="none" fo:border-top="0.060cm solid #000000" fo:padding-bottom="0.050cm" fo:padding-left="0.050cm" fo:padding-right="0.050cm" fo:padding-top="0.050cm" style:vertical-align="middle"/>
    </style:style>
    <style:style style:family="table-row" style:name="T1.R2">
      <style:table-row-properties style:min-row-height="0.452cm"/>
    </style:style>
    <style:style style:family="paragraph" style:name="P6" style:parent-style-name="0">
      <style:paragraph-properties fo:margin-left="0.176cm" style:snap-to-layout-grid="false"/>
    </style:style>
    <style:style style:family="paragraph" style:name="P7" style:parent-style-name="0">
      <style:paragraph-properties fo:margin-left="0.176cm" style:snap-to-layout-grid="false"/>
    </style:style>
    <style:style style:family="text" style:name="T13">
      <style:text-properties fo:font-size="11.0pt" style:font-name="바탕" style:font-name-asian="한컴돋움" style:font-size-asian="11.0pt"/>
    </style:style>
    <style:style style:family="text" style:name="T1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5">
      <style:text-properties fo:font-size="11.0pt" style:font-name="한컴돋움" style:font-name-asian="한컴돋움" style:font-size-asian="11.0pt"/>
    </style:style>
    <style:style style:family="text" style:name="T1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7">
      <style:text-properties fo:font-size="11.0pt" style:font-name="한컴돋움" style:font-name-asian="한컴돋움" style:font-size-asian="11.0pt"/>
    </style:style>
    <style:style style:family="text" style:name="T1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9">
      <style:text-properties fo:font-size="11.0pt" style:font-name="한컴돋움" style:font-name-asian="한컴돋움" style:font-size-asian="11.0pt"/>
    </style:style>
    <style:style style:family="text" style:name="T2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8" style:parent-style-name="0">
      <style:paragraph-properties fo:margin-left="0.176cm" style:snap-to-layout-grid="false"/>
    </style:style>
    <style:style style:family="text" style:name="T21">
      <style:text-properties fo:font-size="11.0pt" style:font-name="바탕" style:font-name-asian="한컴돋움" style:font-size-asian="11.0pt"/>
    </style:style>
    <style:style style:family="text" style:name="T2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3">
      <style:text-properties fo:font-size="11.0pt" style:font-name="한컴돋움" style:font-name-asian="한컴돋움" style:font-size-asian="11.0pt"/>
    </style:style>
    <style:style style:family="text" style:name="T2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9" style:parent-style-name="0">
      <style:paragraph-properties fo:margin-left="0.176cm" style:snap-to-layout-grid="false"/>
    </style:style>
    <style:style style:family="text" style:name="T25">
      <style:text-properties fo:font-size="11.0pt" style:font-name="바탕" style:font-name-asian="한컴돋움" style:font-size-asian="11.0pt"/>
    </style:style>
    <style:style style:family="text" style:name="T2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7">
      <style:text-properties fo:font-size="11.0pt" style:font-name="한컴돋움" style:font-name-asian="한컴돋움" style:font-size-asian="11.0pt"/>
    </style:style>
    <style:style style:family="text" style:name="T2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10" style:parent-style-name="0">
      <style:paragraph-properties fo:margin-left="0.176cm" style:snap-to-layout-grid="false"/>
    </style:style>
    <style:style style:family="text" style:name="T29">
      <style:text-properties fo:font-size="11.0pt" style:font-name="바탕" style:font-name-asian="한컴돋움" style:font-size-asian="11.0pt"/>
    </style:style>
    <style:style style:family="text" style:name="T3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1">
      <style:text-properties fo:font-size="11.0pt" style:font-name="한컴돋움" style:font-name-asian="한컴돋움" style:font-size-asian="11.0pt"/>
    </style:style>
    <style:style style:family="text" style:name="T3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3">
      <style:text-properties fo:font-size="11.0pt" style:font-name="한컴돋움" style:font-name-asian="한컴돋움" style:font-size-asian="11.0pt"/>
    </style:style>
    <style:style style:family="text" style:name="T3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5">
      <style:text-properties fo:font-size="11.0pt" style:font-name="한컴돋움" style:font-name-asian="한컴돋움" style:font-size-asian="11.0pt"/>
    </style:style>
    <style:style style:family="text" style:name="T3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7">
      <style:text-properties fo:font-size="11.0pt" style:font-name="한컴돋움" style:font-name-asian="한컴돋움" style:font-size-asian="11.0pt"/>
    </style:style>
    <style:style style:family="text" style:name="T3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9">
      <style:text-properties fo:font-size="11.0pt" style:font-name="한컴돋움" style:font-name-asian="한컴돋움" style:font-size-asian="11.0pt"/>
    </style:style>
    <style:style style:family="text" style:name="T4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1">
      <style:text-properties fo:font-size="11.0pt" style:font-name="한컴돋움" style:font-name-asian="한컴돋움" style:font-size-asian="11.0pt"/>
    </style:style>
    <style:style style:family="text" style:name="T4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11" style:parent-style-name="0">
      <style:paragraph-properties fo:margin-left="0.176cm" style:snap-to-layout-grid="false"/>
    </style:style>
    <style:style style:family="text" style:name="T43">
      <style:text-properties fo:font-size="11.0pt" style:font-name="바탕" style:font-name-asian="한컴돋움" style:font-size-asian="11.0pt"/>
    </style:style>
    <style:style style:family="text" style:name="T4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5">
      <style:text-properties fo:font-size="11.0pt" style:font-name="한컴돋움" style:font-name-asian="한컴돋움" style:font-size-asian="11.0pt"/>
    </style:style>
    <style:style style:family="text" style:name="T4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7">
      <style:text-properties fo:font-size="11.0pt" style:font-name="한컴돋움" style:font-name-asian="한컴돋움" style:font-size-asian="11.0pt"/>
    </style:style>
    <style:style style:family="text" style:name="T4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9">
      <style:text-properties fo:font-size="11.0pt" style:font-name="한컴돋움" style:font-name-asian="한컴돋움" style:font-size-asian="11.0pt"/>
    </style:style>
    <style:style style:family="paragraph" style:name="P12" style:parent-style-name="0">
      <style:paragraph-properties fo:margin-left="0.176cm" style:snap-to-layout-grid="false"/>
    </style:style>
    <style:style style:family="text" style:name="T50">
      <style:text-properties fo:font-size="11.0pt" style:font-name="바탕" style:font-name-asian="한컴돋움" style:font-size-asian="11.0pt"/>
    </style:style>
    <style:style style:family="text" style:name="T5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52">
      <style:text-properties fo:font-size="11.0pt" style:font-name="한컴돋움" style:font-name-asian="한컴돋움" style:font-size-asian="11.0pt"/>
    </style:style>
    <style:style style:family="text" style:name="T5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54">
      <style:text-properties fo:font-size="11.0pt" style:font-name="한컴돋움" style:font-name-asian="한컴돋움" style:font-size-asian="11.0pt"/>
    </style:style>
    <style:style style:family="text" style:name="T5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56">
      <style:text-properties fo:font-size="11.0pt" style:font-name="한컴돋움" style:font-name-asian="한컴돋움" style:font-size-asian="11.0pt"/>
    </style:style>
    <style:style style:family="table-cell" style:name="T1.R3_C0">
      <style:table-cell-properties fo:border-bottom="0.010cm dotted #000000" fo:border-left="0.010cm dotted #000000" fo:border-right="0.010cm dotted #000000" fo:border-top="0.010cm dotted #000000" fo:padding-bottom="0.050cm" fo:padding-left="0.050cm" fo:padding-right="0.050cm" fo:padding-top="0.050cm" style:vertical-align="middle"/>
    </style:style>
    <style:style style:family="table-row" style:name="T1.R3">
      <style:table-row-properties style:min-row-height="4.191cm"/>
    </style:style>
    <style:style style:family="paragraph" style:name="P13" style:parent-style-name="0">
      <style:paragraph-properties fo:margin-left="0.176cm" style:snap-to-layout-grid="false"/>
    </style:style>
    <style:style style:family="table-cell" style:name="T1.R4_C0">
      <style:table-cell-properties fo:border-bottom="0.010cm dotted #000000" fo:border-left="0.010cm dotted #000000" fo:border-right="0.010cm dotted #000000" fo:border-top="0.010cm dotted #000000" fo:padding-bottom="0.050cm" fo:padding-left="0.050cm" fo:padding-right="0.050cm" fo:padding-top="0.050cm" style:vertical-align="middle"/>
    </style:style>
    <style:style style:family="table-row" style:name="T1.R4">
      <style:table-row-properties style:min-row-height="0.205cm"/>
    </style:style>
    <style:style style:family="paragraph" style:name="P14" style:parent-style-name="0">
      <style:paragraph-properties style:snap-to-layout-grid="false"/>
    </style:style>
    <style:style style:family="paragraph" style:name="P15" style:parent-style-name="0">
      <style:paragraph-properties style:snap-to-layout-grid="false"/>
    </style:style>
    <style:style style:family="text" style:name="T57">
      <style:text-properties fo:font-size="11.0pt" style:font-name="한컴돋움" style:font-name-asian="한컴돋움" style:font-size-asian="11.0pt"/>
    </style:style>
    <style:style style:family="text" style:name="T5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59">
      <style:text-properties fo:font-size="11.0pt" style:font-name="한컴돋움" style:font-name-asian="한컴돋움" style:font-size-asian="11.0pt"/>
    </style:style>
    <style:style style:family="paragraph" style:name="P16" style:parent-style-name="0">
      <style:paragraph-properties style:snap-to-layout-grid="false"/>
    </style:style>
    <style:style style:family="paragraph" style:name="P17" style:parent-style-name="0">
      <style:paragraph-properties style:snap-to-layout-grid="false"/>
    </style:style>
    <style:style style:family="text" style:name="T60">
      <style:text-properties fo:font-size="11.0pt" style:font-name="한컴돋움" style:font-name-asian="한컴돋움" style:font-size-asian="11.0pt"/>
    </style:style>
    <style:style style:family="text" style:name="T61">
      <style:text-properties style:font-name="바탕" style:font-name-asian="함초롬돋움"/>
    </style:style>
    <style:style style:family="text" style:name="T62">
      <style:text-properties style:font-name="함초롬돋움" style:font-name-asian="함초롬돋움"/>
    </style:style>
    <style:style style:family="text" style:name="T63">
      <style:text-properties style:font-name="바탕" style:font-name-asian="함초롬돋움"/>
    </style:style>
    <style:style style:family="text" style:name="T64">
      <style:text-properties style:font-name="함초롬돋움" style:font-name-asian="함초롬돋움"/>
    </style:style>
    <style:style style:family="text" style:name="T65">
      <style:text-properties style:font-name="바탕" style:font-name-asian="함초롬돋움"/>
    </style:style>
    <style:style style:family="text" style:name="T66">
      <style:text-properties style:font-name="함초롬돋움" style:font-name-asian="함초롬돋움"/>
    </style:style>
    <style:style style:family="text" style:name="T67">
      <style:text-properties style:font-name="바탕" style:font-name-asian="함초롬돋움"/>
    </style:style>
    <style:style style:family="text" style:name="T68">
      <style:text-properties style:font-name="함초롬돋움" style:font-name-asian="함초롬돋움"/>
    </style:style>
    <style:style style:family="text" style:name="T69">
      <style:text-properties style:font-name="바탕" style:font-name-asian="함초롬돋움"/>
    </style:style>
    <style:style style:family="text" style:name="T70">
      <style:text-properties style:font-name="함초롬돋움" style:font-name-asian="함초롬돋움"/>
    </style:style>
    <style:style style:family="text" style:name="T71">
      <style:text-properties style:font-name="바탕" style:font-name-asian="함초롬돋움"/>
    </style:style>
    <style:style style:family="text" style:name="T72">
      <style:text-properties style:font-name="함초롬돋움" style:font-name-asian="함초롬돋움"/>
    </style:style>
    <style:style style:family="text" style:name="T73">
      <style:text-properties style:font-name="바탕" style:font-name-asian="함초롬돋움"/>
    </style:style>
    <style:style style:family="text" style:name="T74">
      <style:text-properties style:font-name="함초롬돋움" style:font-name-asian="함초롬돋움"/>
    </style:style>
    <style:style style:family="text" style:name="T75">
      <style:text-properties style:font-name="바탕" style:font-name-asian="함초롬돋움"/>
    </style:style>
    <style:style style:family="text" style:name="T76">
      <style:text-properties style:font-name="함초롬돋움" style:font-name-asian="함초롬돋움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0">
      <style:paragraph-properties style:snap-to-layout-grid="false"/>
    </style:style>
    <style:style style:family="text" style:name="T77">
      <style:text-properties style:font-name="바탕" style:font-name-asian="함초롬돋움"/>
    </style:style>
    <style:style style:family="text" style:name="T78">
      <style:text-properties style:font-name="바탕" style:font-name-asian="함초롬돋움"/>
    </style:style>
    <style:style style:family="text" style:name="T79">
      <style:text-properties style:font-name="함초롬돋움" style:font-name-asian="함초롬돋움"/>
    </style:style>
    <style:style style:family="text" style:name="T80">
      <style:text-properties style:font-name="바탕" style:font-name-asian="함초롬돋움"/>
    </style:style>
    <style:style style:family="text" style:name="T81">
      <style:text-properties style:font-name="함초롬돋움" style:font-name-asian="함초롬돋움"/>
    </style:style>
    <style:style style:family="text" style:name="T82">
      <style:text-properties style:font-name="바탕" style:font-name-asian="함초롬돋움"/>
    </style:style>
    <style:style style:family="text" style:name="T83">
      <style:text-properties style:font-name="함초롬돋움" style:font-name-asian="함초롬돋움"/>
    </style:style>
    <style:style style:family="text" style:name="T84">
      <style:text-properties style:font-name="바탕" style:font-name-asian="함초롬돋움"/>
    </style:style>
    <style:style style:family="text" style:name="T85">
      <style:text-properties style:font-name="함초롬돋움" style:font-name-asian="함초롬돋움"/>
    </style:style>
    <style:style style:family="text" style:name="T86">
      <style:text-properties style:font-name="바탕" style:font-name-asian="함초롬돋움"/>
    </style:style>
    <style:style style:family="text" style:name="T87">
      <style:text-properties style:font-name="함초롬돋움" style:font-name-asian="함초롬돋움"/>
    </style:style>
    <style:style style:family="text" style:name="T88">
      <style:text-properties style:font-name="바탕" style:font-name-asian="함초롬돋움"/>
    </style:style>
    <style:style style:family="text" style:name="T89">
      <style:text-properties style:font-name="함초롬돋움" style:font-name-asian="함초롬돋움"/>
    </style:style>
    <style:style style:family="text" style:name="T90">
      <style:text-properties style:font-name="바탕" style:font-name-asian="함초롬돋움"/>
    </style:style>
    <style:style style:family="text" style:name="T91">
      <style:text-properties style:font-name="함초롬돋움" style:font-name-asian="함초롬돋움"/>
    </style:style>
    <style:style style:family="paragraph" style:name="P20" style:parent-style-name="0">
      <style:paragraph-properties style:snap-to-layout-grid="false"/>
    </style:style>
    <style:style style:family="paragraph" style:name="P21" style:parent-style-name="0">
      <style:paragraph-properties style:snap-to-layout-grid="false"/>
    </style:style>
    <style:style style:family="text" style:name="T92">
      <style:text-properties style:font-name="함초롬돋움" style:font-name-asian="함초롬돋움"/>
    </style:style>
    <style:style style:family="text" style:name="T93">
      <style:text-properties style:font-name="바탕" style:font-name-asian="함초롬돋움"/>
    </style:style>
    <style:style style:family="text" style:name="T94">
      <style:text-properties style:font-name="함초롬돋움" style:font-name-asian="함초롬돋움"/>
    </style:style>
    <style:style style:family="text" style:name="T95">
      <style:text-properties style:font-name="바탕" style:font-name-asian="함초롬돋움"/>
    </style:style>
    <style:style style:family="text" style:name="T96">
      <style:text-properties style:font-name="함초롬돋움" style:font-name-asian="함초롬돋움"/>
    </style:style>
    <style:style style:family="text" style:name="T97">
      <style:text-properties style:font-name="바탕" style:font-name-asian="함초롬돋움"/>
    </style:style>
    <style:style style:family="text" style:name="T98">
      <style:text-properties style:font-name="함초롬돋움" style:font-name-asian="함초롬돋움"/>
    </style:style>
    <style:style style:family="text" style:name="T99">
      <style:text-properties style:font-name="바탕" style:font-name-asian="함초롬돋움"/>
    </style:style>
    <style:style style:family="text" style:name="T100">
      <style:text-properties style:font-name="함초롬돋움" style:font-name-asian="함초롬돋움"/>
    </style:style>
    <style:style style:family="text" style:name="T101">
      <style:text-properties style:font-name="바탕" style:font-name-asian="함초롬돋움"/>
    </style:style>
    <style:style style:family="text" style:name="T102">
      <style:text-properties style:font-name="함초롬돋움" style:font-name-asian="함초롬돋움"/>
    </style:style>
    <style:style style:family="text" style:name="T103">
      <style:text-properties style:font-name="바탕" style:font-name-asian="함초롬돋움"/>
    </style:style>
    <style:style style:family="text" style:name="T104">
      <style:text-properties style:font-name="함초롬돋움" style:font-name-asian="함초롬돋움"/>
    </style:style>
    <style:style style:family="text" style:name="T105">
      <style:text-properties style:font-name="바탕" style:font-name-asian="함초롬돋움"/>
    </style:style>
    <style:style style:family="text" style:name="T106">
      <style:text-properties style:font-name="함초롬돋움" style:font-name-asian="함초롬돋움"/>
    </style:style>
    <style:style style:family="text" style:name="T107">
      <style:text-properties style:font-name="바탕" style:font-name-asian="함초롬돋움"/>
    </style:style>
    <style:style style:family="text" style:name="T108">
      <style:text-properties style:font-name="함초롬돋움" style:font-name-asian="함초롬돋움"/>
    </style:style>
    <style:style style:family="text" style:name="T109">
      <style:text-properties style:font-name="바탕" style:font-name-asian="함초롬돋움"/>
    </style:style>
    <style:style style:family="text" style:name="T110">
      <style:text-properties style:font-name="함초롬돋움" style:font-name-asian="함초롬돋움"/>
    </style:style>
    <style:style style:family="text" style:name="T111">
      <style:text-properties style:font-name="바탕" style:font-name-asian="함초롬돋움"/>
    </style:style>
    <style:style style:family="text" style:name="T112">
      <style:text-properties style:font-name="함초롬돋움" style:font-name-asian="함초롬돋움"/>
    </style:style>
    <style:style style:family="text" style:name="T113">
      <style:text-properties style:font-name="바탕" style:font-name-asian="함초롬돋움"/>
    </style:style>
    <style:style style:family="text" style:name="T114">
      <style:text-properties style:font-name="함초롬돋움" style:font-name-asian="함초롬돋움"/>
    </style:style>
    <style:style style:family="paragraph" style:name="P22" style:parent-style-name="0">
      <style:paragraph-properties style:snap-to-layout-grid="false"/>
    </style:style>
    <style:style style:family="paragraph" style:name="P23" style:parent-style-name="0">
      <style:paragraph-properties style:snap-to-layout-grid="false"/>
    </style:style>
    <style:style style:family="text" style:name="T115">
      <style:text-properties style:font-name="함초롬돋움" style:font-name-asian="함초롬돋움"/>
    </style:style>
    <style:style style:family="text" style:name="T116">
      <style:text-properties style:font-name="바탕" style:font-name-asian="함초롬돋움"/>
    </style:style>
    <style:style style:family="text" style:name="T117">
      <style:text-properties style:font-name="함초롬돋움" style:font-name-asian="함초롬돋움"/>
    </style:style>
    <style:style style:family="text" style:name="T118">
      <style:text-properties style:font-name="바탕" style:font-name-asian="함초롬돋움"/>
    </style:style>
    <style:style style:family="text" style:name="T119">
      <style:text-properties style:font-name="함초롬돋움" style:font-name-asian="함초롬돋움"/>
    </style:style>
    <style:style style:family="text" style:name="T120">
      <style:text-properties style:font-name="바탕" style:font-name-asian="함초롬돋움"/>
    </style:style>
    <style:style style:family="text" style:name="T121">
      <style:text-properties style:font-name="함초롬돋움" style:font-name-asian="함초롬돋움"/>
    </style:style>
    <style:style style:family="paragraph" style:name="P24" style:parent-style-name="0">
      <style:paragraph-properties style:snap-to-layout-grid="false"/>
    </style:style>
    <style:style style:family="paragraph" style:name="P25" style:parent-style-name="0">
      <style:paragraph-properties style:snap-to-layout-grid="false"/>
    </style:style>
    <style:style style:family="paragraph" style:name="P26" style:parent-style-name="0">
      <style:paragraph-properties style:snap-to-layout-grid="false"/>
    </style:style>
    <style:style style:family="paragraph" style:name="P27" style:parent-style-name="0">
      <style:paragraph-properties style:snap-to-layout-grid="false"/>
    </style:style>
    <style:style style:family="text" style:name="T122">
      <style:text-properties fo:font-size="11.0pt" style:font-name="바탕" style:font-name-asian="한컴돋움" style:font-size-asian="11.0pt"/>
    </style:style>
    <style:style style:family="text" style:name="T123">
      <style:text-properties style:font-name="바탕" style:font-name-asian="함초롬돋움"/>
    </style:style>
    <style:style style:family="paragraph" style:name="P28" style:parent-style-name="0">
      <style:paragraph-properties style:snap-to-layout-grid="false"/>
    </style:style>
    <style:style style:family="paragraph" style:name="P29" style:parent-style-name="0">
      <style:paragraph-properties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2.C66">
      <style:table-column-properties style:column-width="16.897cm"/>
    </style:style>
    <style:style style:family="paragraph" style:name="P30" style:parent-style-name="0">
      <style:paragraph-properties style:snap-to-layout-grid="false"/>
    </style:style>
    <style:style style:family="paragraph" style:name="P31" style:parent-style-name="0">
      <style:paragraph-properties style:snap-to-layout-grid="false"/>
    </style:style>
    <style:style style:family="text" style:name="T124">
      <style:text-properties style:font-name="바탕" style:font-name-asian="함초롬돋움"/>
    </style:style>
    <style:style style:family="text" style:name="T125">
      <style:text-properties style:font-name="바탕" style:font-name-asian="함초롬돋움"/>
    </style:style>
    <style:style style:family="text" style:name="T126">
      <style:text-properties style:font-name="바탕" style:font-name-asian="함초롬돋움"/>
    </style:style>
    <style:style style:family="paragraph" style:name="P32" style:parent-style-name="0">
      <style:paragraph-properties style:snap-to-layout-grid="false"/>
    </style:style>
    <style:style style:family="text" style:name="T127">
      <style:text-properties fo:font-size="9.0pt" style:font-name="함초롬돋움" style:font-name-asian="함초롬돋움" style:font-size-asian="9.0pt"/>
    </style:style>
    <style:style style:family="text" style:name="T128">
      <style:text-properties fo:font-size="9.0pt" style:font-name="바탕" style:font-name-asian="함초롬돋움" style:font-size-asian="9.0pt"/>
    </style:style>
    <style:style style:family="text" style:name="T129">
      <style:text-properties fo:font-size="9.0pt" style:font-name="바탕" style:font-name-asian="함초롬돋움" style:font-size-asian="9.0pt"/>
    </style:style>
    <style:style style:family="text" style:name="T130">
      <style:text-properties fo:font-size="9.0pt" style:font-name="바탕" style:font-name-asian="함초롬돋움" style:font-size-asian="9.0pt"/>
    </style:style>
    <style:style style:family="paragraph" style:name="P33" style:parent-style-name="0">
      <style:paragraph-properties style:snap-to-layout-grid="false"/>
    </style:style>
    <style:style style:family="text" style:name="T131">
      <style:text-properties fo:font-size="9.0pt" style:font-name="함초롬돋움" style:font-name-asian="함초롬돋움" style:font-size-asian="9.0pt"/>
    </style:style>
    <style:style style:family="text" style:name="T132">
      <style:text-properties fo:font-size="9.0pt" style:font-name="바탕" style:font-name-asian="함초롬돋움" style:font-size-asian="9.0pt"/>
    </style:style>
    <style:style style:family="text" style:name="T133">
      <style:text-properties fo:font-size="9.0pt" style:font-name="함초롬돋움" style:font-name-asian="함초롬돋움" style:font-size-asian="9.0pt"/>
    </style:style>
    <style:style style:family="text" style:name="T134">
      <style:text-properties fo:font-size="9.0pt" style:font-name="바탕" style:font-name-asian="함초롬돋움" style:font-size-asian="9.0pt"/>
    </style:style>
    <style:style style:family="text" style:name="T135">
      <style:text-properties fo:font-size="9.0pt" style:font-name="함초롬돋움" style:font-name-asian="함초롬돋움" style:font-size-asian="9.0pt"/>
    </style:style>
    <style:style style:family="text" style:name="T136">
      <style:text-properties fo:font-size="9.0pt" style:font-name="바탕" style:font-name-asian="함초롬돋움" style:font-size-asian="9.0pt"/>
    </style:style>
    <style:style style:family="text" style:name="T137">
      <style:text-properties fo:font-size="9.0pt" style:font-name="바탕" style:font-name-asian="함초롬돋움" style:font-size-asian="9.0pt"/>
    </style:style>
    <style:style style:family="text" style:name="T138">
      <style:text-properties fo:font-size="9.0pt" style:font-name="바탕" style:font-name-asian="함초롬돋움" style:font-size-asian="9.0pt"/>
    </style:style>
    <style:style style:family="paragraph" style:name="P34" style:parent-style-name="0">
      <style:paragraph-properties style:snap-to-layout-grid="false"/>
    </style:style>
    <style:style style:family="text" style:name="T139">
      <style:text-properties fo:font-size="9.0pt" style:font-name="함초롬돋움" style:font-name-asian="함초롬돋움" style:font-size-asian="9.0pt"/>
    </style:style>
    <style:style style:family="text" style:name="T140">
      <style:text-properties fo:font-size="9.0pt" style:font-name="바탕" style:font-name-asian="함초롬돋움" style:font-size-asian="9.0pt"/>
    </style:style>
    <style:style style:family="text" style:name="T141">
      <style:text-properties fo:font-size="9.0pt" style:font-name="바탕" style:font-name-asian="함초롬돋움" style:font-size-asian="9.0pt"/>
    </style:style>
    <style:style style:family="text" style:name="T142">
      <style:text-properties fo:font-size="9.0pt" style:font-name="바탕" style:font-name-asian="함초롬돋움" style:font-size-asian="9.0pt"/>
    </style:style>
    <style:style style:family="paragraph" style:name="P35" style:parent-style-name="0">
      <style:paragraph-properties style:snap-to-layout-grid="false"/>
    </style:style>
    <style:style style:family="text" style:name="T143">
      <style:text-properties fo:font-size="9.0pt" style:font-name="함초롬돋움" style:font-name-asian="함초롬돋움" style:font-size-asian="9.0pt"/>
    </style:style>
    <style:style style:family="text" style:name="T144">
      <style:text-properties fo:font-size="9.0pt" style:font-name="바탕" style:font-name-asian="함초롬돋움" style:font-size-asian="9.0pt"/>
    </style:style>
    <style:style style:family="text" style:name="T145">
      <style:text-properties fo:font-size="9.0pt" style:font-name="함초롬돋움" style:font-name-asian="함초롬돋움" style:font-size-asian="9.0pt"/>
    </style:style>
    <style:style style:family="text" style:name="T146">
      <style:text-properties fo:font-size="9.0pt" style:font-name="바탕" style:font-name-asian="함초롬돋움" style:font-size-asian="9.0pt"/>
    </style:style>
    <style:style style:family="text" style:name="T147">
      <style:text-properties fo:font-size="9.0pt" style:font-name="함초롬돋움" style:font-name-asian="함초롬돋움" style:font-size-asian="9.0pt"/>
    </style:style>
    <style:style style:family="text" style:name="T148">
      <style:text-properties fo:font-size="9.0pt" style:font-name="바탕" style:font-name-asian="함초롬돋움" style:font-size-asian="9.0pt"/>
    </style:style>
    <style:style style:family="text" style:name="T149">
      <style:text-properties fo:font-size="9.0pt" style:font-name="바탕" style:font-name-asian="함초롬돋움" style:font-size-asian="9.0pt"/>
    </style:style>
    <style:style style:family="text" style:name="T150">
      <style:text-properties fo:font-size="9.0pt" style:font-name="바탕" style:font-name-asian="함초롬돋움" style:font-size-asian="9.0pt"/>
    </style:style>
    <style:style style:family="paragraph" style:name="P36" style:parent-style-name="0">
      <style:paragraph-properties style:snap-to-layout-grid="false"/>
    </style:style>
    <style:style style:family="text" style:name="T151">
      <style:text-properties fo:font-size="9.0pt" style:font-name="함초롬돋움" style:font-name-asian="함초롬돋움" style:font-size-asian="9.0pt"/>
    </style:style>
    <style:style style:family="text" style:name="T152">
      <style:text-properties fo:font-size="9.0pt" style:font-name="바탕" style:font-name-asian="함초롬돋움" style:font-size-asian="9.0pt"/>
    </style:style>
    <style:style style:family="text" style:name="T153">
      <style:text-properties fo:font-size="9.0pt" style:font-name="바탕" style:font-name-asian="함초롬돋움" style:font-size-asian="9.0pt"/>
    </style:style>
    <style:style style:family="text" style:name="T154">
      <style:text-properties fo:font-size="9.0pt" style:font-name="바탕" style:font-name-asian="함초롬돋움" style:font-size-asian="9.0pt"/>
    </style:style>
    <style:style style:family="paragraph" style:name="P37" style:parent-style-name="0">
      <style:paragraph-properties style:snap-to-layout-grid="false"/>
    </style:style>
    <style:style style:family="text" style:name="T155">
      <style:text-properties fo:font-size="9.0pt" style:font-name="함초롬돋움" style:font-name-asian="함초롬돋움" style:font-size-asian="9.0pt"/>
    </style:style>
    <style:style style:family="text" style:name="T156">
      <style:text-properties fo:font-size="9.0pt" style:font-name="바탕" style:font-name-asian="함초롬돋움" style:font-size-asian="9.0pt"/>
    </style:style>
    <style:style style:family="text" style:name="T157">
      <style:text-properties fo:font-size="9.0pt" style:font-name="함초롬돋움" style:font-name-asian="함초롬돋움" style:font-size-asian="9.0pt"/>
    </style:style>
    <style:style style:family="text" style:name="T158">
      <style:text-properties fo:font-size="9.0pt" style:font-name="바탕" style:font-name-asian="함초롬돋움" style:font-size-asian="9.0pt"/>
    </style:style>
    <style:style style:family="text" style:name="T159">
      <style:text-properties fo:font-size="9.0pt" style:font-name="바탕" style:font-name-asian="함초롬돋움" style:font-size-asian="9.0pt"/>
    </style:style>
    <style:style style:family="text" style:name="T160">
      <style:text-properties fo:font-size="9.0pt" style:font-name="바탕" style:font-name-asian="함초롬돋움" style:font-size-asian="9.0pt"/>
    </style:style>
    <style:style style:family="paragraph" style:name="P38" style:parent-style-name="0">
      <style:paragraph-properties style:snap-to-layout-grid="false"/>
    </style:style>
    <style:style style:family="text" style:name="T161">
      <style:text-properties style:font-name="함초롬돋움" style:font-name-asian="함초롬돋움"/>
    </style:style>
    <style:style style:family="text" style:name="T162">
      <style:text-properties style:font-name="바탕" style:font-name-asian="함초롬돋움"/>
    </style:style>
    <style:style style:family="paragraph" style:name="P39" style:parent-style-name="0">
      <style:paragraph-properties style:snap-to-layout-grid="false"/>
    </style:style>
    <style:style style:family="text" style:name="T163">
      <style:text-properties style:font-name="함초롬돋움" style:font-name-asian="함초롬돋움"/>
    </style:style>
    <style:style style:family="text" style:name="T164">
      <style:text-properties style:font-name="바탕" style:font-name-asian="함초롬돋움"/>
    </style:style>
    <style:style style:family="text" style:name="T165">
      <style:text-properties style:font-name="함초롬돋움" style:font-name-asian="함초롬돋움"/>
    </style:style>
    <style:style style:family="text" style:name="T166">
      <style:text-properties fo:font-weight="bold" style:font-name="바탕" style:font-name-asian="함초롬돋움" style:font-weight-asian="bold"/>
    </style:style>
    <style:style style:family="text" style:name="T167">
      <style:text-properties fo:font-weight="bold" style:font-name="함초롬돋움" style:font-name-asian="함초롬돋움" style:font-weight-asian="bold"/>
    </style:style>
    <style:style style:family="text" style:name="T168">
      <style:text-properties fo:font-weight="bold" style:font-name="바탕" style:font-name-asian="함초롬돋움" style:font-weight-asian="bold"/>
    </style:style>
    <style:style style:family="text" style:name="T169">
      <style:text-properties fo:font-weight="bold" style:font-name="함초롬돋움" style:font-name-asian="함초롬돋움" style:font-weight-asian="bold"/>
    </style:style>
    <style:style style:family="paragraph" style:name="P40" style:parent-style-name="0">
      <style:paragraph-properties style:snap-to-layout-grid="false"/>
    </style:style>
    <style:style style:family="table-cell" style:name="T2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5.758cm"/>
    </style:style>
    <style:style style:family="paragraph" style:name="P41" style:parent-style-name="0">
      <style:paragraph-properties style:snap-to-layout-grid="false"/>
    </style:style>
    <style:style style:family="paragraph" style:name="P42" style:parent-style-name="0">
      <style:paragraph-properties style:snap-to-layout-grid="false"/>
    </style:style>
    <style:style style:family="text" style:name="T170">
      <style:text-properties style:font-name="바탕" style:font-name-asian="한컴돋움"/>
    </style:style>
    <style:style style:family="text" style:name="T171">
      <style:text-properties fo:font-weight="bold" fo:letter-spacing="-1.0pt" style:font-name="바탕" style:font-name-asian="한컴돋움" style:font-weight-asian="bold"/>
    </style:style>
    <style:style style:family="paragraph" style:name="P43" style:parent-style-name="0">
      <style:paragraph-properties style:snap-to-layout-grid="false"/>
    </style:style>
    <style:style style:family="text" style:name="T17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73">
      <style:text-properties fo:font-size="11.0pt" style:font-name="한컴돋움" style:font-name-asian="한컴돋움" style:font-size-asian="11.0pt"/>
    </style:style>
    <style:style style:family="text" style:name="T17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75">
      <style:text-properties fo:font-size="11.0pt" style:font-name="한컴돋움" style:font-name-asian="한컴돋움" style:font-size-asian="11.0pt"/>
    </style:style>
    <style:style style:family="text" style:name="T17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77">
      <style:text-properties fo:font-size="11.0pt" style:font-name="한컴돋움" style:font-name-asian="한컴돋움" style:font-size-asian="11.0pt"/>
    </style:style>
    <style:style style:family="text" style:name="T17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79">
      <style:text-properties fo:font-size="11.0pt" style:font-name="한컴돋움" style:font-name-asian="한컴돋움" style:font-size-asian="11.0pt"/>
    </style:style>
    <style:style style:family="text" style:name="T18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81">
      <style:text-properties fo:font-size="11.0pt" style:font-name="한컴돋움" style:font-name-asian="한컴돋움" style:font-size-asian="11.0pt"/>
    </style:style>
    <style:style style:family="text" style:name="T18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83">
      <style:text-properties fo:font-size="11.0pt" style:font-name="한컴돋움" style:font-name-asian="한컴돋움" style:font-size-asian="11.0pt"/>
    </style:style>
    <style:style style:family="text" style:name="T18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85">
      <style:text-properties fo:font-size="11.0pt" style:font-name="한컴돋움" style:font-name-asian="한컴돋움" style:font-size-asian="11.0pt"/>
    </style:style>
    <style:style style:family="text" style:name="T18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87">
      <style:text-properties fo:font-size="11.0pt" style:font-name="한컴돋움" style:font-name-asian="한컴돋움" style:font-size-asian="11.0pt"/>
    </style:style>
    <style:style style:family="text" style:name="T18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89">
      <style:text-properties fo:font-size="11.0pt" style:font-name="한컴돋움" style:font-name-asian="한컴돋움" style:font-size-asian="11.0pt"/>
    </style:style>
    <style:style style:family="text" style:name="T19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91">
      <style:text-properties fo:font-size="11.0pt" style:font-name="한컴돋움" style:font-name-asian="한컴돋움" style:font-size-asian="11.0pt"/>
    </style:style>
    <style:style style:family="text" style:name="T19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93">
      <style:text-properties fo:font-size="11.0pt" style:font-name="한컴돋움" style:font-name-asian="한컴돋움" style:font-size-asian="11.0pt"/>
    </style:style>
    <style:style style:family="text" style:name="T19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95">
      <style:text-properties fo:font-size="11.0pt" style:font-name="한컴돋움" style:font-name-asian="한컴돋움" style:font-size-asian="11.0pt"/>
    </style:style>
    <style:style style:family="text" style:name="T19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44" style:parent-style-name="0">
      <style:paragraph-properties style:snap-to-layout-grid="false"/>
    </style:style>
    <style:style style:family="paragraph" style:name="P45" style:parent-style-name="0">
      <style:paragraph-properties style:snap-to-layout-grid="false"/>
    </style:style>
    <style:style style:family="text" style:name="T197">
      <style:text-properties style:font-name="바탕" style:font-name-asian="한컴돋움"/>
    </style:style>
    <style:style style:family="text" style:name="T198">
      <style:text-properties fo:font-weight="bold" fo:letter-spacing="-1.0pt" style:font-name="바탕" style:font-name-asian="한컴돋움" style:font-weight-asian="bold"/>
    </style:style>
    <style:style style:family="paragraph" style:name="P46" style:parent-style-name="0">
      <style:paragraph-properties style:snap-to-layout-grid="false"/>
    </style:style>
    <style:style style:family="text" style:name="T19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00">
      <style:text-properties fo:font-size="11.0pt" style:font-name="한컴돋움" style:font-name-asian="한컴돋움" style:font-size-asian="11.0pt"/>
    </style:style>
    <style:style style:family="text" style:name="T20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02">
      <style:text-properties fo:font-size="11.0pt" style:font-name="한컴돋움" style:font-name-asian="한컴돋움" style:font-size-asian="11.0pt"/>
    </style:style>
    <style:style style:family="text" style:name="T20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04">
      <style:text-properties fo:font-size="11.0pt" style:font-name="한컴돋움" style:font-name-asian="한컴돋움" style:font-size-asian="11.0pt"/>
    </style:style>
    <style:style style:family="text" style:name="T20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47" style:parent-style-name="0">
      <style:paragraph-properties style:snap-to-layout-grid="false"/>
    </style:style>
    <style:style style:family="text" style:name="T20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07">
      <style:text-properties fo:font-size="11.0pt" style:font-name="한컴돋움" style:font-name-asian="한컴돋움" style:font-size-asian="11.0pt"/>
    </style:style>
    <style:style style:family="text" style:name="T20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09">
      <style:text-properties fo:font-size="11.0pt" style:font-name="한컴돋움" style:font-name-asian="한컴돋움" style:font-size-asian="11.0pt"/>
    </style:style>
    <style:style style:family="text" style:name="T21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11">
      <style:text-properties fo:font-size="11.0pt" style:font-name="한컴돋움" style:font-name-asian="한컴돋움" style:font-size-asian="11.0pt"/>
    </style:style>
    <style:style style:family="text" style:name="T21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13">
      <style:text-properties fo:font-size="11.0pt" style:font-name="한컴돋움" style:font-name-asian="한컴돋움" style:font-size-asian="11.0pt"/>
    </style:style>
    <style:style style:family="text" style:name="T21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15">
      <style:text-properties fo:font-size="11.0pt" style:font-name="한컴돋움" style:font-name-asian="한컴돋움" style:font-size-asian="11.0pt"/>
    </style:style>
    <style:style style:family="text" style:name="T21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17">
      <style:text-properties fo:font-size="11.0pt" style:font-name="한컴돋움" style:font-name-asian="한컴돋움" style:font-size-asian="11.0pt"/>
    </style:style>
    <style:style style:family="text" style:name="T21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19">
      <style:text-properties fo:font-size="11.0pt" style:font-name="한컴돋움" style:font-name-asian="한컴돋움" style:font-size-asian="11.0pt"/>
    </style:style>
    <style:style style:family="text" style:name="T22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21">
      <style:text-properties fo:font-size="11.0pt" style:font-name="한컴돋움" style:font-name-asian="한컴돋움" style:font-size-asian="11.0pt"/>
    </style:style>
    <style:style style:family="text" style:name="T22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23">
      <style:text-properties fo:font-size="11.0pt" style:font-name="한컴돋움" style:font-name-asian="한컴돋움" style:font-size-asian="11.0pt"/>
    </style:style>
    <style:style style:family="text" style:name="T22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25">
      <style:text-properties fo:font-size="11.0pt" style:font-name="한컴돋움" style:font-name-asian="한컴돋움" style:font-size-asian="11.0pt"/>
    </style:style>
    <style:style style:family="text" style:name="T22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27">
      <style:text-properties fo:font-size="11.0pt" style:font-name="한컴돋움" style:font-name-asian="한컴돋움" style:font-size-asian="11.0pt"/>
    </style:style>
    <style:style style:family="text" style:name="T22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29">
      <style:text-properties fo:font-size="11.0pt" style:font-name="한컴돋움" style:font-name-asian="한컴돋움" style:font-size-asian="11.0pt"/>
    </style:style>
    <style:style style:family="text" style:name="T23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31">
      <style:text-properties fo:font-size="11.0pt" style:font-name="한컴돋움" style:font-name-asian="한컴돋움" style:font-size-asian="11.0pt"/>
    </style:style>
    <style:style style:family="text" style:name="T23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33">
      <style:text-properties fo:font-size="11.0pt" style:font-name="한컴돋움" style:font-name-asian="한컴돋움" style:font-size-asian="11.0pt"/>
    </style:style>
    <style:style style:family="text" style:name="T23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35">
      <style:text-properties fo:font-size="11.0pt" style:font-name="한컴돋움" style:font-name-asian="한컴돋움" style:font-size-asian="11.0pt"/>
    </style:style>
    <style:style style:family="text" style:name="T23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37">
      <style:text-properties fo:font-size="11.0pt" style:font-name="한컴돋움" style:font-name-asian="한컴돋움" style:font-size-asian="11.0pt"/>
    </style:style>
    <style:style style:family="text" style:name="T23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39">
      <style:text-properties fo:font-size="11.0pt" style:font-name="한컴돋움" style:font-name-asian="한컴돋움" style:font-size-asian="11.0pt"/>
    </style:style>
    <style:style style:family="text" style:name="T24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41">
      <style:text-properties fo:font-size="11.0pt" style:font-name="한컴돋움" style:font-name-asian="한컴돋움" style:font-size-asian="11.0pt"/>
    </style:style>
    <style:style style:family="text" style:name="T24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43">
      <style:text-properties fo:font-size="11.0pt" style:font-name="한컴돋움" style:font-name-asian="한컴돋움" style:font-size-asian="11.0pt"/>
    </style:style>
    <style:style style:family="text" style:name="T24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45">
      <style:text-properties fo:font-size="11.0pt" style:font-name="한컴돋움" style:font-name-asian="한컴돋움" style:font-size-asian="11.0pt"/>
    </style:style>
    <style:style style:family="text" style:name="T24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47">
      <style:text-properties fo:font-size="11.0pt" style:font-name="한컴돋움" style:font-name-asian="한컴돋움" style:font-size-asian="11.0pt"/>
    </style:style>
    <style:style style:family="text" style:name="T24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49">
      <style:text-properties fo:font-size="11.0pt" style:font-name="한컴돋움" style:font-name-asian="한컴돋움" style:font-size-asian="11.0pt"/>
    </style:style>
    <style:style style:family="text" style:name="T25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51">
      <style:text-properties fo:font-size="11.0pt" style:font-name="한컴돋움" style:font-name-asian="한컴돋움" style:font-size-asian="11.0pt"/>
    </style:style>
    <style:style style:family="text" style:name="T25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53">
      <style:text-properties fo:font-size="11.0pt" style:font-name="한컴돋움" style:font-name-asian="한컴돋움" style:font-size-asian="11.0pt"/>
    </style:style>
    <style:style style:family="text" style:name="T25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48" style:parent-style-name="0">
      <style:paragraph-properties style:snap-to-layout-grid="false"/>
    </style:style>
    <style:style style:family="paragraph" style:name="P49" style:parent-style-name="0">
      <style:paragraph-properties style:snap-to-layout-grid="false"/>
    </style:style>
    <style:style style:family="text" style:name="T255">
      <style:text-properties style:font-name="바탕" style:font-name-asian="한컴돋움"/>
    </style:style>
    <style:style style:family="text" style:name="T256">
      <style:text-properties fo:font-weight="bold" fo:letter-spacing="-1.0pt" style:font-name="바탕" style:font-name-asian="한컴돋움" style:font-weight-asian="bold"/>
    </style:style>
    <style:style style:family="paragraph" style:name="P50" style:parent-style-name="0">
      <style:paragraph-properties style:snap-to-layout-grid="false"/>
    </style:style>
    <style:style style:family="text" style:name="T25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51" style:parent-style-name="0">
      <style:paragraph-properties style:snap-to-layout-grid="false"/>
    </style:style>
    <style:style style:family="text" style:name="T258">
      <style:text-properties fo:font-size="11.0pt" style:font-name="한컴돋움" style:font-name-asian="한컴돋움" style:font-size-asian="11.0pt"/>
    </style:style>
    <style:style style:family="text" style:name="T25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52" style:parent-style-name="0">
      <style:paragraph-properties style:snap-to-layout-grid="false"/>
    </style:style>
    <style:style style:family="text" style:name="T260">
      <style:text-properties fo:font-size="11.0pt" style:font-name="한컴돋움" style:font-name-asian="한컴돋움" style:font-size-asian="11.0pt"/>
    </style:style>
    <style:style style:family="text" style:name="T26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53" style:parent-style-name="0">
      <style:paragraph-properties style:snap-to-layout-grid="false"/>
    </style:style>
    <style:style style:family="text" style:name="T262">
      <style:text-properties fo:font-size="11.0pt" style:font-name="한컴돋움" style:font-name-asian="한컴돋움" style:font-size-asian="11.0pt"/>
    </style:style>
    <style:style style:family="text" style:name="T26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54" style:parent-style-name="0">
      <style:paragraph-properties style:snap-to-layout-grid="false"/>
    </style:style>
    <style:style style:family="text" style:name="T264">
      <style:text-properties fo:font-size="11.0pt" style:font-name="한컴돋움" style:font-name-asian="한컴돋움" style:font-size-asian="11.0pt"/>
    </style:style>
    <style:style style:family="text" style:name="T26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55" style:parent-style-name="0">
      <style:paragraph-properties style:snap-to-layout-grid="false"/>
    </style:style>
    <style:style style:family="paragraph" style:name="P56" style:parent-style-name="0">
      <style:paragraph-properties style:snap-to-layout-grid="false"/>
    </style:style>
    <style:style style:family="paragraph" style:name="P57" style:parent-style-name="0">
      <style:paragraph-properties style:snap-to-layout-grid="false"/>
    </style:style>
    <style:style style:family="paragraph" style:name="P58" style:parent-style-name="0">
      <style:paragraph-properties style:snap-to-layout-grid="false"/>
    </style:style>
    <style:style style:family="paragraph" style:name="P59" style:parent-style-name="0">
      <style:paragraph-properties style:snap-to-layout-grid="false"/>
    </style:style>
    <style:style style:family="paragraph" style:name="P60" style:parent-style-name="0">
      <style:paragraph-properties style:snap-to-layout-grid="false"/>
    </style:style>
    <style:style style:family="paragraph" style:name="P61" style:parent-style-name="0">
      <style:paragraph-properties style:snap-to-layout-grid="false"/>
    </style:style>
    <style:style style:family="paragraph" style:name="P62" style:parent-style-name="0">
      <style:paragraph-properties style:snap-to-layout-grid="false"/>
    </style:style>
    <style:style style:family="paragraph" style:name="P63" style:parent-style-name="0">
      <style:paragraph-properties style:snap-to-layout-grid="false"/>
    </style:style>
    <style:style style:family="paragraph" style:name="P64" style:parent-style-name="0">
      <style:paragraph-properties style:snap-to-layout-grid="false"/>
    </style:style>
    <style:style style:family="paragraph" style:name="P65" style:parent-style-name="0">
      <style:paragraph-properties style:snap-to-layout-grid="false"/>
    </style:style>
    <style:style style:family="paragraph" style:name="P66" style:parent-style-name="0">
      <style:paragraph-properties style:snap-to-layout-grid="false"/>
    </style:style>
    <style:style style:family="text" style:name="T266">
      <style:text-properties style:font-name="바탕" style:font-name-asian="한컴돋움"/>
    </style:style>
    <style:style style:family="text" style:name="T267">
      <style:text-properties fo:font-weight="bold" fo:letter-spacing="-1.0pt" style:font-name="바탕" style:font-name-asian="한컴돋움" style:font-weight-asian="bold"/>
    </style:style>
    <style:style style:family="paragraph" style:name="P67" style:parent-style-name="0">
      <style:paragraph-properties style:snap-to-layout-grid="false"/>
    </style:style>
    <style:style style:family="text" style:name="T26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69">
      <style:text-properties fo:font-size="11.0pt" fo:font-weight="bold" style:font-name="한컴돋움" style:font-name-asian="한컴돋움" style:font-size-asian="11.0pt" style:font-weight-asian="bold"/>
    </style:style>
    <style:style style:family="paragraph" style:name="P68" style:parent-style-name="0">
      <style:paragraph-properties style:snap-to-layout-grid="false"/>
    </style:style>
    <style:style style:family="paragraph" style:name="P69" style:parent-style-name="0">
      <style:paragraph-properties style:snap-to-layout-grid="false"/>
    </style:style>
    <style:style style:family="text" style:name="T27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71">
      <style:text-properties fo:font-size="11.0pt" style:font-name="한컴돋움" style:font-name-asian="한컴돋움" style:font-size-asian="11.0pt"/>
    </style:style>
    <style:style style:family="text" style:name="T27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73">
      <style:text-properties fo:font-size="11.0pt" style:font-name="한컴돋움" style:font-name-asian="한컴돋움" style:font-size-asian="11.0pt"/>
    </style:style>
    <style:style style:family="text" style:name="T27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75">
      <style:text-properties fo:font-size="11.0pt" style:font-name="한컴돋움" style:font-name-asian="한컴돋움" style:font-size-asian="11.0pt"/>
    </style:style>
    <style:style style:family="text" style:name="T27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77">
      <style:text-properties fo:font-size="11.0pt" style:font-name="한컴돋움" style:font-name-asian="한컴돋움" style:font-size-asian="11.0pt"/>
    </style:style>
    <style:style style:family="text" style:name="T27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79">
      <style:text-properties fo:font-size="11.0pt" style:font-name="한컴돋움" style:font-name-asian="한컴돋움" style:font-size-asian="11.0pt"/>
    </style:style>
    <style:style style:family="text" style:name="T28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81">
      <style:text-properties fo:font-size="11.0pt" style:font-name="한컴돋움" style:font-name-asian="한컴돋움" style:font-size-asian="11.0pt"/>
    </style:style>
    <style:style style:family="text" style:name="T28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83">
      <style:text-properties fo:font-size="11.0pt" style:font-name="한컴돋움" style:font-name-asian="한컴돋움" style:font-size-asian="11.0pt"/>
    </style:style>
    <style:style style:family="text" style:name="T28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85">
      <style:text-properties fo:font-size="11.0pt" style:font-name="한컴돋움" style:font-name-asian="한컴돋움" style:font-size-asian="11.0pt"/>
    </style:style>
    <style:style style:family="text" style:name="T28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87">
      <style:text-properties fo:font-size="11.0pt" style:font-name="한컴돋움" style:font-name-asian="한컴돋움" style:font-size-asian="11.0pt"/>
    </style:style>
    <style:style style:family="text" style:name="T28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89">
      <style:text-properties fo:font-size="11.0pt" style:font-name="한컴돋움" style:font-name-asian="한컴돋움" style:font-size-asian="11.0pt"/>
    </style:style>
    <style:style style:family="text" style:name="T29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91">
      <style:text-properties fo:font-size="11.0pt" style:font-name="한컴돋움" style:font-name-asian="한컴돋움" style:font-size-asian="11.0pt"/>
    </style:style>
    <style:style style:family="text" style:name="T29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93">
      <style:text-properties fo:font-size="11.0pt" style:font-name="한컴돋움" style:font-name-asian="한컴돋움" style:font-size-asian="11.0pt"/>
    </style:style>
    <style:style style:family="paragraph" style:name="P70" style:parent-style-name="0">
      <style:paragraph-properties style:snap-to-layout-grid="false"/>
    </style:style>
    <style:style style:family="paragraph" style:name="P71" style:parent-style-name="0">
      <style:paragraph-properties style:snap-to-layout-grid="false"/>
    </style:style>
    <style:style style:family="text" style:name="T29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95">
      <style:text-properties fo:font-size="11.0pt" fo:font-weight="bold" style:font-name="한컴돋움" style:font-name-asian="한컴돋움" style:font-size-asian="11.0pt" style:font-weight-asian="bold"/>
    </style:style>
    <style:style style:family="paragraph" style:name="P72" style:parent-style-name="0">
      <style:paragraph-properties style:snap-to-layout-grid="false"/>
    </style:style>
    <style:style style:family="paragraph" style:name="P73" style:parent-style-name="0">
      <style:paragraph-properties style:snap-to-layout-grid="false"/>
    </style:style>
    <style:style style:family="text" style:name="T29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97">
      <style:text-properties fo:font-size="11.0pt" style:font-name="한컴돋움" style:font-name-asian="한컴돋움" style:font-size-asian="11.0pt"/>
    </style:style>
    <style:style style:family="text" style:name="T29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99">
      <style:text-properties fo:font-size="11.0pt" style:font-name="한컴돋움" style:font-name-asian="한컴돋움" style:font-size-asian="11.0pt"/>
    </style:style>
    <style:style style:family="text" style:name="T30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01">
      <style:text-properties fo:font-size="11.0pt" style:font-name="한컴돋움" style:font-name-asian="한컴돋움" style:font-size-asian="11.0pt"/>
    </style:style>
    <style:style style:family="text" style:name="T30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03">
      <style:text-properties fo:font-size="11.0pt" style:font-name="한컴돋움" style:font-name-asian="한컴돋움" style:font-size-asian="11.0pt"/>
    </style:style>
    <style:style style:family="text" style:name="T30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05">
      <style:text-properties fo:font-size="11.0pt" style:font-name="한컴돋움" style:font-name-asian="한컴돋움" style:font-size-asian="11.0pt"/>
    </style:style>
    <style:style style:family="text" style:name="T30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07">
      <style:text-properties fo:font-size="11.0pt" style:font-name="한컴돋움" style:font-name-asian="한컴돋움" style:font-size-asian="11.0pt"/>
    </style:style>
    <style:style style:family="text" style:name="T30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09">
      <style:text-properties fo:font-size="11.0pt" style:font-name="한컴돋움" style:font-name-asian="한컴돋움" style:font-size-asian="11.0pt"/>
    </style:style>
    <style:style style:family="text" style:name="T31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11">
      <style:text-properties fo:font-size="11.0pt" style:font-name="한컴돋움" style:font-name-asian="한컴돋움" style:font-size-asian="11.0pt"/>
    </style:style>
    <style:style style:family="text" style:name="T31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13">
      <style:text-properties fo:font-size="11.0pt" style:font-name="한컴돋움" style:font-name-asian="한컴돋움" style:font-size-asian="11.0pt"/>
    </style:style>
    <style:style style:family="text" style:name="T31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15">
      <style:text-properties fo:font-size="11.0pt" style:font-name="한컴돋움" style:font-name-asian="한컴돋움" style:font-size-asian="11.0pt"/>
    </style:style>
    <style:style style:family="text" style:name="T31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17">
      <style:text-properties fo:font-size="11.0pt" style:font-name="한컴돋움" style:font-name-asian="한컴돋움" style:font-size-asian="11.0pt"/>
    </style:style>
    <style:style style:family="text" style:name="T31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19">
      <style:text-properties fo:font-size="11.0pt" style:font-name="한컴돋움" style:font-name-asian="한컴돋움" style:font-size-asian="11.0pt"/>
    </style:style>
    <style:style style:family="text" style:name="T32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21">
      <style:text-properties fo:font-size="11.0pt" style:font-name="한컴돋움" style:font-name-asian="한컴돋움" style:font-size-asian="11.0pt"/>
    </style:style>
    <style:style style:family="text" style:name="T32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23">
      <style:text-properties fo:font-size="11.0pt" style:font-name="한컴돋움" style:font-name-asian="한컴돋움" style:font-size-asian="11.0pt"/>
    </style:style>
    <style:style style:family="text" style:name="T32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25">
      <style:text-properties fo:font-size="11.0pt" style:font-name="한컴돋움" style:font-name-asian="한컴돋움" style:font-size-asian="11.0pt"/>
    </style:style>
    <style:style style:family="text" style:name="T32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27">
      <style:text-properties fo:font-size="11.0pt" style:font-name="한컴돋움" style:font-name-asian="한컴돋움" style:font-size-asian="11.0pt"/>
    </style:style>
    <style:style style:family="text" style:name="T32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29">
      <style:text-properties fo:font-size="11.0pt" style:font-name="한컴돋움" style:font-name-asian="한컴돋움" style:font-size-asian="11.0pt"/>
    </style:style>
    <style:style style:family="text" style:name="T33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31">
      <style:text-properties fo:font-size="11.0pt" style:font-name="한컴돋움" style:font-name-asian="한컴돋움" style:font-size-asian="11.0pt"/>
    </style:style>
    <style:style style:family="text" style:name="T33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33">
      <style:text-properties fo:font-size="11.0pt" style:font-name="한컴돋움" style:font-name-asian="한컴돋움" style:font-size-asian="11.0pt"/>
    </style:style>
    <style:style style:family="text" style:name="T33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35">
      <style:text-properties fo:font-size="11.0pt" style:font-name="한컴돋움" style:font-name-asian="한컴돋움" style:font-size-asian="11.0pt"/>
    </style:style>
    <style:style style:family="paragraph" style:name="P74" style:parent-style-name="0">
      <style:paragraph-properties style:snap-to-layout-grid="false"/>
    </style:style>
    <style:style style:family="paragraph" style:name="P75" style:parent-style-name="0">
      <style:paragraph-properties style:snap-to-layout-grid="false"/>
    </style:style>
    <style:style style:family="text" style:name="T336">
      <style:text-properties fo:font-weight="bold" fo:letter-spacing="-1.0pt" style:font-name="바탕" style:font-name-asian="한컴돋움" style:font-weight-asian="bold"/>
    </style:style>
    <style:style style:family="text" style:name="T337">
      <style:text-properties fo:font-weight="bold" style:font-name="한컴돋움" style:font-name-asian="한컴돋움" style:font-weight-asian="bold"/>
    </style:style>
    <style:style style:family="text" style:name="T338">
      <style:text-properties fo:font-weight="bold" fo:letter-spacing="-1.0pt" style:font-name="바탕" style:font-name-asian="한컴돋움" style:font-weight-asian="bold"/>
    </style:style>
    <style:style style:family="text" style:name="T339">
      <style:text-properties fo:font-weight="bold" style:font-name="한컴돋움" style:font-name-asian="한컴돋움" style:font-weight-asian="bold"/>
    </style:style>
    <style:style style:family="paragraph" style:name="P76" style:parent-style-name="0">
      <style:paragraph-properties style:snap-to-layout-grid="false"/>
    </style:style>
    <style:style style:family="paragraph" style:name="P77" style:parent-style-name="0">
      <style:paragraph-properties style:snap-to-layout-grid="false"/>
    </style:style>
    <style:style style:family="text" style:name="T34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41">
      <style:text-properties fo:font-size="11.0pt" style:font-name="한컴돋움" style:font-name-asian="한컴돋움" style:font-size-asian="11.0pt"/>
    </style:style>
    <style:style style:family="text" style:name="T34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43">
      <style:text-properties fo:font-size="11.0pt" style:font-name="한컴돋움" style:font-name-asian="한컴돋움" style:font-size-asian="11.0pt"/>
    </style:style>
    <style:style style:family="text" style:name="T34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45">
      <style:text-properties fo:font-size="11.0pt" style:font-name="한컴돋움" style:font-name-asian="한컴돋움" style:font-size-asian="11.0pt"/>
    </style:style>
    <style:style style:family="text" style:name="T34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47">
      <style:text-properties fo:font-size="11.0pt" style:font-name="한컴돋움" style:font-name-asian="한컴돋움" style:font-size-asian="11.0pt"/>
    </style:style>
    <style:style style:family="text" style:name="T34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49">
      <style:text-properties fo:font-size="11.0pt" style:font-name="한컴돋움" style:font-name-asian="한컴돋움" style:font-size-asian="11.0pt"/>
    </style:style>
    <style:style style:family="text" style:name="T35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51">
      <style:text-properties fo:font-size="11.0pt" style:font-name="한컴돋움" style:font-name-asian="한컴돋움" style:font-size-asian="11.0pt"/>
    </style:style>
    <style:style style:family="text" style:name="T35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53">
      <style:text-properties fo:font-size="11.0pt" style:font-name="한컴돋움" style:font-name-asian="한컴돋움" style:font-size-asian="11.0pt"/>
    </style:style>
    <style:style style:family="text" style:name="T35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55">
      <style:text-properties fo:font-size="11.0pt" style:font-name="한컴돋움" style:font-name-asian="한컴돋움" style:font-size-asian="11.0pt"/>
    </style:style>
    <style:style style:family="text" style:name="T35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57">
      <style:text-properties fo:font-size="11.0pt" style:font-name="한컴돋움" style:font-name-asian="한컴돋움" style:font-size-asian="11.0pt"/>
    </style:style>
    <style:style style:family="text" style:name="T35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59">
      <style:text-properties fo:font-size="11.0pt" style:font-name="한컴돋움" style:font-name-asian="한컴돋움" style:font-size-asian="11.0pt"/>
    </style:style>
    <style:style style:family="paragraph" style:name="P78" style:parent-style-name="0">
      <style:paragraph-properties style:snap-to-layout-grid="false"/>
    </style:style>
    <style:style style:family="paragraph" style:name="P79" style:parent-style-name="0">
      <style:paragraph-properties style:snap-to-layout-grid="false"/>
    </style:style>
    <style:style style:family="text" style:name="T36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61">
      <style:text-properties fo:font-size="11.0pt" fo:font-weight="bold" style:font-name="한컴돋움" style:font-name-asian="한컴돋움" style:font-size-asian="11.0pt" style:font-weight-asian="bold"/>
    </style:style>
    <style:style style:family="text" style:name="T36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63">
      <style:text-properties fo:font-size="11.0pt" fo:font-weight="bold" style:font-name="한컴돋움" style:font-name-asian="한컴돋움" style:font-size-asian="11.0pt" style:font-weight-asian="bold"/>
    </style:style>
    <style:style style:family="text" style:name="T36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65">
      <style:text-properties fo:font-size="11.0pt" fo:font-weight="bold" style:font-name="한컴돋움" style:font-name-asian="한컴돋움" style:font-size-asian="11.0pt" style:font-weight-asian="bold"/>
    </style:style>
    <style:style style:family="paragraph" style:name="P80" style:parent-style-name="0">
      <style:paragraph-properties style:snap-to-layout-grid="false"/>
    </style:style>
    <style:style style:family="paragraph" style:name="P81" style:parent-style-name="0">
      <style:paragraph-properties style:snap-to-layout-grid="false"/>
    </style:style>
    <style:style style:family="text" style:name="T366">
      <style:text-properties fo:font-size="11.0pt" style:font-name="한컴돋움" style:font-name-asian="한컴돋움" style:font-size-asian="11.0pt"/>
    </style:style>
    <style:style style:family="text" style:name="T36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68">
      <style:text-properties fo:font-size="11.0pt" style:font-name="한컴돋움" style:font-name-asian="한컴돋움" style:font-size-asian="11.0pt"/>
    </style:style>
    <style:style style:family="text" style:name="T36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70">
      <style:text-properties fo:font-size="11.0pt" style:font-name="한컴돋움" style:font-name-asian="한컴돋움" style:font-size-asian="11.0pt"/>
    </style:style>
    <style:style style:family="text" style:name="T37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72">
      <style:text-properties fo:font-size="11.0pt" style:font-name="한컴돋움" style:font-name-asian="한컴돋움" style:font-size-asian="11.0pt"/>
    </style:style>
    <style:style style:family="text" style:name="T37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74">
      <style:text-properties fo:font-size="11.0pt" style:font-name="한컴돋움" style:font-name-asian="한컴돋움" style:font-size-asian="11.0pt"/>
    </style:style>
    <style:style style:family="text" style:name="T37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76">
      <style:text-properties fo:font-size="11.0pt" style:font-name="한컴돋움" style:font-name-asian="한컴돋움" style:font-size-asian="11.0pt"/>
    </style:style>
    <style:style style:family="text" style:name="T37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78">
      <style:text-properties fo:font-size="11.0pt" style:font-name="한컴돋움" style:font-name-asian="한컴돋움" style:font-size-asian="11.0pt"/>
    </style:style>
    <style:style style:family="text" style:name="T37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80">
      <style:text-properties fo:font-size="11.0pt" style:font-name="한컴돋움" style:font-name-asian="한컴돋움" style:font-size-asian="11.0pt"/>
    </style:style>
    <style:style style:family="text" style:name="T38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82">
      <style:text-properties fo:font-size="11.0pt" style:font-name="한컴돋움" style:font-name-asian="한컴돋움" style:font-size-asian="11.0pt"/>
    </style:style>
    <style:style style:family="text" style:name="T38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84">
      <style:text-properties fo:font-size="11.0pt" style:font-name="한컴돋움" style:font-name-asian="한컴돋움" style:font-size-asian="11.0pt"/>
    </style:style>
    <style:style style:family="text" style:name="T38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86">
      <style:text-properties fo:font-size="11.0pt" style:font-name="한컴돋움" style:font-name-asian="한컴돋움" style:font-size-asian="11.0pt"/>
    </style:style>
    <style:style style:family="text" style:name="T38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88">
      <style:text-properties fo:font-size="11.0pt" style:font-name="한컴돋움" style:font-name-asian="한컴돋움" style:font-size-asian="11.0pt"/>
    </style:style>
    <style:style style:family="paragraph" style:name="P82" style:parent-style-name="0">
      <style:paragraph-properties style:snap-to-layout-grid="false"/>
    </style:style>
    <style:style style:family="paragraph" style:name="P83" style:parent-style-name="0">
      <style:paragraph-properties style:snap-to-layout-grid="false"/>
    </style:style>
    <style:style style:family="text" style:name="T38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90">
      <style:text-properties fo:font-size="11.0pt" fo:font-weight="bold" style:font-name="한컴돋움" style:font-name-asian="한컴돋움" style:font-size-asian="11.0pt" style:font-weight-asian="bold"/>
    </style:style>
    <style:style style:family="paragraph" style:name="P84" style:parent-style-name="0">
      <style:paragraph-properties style:snap-to-layout-grid="false"/>
    </style:style>
    <style:style style:family="paragraph" style:name="P85" style:parent-style-name="0">
      <style:paragraph-properties style:snap-to-layout-grid="false"/>
    </style:style>
    <style:style style:family="text" style:name="T39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92">
      <style:text-properties fo:font-size="11.0pt" style:font-name="한컴돋움" style:font-name-asian="한컴돋움" style:font-size-asian="11.0pt"/>
    </style:style>
    <style:style style:family="text" style:name="T39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94">
      <style:text-properties fo:font-size="11.0pt" style:font-name="한컴돋움" style:font-name-asian="한컴돋움" style:font-size-asian="11.0pt"/>
    </style:style>
    <style:style style:family="text" style:name="T39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96">
      <style:text-properties fo:font-size="11.0pt" style:font-name="한컴돋움" style:font-name-asian="한컴돋움" style:font-size-asian="11.0pt"/>
    </style:style>
    <style:style style:family="text" style:name="T39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98">
      <style:text-properties fo:font-size="11.0pt" style:font-name="한컴돋움" style:font-name-asian="한컴돋움" style:font-size-asian="11.0pt"/>
    </style:style>
    <style:style style:family="text" style:name="T39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00">
      <style:text-properties fo:font-size="11.0pt" style:font-name="한컴돋움" style:font-name-asian="한컴돋움" style:font-size-asian="11.0pt"/>
    </style:style>
    <style:style style:family="text" style:name="T40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02">
      <style:text-properties fo:font-size="11.0pt" style:font-name="한컴돋움" style:font-name-asian="한컴돋움" style:font-size-asian="11.0pt"/>
    </style:style>
    <style:style style:family="text" style:name="T40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04">
      <style:text-properties fo:font-size="11.0pt" style:font-name="한컴돋움" style:font-name-asian="한컴돋움" style:font-size-asian="11.0pt"/>
    </style:style>
    <style:style style:family="text" style:name="T40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06">
      <style:text-properties fo:font-size="11.0pt" style:font-name="한컴돋움" style:font-name-asian="한컴돋움" style:font-size-asian="11.0pt"/>
    </style:style>
    <style:style style:family="text" style:name="T40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08">
      <style:text-properties fo:font-size="11.0pt" style:font-name="한컴돋움" style:font-name-asian="한컴돋움" style:font-size-asian="11.0pt"/>
    </style:style>
    <style:style style:family="paragraph" style:name="P86" style:parent-style-name="0">
      <style:paragraph-properties style:snap-to-layout-grid="false"/>
    </style:style>
    <style:style style:family="paragraph" style:name="P87" style:parent-style-name="0">
      <style:paragraph-properties style:snap-to-layout-grid="false"/>
    </style:style>
    <style:style style:family="text" style:name="T40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1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11">
      <style:text-properties fo:font-size="11.0pt" style:font-name="한컴돋움" style:font-name-asian="한컴돋움" style:font-size-asian="11.0pt"/>
    </style:style>
    <style:style style:family="text" style:name="T41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13">
      <style:text-properties fo:font-size="11.0pt" style:font-name="한컴돋움" style:font-name-asian="한컴돋움" style:font-size-asian="11.0pt"/>
    </style:style>
    <style:style style:family="text" style:name="T41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15">
      <style:text-properties fo:font-size="11.0pt" style:font-name="한컴돋움" style:font-name-asian="한컴돋움" style:font-size-asian="11.0pt"/>
    </style:style>
    <style:style style:family="text" style:name="T41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17">
      <style:text-properties fo:font-size="11.0pt" style:font-name="한컴돋움" style:font-name-asian="한컴돋움" style:font-size-asian="11.0pt"/>
    </style:style>
    <style:style style:family="text" style:name="T41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19">
      <style:text-properties fo:font-size="11.0pt" style:font-name="한컴돋움" style:font-name-asian="한컴돋움" style:font-size-asian="11.0pt"/>
    </style:style>
    <style:style style:family="text" style:name="T42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21">
      <style:text-properties fo:font-size="11.0pt" style:font-name="한컴돋움" style:font-name-asian="한컴돋움" style:font-size-asian="11.0pt"/>
    </style:style>
    <style:style style:family="text" style:name="T42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23">
      <style:text-properties fo:font-size="11.0pt" style:font-name="한컴돋움" style:font-name-asian="한컴돋움" style:font-size-asian="11.0pt"/>
    </style:style>
    <style:style style:family="text" style:name="T42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25">
      <style:text-properties fo:font-size="11.0pt" style:font-name="한컴돋움" style:font-name-asian="한컴돋움" style:font-size-asian="11.0pt"/>
    </style:style>
    <style:style style:family="paragraph" style:name="P88" style:parent-style-name="0">
      <style:paragraph-properties style:snap-to-layout-grid="false"/>
    </style:style>
    <style:style style:family="paragraph" style:name="P89" style:parent-style-name="0">
      <style:paragraph-properties fo:text-align="center" style:snap-to-layout-grid="false"/>
    </style:style>
    <style:style style:family="text" style:name="T42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27">
      <style:text-properties fo:font-size="11.0pt" style:font-name="한컴돋움" style:font-name-asian="한컴돋움" style:font-size-asian="11.0pt"/>
    </style:style>
    <style:style style:family="text" style:name="T42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29">
      <style:text-properties fo:font-size="11.0pt" style:font-name="한컴돋움" style:font-name-asian="한컴돋움" style:font-size-asian="11.0pt"/>
    </style:style>
    <style:style style:family="text" style:name="T43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31">
      <style:text-properties fo:font-size="11.0pt" style:font-name="한컴돋움" style:font-name-asian="한컴돋움" style:font-size-asian="11.0pt"/>
    </style:style>
    <style:style style:family="text" style:name="T43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33">
      <style:text-properties fo:font-size="11.0pt" style:font-name="한컴돋움" style:font-name-asian="한컴돋움" style:font-size-asian="11.0pt"/>
    </style:style>
    <style:style style:family="text" style:name="T43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35">
      <style:text-properties fo:font-size="11.0pt" style:font-name="한컴돋움" style:font-name-asian="한컴돋움" style:font-size-asian="11.0pt"/>
    </style:style>
    <style:style style:family="text" style:name="T43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37">
      <style:text-properties fo:font-size="11.0pt" style:font-name="한컴돋움" style:font-name-asian="한컴돋움" style:font-size-asian="11.0pt"/>
    </style:style>
    <style:style style:family="text" style:name="T43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39">
      <style:text-properties fo:font-size="11.0pt" style:font-name="한컴돋움" style:font-name-asian="한컴돋움" style:font-size-asian="11.0pt"/>
    </style:style>
    <style:style style:family="text" style:name="T44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41">
      <style:text-properties fo:font-size="11.0pt" style:font-name="한컴돋움" style:font-name-asian="한컴돋움" style:font-size-asian="11.0pt"/>
    </style:style>
    <style:style style:family="text" style:name="T44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43">
      <style:text-properties fo:font-size="11.0pt" style:font-name="한컴돋움" style:font-name-asian="한컴돋움" style:font-size-asian="11.0pt"/>
    </style:style>
    <style:style style:family="text" style:name="T44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45">
      <style:text-properties fo:font-size="11.0pt" style:font-name="한컴돋움" style:font-name-asian="한컴돋움" style:font-size-asian="11.0pt"/>
    </style:style>
    <style:style style:family="text" style:name="T44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47">
      <style:text-properties fo:font-size="11.0pt" style:font-name="한컴돋움" style:font-name-asian="한컴돋움" style:font-size-asian="11.0pt"/>
    </style:style>
    <style:style style:family="text" style:name="T44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49">
      <style:text-properties fo:font-size="11.0pt" style:font-name="한컴돋움" style:font-name-asian="한컴돋움" style:font-size-asian="11.0pt"/>
    </style:style>
    <style:style style:family="text" style:name="T45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51">
      <style:text-properties fo:font-size="11.0pt" style:font-name="한컴돋움" style:font-name-asian="한컴돋움" style:font-size-asian="11.0pt"/>
    </style:style>
    <style:style style:family="text" style:name="T45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53">
      <style:text-properties fo:font-size="11.0pt" style:font-name="한컴돋움" style:font-name-asian="한컴돋움" style:font-size-asian="11.0pt"/>
    </style:style>
    <style:style style:family="text" style:name="T45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55">
      <style:text-properties fo:font-size="11.0pt" style:font-name="한컴돋움" style:font-name-asian="한컴돋움" style:font-size-asian="11.0pt"/>
    </style:style>
    <style:style style:family="text" style:name="T45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57">
      <style:text-properties fo:font-size="11.0pt" style:font-name="한컴돋움" style:font-name-asian="한컴돋움" style:font-size-asian="11.0pt"/>
    </style:style>
    <style:style style:family="text" style:name="T45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59">
      <style:text-properties fo:font-size="11.0pt" style:font-name="한컴돋움" style:font-name-asian="한컴돋움" style:font-size-asian="11.0pt"/>
    </style:style>
    <style:style style:family="text" style:name="T46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61">
      <style:text-properties fo:font-size="11.0pt" style:font-name="한컴돋움" style:font-name-asian="한컴돋움" style:font-size-asian="11.0pt"/>
    </style:style>
    <style:style style:family="text" style:name="T46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90" style:parent-style-name="0">
      <style:paragraph-properties fo:text-align="center" style:snap-to-layout-grid="false"/>
    </style:style>
    <style:style style:family="paragraph" style:name="P91" style:parent-style-name="0">
      <style:paragraph-properties style:snap-to-layout-grid="false"/>
    </style:style>
    <style:style style:family="paragraph" style:name="P92" style:parent-style-name="0">
      <style:paragraph-properties style:snap-to-layout-grid="false"/>
    </style:style>
    <style:style style:family="text" style:name="T46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93" style:parent-style-name="0">
      <style:paragraph-properties style:snap-to-layout-grid="false"/>
    </style:style>
  </office:automatic-styles>
  <office:body>
    <office:text>
      <text:p text:style-name="P1"><draw:frame draw:style-name="fr1" draw:z-index="0" svg:width="15.918cm" svg:x="0.000cm" svg:y="-10.477cm" text:anchor-type="as-char"><draw:text-box fo:min-height="10.477cm"><table:table table:name="T1" table:style-name="T1" text:anchor-type="paragraph"><table:table-column table:style-name="T1.C65"/><table:table-row table:style-name="T1.R1"><table:table-cell table:style-name="T1.R1_C0"><text:p text:style-name="P2"><text:span text:style-name="T1">2015 </text:span><text:span text:style-name="T2">대학생 교육문제해결을 위한</text:span></text:p><text:p text:style-name="P3"><text:span text:style-name="T3">[</text:span><text:span text:style-name="T4">박근혜대통령 면담요청 대학생 대표자 기자회견</text:span><text:span text:style-name="T5">] </text:span></text:p><text:p text:style-name="P4"><text:span text:style-name="T6">보</text:span><text:span text:style-name="T7">/</text:span><text:span text:style-name="T8">도</text:span><text:span text:style-name="T9">/</text:span><text:span text:style-name="T10">자</text:span><text:span text:style-name="T11">/</text:span><text:span text:style-name="T12">료</text:span></text:p></table:table-cell></table:table-row><table:table-row table:style-name="T1.R2"><table:table-cell table:style-name="T1.R2_C0"><text:p text:style-name="P5"/></table:table-cell></table:table-row><table:table-row table:style-name="T1.R3"><table:table-cell table:style-name="T1.R3_C0"><text:p text:style-name="P6"/><text:p text:style-name="P7"><text:span text:style-name="T13">■ </text:span><text:span text:style-name="T14">수신</text:span><text:span text:style-name="T15">: </text:span><text:span text:style-name="T16">정치</text:span><text:span text:style-name="T17">/</text:span><text:span text:style-name="T18">사회</text:span><text:span text:style-name="T19">/</text:span><text:span text:style-name="T20">대학 언론사</text:span></text:p><text:p text:style-name="P8"><text:span text:style-name="T21">■ </text:span><text:span text:style-name="T22">발신</text:span><text:span text:style-name="T23">: 2015 </text:span><text:span text:style-name="T24">대학교육문제 해결을 위한 대학생 대표자 연석회의</text:span></text:p><text:p text:style-name="P9"><text:span text:style-name="T25">■ </text:span><text:span text:style-name="T26">제목</text:span><text:span text:style-name="T27">: 2015 </text:span><text:span text:style-name="T28">대학교육문제 해결을 위한 박근혜 대통령 면담 요청 대학생 대표자 기자회견</text:span></text:p><text:p text:style-name="P10"><text:span text:style-name="T29">■ </text:span><text:span text:style-name="T30">날짜</text:span><text:span text:style-name="T31">: 2015</text:span><text:span text:style-name="T32">년 </text:span><text:span text:style-name="T33">3</text:span><text:span text:style-name="T34">월 </text:span><text:span text:style-name="T35">6</text:span><text:span text:style-name="T36">일 </text:span><text:span text:style-name="T37">(</text:span><text:span text:style-name="T38">금</text:span><text:span text:style-name="T39">) </text:span><text:span text:style-name="T40">낮 </text:span><text:span text:style-name="T41">2</text:span><text:span text:style-name="T42">시</text:span></text:p><text:p text:style-name="P11"><text:span text:style-name="T43">■ </text:span><text:span text:style-name="T44">장소</text:span><text:span text:style-name="T45">: </text:span><text:span text:style-name="T46">청운동 사무소 앞</text:span><text:span text:style-name="T47">(</text:span><text:span text:style-name="T48">청와대 앞</text:span><text:span text:style-name="T49">)</text:span></text:p><text:p text:style-name="P12"><text:span text:style-name="T50">■ </text:span><text:span text:style-name="T51">문의</text:span><text:span text:style-name="T52">: 010-4815-4277(</text:span><text:span text:style-name="T53">김유진 </text:span><text:span text:style-name="T54">- 3.6 </text:span><text:span text:style-name="T55">기자회견 담당자</text:span><text:span text:style-name="T56">)</text:span></text:p></table:table-cell></table:table-row><table:table-row table:style-name="T1.R4"><table:table-cell table:style-name="T1.R4_C0"><text:p text:style-name="P13"/></table:table-cell></table:table-row></table:table></draw:text-box></draw:frame></text:p>
      <text:p text:style-name="P14"/>
      <text:p text:style-name="P15"><text:span text:style-name="T57">1. </text:span><text:span text:style-name="T58">귀 언론사의 무궁한 발전을 바랍니다</text:span><text:span text:style-name="T59">.</text:span></text:p>
      <text:p text:style-name="P16"/>
      <text:p text:style-name="P17"><text:span text:style-name="T60">2. </text:span><text:span text:style-name="T61">한해 수천 명의 젊은이들이 개인 파산을 하고 있습니다</text:span><text:span text:style-name="T62">. 20</text:span><text:span text:style-name="T63">대 청년들은 대부분 대학 등록금 때문에 대출을 시작합니다</text:span><text:span text:style-name="T64">. </text:span><text:span text:style-name="T65">특히 까다로운 지급조건</text:span><text:span text:style-name="T66">, </text:span><text:span text:style-name="T67">불명확한 소득분위 산정 때문에 국가장학금 혜택을 받지 못하는 학생들일수록 등록금 마련을 위해 은행대출을 받습니다</text:span><text:span text:style-name="T68">. </text:span><text:span text:style-name="T69">그리고 높은 금리에 시달리던 학생들은 한순간에 이자마저 갚지 못하는 연체자 신세가 됩니다</text:span><text:span text:style-name="T70">. 2015</text:span><text:span text:style-name="T71">년 여전히 박근혜정부의 반값등록금 약속은 지켜지지 않았고</text:span><text:span text:style-name="T72">, </text:span><text:span text:style-name="T73">일부 금융기관이 가난한 대학생을 상대로 돈벌이를 하고 있는 사이 우리 사회의 미래인 </text:span><text:span text:style-name="T74">20</text:span><text:span text:style-name="T75">대는 신용불량자로 추락하고 있습니다</text:span><text:span text:style-name="T76">.</text:span></text:p>
      <text:p text:style-name="P18"/>
      <text:p text:style-name="P19"><text:span text:style-name="T77"> </text:span><text:span text:style-name="T78">실질적인 </text:span><text:span text:style-name="T79">‘</text:span><text:span text:style-name="T80">반값등록금</text:span><text:span text:style-name="T81">’ </text:span><text:span text:style-name="T82">정책을 완성시키기 위해서는 지금과 같은 방식이 아닌 법적 근거를 마련해 정부가 직접 등록금의 절반을 교부금으로 부담하는 방식으로 바뀌어야 합니다</text:span><text:span text:style-name="T83">. </text:span><text:span text:style-name="T84">그래야만 실질적인 </text:span><text:span text:style-name="T85">‘</text:span><text:span text:style-name="T86">반값등록금</text:span><text:span text:style-name="T87">’</text:span><text:span text:style-name="T88">을 이룰 수 있고</text:span><text:span text:style-name="T89">, </text:span><text:span text:style-name="T90">정부가 사립대학 운영에 한 몫을 담당함으로써 대학교육의 공공성도 그만큼 높일 수 있습니다</text:span><text:span text:style-name="T91">.</text:span></text:p>
      <text:p text:style-name="P20"/>
      <text:p text:style-name="P21"><text:span text:style-name="T92">3.  </text:span><text:span text:style-name="T93">정부의 일방적인 교육정책으로 인해 많은 대학생들이 피해를 입고 있습니다</text:span><text:span text:style-name="T94">. </text:span><text:span text:style-name="T95">대표적인 정책이 바로 지난 </text:span><text:span text:style-name="T96">12</text:span><text:span text:style-name="T97">월</text:span><text:span text:style-name="T98">, </text:span><text:span text:style-name="T99">교육부가 인원감축을 목적으로 내놓은 대학구조개혁 평가안입니다</text:span><text:span text:style-name="T100">. </text:span><text:span text:style-name="T101">이 평가안이 발표된 후 대학들은 좋은 등급을 받기 위해 급하게 성적평가기준을 바꾸거나 졸업유예제도를 없앴고</text:span><text:span text:style-name="T102">, </text:span><text:span text:style-name="T103">심지어 올 </text:span><text:span text:style-name="T104">3</text:span><text:span text:style-name="T105">월 중앙대에서는 학과제 전면 폐지라는 구조조정 안을 내놓았고</text:span><text:span text:style-name="T106">, </text:span><text:span text:style-name="T107">이화여대에서는 대학평의원회 </text:span><text:span text:style-name="T108">3</text:span><text:span text:style-name="T109">일전에 갑작스럽게 구조조정안을 발표했습니다</text:span><text:span text:style-name="T110">. </text:span><text:span text:style-name="T111">이는 많은 학우들의 반발을 샀습니다</text:span><text:span text:style-name="T112">. </text:span><text:span text:style-name="T113">현재의 대학구조개혁 평가제도가 지속된다면 대학의 서열화는 더 심각해지고 정부의 입맛대로 대학은 통제될 것입니다</text:span><text:span text:style-name="T114">. </text:span></text:p>
      <text:p text:style-name="P22"/>
      <text:p text:style-name="P23"><text:span text:style-name="T115">4. </text:span><text:span text:style-name="T116">국립대는 기성회비 불법판결 이후 정부차원의 대책이 마련되기는커녕 기성회비와 수업료를 통합하여 고지하게 할 수 있는 국립대 회계법이 통과가 되었습니다</text:span><text:span text:style-name="T117">. </text:span><text:span text:style-name="T118">불법 기성회비의 부담을 정부는 책임지지 않고 또 다시 대학생들이 고스란히 져야 하는 상황입니다</text:span><text:span text:style-name="T119">. </text:span><text:span text:style-name="T120">국립대 회계법은 학생들의 부담을 덜어주는 방향으로 수정되어야 합니다</text:span><text:span text:style-name="T121">.</text:span></text:p>
      <text:p text:style-name="P24"/>
      <text:p text:style-name="P25"/>
      <text:p text:style-name="P26"/>
      <text:p text:style-name="P27"><text:span text:style-name="T122">■ </text:span><text:span text:style-name="T123">기자회견 순서</text:span></text:p>
      <text:p text:style-name="P28"/>
      <text:p text:style-name="P29"><draw:frame draw:style-name="fr2" draw:z-index="0" svg:width="16.897cm" svg:x="0.005cm" svg:y="0.290cm" text:anchor-type="paragraph"><draw:text-box fo:min-height="5.758cm"><table:table table:name="T2" table:style-name="T2" text:anchor-type="paragraph"><table:table-column table:style-name="T2.C66"/><table:table-row table:style-name="T2.R1"><table:table-cell table:style-name="T2.R1_C0"><text:p text:style-name="P30"/><text:p text:style-name="P31"><text:span text:style-name="T124">사회자 </text:span><text:span text:style-name="T125">– </text:span><text:span text:style-name="T126">부산교대 총학생회장</text:span></text:p><text:p text:style-name="P32"><text:span text:style-name="T127">1. </text:span><text:span text:style-name="T128">일방적 학과 통폐합 규탄 및 교육부의 산업중심주도대학 정책 규탄 발언 </text:span><text:span text:style-name="T129">– </text:span><text:span text:style-name="T130">경희대 총학생회장</text:span></text:p><text:p text:style-name="P33"><text:span text:style-name="T131">2. </text:span><text:span text:style-name="T132">불법 기성회비 꼼수 입법</text:span><text:span text:style-name="T133">(</text:span><text:span text:style-name="T134">국립대 회계법</text:span><text:span text:style-name="T135">) </text:span><text:span text:style-name="T136">규탄 발언 </text:span><text:span text:style-name="T137">– </text:span><text:span text:style-name="T138">부산대 총학생회장 </text:span></text:p><text:p text:style-name="P34"><text:span text:style-name="T139">3. </text:span><text:span text:style-name="T140">교육부의 성적 분포의 적절성 폐지 환영 및 대학평가지표 철회 촉구 발언 </text:span><text:span text:style-name="T141">– </text:span><text:span text:style-name="T142">한양대 총학생회장</text:span></text:p><text:p text:style-name="P35"><text:span text:style-name="T143">4. </text:span><text:span text:style-name="T144">상지대</text:span><text:span text:style-name="T145">, </text:span><text:span text:style-name="T146">동덕여대</text:span><text:span text:style-name="T147">, </text:span><text:span text:style-name="T148">경기대 등 사학 비리인사 복귀 규탄 및 중립적 관선 이사 파견 촉구 발언 </text:span><text:span text:style-name="T149">– </text:span><text:span text:style-name="T150">상지대 총학생회장</text:span></text:p><text:p text:style-name="P36"><text:span text:style-name="T151">5. </text:span><text:span text:style-name="T152">아무 이유없는 국립대 총장 임명 거부 규탄 발언 </text:span><text:span text:style-name="T153">– </text:span><text:span text:style-name="T154">경북대 교육위원장</text:span></text:p><text:p text:style-name="P37"><text:span text:style-name="T155">6. </text:span><text:span text:style-name="T156">반값등록금 공약 파기 규탄 및 등록금 대출 </text:span><text:span text:style-name="T157">10</text:span><text:span text:style-name="T158">조 시대 대책 촉구 발언 </text:span><text:span text:style-name="T159">– </text:span><text:span text:style-name="T160">전남대 총학생회장</text:span></text:p><text:p text:style-name="P38"><text:span text:style-name="T161">7. </text:span><text:span text:style-name="T162">기자회견문 낭독</text:span></text:p><text:p text:style-name="P39"><text:span text:style-name="T163">8. </text:span><text:span text:style-name="T164">퍼포먼스</text:span><text:span text:style-name="T165">(</text:span><text:span text:style-name="T166">참가한 총학생회장단이 </text:span><text:span text:style-name="T167">a0 </text:span><text:span text:style-name="T168">크기의 면담요청서에 핸드프린팅을 하는 퍼포먼스를 합니다</text:span><text:span text:style-name="T169">.)</text:span></text:p><text:p text:style-name="P40"/></table:table-cell></table:table-row></table:table></draw:text-box></draw:frame></text:p>
      <text:p text:style-name="P41"/>
      <text:p text:style-name="P42"><text:span text:style-name="T170">■ </text:span><text:span text:style-name="T171">참여 단위</text:span></text:p>
      <text:p text:style-name="P43"><text:span text:style-name="T172">경희대 총학생회장</text:span><text:span text:style-name="T173">/</text:span><text:span text:style-name="T174">덕성여대 총학생회장</text:span><text:span text:style-name="T175">/</text:span><text:span text:style-name="T176">동덕여대 총학생회장</text:span><text:span text:style-name="T177">/</text:span><text:span text:style-name="T178">부산대 총학생회장</text:span><text:span text:style-name="T179">/</text:span><text:span text:style-name="T180">부산교대 총학생회장</text:span><text:span text:style-name="T181">/</text:span><text:span text:style-name="T182">상지대 총학생회장</text:span><text:span text:style-name="T183">/</text:span><text:span text:style-name="T184">성신여대 부총학생회장</text:span><text:span text:style-name="T185">/</text:span><text:span text:style-name="T186">전남대학교 총학생회장</text:span><text:span text:style-name="T187">/</text:span><text:span text:style-name="T188">청주대 총학생회장</text:span><text:span text:style-name="T189">/</text:span><text:span text:style-name="T190">한신대학교 총학생회장</text:span><text:span text:style-name="T191">/</text:span><text:span text:style-name="T192">한양대학교 총학생회장</text:span><text:span text:style-name="T193">/</text:span><text:span text:style-name="T194">경북대학교 총장임명거부 비상대책위원장</text:span><text:span text:style-name="T195">/</text:span><text:span text:style-name="T196">반값등록금 국민운동본부 집행위원장</text:span></text:p>
      <text:p text:style-name="P44"/>
      <text:p text:style-name="P45"><text:span text:style-name="T197">■ </text:span><text:span text:style-name="T198">불참하지만 연명하는 단위</text:span></text:p>
      <text:p text:style-name="P46"><text:span text:style-name="T199">경기대 총학생회</text:span><text:span text:style-name="T200">/</text:span><text:span text:style-name="T201">성공회대 총학생회</text:span><text:span text:style-name="T202">/</text:span><text:span text:style-name="T203">인천대 총학생회</text:span><text:span text:style-name="T204">/</text:span><text:span text:style-name="T205">한국외대 비상대책위원회</text:span></text:p>
      <text:p text:style-name="P47"><text:span text:style-name="T206">전남대 총여학생회</text:span><text:span text:style-name="T207">/</text:span><text:span text:style-name="T208">경영대</text:span><text:span text:style-name="T209">/</text:span><text:span text:style-name="T210">사범대</text:span><text:span text:style-name="T211">/</text:span><text:span text:style-name="T212">수의대</text:span><text:span text:style-name="T213">/</text:span><text:span text:style-name="T214">생활대</text:span><text:span text:style-name="T215">/</text:span><text:span text:style-name="T216">사회대</text:span><text:span text:style-name="T217">/</text:span><text:span text:style-name="T218">자연대</text:span><text:span text:style-name="T219">/</text:span><text:span text:style-name="T220">공과대</text:span><text:span text:style-name="T221">/</text:span><text:span text:style-name="T222">농생대학생회</text:span><text:span text:style-name="T223">/</text:span><text:span text:style-name="T224">농생대 여학생회</text:span><text:span text:style-name="T225">/</text:span><text:span text:style-name="T226">전남대 인류학과</text:span><text:span text:style-name="T227">/</text:span><text:span text:style-name="T228">정치외교학과</text:span><text:span text:style-name="T229">/</text:span><text:span text:style-name="T230">심리학과</text:span><text:span text:style-name="T231">/</text:span><text:span text:style-name="T232">지리학과</text:span><text:span text:style-name="T233">/</text:span><text:span text:style-name="T234">문헌정보학과</text:span><text:span text:style-name="T235">/</text:span><text:span text:style-name="T236">경영학부</text:span><text:span text:style-name="T237">/</text:span><text:span text:style-name="T238">신문방송학과</text:span><text:span text:style-name="T239">/</text:span><text:span text:style-name="T240">기계공학부</text:span><text:span text:style-name="T241">/</text:span><text:span text:style-name="T242">고분자융합소재공학과</text:span><text:span text:style-name="T243">/</text:span><text:span text:style-name="T244">전기공학과</text:span><text:span text:style-name="T245">/</text:span><text:span text:style-name="T246">생물공학과</text:span><text:span text:style-name="T247">/</text:span><text:span text:style-name="T248">토목공학과</text:span><text:span text:style-name="T249">/</text:span><text:span text:style-name="T250">건축공학부</text:span><text:span text:style-name="T251">/</text:span><text:span text:style-name="T252">에너지자원공학과</text:span><text:span text:style-name="T253">/</text:span><text:span text:style-name="T254">전자컴퓨터공학부학생회</text:span></text:p>
      <text:p text:style-name="P48"/>
      <text:p text:style-name="P49"><text:span text:style-name="T255">■ </text:span><text:span text:style-name="T256">구호</text:span></text:p>
      <text:p text:style-name="P50"><text:span text:style-name="T257">반값등록금공약을 이행하라</text:span></text:p>
      <text:p text:style-name="P51"><text:span text:style-name="T258">2. </text:span><text:span text:style-name="T259">대학구조개혁평가 철회하라</text:span></text:p>
      <text:p text:style-name="P52"><text:span text:style-name="T260">3. </text:span><text:span text:style-name="T261">국립대 회계법 통과를 규탄한다</text:span></text:p>
      <text:p text:style-name="P53"><text:span text:style-name="T262">4. </text:span><text:span text:style-name="T263">사학비리 비호하는 교육부 각성하라</text:span></text:p>
      <text:p text:style-name="P54"><text:span text:style-name="T264">5. </text:span><text:span text:style-name="T265">이유없는 총장임명 거부를 거부한다</text:span></text:p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><text:span text:style-name="T266">■ </text:span><text:span text:style-name="T267">기자회견문</text:span></text:p>
      <text:p text:style-name="P67"><text:span text:style-name="T268">박근혜 대통령님 면담을 요청드립니다</text:span><text:span text:style-name="T269">.</text:span></text:p>
      <text:p text:style-name="P68"/>
      <text:p text:style-name="P69"><text:span text:style-name="T270">박근혜 대통령님</text:span><text:span text:style-name="T271">, 2015</text:span><text:span text:style-name="T272">년 새내기들의 웃음소리로 즐거워야 할 대학캠퍼스가 교육부의 비정상적인 정책들로 몸살을 앓고 있습니다</text:span><text:span text:style-name="T273">. </text:span><text:span text:style-name="T274">작년 </text:span><text:span text:style-name="T275">12</text:span><text:span text:style-name="T276">월 외대에서는 성적기준변경 소급 적용으로 학기가 끝나고 성적이 변경되는 해괴한 일이 있었습니다</text:span><text:span text:style-name="T277">. </text:span><text:span text:style-name="T278">대학생들의 등록금 대출 총액은 </text:span><text:span text:style-name="T279">10</text:span><text:span text:style-name="T280">조를 넘었고</text:span><text:span text:style-name="T281">, </text:span><text:span text:style-name="T282">국가장학금의 사각지대에 있는 수만명의 젊은이들이 파산에 이르고 있습니다</text:span><text:span text:style-name="T283">. </text:span><text:span text:style-name="T284">이런 상황에서 국공립대 수업료는 불법 판결이 난 기성회비를 포함해서 받을 수 있는 꼼수 법안의 통과로 인해 </text:span><text:span text:style-name="T285">800% </text:span><text:span text:style-name="T286">인상 되었습니다</text:span><text:span text:style-name="T287">. </text:span><text:span text:style-name="T288">심지어 현재는 청주대를 비롯한 대다수 대학에서 인문 예술학과를 폐지 및 통합 하겠다고 학생들과 상의 없이 발표해 학교는 난장판입니다</text:span><text:span text:style-name="T289">. </text:span><text:span text:style-name="T290">또 한쪽에서는 총장을 선출했는데도 교육부가 아무런 이유도 없이 승인 해주지 않아 길게는 </text:span><text:span text:style-name="T291">1</text:span><text:span text:style-name="T292">년간 대학의 수장이 없는 상황도 벌어지고 있습니다</text:span><text:span text:style-name="T293">.</text:span></text:p>
      <text:p text:style-name="P70"/>
      <text:p text:style-name="P71"><text:span text:style-name="T294">대통령님께서는 공약에 작년 반값등록금을 완성하시겠다고 했는데 우리는 왜 빚이 더 늘어날까요</text:span><text:span text:style-name="T295">?</text:span></text:p>
      <text:p text:style-name="P72"/>
      <text:p text:style-name="P73"><text:span text:style-name="T296">대통령님께서는 올해 초 교육부를 통해 반값등록금이 완성되었다고 말씀 하셨습니다</text:span><text:span text:style-name="T297">. 3</text:span><text:span text:style-name="T298">조 </text:span><text:span text:style-name="T299">9</text:span><text:span text:style-name="T300">천억은 국가장학금으로</text:span><text:span text:style-name="T301">, 3</text:span><text:span text:style-name="T302">조 </text:span><text:span text:style-name="T303">1</text:span><text:span text:style-name="T304">천억은 대학의 장학금으로 하여 총 </text:span><text:span text:style-name="T305">7</text:span><text:span text:style-name="T306">조 반값등록금을 완성하셨다고 했습니다</text:span><text:span text:style-name="T307">. </text:span><text:span text:style-name="T308">하지만 대학생들은 전혀 피부로 느끼지 못하고 있습니다</text:span><text:span text:style-name="T309">. </text:span><text:span text:style-name="T310">오히려 대학생 누적 대출액은 </text:span><text:span text:style-name="T311">10.4</text:span><text:span text:style-name="T312">조가 되었고</text:span><text:span text:style-name="T313">, </text:span><text:span text:style-name="T314">졸업자 </text:span><text:span text:style-name="T315">3</text:span><text:span text:style-name="T316">명중 </text:span><text:span text:style-name="T317">1</text:span><text:span text:style-name="T318">명은 상환조차 하지 못하고 있는 현황입니다</text:span><text:span text:style-name="T319">. </text:span><text:span text:style-name="T320">또한 올해 초 국가장학금 소득기준 변경으로 인해 급작스럽게 국가장학금을 받지 못하게 된 대학생들은 대거 휴학하는 사태마저 벌어졌습니다</text:span><text:span text:style-name="T321">. </text:span><text:span text:style-name="T322">대통령님</text:span><text:span text:style-name="T323">, </text:span><text:span text:style-name="T324">취업하는 학생의 </text:span><text:span text:style-name="T325">5</text:span><text:span text:style-name="T326">명중 </text:span><text:span text:style-name="T327">1</text:span><text:span text:style-name="T328">명은 계약직이라고 합니다</text:span><text:span text:style-name="T329">. </text:span><text:span text:style-name="T330">그들은 빚의 굴레에서 벗어나지 못하고 신용불량자로 사회에 첫 발걸음을 내딛고 있습니다</text:span><text:span text:style-name="T331">. </text:span><text:span text:style-name="T332">대통령님</text:span><text:span text:style-name="T333">, </text:span><text:span text:style-name="T334">나라의 미래인 학생의 등록금을 국가가 담보 하는 것은 비용이 아니라 투자입니다</text:span><text:span text:style-name="T335">.</text:span></text:p>
      <text:p text:style-name="P74"/>
      <text:p text:style-name="P75"><text:span text:style-name="T336">대통령님께서 대학을 창조경제의 중추기관으로 만드신다는데</text:span><text:span text:style-name="T337">, </text:span><text:span text:style-name="T338">무한경쟁과 서열화의 심화가 창조입니까</text:span><text:span text:style-name="T339">?</text:span></text:p>
      <text:p text:style-name="P76"/>
      <text:p text:style-name="P77"><text:span text:style-name="T340">최근 중앙대 학생들은 학교본부가 학과제를 전면 폐지하고 </text:span><text:span text:style-name="T341">2</text:span><text:span text:style-name="T342">년간의 학부제를 전면화 하겠다고 하여 심각한 혼란 속에 빠졌습니다</text:span><text:span text:style-name="T343">. </text:span><text:span text:style-name="T344">중앙대 본부는 교육부의 창조경제에 맞춰 학사구조 선진화 계획을 내놓았다고 하지만 현실에서는 기초학문연구 및 비인기 학문들이 경쟁에 밀려 사라질 위기에 처해있습니다</text:span><text:span text:style-name="T345">. </text:span><text:span text:style-name="T346">작년에 전국에서 진행된 기초</text:span><text:span text:style-name="T347">·</text:span><text:span text:style-name="T348">예술계열 학과폐지 및 통폐합이 지금은 학과 간 전면 경쟁과 폐과로 이어지게 생긴 것입니다</text:span><text:span text:style-name="T349">. </text:span><text:span text:style-name="T350">또한 정부의 대학구조개혁의 평가지표가 전 대학에 일괄적으로 적용되면서</text:span><text:span text:style-name="T351">, </text:span><text:span text:style-name="T352">졸업유예생들은 취직이 되지 못한 채 학교에서 쫓겨나고 있고</text:span><text:span text:style-name="T353">, </text:span><text:span text:style-name="T354">재학생들은 상대평가 강화로 고통 받고 있습니다</text:span><text:span text:style-name="T355">. </text:span><text:span text:style-name="T356">현 대학구조개혁은 대학을 살리는 길이 아니라 망치는 길입니다</text:span><text:span text:style-name="T357">. </text:span><text:span text:style-name="T358">대학구조개혁을 전면 철회하고 원점에서 재검토해야 합니다</text:span><text:span text:style-name="T359">. </text:span></text:p>
      <text:p text:style-name="P78"/>
      <text:p text:style-name="P79"><text:span text:style-name="T360">대통령님</text:span><text:span text:style-name="T361">, </text:span><text:span text:style-name="T362">불법판결 난 기성회비를 등록금으로 합쳐서 걷는 꼼수 법을 교육부가 나서서 만들었습니다</text:span><text:span text:style-name="T363">. </text:span><text:span text:style-name="T364">대통령님 국공립대는 국가가 책임지는 대학 아닙니까</text:span><text:span text:style-name="T365">?</text:span></text:p>
      <text:p text:style-name="P80"/>
      <text:p text:style-name="P81"><text:span text:style-name="T366">3</text:span><text:span text:style-name="T367">월 </text:span><text:span text:style-name="T368">3</text:span><text:span text:style-name="T369">일 국공립대 수업료와 불법 판결난 기성회비를 합쳐서 수업료로 걷을 수 있는 </text:span><text:span text:style-name="T370">&lt;</text:span><text:span text:style-name="T371">국립대 회계법</text:span><text:span text:style-name="T372">&gt;</text:span><text:span text:style-name="T373">이 국회에서 통과되었습니다</text:span><text:span text:style-name="T374">. </text:span><text:span text:style-name="T375">대법원의 기성회비 불법 판결을 앞둔 이 시점에서</text:span><text:span text:style-name="T376">, </text:span><text:span text:style-name="T377">기성회비를 등록예치금으로 이름만 바꾸어 걷게 만든 것입니다</text:span><text:span text:style-name="T378">. </text:span><text:span text:style-name="T379">또한 이는 등록금 인상률 상한제를 어기는 것이 됩니다</text:span><text:span text:style-name="T380">. </text:span><text:span text:style-name="T381">대통령님</text:span><text:span text:style-name="T382">, </text:span><text:span text:style-name="T383">국공립대는 국가가 책임지는 대학입니다</text:span><text:span text:style-name="T384">. </text:span><text:span text:style-name="T385">국공립대 등록금이 낮아야 개천에서 다시 용이 날 수 있습니다</text:span><text:span text:style-name="T386">. </text:span><text:span text:style-name="T387">지역에 우수한 인재들이 지역 거점 국공립대에서 돈 걱정 없이 대학에 다닐 수 있도록 국공립대 운영을 국가가 책임져야 합니다</text:span><text:span text:style-name="T388">.</text:span></text:p>
      <text:p text:style-name="P82"/>
      <text:p text:style-name="P83"><text:span text:style-name="T389">대통령님 산적한 교육문제 해결을 위해 면담 요청드립니다</text:span><text:span text:style-name="T390">.</text:span></text:p>
      <text:p text:style-name="P84"/>
      <text:p text:style-name="P85"><text:span text:style-name="T391">대통령님</text:span><text:span text:style-name="T392">, </text:span><text:span text:style-name="T393">전국의 대학이 몸살을 앓고 있습니다</text:span><text:span text:style-name="T394">. </text:span><text:span text:style-name="T395">비리재단이 다시 대학에 들어오는데 교육부는 이를 방관하는 것을 넘어 비호하고 있습니다</text:span><text:span text:style-name="T396">. </text:span><text:span text:style-name="T397">사학분쟁조정위원회가 비리재단 쪽 이사들에게 추천권을 주거나 선임하면서 비리재단들이 속속들이 공식적으로 복귀하고 있습니다</text:span><text:span text:style-name="T398">. </text:span><text:span text:style-name="T399">또한 일부 대학에서는 교육부가 이유 없이 총장 임명을 거부해서 학교의 수장이 </text:span><text:span text:style-name="T400">1</text:span><text:span text:style-name="T401">년째 없는 현황입니다</text:span><text:span text:style-name="T402">. </text:span><text:span text:style-name="T403">교육부가 결격사유나 추천거부 이유를 밝히지 않은 채로 총장 임명을 거부하는 행위는 정권과 코드가 맞지 않는 인사가 총장후보로 올라갔기 때문이라는 흉흉한 소문마저 돌고 있습니다</text:span><text:span text:style-name="T404">. </text:span><text:span text:style-name="T405">과거에 어떤 권력자도 학문을 연구하고 공부하는 자들을 막무가내로 대하지 않았습니다</text:span><text:span text:style-name="T406">. </text:span><text:span text:style-name="T407">그 이유는 학생이 공부와 연구를 하지 못하게 되면 그 나라의 미래는 없기 때문입니다</text:span><text:span text:style-name="T408">.</text:span></text:p>
      <text:p text:style-name="P86"/>
      <text:p text:style-name="P87"><text:span text:style-name="T409"> </text:span><text:span text:style-name="T410">대통령님</text:span><text:span text:style-name="T411">, </text:span><text:span text:style-name="T412">대학의 산적한 문제들에 대한 대통령님의 답변이 듣고 싶습니다</text:span><text:span text:style-name="T413">. </text:span><text:span text:style-name="T414">대통령님이 생각하시는 대학의 미래상이 무엇이며</text:span><text:span text:style-name="T415">, </text:span><text:span text:style-name="T416">어떤 고민과 관점에서 대학 발전을 고민하고 계신지 진심으로 듣고 싶습니다</text:span><text:span text:style-name="T417">. </text:span><text:span text:style-name="T418">대학생들은 절박한 마음으로 대통령님께 면담을 요청드립니다</text:span><text:span text:style-name="T419">. </text:span><text:span text:style-name="T420">대학생들은 언제든 대통령님과 면담할 준비가 되어있습니다</text:span><text:span text:style-name="T421">. 3</text:span><text:span text:style-name="T422">월 </text:span><text:span text:style-name="T423">20</text:span><text:span text:style-name="T424">일까지 답변을 기다리겠습니다</text:span><text:span text:style-name="T425">. </text:span></text:p>
      <text:p text:style-name="P88"/>
      <text:p text:style-name="P89"><text:span text:style-name="T426">경기대학교 총학생회</text:span><text:span text:style-name="T427">/</text:span><text:span text:style-name="T428">경북대학교 총장임명거부 대책위원회</text:span><text:span text:style-name="T429">/</text:span><text:span text:style-name="T430">경희대학교 총학생회</text:span><text:span text:style-name="T431">/</text:span><text:span text:style-name="T432">덕성여자대학교 총학생회</text:span><text:span text:style-name="T433">/</text:span><text:span text:style-name="T434">동덕여자대학교 총학생회</text:span><text:span text:style-name="T435">/</text:span><text:span text:style-name="T436">부산교육대학교 총학생회</text:span><text:span text:style-name="T437">/</text:span><text:span text:style-name="T438">부산대학교 총학생회</text:span><text:span text:style-name="T439">/</text:span><text:span text:style-name="T440">상지대학교 총학생회</text:span><text:span text:style-name="T441">/</text:span><text:span text:style-name="T442">성공회대학교 총학생회</text:span><text:span text:style-name="T443">/</text:span><text:span text:style-name="T444">성신여자대학교 총학생회</text:span><text:span text:style-name="T445">/</text:span><text:span text:style-name="T446">인천대학교 총학생회</text:span><text:span text:style-name="T447">/</text:span><text:span text:style-name="T448">전남대학교 총학생회 총여학생회 및 </text:span><text:span text:style-name="T449">9</text:span><text:span text:style-name="T450">개 단대 </text:span><text:span text:style-name="T451">15</text:span><text:span text:style-name="T452">개과학생회</text:span><text:span text:style-name="T453">/</text:span><text:span text:style-name="T454">청주대학교 총학생회</text:span><text:span text:style-name="T455">/</text:span><text:span text:style-name="T456">한국외국어대학교 비상대책위원회</text:span><text:span text:style-name="T457">/</text:span><text:span text:style-name="T458">한신대학교 총학생회</text:span><text:span text:style-name="T459">/21c </text:span><text:span text:style-name="T460">한국대학생연합</text:span><text:span text:style-name="T461">/</text:span><text:span text:style-name="T462">반값등록금 국민운동본부</text:span></text:p>
      <text:p text:style-name="P90"/>
      <text:p text:style-name="P91"/>
      <text:p text:style-name="P92"><text:span text:style-name="T463"> </text:span></text:p>
      <text:p text:style-name="P93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000cm" fo:margin-left="2.000cm" fo:margin-right="2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1.000cm"/>
      </style:header-style>
      <style:footer-style>
        <style:header-footer-properties fo:margin-bottom="0cm" fo:margin-left="0cm" fo:margin-right="0cm" fo:margin-top="0cm" fo:min-height="1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" style:parent-style-name="Standard">
      <style:paragraph-properties fo:line-height="160%" fo:margin-left="0.529cm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@list l1" style:parent-style-name="Standard"/>
    <style:style style:class="text" style:family="paragraph" style:name="@list l1:level1" style:parent-style-name="Standard"/>
    <style:style style:class="text" style:family="paragraph" style:name="@list l1:level2" style:parent-style-name="Standard"/>
    <style:style style:class="text" style:family="paragraph" style:name="@list l1:level3" style:parent-style-name="Standard"/>
    <style:style style:class="text" style:family="paragraph" style:name="@list l1:level4" style:parent-style-name="Standard"/>
    <style:style style:class="text" style:family="paragraph" style:name="@list l1:level5" style:parent-style-name="Standard"/>
    <style:style style:class="text" style:family="paragraph" style:name="@list l1:level6" style:parent-style-name="Standard"/>
    <style:style style:class="text" style:family="paragraph" style:name="@list l1:level7" style:parent-style-name="Standard"/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5, 8, 1316</meta:generator>
    <meta:creation-date>2013년 5월 5일 일요일 오후 4:22:04</meta:creation-date>
    <dc:title>1</dc:title>
    <dc:creator>박세준</dc:creator>
    <dc:date>2015년 3월 6일 금요일 오전 11:48:38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