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HCI Tulip" svg:font-family="HCI Tulip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4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28">
      <style:text-properties fo:font-size="16.0pt" style:font-name="한양견고딕" style:font-name-asian="한양견고딕" style:font-size-asian="16.0pt"/>
    </style:style>
    <style:style style:family="text" style:name="T2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1">
      <style:paragraph-properties fo:line-height="130%" fo:text-align="center" style:snap-to-layout-grid="false"/>
    </style:style>
    <style:style style:family="text" style:name="T30">
      <style:text-properties fo:font-size="16.0pt" fo:font-weight="bold" fo:letter-spacing="-2.2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paragraph" style:name="P24" style:parent-style-name="0">
      <style:paragraph-properties fo:margin-left="0.604cm" fo:text-indent="-0.604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경제부</text:span><text:span text:style-name="T4">, </text:span><text:span text:style-name="T5">사회부 담당자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조세재정개혁센터</text:span><text:span text:style-name="T8"> </text:span><text:span text:style-name="T9">(</text:span><text:span text:style-name="T10">담당 </text:span><text:span text:style-name="T11">: </text:span><text:span text:style-name="T12">신원기 간사 </text:span><text:span text:style-name="T13">02-723-5056 wongi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반가우면서도 아쉬운 종교인 과세 통과 합의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12. 1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 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반가우면서도 아쉬운 종교인 과세 통과 합의</text:span></text:p><text:p text:style-name="P14"><text:span text:style-name="T27">내용적으로 미흡하지만</text:span><text:span text:style-name="T28">, </text:span><text:span text:style-name="T29">종료인 과세 첫 발 뗀 것은 긍정적</text:span></text:p><text:p text:style-name="P15"><text:span text:style-name="T30">통과이후 지속적인 보완을 통해 근로소득에 준하는 과세체계로 정립해야</text:span></text:p></table:table-cell></table:table-row></table:table></draw:text-box></draw:frame></text:p>
      <text:p text:style-name="P16"/>
      <text:p text:style-name="P17"><text:span text:style-name="T31">1. </text:span><text:span text:style-name="T32">어제</text:span><text:span text:style-name="T33">(11/30) </text:span><text:span text:style-name="T34">열린 조세소위에서 여야는 종교인 과세안이 담긴 소득세법 개정안을 통과시키기로 합의하였다</text:span><text:span text:style-name="T35">. </text:span><text:span text:style-name="T36">참여연대 조세재정개혁센터</text:span><text:span text:style-name="T37">(</text:span><text:span text:style-name="T38">소장 강병구 인하대 교수</text:span><text:span text:style-name="T39">)</text:span><text:span text:style-name="T40">는 이번 합의에 대해 기타소득에 종교인 소득을 별도 명시한 부분이나 과도한 공제율</text:span><text:span text:style-name="T41">, </text:span><text:span text:style-name="T42">종교단체에 대한 세무조사 범위 미확대</text:span><text:span text:style-name="T43">, </text:span><text:span text:style-name="T44">내년 총선을 의식해 시행시점을 </text:span><text:span text:style-name="T45">2018</text:span><text:span text:style-name="T46">년으로 미룬 점 등 세부적인 내용에서는 미흡하지만</text:span><text:span text:style-name="T47">, </text:span><text:span text:style-name="T48">종교인 과세의 첫 발을 뗀 것은 긍정적으로 평가한다</text:span><text:span text:style-name="T49">. </text:span><text:span text:style-name="T50">본회의 통과 이후 지속적인 논의와 보완을 통해 근로소득에 준하는 과세가 이루어지길 바라는 바이다</text:span><text:span text:style-name="T51">.</text:span></text:p>
      <text:p text:style-name="P18"/>
      <text:p text:style-name="P19"><text:span text:style-name="T52">2. </text:span><text:span text:style-name="T53">종교인 과세는 조세정의 실현 차원에서 대단히 상징성 있는 조치다</text:span><text:span text:style-name="T54">. </text:span><text:span text:style-name="T55">국민개세주의</text:span><text:span text:style-name="T56">, </text:span><text:span text:style-name="T57">과세 형평성</text:span><text:span text:style-name="T58">, </text:span><text:span text:style-name="T59">국제 기준 등을 보아도 당연한 조치인데도</text:span><text:span text:style-name="T60">, </text:span><text:span text:style-name="T61">현행 조세제도 하에서 종교인은 예외적인 존재로 취급받고 있다</text:span><text:span text:style-name="T62">. </text:span><text:span text:style-name="T63">최근 관련한 여론조사에서 보듯 종교인 과세에 대한 국민적 공감대를 고려하면 방법의 문제지</text:span><text:span text:style-name="T64">, </text:span><text:span text:style-name="T65">과세 여부만 놓고 보면 다른 선택지는 존재하지 않았던 게 사실이다</text:span><text:span text:style-name="T66">. </text:span><text:span text:style-name="T67">공평과세와 조세정의를 실현하라는 지극히 당연한 국민의 목소리가 이제야 반영되기 시작한 것이다</text:span><text:span text:style-name="T68">. </text:span></text:p>
      <text:p text:style-name="P20"/>
      <text:p text:style-name="P21"><text:span text:style-name="T69">3. </text:span><text:span text:style-name="T70">물론 이번 합의안 자체만 보면 일반 납세자와의 형평성 측면에서 부족하다</text:span><text:span text:style-name="T71">. </text:span><text:span text:style-name="T72">기존 소득과세의 틀이 있음에도 불구하고 종교인 소득을 신설한 것은 해외 사례에서도 찾기 힘들며</text:span><text:span text:style-name="T73">, </text:span><text:span text:style-name="T74">법의 허점을 이용한 고소득 종교인의 감세효과가 우려된다</text:span><text:span text:style-name="T75">. </text:span><text:span text:style-name="T76">또한 사실상 종교단체에 대한 세무조사 미 확대 결정은 종교단체의 재무 불투명성에서 파생되는 다양한 부작용에 대한 염려마저 키운다</text:span><text:span text:style-name="T77">. </text:span><text:span text:style-name="T78">선거를 의식하여 즉각 시행을 미루고 </text:span><text:span text:style-name="T79">2</text:span><text:span text:style-name="T80">년 유예한 것도 아쉬운 부분이며</text:span><text:span text:style-name="T81">, </text:span><text:span text:style-name="T82">유예를 반복하고 유야무야로 끝나지 않을까 우려된다</text:span><text:span text:style-name="T83">. </text:span></text:p>
      <text:p text:style-name="P22"/>
      <text:p text:style-name="P23"><text:span text:style-name="T84">4. </text:span><text:span text:style-name="T85">하지만 종교인 과세에 힘들게 첫 발을 뗀 것은 고무적이다</text:span><text:span text:style-name="T86">. </text:span><text:span text:style-name="T87">지속적인 논의와 보완을 거쳐 형평성의 간극을 메워야 할 것이다</text:span><text:span text:style-name="T88">. </text:span><text:span text:style-name="T89">세제의 누진성을 강화해서 수직적 공평성을 높이기 위해서도 수평적 공평성의 확립은 매우 중요하다</text:span><text:span text:style-name="T90">. </text:span><text:span text:style-name="T91">아무쪼록 내용까지 반가운 종교인 과세로 거듭나길 바란다</text:span><text:span text:style-name="T92">. </text:span><text:span text:style-name="T93">끝</text:span><text:span text:style-name="T94">.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1" style:parent-style-name="Standard">
      <style:paragraph-properties fo:line-height="100%" fo:padding-bottom="0.000cm" fo:padding-left="0.000cm" fo:padding-right="0.000cm" fo:padding-top="0.000cm" fo:text-align="left" style:snap-to-layout-grid="false" style:vertical-align="baseline"/>
      <style:text-properties fo:color="#000000" fo:font-size="12.0pt" fo:font-weight="bold" fo:letter-spacing="-2.4pt" style:font-name="HCI Tulip" style:font-name-asian="휴먼명조" style:font-size-asian="12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12월 1일 화요일 오후 2:36:4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