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8">
      <style:text-properties fo:font-size="17.0pt" fo:font-weight="bold" fo:letter-spacing="-1.7pt" style:font-name="바탕" style:font-name-asian="한양견고딕" style:font-size-asian="17.0pt" style:font-weight-asian="bold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29">
      <style:text-properties fo:font-size="17.0pt" fo:font-weight="bold" fo:letter-spacing="-1.7pt" style:font-name="바탕" style:font-name-asian="한양견고딕" style:font-size-asian="17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3.313cm"/>
    </style:style>
    <style:style style:family="paragraph" style:name="P17" style:parent-style-name="2">
      <style:paragraph-properties fo:line-height="150%" fo:margin-left="0.548cm" fo:text-indent="-0.548cm" style:snap-to-layout-grid="false"/>
    </style:style>
    <style:style style:family="paragraph" style:name="P18" style:parent-style-name="0">
      <style:paragraph-properties fo:margin-left="0.573cm" fo:text-indent="-0.573cm" style:snap-to-layout-grid="false"/>
    </style:style>
    <style:style style:family="text" style:name="T30">
      <style:text-properties fo:font-size="14.0pt" style:font-name="휴먼명조" style:font-name-asian="휴먼명조" style:font-size-asian="14.0pt"/>
    </style:style>
    <style:style style:family="text" style:name="T3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2">
      <style:text-properties fo:font-size="14.0pt" style:font-name="휴먼명조" style:font-name-asian="휴먼명조" style:font-size-asian="14.0pt"/>
    </style:style>
    <style:style style:family="text" style:name="T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">
      <style:text-properties fo:font-size="14.0pt" style:font-name="휴먼명조" style:font-name-asian="휴먼명조" style:font-size-asian="14.0pt"/>
    </style:style>
    <style:style style:family="text" style:name="T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paragraph" style:name="P20" style:parent-style-name="0">
      <style:paragraph-properties fo:margin-left="0.573cm" fo:text-indent="-0.573cm" style:snap-to-layout-grid="false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73cm" fo:text-indent="-0.573cm" style:snap-to-layout-grid="false"/>
    </style:style>
    <style:style style:family="paragraph" style:name="P22" style:parent-style-name="0">
      <style:paragraph-properties fo:margin-left="0.573cm" fo:text-indent="-0.573cm" style:snap-to-layout-grid="false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바탕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604cm" fo:text-indent="-0.604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회복지위원회</text:span><text:span text:style-name="T8"> </text:span><text:span text:style-name="T9">(</text:span><text:span text:style-name="T10">담당 </text:span><text:span text:style-name="T11">: </text:span><text:span text:style-name="T12">이경민 간사 </text:span><text:span text:style-name="T13">010-7266-7727 welfar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어린이집 급식비 부당 이용 무죄로 드러난 보육료지원 방식 문제점 개선하라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7. 5. 22. (</text:span><text:span text:style-name="T21">총 </text:span><text:span text:style-name="T22">3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논평</text:span></text:p></table:table-cell></table:table-row></table:table></draw:text-box></draw:frame></text:p>
      <text:p text:style-name="P12"><draw:frame draw:style-name="fr2" draw:z-index="0" svg:width="14.920cm" svg:x="0.000cm" svg:y="-3.313cm" text:anchor-type="as-char"><draw:text-box fo:min-height="3.313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어린이집 급식비 부당이용 무죄로 드러난 </text:span></text:p><text:p text:style-name="P14"><text:span text:style-name="T27">보육료 지원방식 문제점 개선하라  </text:span></text:p><text:p text:style-name="P15"><text:span text:style-name="T28">제도의 허점으로 보조금 지원받는 민간어린이집 공적관리 불가능</text:span></text:p><text:p text:style-name="P16"><text:span text:style-name="T29">보육의 공공성 확충 위해 보육료 지원 방식 개선해야 </text:span></text:p></table:table-cell></table:table-row></table:table></draw:text-box></draw:frame></text:p>
      <text:p text:style-name="P17"/>
      <text:p text:style-name="P18"><text:span text:style-name="T30">1. </text:span><text:span text:style-name="T31">지난 </text:span><text:span text:style-name="T32">5</text:span><text:span text:style-name="T33">월 </text:span><text:span text:style-name="T34">12</text:span><text:span text:style-name="T35">일 인천지방법원에서</text:span><text:span text:style-name="T36">, </text:span><text:span text:style-name="T37">식자재 납품업체와 짜고 허위 거래명세서를 작성하여 급식비를 부풀리고 보조금을 지급받은 어린이집 원장에 대해 영유아보육법상 처벌할 규정이 없다는 이유로 무죄를 선고한 판결이 나왔다</text:span><text:span text:style-name="T38">. </text:span><text:span text:style-name="T39">이러한 판결이 나온 이유는 정부가 민간어린이집에 기본보육료를 보조금으로 지급하고 있음에도 불구하고</text:span><text:span text:style-name="T40">, </text:span><text:span text:style-name="T41">영유아보육법 등 관련 법규에서 기본보육료의 사용처와 관련 규제를 명시하지 않아 보조금 사용에 대해 공공관리 및 통제를 할 근거가 없기 때문으로 보인다</text:span><text:span text:style-name="T42">. </text:span><text:span text:style-name="T43">위 판결은 민간어린이집이 지급받은 보조금을 부도덕한 방법으로 유용하여도 정부가 이를 제재할 수 없는 현실을 단적으로 보여준다</text:span><text:span text:style-name="T44">. </text:span><text:span text:style-name="T45">이에 참여연대 사회복지위원회는 정부가 막대한 재정을 민간어린이집에 지원하고 있음에도 공적 통제방안이 부재한 현실에 유감을 표하며</text:span><text:span text:style-name="T46">, </text:span><text:span text:style-name="T47">정부 및 국회가 보육의 공공성 강화와 민간 어린이집 관리감독을 위한 제도 개선안을 속히 마련할 것을 촉구한다</text:span><text:span text:style-name="T48">. </text:span></text:p>
      <text:p text:style-name="P19"/>
      <text:p text:style-name="P20"><text:span text:style-name="T49">2. </text:span><text:span text:style-name="T50">기본보육료는 영유아보육법 제</text:span><text:span text:style-name="T51">36</text:span><text:span text:style-name="T52">조</text:span><text:span text:style-name="T53">(</text:span><text:span text:style-name="T54">비용의 보조 등</text:span><text:span text:style-name="T55">) </text:span><text:span text:style-name="T56">및 동 법 시행령 제</text:span><text:span text:style-name="T57">24</text:span><text:span text:style-name="T58">조</text:span><text:span text:style-name="T59">(</text:span><text:span text:style-name="T60">비용의 보조</text:span><text:span text:style-name="T61">)</text:span><text:span text:style-name="T62">에 의거해 만 </text:span><text:span text:style-name="T63">0-2</text:span><text:span text:style-name="T64">세 아동을 보육하는 민간시설에 지원하는 보조금이다</text:span><text:span text:style-name="T65">. </text:span><text:span text:style-name="T66">그러나 영유아보육법과 시행령 등 관련 법규에 법적 구속력을 가지는 보조금 사용처 및 규제에 대해 명시하지 않고 있어</text:span><text:span text:style-name="T67">, </text:span><text:span text:style-name="T68">정부는 민간어린이집에 보조금을 지급하여도 공적으로 통제 및 제재할 수 없는 결과가 발생하고 있다</text:span><text:span text:style-name="T69">. </text:span><text:span text:style-name="T70">우리나라는 보육서비스가 대부분 민간에 맡겨져 있고 가뜩이나 관리감독 체계가 갖추어져 있지 않아 보육서비스 질을 담보하지 못하고 있다</text:span><text:span text:style-name="T71">. </text:span><text:span text:style-name="T72">그런데 정부가 민간어린이집에 막대한 보조금을 지원함에도 불구하고</text:span><text:span text:style-name="T73">, </text:span><text:span text:style-name="T74">관련 보조금에 대해 관리감독 할 수 있는 제도를 갖추지 않은 것은 심각한 문제이며 그 피해는 고스란히 어린이집을 이용하는 영유아</text:span><text:span text:style-name="T75">, </text:span><text:span text:style-name="T76">학부모</text:span><text:span text:style-name="T77">, </text:span><text:span text:style-name="T78">보육교사 등 보육당사자들에게 미치고 있다</text:span><text:span text:style-name="T79">. </text:span><text:span text:style-name="T80">그뿐만이 아니다</text:span><text:span text:style-name="T81">. </text:span><text:span text:style-name="T82">이미 지난 </text:span><text:span text:style-name="T83">2014</text:span><text:span text:style-name="T84">년 대법원에서는 아이사랑카드를 부정결제한 사안에 대해 보육에 필요한 비용을 교부받은 자는 어린이집 운영자가 아니라 영유아 보호자이기 때문에 아이사랑카드로 결제한 금액은 어린이집 보조금으로 볼 수 없다고 판시하여</text:span><text:span text:style-name="T85">, </text:span><text:span text:style-name="T86">바우처 제도를 근거로 민간어린이집에 대한 관리감독이나 통제를 할 수 없음을 명확히 보여준 바 있다</text:span><text:span text:style-name="T87">. </text:span><text:span text:style-name="T88">이번 판결은 더 나아가 아이사랑카드로 지원되는 금액 뿐 아니라 정부가 민간어린이집에 직접 지급하는 보조금에 대한 관리감독조차 불가능하다는 결론에 이르고 있다</text:span><text:span text:style-name="T89">. </text:span></text:p>
      <text:p text:style-name="P21"/>
      <text:p text:style-name="P22"><text:span text:style-name="T90">3. </text:span><text:span text:style-name="T91">이번 법원의 판결은 보조금인 기본보육료의 사용처 등을 구체적으로 적시하지 않아 시설의 부도덕한 행위에 대해 공적으로 제재할 수 없는 제도의 허술함을 꼬집었다</text:span><text:span text:style-name="T92">. </text:span><text:span text:style-name="T93">따라서 정부는 보조금에 대해 법적 구속력을 가질 수 있도록 지원금의 사용처 및 규모 등을 명시하여 보육의 공공성을 높일 수 있도록 공적 관리감독을 강화하여야 하고</text:span><text:span text:style-name="T94">, </text:span><text:span text:style-name="T95">판결문에서 지적하고 있듯이 재무회계규칙에 의한 회계보고 이행 등을 명확히 하여 지출의 투명성을 확보해야 한다</text:span><text:span text:style-name="T96">. </text:span><text:span text:style-name="T97">또한 </text:span><text:span text:style-name="T98">2014</text:span><text:span text:style-name="T99">년 대법원 판결과 이번 법원의 판결은 보육에 엄청난 재정을 투입하고 있음에도 정부가 민간어린이집에 대해 관리감독이나 통제를 할 수 없는 현실을 보여주고 있다</text:span><text:span text:style-name="T100">. </text:span><text:span text:style-name="T101">따라서 정부는 현재의 아이사랑 카드 방식이 아닌 지방자치단체가 시설에 보조금을 지급하는 방식으로 제도를 변경하여야 한다</text:span><text:span text:style-name="T102">. </text:span><text:span text:style-name="T103">그리고 중</text:span><text:span text:style-name="T104">‧</text:span><text:span text:style-name="T105">장기적으로 바우처 방식을 시설별 지원으로 전환하는 등 민간어린이집에 대한 보조금 지급 방식을 개선하여 공적 관리를 할 수 있는 전달체계를 구축하여야 한다</text:span><text:span text:style-name="T106">. </text:span><text:span text:style-name="T107">더불어 여전히 부족한 국공립어린이집을 획기적으로 확충하여 보육당사자들에게 질높은 보육을 제공하여야 할 것이다</text:span><text:span text:style-name="T108">. </text:span><text:span text:style-name="T109">끝</text:span><text:span text:style-name="T110">.  </text:span></text:p>
      <text:p text:style-name="P23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7년 5월 22일 월요일 오전 10:09:1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