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1">
      <style:text-properties fo:font-size="11.0pt" style:font-name="HCI Hollyhock" style:font-name-asian="휴먼고딕" style:font-size-asian="11.0pt"/>
    </style:style>
    <style:style style:family="text" style:name="T2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3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ext" style:name="T2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ext" style:name="T2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8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9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30">
      <style:text-properties fo:font-size="20.0pt" fo:font-weight="bold" fo:letter-spacing="-3.0pt" style:font-name="바탕" style:font-name-asian="한양견고딕" style:font-size-asian="20.0pt" style:font-weight-asian="bold"/>
    </style:style>
    <style:style style:family="text" style:name="T31">
      <style:text-properties fo:font-size="20.0pt" style:font-name="한양견고딕" style:font-name-asian="한양견고딕" style:font-size-asian="20.0pt"/>
    </style:style>
    <style:style style:family="text" style:name="T32">
      <style:text-properties fo:font-size="20.0pt" fo:font-weight="bold" fo:letter-spacing="-3.0pt" style:font-name="바탕" style:font-name-asian="한양견고딕" style:font-size-asian="20.0pt" style:font-weight-asian="bold"/>
    </style:style>
    <style:style style:family="text" style:name="T33">
      <style:text-properties fo:font-size="20.0pt" style:font-name="한양견고딕" style:font-name-asian="한양견고딕" style:font-size-asian="20.0pt"/>
    </style:style>
    <style:style style:family="text" style:name="T34">
      <style:text-properties fo:font-size="20.0pt" fo:font-weight="bold" fo:letter-spacing="-3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5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6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7">
      <style:text-properties fo:font-size="16.0pt" style:font-name="한양견고딕" style:font-name-asian="한양견고딕" style:font-size-asian="16.0pt"/>
    </style:style>
    <style:style style:family="text" style:name="T38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9">
      <style:text-properties fo:font-size="16.0pt" style:font-name="한양견고딕" style:font-name-asian="한양견고딕" style:font-size-asian="16.0pt"/>
    </style:style>
    <style:style style:family="text" style:name="T40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3.048cm"/>
    </style:style>
    <style:style style:family="paragraph" style:name="P16" style:parent-style-name="2">
      <style:paragraph-properties fo:line-height="150%" fo:margin-left="0.548cm" fo:text-indent="-0.548cm" style:snap-to-layout-grid="false"/>
    </style:style>
    <style:style style:family="paragraph" style:name="P17" style:parent-style-name="0">
      <style:paragraph-properties fo:margin-left="0.573cm" fo:text-indent="-0.573cm" style:snap-to-layout-grid="false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text" style:name="T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text" style:name="T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text" style:name="T7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3">
      <style:text-properties fo:font-size="14.0pt" style:font-name="휴먼명조" style:font-name-asian="휴먼명조" style:font-size-asian="14.0pt"/>
    </style:style>
    <style:style style:family="paragraph" style:name="P18" style:parent-style-name="0">
      <style:paragraph-properties fo:margin-left="0.573cm" fo:text-indent="-0.573cm" style:snap-to-layout-grid="false"/>
    </style:style>
    <style:style style:family="paragraph" style:name="P19" style:parent-style-name="0">
      <style:paragraph-properties fo:margin-left="0.573cm" fo:text-indent="-0.573cm" style:snap-to-layout-grid="false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text" style:name="T10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2">
      <style:text-properties fo:font-size="14.0pt" style:font-name="휴먼명조" style:font-name-asian="휴먼명조" style:font-size-asian="14.0pt"/>
    </style:style>
    <style:style style:family="paragraph" style:name="P20" style:parent-style-name="0">
      <style:paragraph-properties fo:margin-left="0.573cm" fo:text-indent="-0.573cm" style:snap-to-layout-grid="false"/>
    </style:style>
    <style:style style:family="paragraph" style:name="P21" style:parent-style-name="0">
      <style:paragraph-properties fo:margin-left="0.604cm" fo:text-indent="-0.604cm" style:snap-to-layout-grid="false"/>
    </style:style>
    <style:style style:family="text" style:name="T103">
      <style:text-properties fo:font-size="14.0pt" style:font-name="휴먼명조" style:font-name-asian="휴먼명조" style:font-size-asian="14.0pt"/>
    </style:style>
    <style:style style:family="text" style:name="T10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5">
      <style:text-properties fo:font-size="14.0pt" style:font-name="휴먼명조" style:font-name-asian="휴먼명조" style:font-size-asian="14.0pt"/>
    </style:style>
    <style:style style:family="text" style:name="T10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7">
      <style:text-properties fo:font-size="14.0pt" style:font-name="휴먼명조" style:font-name-asian="휴먼명조" style:font-size-asian="14.0pt"/>
    </style:style>
    <style:style style:family="text" style:name="T10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9">
      <style:text-properties fo:font-size="14.0pt" style:font-name="휴먼명조" style:font-name-asian="휴먼명조" style:font-size-asian="14.0pt"/>
    </style:style>
    <style:style style:family="text" style:name="T11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1">
      <style:text-properties fo:font-size="14.0pt" style:font-name="휴먼명조" style:font-name-asian="휴먼명조" style:font-size-asian="14.0pt"/>
    </style:style>
    <style:style style:family="text" style:name="T11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3">
      <style:text-properties fo:font-size="14.0pt" style:font-name="휴먼명조" style:font-name-asian="휴먼명조" style:font-size-asian="14.0pt"/>
    </style:style>
    <style:style style:family="text" style:name="T11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5">
      <style:text-properties fo:font-size="14.0pt" style:font-name="휴먼명조" style:font-name-asian="휴먼명조" style:font-size-asian="14.0pt"/>
    </style:style>
    <style:style style:family="text" style:name="T11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7">
      <style:text-properties fo:font-size="14.0pt" style:font-name="휴먼명조" style:font-name-asian="휴먼명조" style:font-size-asian="14.0pt"/>
    </style:style>
    <style:style style:family="text" style:name="T1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9">
      <style:text-properties fo:font-size="14.0pt" style:font-name="휴먼명조" style:font-name-asian="휴먼명조" style:font-size-asian="14.0pt"/>
    </style:style>
    <style:style style:family="text" style:name="T12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1">
      <style:text-properties fo:font-size="14.0pt" style:font-name="휴먼명조" style:font-name-asian="휴먼명조" style:font-size-asian="14.0pt"/>
    </style:style>
    <style:style style:family="text" style:name="T12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3">
      <style:text-properties fo:font-size="14.0pt" style:font-name="휴먼명조" style:font-name-asian="휴먼명조" style:font-size-asian="14.0pt"/>
    </style:style>
    <style:style style:family="text" style:name="T12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5">
      <style:text-properties fo:font-size="14.0pt" style:font-name="휴먼명조" style:font-name-asian="휴먼명조" style:font-size-asian="14.0pt"/>
    </style:style>
    <style:style style:family="text" style:name="T1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7">
      <style:text-properties fo:font-size="14.0pt" style:font-name="휴먼명조" style:font-name-asian="휴먼명조" style:font-size-asian="14.0pt"/>
    </style:style>
    <style:style style:family="text" style:name="T12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9">
      <style:text-properties fo:font-size="14.0pt" style:font-name="휴먼명조" style:font-name-asian="휴먼명조" style:font-size-asian="14.0pt"/>
    </style:style>
    <style:style style:family="text" style:name="T13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1">
      <style:text-properties fo:font-size="14.0pt" style:font-name="휴먼명조" style:font-name-asian="휴먼명조" style:font-size-asian="14.0pt"/>
    </style:style>
    <style:style style:family="text" style:name="T13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3">
      <style:text-properties fo:font-size="14.0pt" style:font-name="휴먼명조" style:font-name-asian="휴먼명조" style:font-size-asian="14.0pt"/>
    </style:style>
    <style:style style:family="text" style:name="T13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5">
      <style:text-properties fo:font-size="14.0pt" style:font-name="휴먼명조" style:font-name-asian="휴먼명조" style:font-size-asian="14.0pt"/>
    </style:style>
    <style:style style:family="text" style:name="T1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7">
      <style:text-properties fo:font-size="14.0pt" style:font-name="휴먼명조" style:font-name-asian="휴먼명조" style:font-size-asian="14.0pt"/>
    </style:style>
    <style:style style:family="paragraph" style:name="P22" style:parent-style-name="0">
      <style:paragraph-properties fo:margin-left="0.604cm" fo:text-indent="-0.604cm" style:snap-to-layout-grid="false"/>
    </style:style>
    <style:style style:family="paragraph" style:name="P23" style:parent-style-name="0">
      <style:paragraph-properties fo:margin-left="0.604cm" fo:text-indent="-0.604cm" style:snap-to-layout-grid="false"/>
    </style:style>
    <style:style style:family="text" style:name="T138">
      <style:text-properties fo:font-size="14.0pt" style:font-name="휴먼명조" style:font-name-asian="휴먼명조" style:font-size-asian="14.0pt"/>
    </style:style>
    <style:style style:family="text" style:name="T13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0">
      <style:text-properties fo:font-size="14.0pt" style:font-name="휴먼명조" style:font-name-asian="휴먼명조" style:font-size-asian="14.0pt"/>
    </style:style>
    <style:style style:family="text" style:name="T14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2">
      <style:text-properties fo:font-size="14.0pt" style:font-name="휴먼명조" style:font-name-asian="휴먼명조" style:font-size-asian="14.0pt"/>
    </style:style>
    <style:style style:family="text" style:name="T14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4">
      <style:text-properties fo:font-size="14.0pt" style:font-name="휴먼명조" style:font-name-asian="휴먼명조" style:font-size-asian="14.0pt"/>
    </style:style>
    <style:style style:family="text" style:name="T14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6">
      <style:text-properties fo:font-size="14.0pt" style:font-name="휴먼명조" style:font-name-asian="휴먼명조" style:font-size-asian="14.0pt"/>
    </style:style>
    <style:style style:family="text" style:name="T14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8">
      <style:text-properties fo:font-size="14.0pt" style:font-name="휴먼명조" style:font-name-asian="휴먼명조" style:font-size-asian="14.0pt"/>
    </style:style>
    <style:style style:family="text" style:name="T14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0">
      <style:text-properties fo:font-size="14.0pt" style:font-name="휴먼명조" style:font-name-asian="휴먼명조" style:font-size-asian="14.0pt"/>
    </style:style>
    <style:style style:family="text" style:name="T15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2">
      <style:text-properties fo:font-size="14.0pt" style:font-name="휴먼명조" style:font-name-asian="휴먼명조" style:font-size-asian="14.0pt"/>
    </style:style>
    <style:style style:family="text" style:name="T15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4">
      <style:text-properties fo:font-size="14.0pt" style:font-name="휴먼명조" style:font-name-asian="휴먼명조" style:font-size-asian="14.0pt"/>
    </style:style>
    <style:style style:family="text" style:name="T15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6">
      <style:text-properties fo:font-size="14.0pt" style:font-name="휴먼명조" style:font-name-asian="휴먼명조" style:font-size-asian="14.0pt"/>
    </style:style>
    <style:style style:family="paragraph" style:name="P24" style:parent-style-name="0">
      <style:paragraph-properties fo:margin-left="0.604cm" fo:text-indent="-0.604cm" style:snap-to-layout-grid="false"/>
    </style:style>
    <style:style style:family="paragraph" style:name="P25" style:parent-style-name="0">
      <style:paragraph-properties fo:margin-left="0.604cm" fo:text-indent="-0.604cm" style:snap-to-layout-grid="false"/>
    </style:style>
    <style:style style:family="text" style:name="T157">
      <style:text-properties fo:font-size="14.0pt" style:font-name="휴먼명조" style:font-name-asian="휴먼명조" style:font-size-asian="14.0pt"/>
    </style:style>
    <style:style style:family="text" style:name="T1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59">
      <style:text-properties fo:font-size="14.0pt" style:font-name="휴먼명조" style:font-name-asian="휴먼명조" style:font-size-asian="14.0pt"/>
    </style:style>
    <style:style style:family="text" style:name="T1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1">
      <style:text-properties fo:font-size="14.0pt" style:font-name="휴먼명조" style:font-name-asian="휴먼명조" style:font-size-asian="14.0pt"/>
    </style:style>
    <style:style style:family="text" style:name="T1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3">
      <style:text-properties fo:font-size="14.0pt" style:font-name="휴먼명조" style:font-name-asian="휴먼명조" style:font-size-asian="14.0pt"/>
    </style:style>
    <style:style style:family="text" style:name="T1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5">
      <style:text-properties fo:font-size="14.0pt" style:font-name="휴먼명조" style:font-name-asian="휴먼명조" style:font-size-asian="14.0pt"/>
    </style:style>
    <style:style style:family="text" style:name="T1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7">
      <style:text-properties fo:font-size="14.0pt" style:font-name="휴먼명조" style:font-name-asian="휴먼명조" style:font-size-asian="14.0pt"/>
    </style:style>
    <style:style style:family="text" style:name="T16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69">
      <style:text-properties fo:font-size="14.0pt" style:font-name="휴먼명조" style:font-name-asian="휴먼명조" style:font-size-asian="14.0pt"/>
    </style:style>
    <style:style style:family="paragraph" style:name="P26" style:parent-style-name="0">
      <style:paragraph-properties fo:margin-left="0.604cm" fo:text-indent="-0.604cm"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사회복지위원회</text:span><text:span text:style-name="T8"> </text:span><text:span text:style-name="T9">(</text:span><text:span text:style-name="T10">담당 </text:span><text:span text:style-name="T11">: </text:span><text:span text:style-name="T12">이경민 간사 </text:span><text:span text:style-name="T13">010-7266-7727 welfare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논평</text:span><text:span text:style-name="T17">] </text:span><text:span text:style-name="T18">사회적 갈등 조장하는 정부의 </text:span><text:span text:style-name="T19">‘</text:span><text:span text:style-name="T20">소위</text:span><text:span text:style-name="T21">’ </text:span><text:span text:style-name="T22">맞춤형 보육 유감</text:span></text:p></table:table-cell></table:table-row><table:table-row table:style-name="T1.R4"><table:table-cell table:style-name="T1.R4_C0"><text:p text:style-name="P8"><text:span text:style-name="T23">날    짜</text:span></text:p></table:table-cell><table:table-cell table:style-name="T1.R4_C1"><text:p text:style-name="P9"><text:span text:style-name="T24">2016. 6. 7. (</text:span><text:span text:style-name="T25">총 </text:span><text:span text:style-name="T26">3 </text:span><text:span text:style-name="T27">쪽</text:span><text:span text:style-name="T28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9">논평</text:span></text:p></table:table-cell></table:table-row></table:table></draw:text-box></draw:frame></text:p>
      <text:p text:style-name="P12"><draw:frame draw:style-name="fr2" draw:z-index="0" svg:width="14.920cm" svg:x="0.000cm" svg:y="-3.048cm" text:anchor-type="as-char"><draw:text-box fo:min-height="3.048cm"><table:table table:name="T2" table:style-name="T2" text:anchor-type="paragraph"><table:table-column table:style-name="T2.C67"/><table:table-row table:style-name="T2.R1"><table:table-cell table:style-name="T2.R1_C0"><text:p text:style-name="P13"><text:span text:style-name="T30">사회적 갈등 조장하는 정부의 </text:span><text:span text:style-name="T31">‘</text:span><text:span text:style-name="T32">소위</text:span><text:span text:style-name="T33">’ </text:span><text:span text:style-name="T34">맞춤형 보육 유감</text:span></text:p><text:p text:style-name="P14"><text:span text:style-name="T35">맞벌이와 외벌이부모의 갈등 조장하고 부모를 잠재적 범죄자 취급 </text:span></text:p><text:p text:style-name="P15"><text:span text:style-name="T36">근본적 해결은 국공립어린이집확충</text:span><text:span text:style-name="T37">, </text:span><text:span text:style-name="T38">노동환경 개선</text:span><text:span text:style-name="T39">, </text:span><text:span text:style-name="T40">외벌이부모를 위한 양육서비스 확충 등 돌봄의 사회적 책임 강화해야 </text:span></text:p></table:table-cell></table:table-row></table:table></draw:text-box></draw:frame></text:p>
      <text:p text:style-name="P16"/>
      <text:p text:style-name="P17"><text:span text:style-name="T41">1. </text:span><text:span text:style-name="T42">지난 </text:span><text:span text:style-name="T43">4/26 </text:span><text:span text:style-name="T44">정부는 </text:span><text:span text:style-name="T45">0-2</text:span><text:span text:style-name="T46">세 대상으로 전면적 무상보육을 실시하던 것을 부모의 취업여부 및 자격심사를 거쳐 </text:span><text:span text:style-name="T47">12</text:span><text:span text:style-name="T48">시간 종일반과 </text:span><text:span text:style-name="T49">6</text:span><text:span text:style-name="T50">시간 반일반 및 </text:span><text:span text:style-name="T51">15</text:span><text:span text:style-name="T52">시간 긴급보육 바우처로 양분하는 맞춤형 보육으로 전환하는 정책을 발표하였으며</text:span><text:span text:style-name="T53">, 5/20</text:span><text:span text:style-name="T54">부터 종일반 신청을 받기 시작하였다</text:span><text:span text:style-name="T55">. </text:span><text:span text:style-name="T56">그러나 참여연대 사회복지위원회</text:span><text:span text:style-name="T57">(</text:span><text:span text:style-name="T58">위원장 </text:span><text:span text:style-name="T59">: </text:span><text:span text:style-name="T60">남찬섭 동아대 교수</text:span><text:span text:style-name="T61">)</text:span><text:span text:style-name="T62">는 정부가 제시한 </text:span><text:span text:style-name="T63">‘</text:span><text:span text:style-name="T64">소위</text:span><text:span text:style-name="T65">’ </text:span><text:span text:style-name="T66">맞춤형 보육제도는 국공립어린이집확충</text:span><text:span text:style-name="T67">, </text:span><text:span text:style-name="T68">육아휴직 의무화</text:span><text:span text:style-name="T69">, </text:span><text:span text:style-name="T70">노동시간 단축</text:span><text:span text:style-name="T71">, </text:span><text:span text:style-name="T72">외벌이부모를 위한 양육서비스 확충 등 돌봄의 공공성과 사회적 책임을 강화하는 정책 없이는 진정한 맞춤형이 될 수 없음을 지적하고자 한다</text:span><text:span text:style-name="T73">. </text:span></text:p>
      <text:p text:style-name="P18"/>
      <text:p text:style-name="P19"><text:span text:style-name="T74">2. </text:span><text:span text:style-name="T75">부모의 돌봄 수요를 반영하는 진정한 맞춤형 보육제도를 실시하기 위해서는 보육의 사회적 책임이 강화된 정책이 함께 수반되어야 한다</text:span><text:span text:style-name="T76">. </text:span><text:span text:style-name="T77">그러나 여전히 우리나라 국공립어린이집은 </text:span><text:span text:style-name="T78">2015</text:span><text:span text:style-name="T79">년 시설 기준 </text:span><text:span text:style-name="T80">5.7% </text:span><text:span text:style-name="T81">정도 밖에 되지 않으며 스웨덴 </text:span><text:span text:style-name="T82">82.2%, </text:span><text:span text:style-name="T83">프랑스 </text:span><text:span text:style-name="T84">66.0%, </text:span><text:span text:style-name="T85">일본 </text:span><text:span text:style-name="T86">41.3%</text:span><text:span text:style-name="T87">와 비교하면 턱없이 낮은 수준이다</text:span><text:span text:style-name="T88">. </text:span><text:span text:style-name="T89">또한 우리나라 연평균 근로시간은 </text:span><text:span text:style-name="T90">2,057</text:span><text:span text:style-name="T91">시간으로 </text:span><text:span text:style-name="T92">OECD 1,706</text:span><text:span text:style-name="T93">시간과 비교할 수 없을 정도로 장시간이고 육아휴직제도는 아직도 활용률이 높지 않은 등 노동환경이 개선되지 않아 일가정양립을 보장하기에 크게 부족하다</text:span><text:span text:style-name="T94">. </text:span><text:span text:style-name="T95">그리고 우리나라는 보육료 지원 이외 양육지원서비스 제공 시스템이 부족하여 외벌이부모는 돌봄을 전적으로 맡아서 할 수 밖에 없는 상황이다</text:span><text:span text:style-name="T96">. </text:span><text:span text:style-name="T97">이처럼 돌봄의 공공성이 부족하여 이에 대한 정책적 대안이 필요함에도 근본적 대책 없이 오로지 일부 부모의 보육시간을 제한하는 정책으로 </text:span><text:span text:style-name="T98">‘</text:span><text:span text:style-name="T99">소위</text:span><text:span text:style-name="T100">’</text:span><text:span text:style-name="T101">맞춤형 보육을 실시하겠다는 것은 어불성설이다</text:span><text:span text:style-name="T102">. </text:span></text:p>
      <text:p text:style-name="P20"/>
      <text:p text:style-name="P21"><text:span text:style-name="T103">3. </text:span><text:span text:style-name="T104">정부가 내놓은 소위 맞춤형 보육제도의 내용을 살펴보면</text:span><text:span text:style-name="T105">, </text:span><text:span text:style-name="T106">제도를 실시하기 위해 부모의 취업여부 등에 따른 자격심사를 하게 되는데</text:span><text:span text:style-name="T107">, </text:span><text:span text:style-name="T108">고용보험 등 공식적인 증명을 하지 못한 부모는 자신의 근로형태</text:span><text:span text:style-name="T109">, </text:span><text:span text:style-name="T110">고용상황</text:span><text:span text:style-name="T111">, </text:span><text:span text:style-name="T112">생활 및 경제 상태 등을 증명하여야 한다</text:span><text:span text:style-name="T113">. </text:span><text:span text:style-name="T114">서류 발급이 어려운 임시</text:span><text:span text:style-name="T115">, </text:span><text:span text:style-name="T116">일용직</text:span><text:span text:style-name="T117">, </text:span><text:span text:style-name="T118">특수형태근로종사자들은 종일반 신청을 위해 자기기술서를 작성하고 이장</text:span><text:span text:style-name="T119">, </text:span><text:span text:style-name="T120">통장의 사실관계 확인 등의 절차를 거쳐야 하며 이마저도 증명할 수 없는 대상은 돌봄 서비스에서 배제될 수밖에 없다</text:span><text:span text:style-name="T121">. </text:span><text:span text:style-name="T122">이는 비공식 노동종사자 등에게 보육의 필요성을 스스로 증명하고 타인의 확인을 받도록 하는 것으로 반인권적이고 권위주의적인 정책이며</text:span><text:span text:style-name="T123">, </text:span><text:span text:style-name="T124">가정폭력 피해자와 같이 증명이 어려운 부모는 돌봄서비스에서 배제되는 등 다양한 사각지대 발생의 소지가 있다</text:span><text:span text:style-name="T125">. </text:span><text:span text:style-name="T126">또한 정부는 부모와 아이의 애착관계 형성을 유도하기 위해 맞춤형 보육제도가 필요하다고 주장하고 있으나</text:span><text:span text:style-name="T127">, </text:span><text:span text:style-name="T128">이는 역으로 현재 </text:span><text:span text:style-name="T129">0-2</text:span><text:span text:style-name="T130">세 아이를 둔 맞벌이 부부의 아이들은 애착이 제대로 형성되지 않은 것으로 전제하고 있어 동의하기 어려운 근거를 제시하고 있다</text:span><text:span text:style-name="T131">. </text:span><text:span text:style-name="T132">만약 어린 나이에 부모와의 애착형성을 강화하기 위함이라면 부모가 경력단절을 겪지 않으며 아이를 돌볼 수 있도록 부모육아휴직제도의 의무화</text:span><text:span text:style-name="T133">, </text:span><text:span text:style-name="T134">육아휴직급여의 현실화</text:span><text:span text:style-name="T135">, </text:span><text:span text:style-name="T136">보편적 아동수당과 같은 대안이 제시되어야 한다</text:span><text:span text:style-name="T137">.  </text:span></text:p>
      <text:p text:style-name="P22"/>
      <text:p text:style-name="P23"><text:span text:style-name="T138">4. </text:span><text:span text:style-name="T139">그뿐만이 아니라 정부는 맞춤형 자격심사를 위해 </text:span><text:span text:style-name="T140">2,550</text:span><text:span text:style-name="T141">명의 민간보조인력을 읍</text:span><text:span text:style-name="T142">·</text:span><text:span text:style-name="T143">면</text:span><text:span text:style-name="T144">·</text:span><text:span text:style-name="T145">동 주민센터에 배치하였다</text:span><text:span text:style-name="T146">. </text:span><text:span text:style-name="T147">그러나 인력편성 기준이나 예산에 관한 구체적인 계획을 제시하고 있지 않아</text:span><text:span text:style-name="T148">, </text:span><text:span text:style-name="T149">민간보조인력 역시 임시직 등 나쁜 일자리로 귀착될 가능성이 높을 것으로 예상된다</text:span><text:span text:style-name="T150">. </text:span><text:span text:style-name="T151">또한 정부는 종일반 신청 관련 서류를 허위로 제출하면 영유아보육법 제</text:span><text:span text:style-name="T152">54</text:span><text:span text:style-name="T153">조 제</text:span><text:span text:style-name="T154">4</text:span><text:span text:style-name="T155">항에 따라 처벌하겠다고 하나 이는 종일반 무상보육 자격을 어렵게 하여 예산맞춤형으로 축소하는 것에 다름 아니며 부모를 잠재적 범죄자로 취급하고 있다</text:span><text:span text:style-name="T156">. </text:span></text:p>
      <text:p text:style-name="P24"/>
      <text:p text:style-name="P25"><text:span text:style-name="T157">5. </text:span><text:span text:style-name="T158">여전히 대부분의 보육 돌봄은 여성이 주로 담당하고 있는 상황에서 정부의 </text:span><text:span text:style-name="T159">‘</text:span><text:span text:style-name="T160">소위</text:span><text:span text:style-name="T161">’ </text:span><text:span text:style-name="T162">맞춤형 보육제도는 여성의 경력단절을 더욱 영속화하고 부모의 취업여부에 따라 사회적 갈등을 조장하는 등 부정적 결과를 낳을 우려가 크다</text:span><text:span text:style-name="T163">. </text:span><text:span text:style-name="T164">이에 참여연대 사회복지위원회는 진정성 있는 맞춤형 보육제도를 실시하기 위해서는 국공립어린이집 확충</text:span><text:span text:style-name="T165">, </text:span><text:span text:style-name="T166">노동환경 개선 등 돌봄의 공공성을 강화하는 정책이 함께 시행되어야 함을 주장하는 바이며 보육당사자가 마음 놓고 아이를 돌볼 수 있는 사회적 환경을 만들 것을 요구한다</text:span><text:span text:style-name="T167">. </text:span><text:span text:style-name="T168">끝</text:span><text:span text:style-name="T169">. </text:span></text:p>
      <text:p text:style-name="P26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6년 6월 7일 화요일 오전 3:12:05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