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24.0pt" style:font-name="HY견고딕" style:font-name-asian="HY견고딕" style:font-size-asian="24.0pt"/>
    </style:style>
    <style:style style:family="text" style:name="T2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3">
      <style:text-properties fo:color="#ffffff" fo:font-size="25.0pt" style:font-name="HY견고딕" style:font-name-asian="HY견고딕" style:font-size-asian="25.0pt"/>
    </style:style>
    <style:style style:family="text" style:name="T4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paragraph" style:name="P7" style:parent-style-name="0">
      <style:paragraph-properties fo:text-align="center" style:snap-to-layout-grid="false"/>
    </style:style>
    <style:style style:family="text" style:name="T5">
      <style:text-properties fo:color="#ffffff" fo:font-size="25.0pt" style:font-name="HY견고딕" style:font-name-asian="HY견고딕" style:font-size-asian="25.0pt"/>
    </style:style>
    <style:style style:family="text" style:name="T6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7">
      <style:text-properties fo:color="#ffffff" fo:font-size="25.0pt" style:font-name="HY견고딕" style:font-name-asian="HY견고딕" style:font-size-asian="25.0pt"/>
    </style:style>
    <style:style style:family="text" style:name="T8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9">
      <style:text-properties fo:color="#ffffff" fo:font-size="25.0pt" style:font-name="HY견고딕" style:font-name-asian="HY견고딕" style:font-size-asian="25.0pt"/>
    </style:style>
    <style:style style:family="text" style:name="T10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11">
      <style:text-properties fo:color="#ffffff" fo:font-size="25.0pt" style:font-name="HY견고딕" style:font-name-asian="HY견고딕" style:font-size-asian="25.0pt"/>
    </style:style>
    <style:style style:family="text" style:name="T12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13">
      <style:text-properties fo:color="#ffffff" fo:font-size="25.0pt" style:font-name="HY견고딕" style:font-name-asian="HY견고딕" style:font-size-asian="25.0pt"/>
    </style:style>
    <style:style style:family="text" style:name="T14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paragraph" style:name="P8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5.081cm"/>
    </style:style>
    <style:style style:family="paragraph" style:name="P9" style:parent-style-name="0">
      <style:paragraph-properties fo:line-height="140%" fo:text-align="center" style:snap-to-layout-grid="fals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paragraph" style:name="P14" style:parent-style-name="0">
      <style:paragraph-properties fo:text-align="center" style:snap-to-layout-grid="true"/>
    </style:style>
    <style:style style:family="text" style:name="T15">
      <style:text-properties fo:font-weight="bold" fo:letter-spacing="-1.2pt" style:font-name="바탕" style:font-name-asian="바탕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16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1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8">
      <style:text-properties fo:font-size="20.0pt" style:font-name="바탕" style:font-name-asian="맑은 고딕" style:font-size-asian="20.0pt"/>
    </style:style>
    <style:style style:family="text" style:name="T1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0">
      <style:text-properties fo:font-size="20.0pt" style:font-name="맑은 고딕" style:font-name-asian="맑은 고딕" style:font-size-asian="20.0pt"/>
    </style:style>
    <style:style style:family="text" style:name="T2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2">
      <style:text-properties fo:font-size="20.0pt" style:font-name="맑은 고딕" style:font-name-asian="맑은 고딕" style:font-size-asian="20.0pt"/>
    </style:style>
    <style:style style:family="text" style:name="T2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4">
      <style:text-properties fo:font-size="20.0pt" style:font-name="맑은 고딕" style:font-name-asian="맑은 고딕" style:font-size-asian="20.0pt"/>
    </style:style>
    <style:style style:family="text" style:name="T2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6">
      <style:text-properties fo:font-size="20.0pt" style:font-name="맑은 고딕" style:font-name-asian="맑은 고딕" style:font-size-asian="20.0pt"/>
    </style:style>
    <style:style style:family="text" style:name="T2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8">
      <style:text-properties fo:font-size="20.0pt" style:font-name="맑은 고딕" style:font-name-asian="맑은 고딕" style:font-size-asian="20.0pt"/>
    </style:style>
    <style:style style:family="text" style:name="T2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0">
      <style:text-properties fo:font-size="20.0pt" style:font-name="맑은 고딕" style:font-name-asian="맑은 고딕" style:font-size-asian="20.0pt"/>
    </style:style>
    <style:style style:family="text" style:name="T3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style:snap-to-layout-grid="true"/>
    </style:style>
    <style:style style:family="text" style:name="T3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3">
      <style:text-properties fo:font-size="20.0pt" style:font-name="바탕" style:font-name-asian="맑은 고딕" style:font-size-asian="20.0pt"/>
    </style:style>
    <style:style style:family="text" style:name="T34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5">
      <style:text-properties fo:font-size="20.0pt" style:font-name="맑은 고딕" style:font-name-asian="맑은 고딕" style:font-size-asian="20.0pt"/>
    </style:style>
    <style:style style:family="text" style:name="T3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7" style:parent-style-name="0">
      <style:paragraph-properties fo:margin-left="0.353cm" fo:text-align="center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indent="-0.353cm" style:snap-to-layout-grid="true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37">
      <style:text-properties fo:font-size="12.0pt" style:font-name="맑은 고딕" style:font-name-asian="맑은 고딕" style:font-size-asian="12.0pt"/>
    </style:style>
    <style:style style:family="text" style:name="T3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9">
      <style:text-properties fo:font-size="12.0pt" style:font-name="맑은 고딕" style:font-name-asian="맑은 고딕" style:font-size-asian="12.0pt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4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text" style:name="T4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text" style:name="T4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line-height="130%" fo:margin-left="0.353cm" fo:text-align="center" fo:text-indent="-0.353cm" style:snap-to-layout-grid="true"/>
    </style:style>
    <style:style style:family="text" style:name="T43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2" style:parent-style-name="0">
      <style:paragraph-properties fo:line-height="130%" fo:margin-left="0.353cm" fo:text-align="center" fo:text-indent="-0.353cm" style:snap-to-layout-grid="true"/>
    </style:style>
    <style:style style:family="text" style:name="T44">
      <style:text-properties fo:font-size="18.0pt" fo:font-weight="bold" fo:letter-spacing="-2.2pt" style:font-name="바탕" style:font-name-asian="HY견고딕" style:font-size-asian="18.0pt" style:font-weight-asian="bold"/>
    </style:style>
    <style:style style:family="text" style:name="T45">
      <style:text-properties fo:font-size="18.0pt" style:font-name="HY견고딕" style:font-name-asian="HY견고딕" style:font-size-asian="18.0pt"/>
    </style:style>
    <style:style style:family="text" style:name="T46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3" style:parent-style-name="0">
      <style:paragraph-properties fo:line-height="130%" fo:margin-left="0.353cm" fo:text-align="center" fo:text-indent="-0.353cm" style:snap-to-layout-grid="true"/>
    </style:style>
    <style:style style:family="paragraph" style:name="P34" style:parent-style-name="0">
      <style:paragraph-properties fo:line-height="100%" style:snap-to-layout-grid="true"/>
    </style:style>
    <style:style style:family="text" style:name="T47">
      <style:text-properties fo:font-size="20.0pt" fo:font-weight="bold" style:font-name="맑은 고딕" style:font-name-asian="맑은 고딕" style:font-size-asian="20.0pt" style:font-weight-asian="bold"/>
    </style:style>
    <style:style style:family="text" style:name="T4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49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5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6" style:parent-style-name="0">
      <style:paragraph-properties fo:line-height="130%" fo:margin-left="0.353cm" fo:text-align="center" fo:text-indent="-0.353cm" style:snap-to-layout-grid="false"/>
    </style:style>
    <style:style style:family="paragraph" style:name="P37" style:parent-style-name="0">
      <style:paragraph-properties fo:line-height="130%" fo:margin-left="0.353cm" fo:text-align="center" fo:text-indent="-0.353cm" style:snap-to-layout-grid="false"/>
    </style:style>
    <style:style style:family="paragraph" style:name="P38" style:parent-style-name="0">
      <style:paragraph-properties fo:line-height="130%" fo:margin-left="0.353cm" fo:text-align="center" fo:text-indent="-0.353cm" style:snap-to-layout-grid="false"/>
    </style:style>
    <style:style style:family="paragraph" style:name="P39" style:parent-style-name="0">
      <style:paragraph-properties fo:line-height="130%" fo:margin-left="0.353cm" fo:text-align="center" fo:text-indent="-0.353cm" style:snap-to-layout-grid="false"/>
    </style:style>
    <style:style style:family="paragraph" style:name="P40" style:parent-style-name="0">
      <style:paragraph-properties fo:text-align="center" style:snap-to-layout-grid="false"/>
    </style:style>
    <style:style style:family="text" style:name="T50">
      <style:text-properties fo:font-size="24.0pt" style:font-name="HY견고딕" style:font-name-asian="HY견고딕" style:font-size-asian="24.0pt"/>
    </style:style>
    <style:style style:family="text" style:name="T51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52">
      <style:text-properties fo:font-size="24.0pt" style:font-name="HY견고딕" style:font-name-asian="HY견고딕" style:font-size-asian="24.0pt"/>
    </style:style>
    <style:style style:family="text" style:name="T53">
      <style:text-properties fo:font-size="24.0pt" fo:font-weight="bold" fo:letter-spacing="-3.6pt" style:font-name="바탕" style:font-name-asian="HY견고딕" style:font-size-asian="24.0pt" style:font-weight-asian="bold"/>
    </style:style>
    <style:style style:family="paragraph" style:name="P41" style:parent-style-name="0">
      <style:paragraph-properties fo:text-align="center" style:snap-to-layout-grid="false"/>
    </style:style>
    <style:style style:family="text" style:name="T54">
      <style:text-properties fo:font-size="24.0pt" style:font-name="HY견고딕" style:font-name-asian="HY견고딕" style:font-size-asian="24.0pt"/>
    </style:style>
    <style:style style:family="text" style:name="T55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56">
      <style:text-properties fo:font-size="24.0pt" style:font-name="HY견고딕" style:font-name-asian="HY견고딕" style:font-size-asian="24.0pt"/>
    </style:style>
    <style:style style:family="text" style:name="T57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58">
      <style:text-properties fo:font-size="24.0pt" style:font-name="HY견고딕" style:font-name-asian="HY견고딕" style:font-size-asian="24.0pt"/>
    </style:style>
    <style:style style:family="text" style:name="T59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60">
      <style:text-properties fo:font-size="24.0pt" style:font-name="HY견고딕" style:font-name-asian="HY견고딕" style:font-size-asian="24.0pt"/>
    </style:style>
    <style:style style:family="text" style:name="T61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62">
      <style:text-properties fo:font-size="24.0pt" style:font-name="HY견고딕" style:font-name-asian="HY견고딕" style:font-size-asian="24.0pt"/>
    </style:style>
    <style:style style:family="text" style:name="T63">
      <style:text-properties fo:font-size="24.0pt" fo:font-weight="bold" fo:letter-spacing="-3.6pt" style:font-name="바탕" style:font-name-asian="HY견고딕" style:font-size-asian="24.0pt" style:font-weight-asian="bold"/>
    </style:style>
    <style:style style:family="paragraph" style:name="P42" style:parent-style-name="0">
      <style:paragraph-properties fo:line-height="130%" fo:text-align="center" style:snap-to-layout-grid="false"/>
    </style:style>
    <style:style style:family="paragraph" style:name="P43" style:parent-style-name="0">
      <style:paragraph-properties fo:line-height="140%" fo:text-align="center" style:snap-to-layout-grid="false"/>
    </style:style>
    <style:style style:family="paragraph" style:name="P44" style:parent-style-name="0">
      <style:paragraph-properties fo:line-height="140%" fo:text-align="center" style:snap-to-layout-grid="false"/>
    </style:style>
    <style:style style:family="paragraph" style:name="P45" style:parent-style-name="0">
      <style:paragraph-properties fo:line-height="140%" fo:text-align="center" style:snap-to-layout-grid="false"/>
    </style:style>
    <style:style style:family="paragraph" style:name="P46" style:parent-style-name="0">
      <style:paragraph-properties fo:line-height="140%" fo:text-align="center" style:snap-to-layout-grid="false"/>
    </style:style>
    <style:style style:family="paragraph" style:name="P47" style:parent-style-name="0">
      <style:paragraph-properties fo:line-height="140%" fo:text-align="center" style:snap-to-layout-grid="false"/>
    </style:style>
    <style:style style:family="paragraph" style:name="P48" style:parent-style-name="0">
      <style:paragraph-properties fo:line-height="130%" fo:text-indent="1.248cm" style:snap-to-layout-grid="false"/>
    </style:style>
    <style:style style:family="text" style:name="T64">
      <style:text-properties fo:font-size="12.0pt" style:font-name="바탕" style:font-name-asian="맑은 고딕" style:font-size-asian="12.0pt"/>
    </style:style>
    <style:style style:family="text" style:name="T6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66">
      <style:text-properties fo:font-size="12.0pt" style:font-name="맑은 고딕" style:font-name-asian="맑은 고딕" style:font-size-asian="12.0pt"/>
    </style:style>
    <style:style style:family="text" style:name="T6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9" style:parent-style-name="0">
      <style:paragraph-properties fo:line-height="130%" fo:text-indent="1.248cm" style:snap-to-layout-grid="false"/>
    </style:style>
    <style:style style:family="paragraph" style:name="P50" style:parent-style-name="0">
      <style:paragraph-properties fo:line-height="130%" fo:text-indent="1.248cm" style:snap-to-layout-grid="false"/>
    </style:style>
    <style:style style:family="paragraph" style:name="P51" style:parent-style-name="0">
      <style:paragraph-properties fo:line-height="130%" fo:text-indent="1.248cm" style:snap-to-layout-grid="false"/>
    </style:style>
    <style:style style:family="text" style:name="T68">
      <style:text-properties fo:font-size="12.0pt" style:font-name="바탕" style:font-name-asian="맑은 고딕" style:font-size-asian="12.0pt"/>
    </style:style>
    <style:style style:family="text" style:name="T6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2" style:parent-style-name="0">
      <style:paragraph-properties fo:line-height="130%" fo:text-indent="1.248cm" style:snap-to-layout-grid="false"/>
    </style:style>
    <style:style style:family="text" style:name="T7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3" style:parent-style-name="0">
      <style:paragraph-properties fo:line-height="130%" fo:text-indent="1.248cm" style:snap-to-layout-grid="false"/>
    </style:style>
    <style:style style:family="text" style:name="T71">
      <style:text-properties fo:font-size="12.0pt" style:font-name="맑은 고딕" style:font-name-asian="맑은 고딕" style:font-size-asian="12.0pt"/>
    </style:style>
    <style:style style:family="text" style:name="T7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73">
      <style:text-properties fo:font-size="12.0pt" style:font-name="맑은 고딕" style:font-name-asian="맑은 고딕" style:font-size-asian="12.0pt"/>
    </style:style>
    <style:style style:family="text" style:name="T7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75">
      <style:text-properties fo:font-size="12.0pt" style:font-name="맑은 고딕" style:font-name-asian="맑은 고딕" style:font-size-asian="12.0pt"/>
    </style:style>
    <style:style style:family="text" style:name="T7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4" style:parent-style-name="0">
      <style:paragraph-properties fo:line-height="130%" fo:text-indent="1.248cm" style:snap-to-layout-grid="false"/>
    </style:style>
    <style:style style:family="paragraph" style:name="P55" style:parent-style-name="0">
      <style:paragraph-properties fo:line-height="130%" fo:text-indent="1.248cm" style:snap-to-layout-grid="false"/>
    </style:style>
    <style:style style:family="paragraph" style:name="P56" style:parent-style-name="0">
      <style:paragraph-properties fo:text-indent="1.248cm" style:snap-to-layout-grid="false"/>
    </style:style>
    <style:style style:family="text" style:name="T77">
      <style:text-properties fo:font-size="12.0pt" style:font-name="맑은 고딕" style:font-name-asian="맑은 고딕" style:font-size-asian="12.0pt"/>
    </style:style>
    <style:style style:family="text" style:name="T7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7" style:parent-style-name="0">
      <style:paragraph-properties fo:text-indent="1.248cm" style:snap-to-layout-grid="false"/>
    </style:style>
    <style:style style:family="paragraph" style:name="P58" style:parent-style-name="0">
      <style:paragraph-properties fo:text-indent="1.248cm" style:snap-to-layout-grid="false"/>
    </style:style>
    <style:style style:family="text" style:name="T79">
      <style:text-properties fo:font-size="12.0pt" style:font-name="맑은 고딕" style:font-name-asian="맑은 고딕" style:font-size-asian="12.0pt"/>
    </style:style>
    <style:style style:family="text" style:name="T8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9" style:parent-style-name="0">
      <style:paragraph-properties fo:line-height="130%" fo:text-indent="1.248cm" style:snap-to-layout-grid="false"/>
    </style:style>
    <style:style style:family="paragraph" style:name="P60" style:parent-style-name="0">
      <style:paragraph-properties fo:line-height="130%" fo:text-indent="1.248cm" style:snap-to-layout-grid="false"/>
    </style:style>
    <style:style style:family="text" style:name="T81">
      <style:text-properties fo:font-size="12.0pt" style:font-name="맑은 고딕" style:font-name-asian="맑은 고딕" style:font-size-asian="12.0pt"/>
    </style:style>
    <style:style style:family="text" style:name="T8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1" style:parent-style-name="0">
      <style:paragraph-properties fo:line-height="130%" fo:text-indent="1.248cm" style:snap-to-layout-grid="false"/>
    </style:style>
    <style:style style:family="paragraph" style:name="P62" style:parent-style-name="0">
      <style:paragraph-properties fo:line-height="130%" fo:text-indent="1.248cm" style:snap-to-layout-grid="false"/>
    </style:style>
    <style:style style:family="text" style:name="T83">
      <style:text-properties fo:font-size="12.0pt" style:font-name="맑은 고딕" style:font-name-asian="맑은 고딕" style:font-size-asian="12.0pt"/>
    </style:style>
    <style:style style:family="text" style:name="T8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3" style:parent-style-name="0">
      <style:paragraph-properties fo:line-height="130%" fo:text-indent="1.248cm" style:snap-to-layout-grid="false"/>
    </style:style>
    <style:style style:family="paragraph" style:name="P64" style:parent-style-name="0">
      <style:paragraph-properties fo:line-height="130%" fo:text-indent="1.248cm" style:snap-to-layout-grid="false"/>
    </style:style>
    <style:style style:family="paragraph" style:name="P65" style:parent-style-name="0">
      <style:paragraph-properties fo:text-indent="1.248cm" style:snap-to-layout-grid="false"/>
    </style:style>
    <style:style style:family="text" style:name="T85">
      <style:text-properties fo:font-size="12.0pt" style:font-name="맑은 고딕" style:font-name-asian="맑은 고딕" style:font-size-asian="12.0pt"/>
    </style:style>
    <style:style style:family="text" style:name="T8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6" style:parent-style-name="0">
      <style:paragraph-properties fo:text-indent="1.248cm" style:snap-to-layout-grid="false"/>
    </style:style>
    <style:style style:family="paragraph" style:name="P67" style:parent-style-name="0">
      <style:paragraph-properties fo:text-indent="1.248cm" style:snap-to-layout-grid="false"/>
    </style:style>
    <style:style style:family="text" style:name="T87">
      <style:text-properties fo:font-size="12.0pt" style:font-name="맑은 고딕" style:font-name-asian="맑은 고딕" style:font-size-asian="12.0pt"/>
    </style:style>
    <style:style style:family="text" style:name="T8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8" style:parent-style-name="0">
      <style:paragraph-properties fo:text-indent="1.248cm" style:snap-to-layout-grid="false"/>
    </style:style>
    <style:style style:family="paragraph" style:name="P69" style:parent-style-name="0">
      <style:paragraph-properties fo:text-indent="1.248cm" style:snap-to-layout-grid="false"/>
    </style:style>
    <style:style style:family="text" style:name="T89">
      <style:text-properties fo:font-size="12.0pt" style:font-name="맑은 고딕" style:font-name-asian="맑은 고딕" style:font-size-asian="12.0pt"/>
    </style:style>
    <style:style style:family="text" style:name="T9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0" style:parent-style-name="0">
      <style:paragraph-properties fo:text-indent="1.248cm" style:snap-to-layout-grid="false"/>
    </style:style>
    <style:style style:family="paragraph" style:name="P71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4.117cm"/>
    </style:style>
    <style:style style:family="paragraph" style:name="P72" style:parent-style-name="14">
      <style:paragraph-properties fo:break-before="page" fo:text-align="center" style:snap-to-layout-grid="false"/>
    </style:style>
    <style:style style:family="text" style:name="T91">
      <style:text-properties fo:font-size="12.0pt" style:font-name="HY견고딕" style:font-name-asian="HY견고딕" style:font-size-asian="12.0pt"/>
    </style:style>
    <style:style style:family="text" style:name="T92">
      <style:text-properties fo:font-size="12.0pt" fo:font-weight="bold" fo:letter-spacing="-1.4pt" style:font-name="바탕" style:font-name-asian="HY견고딕" style:font-size-asian="12.0pt" style:font-weight-asian="bold"/>
    </style:style>
    <style:style style:family="text" style:name="T93">
      <style:text-properties fo:font-size="12.0pt" style:font-name="HY견고딕" style:font-name-asian="HY견고딕" style:font-size-asian="12.0pt"/>
    </style:style>
    <style:style style:family="paragraph" style:name="P73" style:parent-style-name="14">
      <style:paragraph-properties fo:text-align="center" style:snap-to-layout-grid="false"/>
    </style:style>
    <style:style style:family="paragraph" style:name="P74" style:parent-style-name="0">
      <style:paragraph-properties fo:text-align="center" style:snap-to-layout-grid="false"/>
    </style:style>
    <style:style style:family="text" style:name="T94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95">
      <style:text-properties fo:font-size="20.0pt" fo:font-weight="bold" style:font-name="바탕" style:font-name-asian="HY견고딕" style:font-size-asian="20.0pt" style:font-weight-asian="bold"/>
    </style:style>
    <style:style style:family="text" style:name="T96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97">
      <style:text-properties fo:font-size="20.0pt" fo:font-weight="bold" style:font-name="HY견고딕" style:font-name-asian="HY견고딕" style:font-size-asian="20.0pt" style:font-weight-asian="bold"/>
    </style:style>
    <style:style style:family="paragraph" style:name="P75" style:parent-style-name="0">
      <style:paragraph-properties fo:text-align="center" style:snap-to-layout-grid="false"/>
    </style:style>
    <style:style style:family="text" style:name="T98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99">
      <style:text-properties fo:font-size="20.0pt" fo:font-weight="bold" style:font-name="HY견고딕" style:font-name-asian="HY견고딕" style:font-size-asian="20.0pt" style:font-weight-asian="bold"/>
    </style:style>
    <style:style style:family="text" style:name="T100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101">
      <style:text-properties fo:font-size="20.0pt" fo:font-weight="bold" style:font-name="HY견고딕" style:font-name-asian="HY견고딕" style:font-size-asian="20.0pt" style:font-weight-asian="bold"/>
    </style:style>
    <style:style style:family="paragraph" style:name="P76" style:parent-style-name="0">
      <style:paragraph-properties fo:text-align="center" style:snap-to-layout-grid="false"/>
    </style:style>
    <style:style style:family="text" style:name="T102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103">
      <style:text-properties fo:font-size="20.0pt" fo:font-weight="bold" style:font-name="HY견고딕" style:font-name-asian="HY견고딕" style:font-size-asian="20.0pt" style:font-weight-asian="bold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fo:text-align="center" style:snap-to-layout-grid="false"/>
    </style:style>
    <style:style style:family="text" style:name="T104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05">
      <style:text-properties fo:font-size="12.0pt" style:font-name="바탕" style:font-name-asian="HY견고딕" style:font-size-asian="12.0pt"/>
    </style:style>
    <style:style style:family="text" style:name="T106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07">
      <style:text-properties fo:font-size="12.0pt" style:font-name="HY견고딕" style:font-name-asian="HY견고딕" style:font-size-asian="12.0pt"/>
    </style:style>
    <style:style style:family="text" style:name="T108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09">
      <style:text-properties fo:font-size="12.0pt" style:font-name="HY견고딕" style:font-name-asian="HY견고딕" style:font-size-asian="12.0pt"/>
    </style:style>
    <style:style style:family="text" style:name="T110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11">
      <style:text-properties fo:font-size="12.0pt" style:font-name="HY견고딕" style:font-name-asian="HY견고딕" style:font-size-asian="12.0pt"/>
    </style:style>
    <style:style style:family="paragraph" style:name="P79" style:parent-style-name="0">
      <style:paragraph-properties fo:text-align="center" style:snap-to-layout-grid="false"/>
    </style:style>
    <style:style style:family="text" style:name="T112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13">
      <style:text-properties fo:font-size="12.0pt" style:font-name="HY견고딕" style:font-name-asian="HY견고딕" style:font-size-asian="12.0pt"/>
    </style:style>
    <style:style style:family="text" style:name="T114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15">
      <style:text-properties fo:font-size="12.0pt" style:font-name="HY견고딕" style:font-name-asian="HY견고딕" style:font-size-asian="12.0pt"/>
    </style:style>
    <style:style style:family="text" style:name="T116">
      <style:text-properties fo:font-size="12.0pt" fo:font-weight="bold" fo:letter-spacing="-1.2pt" style:font-name="바탕" style:font-name-asian="HY견고딕" style:font-size-asian="12.0pt" style:font-weight-asian="bold"/>
    </style:style>
    <style:style style:family="text" style:name="T117">
      <style:text-properties fo:font-size="12.0pt" style:font-name="HY견고딕" style:font-name-asian="HY견고딕" style:font-size-asian="12.0pt"/>
    </style:style>
    <style:style style:family="paragraph" style:name="P80" style:parent-style-name="0">
      <style:paragraph-properties style:snap-to-layout-grid="false"/>
    </style:style>
    <style:style style:family="paragraph" style:name="P81" style:parent-style-name="0">
      <style:paragraph-properties fo:text-indent="0.353cm" style:snap-to-layout-grid="false"/>
    </style:style>
    <style:style style:family="text" style:name="T118">
      <style:text-properties fo:font-size="11.0pt" style:font-name="바탕" style:font-name-asian="바탕" style:font-size-asian="11.0pt"/>
    </style:style>
    <style:style style:family="text" style:name="T11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0">
      <style:text-properties fo:font-size="11.0pt" style:font-name="바탕" style:font-name-asian="바탕" style:font-size-asian="11.0pt"/>
    </style:style>
    <style:style style:family="text" style:name="T12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2">
      <style:text-properties fo:font-size="11.0pt" style:font-name="바탕" style:font-name-asian="바탕" style:font-size-asian="11.0pt"/>
    </style:style>
    <style:style style:family="text" style:name="T1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4">
      <style:text-properties fo:font-size="11.0pt" style:font-name="바탕" style:font-name-asian="바탕" style:font-size-asian="11.0pt"/>
    </style:style>
    <style:style style:family="text" style:name="T12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6">
      <style:text-properties fo:font-size="11.0pt" style:font-name="바탕" style:font-name-asian="바탕" style:font-size-asian="11.0pt"/>
    </style:style>
    <style:style style:family="text" style:name="T12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8">
      <style:text-properties fo:font-size="11.0pt" style:font-name="바탕" style:font-name-asian="바탕" style:font-size-asian="11.0pt"/>
    </style:style>
    <style:style style:family="text" style:name="T12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0">
      <style:text-properties fo:font-size="11.0pt" style:font-name="바탕" style:font-name-asian="바탕" style:font-size-asian="11.0pt"/>
    </style:style>
    <style:style style:family="text" style:name="T13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2">
      <style:text-properties fo:font-size="11.0pt" style:font-name="바탕" style:font-name-asian="바탕" style:font-size-asian="11.0pt"/>
    </style:style>
    <style:style style:family="text" style:name="T1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4">
      <style:text-properties fo:font-size="11.0pt" style:font-name="바탕" style:font-name-asian="바탕" style:font-size-asian="11.0pt"/>
    </style:style>
    <style:style style:family="text" style:name="T1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6">
      <style:text-properties fo:font-size="11.0pt" style:font-name="바탕" style:font-name-asian="바탕" style:font-size-asian="11.0pt"/>
    </style:style>
    <style:style style:family="text" style:name="T13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8">
      <style:text-properties fo:font-size="11.0pt" style:font-name="바탕" style:font-name-asian="바탕" style:font-size-asian="11.0pt"/>
    </style:style>
    <style:style style:family="text" style:name="T1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0">
      <style:text-properties fo:font-size="11.0pt" style:font-name="바탕" style:font-name-asian="바탕" style:font-size-asian="11.0pt"/>
    </style:style>
    <style:style style:family="paragraph" style:name="P82" style:parent-style-name="0">
      <style:paragraph-properties fo:text-indent="0.353cm" style:snap-to-layout-grid="false"/>
    </style:style>
    <style:style style:family="text" style:name="T1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2">
      <style:text-properties fo:font-size="11.0pt" style:font-name="바탕" style:font-name-asian="바탕" style:font-size-asian="11.0pt"/>
    </style:style>
    <style:style style:family="text" style:name="T14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4">
      <style:text-properties fo:font-size="11.0pt" style:font-name="바탕" style:font-name-asian="바탕" style:font-size-asian="11.0pt"/>
    </style:style>
    <style:style style:family="text" style:name="T14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6">
      <style:text-properties fo:font-size="11.0pt" style:font-name="바탕" style:font-name-asian="바탕" style:font-size-asian="11.0pt"/>
    </style:style>
    <style:style style:family="text" style:name="T1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8">
      <style:text-properties fo:font-size="11.0pt" style:font-name="바탕" style:font-name-asian="바탕" style:font-size-asian="11.0pt"/>
    </style:style>
    <style:style style:family="paragraph" style:name="P83" style:parent-style-name="0">
      <style:paragraph-properties fo:text-indent="0.353cm" style:snap-to-layout-grid="false"/>
    </style:style>
    <style:style style:family="text" style:name="T14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0">
      <style:text-properties fo:font-size="11.0pt" style:font-name="바탕" style:font-name-asian="바탕" style:font-size-asian="11.0pt"/>
    </style:style>
    <style:style style:family="text" style:name="T15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2">
      <style:text-properties fo:font-size="11.0pt" style:font-name="바탕" style:font-name-asian="바탕" style:font-size-asian="11.0pt"/>
    </style:style>
    <style:style style:family="text" style:name="T15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4">
      <style:text-properties fo:font-size="11.0pt" style:font-name="바탕" style:font-name-asian="바탕" style:font-size-asian="11.0pt"/>
    </style:style>
    <style:style style:family="text" style:name="T15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6">
      <style:text-properties fo:font-size="11.0pt" style:font-name="바탕" style:font-name-asian="바탕" style:font-size-asian="11.0pt"/>
    </style:style>
    <style:style style:family="text" style:name="T1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8">
      <style:text-properties fo:font-size="11.0pt" style:font-name="바탕" style:font-name-asian="바탕" style:font-size-asian="11.0pt"/>
    </style:style>
    <style:style style:family="text" style:name="T1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0">
      <style:text-properties fo:font-size="11.0pt" style:font-name="바탕" style:font-name-asian="바탕" style:font-size-asian="11.0pt"/>
    </style:style>
    <style:style style:family="text" style:name="T16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2">
      <style:text-properties fo:font-size="11.0pt" style:font-name="바탕" style:font-name-asian="바탕" style:font-size-asian="11.0pt"/>
    </style:style>
    <style:style style:family="text" style:name="T1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4">
      <style:text-properties fo:font-size="11.0pt" style:font-name="바탕" style:font-name-asian="바탕" style:font-size-asian="11.0pt"/>
    </style:style>
    <style:style style:family="text" style:name="T1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6">
      <style:text-properties fo:font-size="11.0pt" style:font-name="바탕" style:font-name-asian="바탕" style:font-size-asian="11.0pt"/>
    </style:style>
    <style:style style:family="text" style:name="T1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8">
      <style:text-properties fo:font-size="11.0pt" style:font-name="바탕" style:font-name-asian="바탕" style:font-size-asian="11.0pt"/>
    </style:style>
    <style:style style:family="paragraph" style:name="P84" style:parent-style-name="0">
      <style:paragraph-properties fo:text-indent="0.353cm" style:snap-to-layout-grid="false"/>
    </style:style>
    <style:style style:family="paragraph" style:name="P85" style:parent-style-name="0">
      <style:paragraph-properties fo:text-indent="0.353cm" style:snap-to-layout-grid="false"/>
    </style:style>
    <style:style style:family="text" style:name="T1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0">
      <style:text-properties fo:font-size="11.0pt" style:font-name="바탕" style:font-name-asian="바탕" style:font-size-asian="11.0pt"/>
    </style:style>
    <style:style style:family="text" style:name="T1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2">
      <style:text-properties fo:font-size="11.0pt" style:font-name="바탕" style:font-name-asian="바탕" style:font-size-asian="11.0pt"/>
    </style:style>
    <style:style style:family="text" style:name="T1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4">
      <style:text-properties fo:font-size="11.0pt" style:font-name="바탕" style:font-name-asian="바탕" style:font-size-asian="11.0pt"/>
    </style:style>
    <style:style style:family="paragraph" style:name="P86" style:parent-style-name="0">
      <style:paragraph-properties fo:text-indent="0.353cm" style:snap-to-layout-grid="false"/>
    </style:style>
    <style:style style:family="text" style:name="T1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6">
      <style:text-properties fo:font-size="11.0pt" style:font-name="바탕" style:font-name-asian="바탕" style:font-size-asian="11.0pt"/>
    </style:style>
    <style:style style:family="text" style:name="T1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8">
      <style:text-properties fo:font-size="11.0pt" style:font-name="바탕" style:font-name-asian="바탕" style:font-size-asian="11.0pt"/>
    </style:style>
    <style:style style:family="text" style:name="T1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0">
      <style:text-properties fo:font-size="11.0pt" style:font-name="바탕" style:font-name-asian="바탕" style:font-size-asian="11.0pt"/>
    </style:style>
    <style:style style:family="text" style:name="T1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2">
      <style:text-properties fo:font-size="11.0pt" style:font-name="바탕" style:font-name-asian="바탕" style:font-size-asian="11.0pt"/>
    </style:style>
    <style:style style:family="text" style:name="T1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4">
      <style:text-properties fo:font-size="11.0pt" style:font-name="바탕" style:font-name-asian="바탕" style:font-size-asian="11.0pt"/>
    </style:style>
    <style:style style:family="text" style:name="T1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6">
      <style:text-properties fo:font-size="11.0pt" style:font-name="바탕" style:font-name-asian="바탕" style:font-size-asian="11.0pt"/>
    </style:style>
    <style:style style:family="text" style:name="T1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8">
      <style:text-properties fo:font-size="11.0pt" style:font-name="바탕" style:font-name-asian="바탕" style:font-size-asian="11.0pt"/>
    </style:style>
    <style:style style:family="text" style:name="T1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0">
      <style:text-properties fo:font-size="11.0pt" style:font-name="바탕" style:font-name-asian="바탕" style:font-size-asian="11.0pt"/>
    </style:style>
    <style:style style:family="text" style:name="T1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2">
      <style:text-properties fo:font-size="11.0pt" style:font-name="바탕" style:font-name-asian="바탕" style:font-size-asian="11.0pt"/>
    </style:style>
    <style:style style:family="text" style:name="T1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4">
      <style:text-properties fo:font-size="11.0pt" style:font-name="바탕" style:font-name-asian="바탕" style:font-size-asian="11.0pt"/>
    </style:style>
    <style:style style:family="text" style:name="T1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7">
      <style:text-properties fo:font-size="11.0pt" style:font-name="바탕" style:font-name-asian="바탕" style:font-size-asian="11.0pt"/>
    </style:style>
    <style:style style:family="text" style:name="T1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9">
      <style:text-properties fo:font-size="11.0pt" style:font-name="바탕" style:font-name-asian="바탕" style:font-size-asian="11.0pt"/>
    </style:style>
    <style:style style:family="text" style:name="T2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1">
      <style:text-properties fo:font-size="11.0pt" style:font-name="바탕" style:font-name-asian="바탕" style:font-size-asian="11.0pt"/>
    </style:style>
    <style:style style:family="paragraph" style:name="P87" style:parent-style-name="0">
      <style:paragraph-properties fo:text-indent="0.353cm" style:snap-to-layout-grid="false"/>
    </style:style>
    <style:style style:family="text" style:name="T2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3">
      <style:text-properties fo:font-size="11.0pt" style:font-name="바탕" style:font-name-asian="바탕" style:font-size-asian="11.0pt"/>
    </style:style>
    <style:style style:family="text" style:name="T2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5">
      <style:text-properties fo:font-size="11.0pt" style:font-name="바탕" style:font-name-asian="바탕" style:font-size-asian="11.0pt"/>
    </style:style>
    <style:style style:family="text" style:name="T2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7">
      <style:text-properties fo:font-size="11.0pt" style:font-name="바탕" style:font-name-asian="바탕" style:font-size-asian="11.0pt"/>
    </style:style>
    <style:style style:family="text" style:name="T2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9">
      <style:text-properties fo:font-size="11.0pt" style:font-name="바탕" style:font-name-asian="바탕" style:font-size-asian="11.0pt"/>
    </style:style>
    <style:style style:family="text" style:name="T2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1">
      <style:text-properties fo:font-size="11.0pt" style:font-name="바탕" style:font-name-asian="바탕" style:font-size-asian="11.0pt"/>
    </style:style>
    <style:style style:family="text" style:name="T2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3">
      <style:text-properties fo:font-size="11.0pt" style:font-name="바탕" style:font-name-asian="바탕" style:font-size-asian="11.0pt"/>
    </style:style>
    <style:style style:family="text" style:name="T2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5">
      <style:text-properties fo:font-size="11.0pt" style:font-name="바탕" style:font-name-asian="바탕" style:font-size-asian="11.0pt"/>
    </style:style>
    <style:style style:family="text" style:name="T2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7">
      <style:text-properties fo:font-size="11.0pt" style:font-name="바탕" style:font-name-asian="바탕" style:font-size-asian="11.0pt"/>
    </style:style>
    <style:style style:family="text" style:name="T2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9">
      <style:text-properties fo:font-size="11.0pt" style:font-name="바탕" style:font-name-asian="바탕" style:font-size-asian="11.0pt"/>
    </style:style>
    <style:style style:family="text" style:name="T2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1">
      <style:text-properties fo:font-size="11.0pt" style:font-name="바탕" style:font-name-asian="바탕" style:font-size-asian="11.0pt"/>
    </style:style>
    <style:style style:family="text" style:name="T2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3">
      <style:text-properties fo:font-size="11.0pt" style:font-name="바탕" style:font-name-asian="바탕" style:font-size-asian="11.0pt"/>
    </style:style>
    <style:style style:family="text" style:name="T2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5">
      <style:text-properties fo:font-size="11.0pt" style:font-name="바탕" style:font-name-asian="바탕" style:font-size-asian="11.0pt"/>
    </style:style>
    <style:style style:family="text" style:name="T2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7">
      <style:text-properties fo:font-size="11.0pt" style:font-name="바탕" style:font-name-asian="바탕" style:font-size-asian="11.0pt"/>
    </style:style>
    <style:style style:family="text" style:name="T2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9">
      <style:text-properties fo:font-size="11.0pt" style:font-name="바탕" style:font-name-asian="바탕" style:font-size-asian="11.0pt"/>
    </style:style>
    <style:style style:family="paragraph" style:name="P88" style:parent-style-name="0">
      <style:paragraph-properties fo:text-indent="0.353cm" style:snap-to-layout-grid="false"/>
    </style:style>
    <style:style style:family="text" style:name="T2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1">
      <style:text-properties fo:font-size="11.0pt" style:font-name="바탕" style:font-name-asian="바탕" style:font-size-asian="11.0pt"/>
    </style:style>
    <style:style style:family="text" style:name="T2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3">
      <style:text-properties fo:font-size="11.0pt" style:font-name="바탕" style:font-name-asian="바탕" style:font-size-asian="11.0pt"/>
    </style:style>
    <style:style style:family="text" style:name="T2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5">
      <style:text-properties fo:font-size="11.0pt" style:font-name="바탕" style:font-name-asian="바탕" style:font-size-asian="11.0pt"/>
    </style:style>
    <style:style style:family="text" style:name="T2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7">
      <style:text-properties fo:font-size="11.0pt" style:font-name="바탕" style:font-name-asian="바탕" style:font-size-asian="11.0pt"/>
    </style:style>
    <style:style style:family="text" style:name="T2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9">
      <style:text-properties fo:font-size="11.0pt" style:font-name="바탕" style:font-name-asian="바탕" style:font-size-asian="11.0pt"/>
    </style:style>
    <style:style style:family="text" style:name="T2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1">
      <style:text-properties fo:font-size="11.0pt" style:font-name="바탕" style:font-name-asian="바탕" style:font-size-asian="11.0pt"/>
    </style:style>
    <style:style style:family="text" style:name="T2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3">
      <style:text-properties fo:font-size="11.0pt" style:font-name="바탕" style:font-name-asian="바탕" style:font-size-asian="11.0pt"/>
    </style:style>
    <style:style style:family="text" style:name="T2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5">
      <style:text-properties fo:font-size="11.0pt" style:font-name="바탕" style:font-name-asian="바탕" style:font-size-asian="11.0pt"/>
    </style:style>
    <style:style style:family="text" style:name="T2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7">
      <style:text-properties fo:font-size="11.0pt" style:font-name="바탕" style:font-name-asian="바탕" style:font-size-asian="11.0pt"/>
    </style:style>
    <style:style style:family="text" style:name="T2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9">
      <style:text-properties fo:font-size="11.0pt" style:font-name="바탕" style:font-name-asian="바탕" style:font-size-asian="11.0pt"/>
    </style:style>
    <style:style style:family="text" style:name="T2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1">
      <style:text-properties fo:font-size="11.0pt" style:font-name="바탕" style:font-name-asian="바탕" style:font-size-asian="11.0pt"/>
    </style:style>
    <style:style style:family="text" style:name="T2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3">
      <style:text-properties fo:font-size="11.0pt" style:font-name="바탕" style:font-name-asian="바탕" style:font-size-asian="11.0pt"/>
    </style:style>
    <style:style style:family="paragraph" style:name="P89" style:parent-style-name="0">
      <style:paragraph-properties fo:text-indent="0.353cm" style:snap-to-layout-grid="false"/>
    </style:style>
    <style:style style:family="text" style:name="T2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5">
      <style:text-properties fo:font-size="11.0pt" style:font-name="바탕" style:font-name-asian="바탕" style:font-size-asian="11.0pt"/>
    </style:style>
    <style:style style:family="text" style:name="T2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7">
      <style:text-properties fo:font-size="11.0pt" style:font-name="바탕" style:font-name-asian="바탕" style:font-size-asian="11.0pt"/>
    </style:style>
    <style:style style:family="text" style:name="T2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9">
      <style:text-properties fo:font-size="11.0pt" style:font-name="바탕" style:font-name-asian="바탕" style:font-size-asian="11.0pt"/>
    </style:style>
    <style:style style:family="text" style:name="T2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1">
      <style:text-properties fo:font-size="11.0pt" style:font-name="바탕" style:font-name-asian="바탕" style:font-size-asian="11.0pt"/>
    </style:style>
    <style:style style:family="text" style:name="T2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3">
      <style:text-properties fo:font-size="11.0pt" style:font-name="바탕" style:font-name-asian="바탕" style:font-size-asian="11.0pt"/>
    </style:style>
    <style:style style:family="text" style:name="T2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5">
      <style:text-properties fo:font-size="11.0pt" style:font-name="바탕" style:font-name-asian="바탕" style:font-size-asian="11.0pt"/>
    </style:style>
    <style:style style:family="text" style:name="T2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7">
      <style:text-properties fo:font-size="11.0pt" style:font-name="바탕" style:font-name-asian="바탕" style:font-size-asian="11.0pt"/>
    </style:style>
    <style:style style:family="text" style:name="T2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9">
      <style:text-properties fo:font-size="11.0pt" style:font-name="바탕" style:font-name-asian="바탕" style:font-size-asian="11.0pt"/>
    </style:style>
    <style:style style:family="text" style:name="T2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1">
      <style:text-properties fo:font-size="11.0pt" style:font-name="바탕" style:font-name-asian="바탕" style:font-size-asian="11.0pt"/>
    </style:style>
    <style:style style:family="text" style:name="T2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3">
      <style:text-properties fo:font-size="11.0pt" style:font-name="바탕" style:font-name-asian="바탕" style:font-size-asian="11.0pt"/>
    </style:style>
    <style:style style:family="text" style:name="T2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5">
      <style:text-properties fo:font-size="11.0pt" style:font-name="바탕" style:font-name-asian="바탕" style:font-size-asian="11.0pt"/>
    </style:style>
    <style:style style:family="paragraph" style:name="P90" style:parent-style-name="0">
      <style:paragraph-properties fo:text-indent="0.353cm" style:snap-to-layout-grid="false"/>
    </style:style>
    <style:style style:family="text" style:name="T27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1" style:parent-style-name="0">
      <style:paragraph-properties fo:text-indent="0.353cm" style:snap-to-layout-grid="false"/>
    </style:style>
    <style:style style:family="text" style:name="T2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8">
      <style:text-properties fo:font-size="11.0pt" style:font-name="바탕" style:font-name-asian="바탕" style:font-size-asian="11.0pt"/>
    </style:style>
    <style:style style:family="text" style:name="T2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0">
      <style:text-properties fo:font-size="11.0pt" style:font-name="바탕" style:font-name-asian="바탕" style:font-size-asian="11.0pt"/>
    </style:style>
    <style:style style:family="text" style:name="T2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2">
      <style:text-properties fo:font-size="11.0pt" style:font-name="바탕" style:font-name-asian="바탕" style:font-size-asian="11.0pt"/>
    </style:style>
    <style:style style:family="paragraph" style:name="P92" style:parent-style-name="0">
      <style:paragraph-properties fo:text-indent="0.353cm" style:snap-to-layout-grid="false"/>
    </style:style>
    <style:style style:family="text" style:name="T2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4">
      <style:text-properties fo:font-size="11.0pt" style:font-name="바탕" style:font-name-asian="바탕" style:font-size-asian="11.0pt"/>
    </style:style>
    <style:style style:family="text" style:name="T2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6">
      <style:text-properties fo:font-size="11.0pt" style:font-name="바탕" style:font-name-asian="바탕" style:font-size-asian="11.0pt"/>
    </style:style>
    <style:style style:family="text" style:name="T2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8">
      <style:text-properties fo:font-size="11.0pt" style:font-name="바탕" style:font-name-asian="바탕" style:font-size-asian="11.0pt"/>
    </style:style>
    <style:style style:family="text" style:name="T2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0">
      <style:text-properties fo:font-size="11.0pt" style:font-name="바탕" style:font-name-asian="바탕" style:font-size-asian="11.0pt"/>
    </style:style>
    <style:style style:family="text" style:name="T2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2">
      <style:text-properties fo:font-size="11.0pt" style:font-name="바탕" style:font-name-asian="바탕" style:font-size-asian="11.0pt"/>
    </style:style>
    <style:style style:family="text" style:name="T2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4">
      <style:text-properties fo:font-size="11.0pt" style:font-name="바탕" style:font-name-asian="바탕" style:font-size-asian="11.0pt"/>
    </style:style>
    <style:style style:family="text" style:name="T2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6">
      <style:text-properties fo:font-size="11.0pt" style:font-name="바탕" style:font-name-asian="바탕" style:font-size-asian="11.0pt"/>
    </style:style>
    <style:style style:family="text" style:name="T2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8">
      <style:text-properties fo:font-size="11.0pt" style:font-name="바탕" style:font-name-asian="바탕" style:font-size-asian="11.0pt"/>
    </style:style>
    <style:style style:family="text" style:name="T29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0">
      <style:text-properties fo:font-size="11.0pt" style:font-name="바탕" style:font-name-asian="바탕" style:font-size-asian="11.0pt"/>
    </style:style>
    <style:style style:family="text" style:name="T30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2">
      <style:text-properties fo:font-size="11.0pt" style:font-name="바탕" style:font-name-asian="바탕" style:font-size-asian="11.0pt"/>
    </style:style>
    <style:style style:family="text" style:name="T3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4">
      <style:text-properties fo:font-size="11.0pt" style:font-name="바탕" style:font-name-asian="바탕" style:font-size-asian="11.0pt"/>
    </style:style>
    <style:style style:family="text" style:name="T3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6">
      <style:text-properties fo:font-size="11.0pt" style:font-name="바탕" style:font-name-asian="바탕" style:font-size-asian="11.0pt"/>
    </style:style>
    <style:style style:family="text" style:name="T3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8">
      <style:text-properties fo:font-size="11.0pt" style:font-name="바탕" style:font-name-asian="바탕" style:font-size-asian="11.0pt"/>
    </style:style>
    <style:style style:family="text" style:name="T30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0">
      <style:text-properties fo:font-size="11.0pt" style:font-name="바탕" style:font-name-asian="바탕" style:font-size-asian="11.0pt"/>
    </style:style>
    <style:style style:family="text" style:name="T31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2">
      <style:text-properties fo:font-size="11.0pt" style:font-name="바탕" style:font-name-asian="바탕" style:font-size-asian="11.0pt"/>
    </style:style>
    <style:style style:family="text" style:name="T31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4">
      <style:text-properties fo:font-size="11.0pt" style:font-name="바탕" style:font-name-asian="바탕" style:font-size-asian="11.0pt"/>
    </style:style>
    <style:style style:family="text" style:name="T31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6">
      <style:text-properties fo:font-size="11.0pt" style:font-name="바탕" style:font-name-asian="바탕" style:font-size-asian="11.0pt"/>
    </style:style>
    <style:style style:family="text" style:name="T31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8">
      <style:text-properties fo:font-size="11.0pt" style:font-name="바탕" style:font-name-asian="바탕" style:font-size-asian="11.0pt"/>
    </style:style>
    <style:style style:family="text" style:name="T31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0">
      <style:text-properties fo:font-size="11.0pt" style:font-name="바탕" style:font-name-asian="바탕" style:font-size-asian="11.0pt"/>
    </style:style>
    <style:style style:family="text" style:name="T32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2">
      <style:text-properties fo:font-size="11.0pt" style:font-name="바탕" style:font-name-asian="바탕" style:font-size-asian="11.0pt"/>
    </style:style>
    <style:style style:family="text" style:name="T3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4">
      <style:text-properties fo:font-size="11.0pt" style:font-name="바탕" style:font-name-asian="바탕" style:font-size-asian="11.0pt"/>
    </style:style>
    <style:style style:family="text" style:name="T32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6">
      <style:text-properties fo:font-size="11.0pt" style:font-name="바탕" style:font-name-asian="바탕" style:font-size-asian="11.0pt"/>
    </style:style>
    <style:style style:family="text" style:name="T32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8">
      <style:text-properties fo:font-size="11.0pt" style:font-name="바탕" style:font-name-asian="바탕" style:font-size-asian="11.0pt"/>
    </style:style>
    <style:style style:family="text" style:name="T32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0">
      <style:text-properties fo:font-size="11.0pt" style:font-name="바탕" style:font-name-asian="바탕" style:font-size-asian="11.0pt"/>
    </style:style>
    <style:style style:family="text" style:name="T33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2">
      <style:text-properties fo:font-size="11.0pt" style:font-name="바탕" style:font-name-asian="바탕" style:font-size-asian="11.0pt"/>
    </style:style>
    <style:style style:family="text" style:name="T3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4">
      <style:text-properties fo:font-size="11.0pt" style:font-name="바탕" style:font-name-asian="바탕" style:font-size-asian="11.0pt"/>
    </style:style>
    <style:style style:family="text" style:name="T3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6">
      <style:text-properties fo:font-size="11.0pt" style:font-name="바탕" style:font-name-asian="바탕" style:font-size-asian="11.0pt"/>
    </style:style>
    <style:style style:family="text" style:name="T33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8">
      <style:text-properties fo:font-size="11.0pt" style:font-name="바탕" style:font-name-asian="바탕" style:font-size-asian="11.0pt"/>
    </style:style>
    <style:style style:family="text" style:name="T3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0">
      <style:text-properties fo:font-size="11.0pt" style:font-name="바탕" style:font-name-asian="바탕" style:font-size-asian="11.0pt"/>
    </style:style>
    <style:style style:family="paragraph" style:name="P93" style:parent-style-name="0">
      <style:paragraph-properties fo:text-indent="0.353cm" style:snap-to-layout-grid="false"/>
    </style:style>
    <style:style style:family="text" style:name="T3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2">
      <style:text-properties fo:font-size="11.0pt" style:font-name="바탕" style:font-name-asian="바탕" style:font-size-asian="11.0pt"/>
    </style:style>
    <style:style style:family="text" style:name="T34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4">
      <style:text-properties fo:font-size="11.0pt" style:font-name="바탕" style:font-name-asian="바탕" style:font-size-asian="11.0pt"/>
    </style:style>
    <style:style style:family="text" style:name="T34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6">
      <style:text-properties fo:font-size="11.0pt" style:font-name="바탕" style:font-name-asian="바탕" style:font-size-asian="11.0pt"/>
    </style:style>
    <style:style style:family="text" style:name="T3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8">
      <style:text-properties fo:font-size="11.0pt" style:font-name="바탕" style:font-name-asian="바탕" style:font-size-asian="11.0pt"/>
    </style:style>
    <style:style style:family="text" style:name="T34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0">
      <style:text-properties fo:font-size="11.0pt" style:font-name="바탕" style:font-name-asian="바탕" style:font-size-asian="11.0pt"/>
    </style:style>
    <style:style style:family="paragraph" style:name="P94" style:parent-style-name="0">
      <style:paragraph-properties fo:text-indent="0.353cm" style:snap-to-layout-grid="false"/>
    </style:style>
    <style:style style:family="text" style:name="T35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2">
      <style:text-properties fo:font-size="11.0pt" style:font-name="바탕" style:font-name-asian="바탕" style:font-size-asian="11.0pt"/>
    </style:style>
    <style:style style:family="text" style:name="T353">
      <style:text-properties fo:font-size="11.0pt" style:font-name="바탕" style:font-name-asian="바탕" style:font-size-asian="11.0pt"/>
    </style:style>
    <style:style style:family="text" style:name="T354">
      <style:text-properties fo:font-size="11.0pt" style:font-name="바탕" style:font-name-asian="바탕" style:font-size-asian="11.0pt"/>
    </style:style>
    <style:style style:family="text" style:name="T35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6">
      <style:text-properties fo:font-size="11.0pt" style:font-name="바탕" style:font-name-asian="바탕" style:font-size-asian="11.0pt"/>
    </style:style>
    <style:style style:family="text" style:name="T3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8">
      <style:text-properties fo:font-size="11.0pt" style:font-name="바탕" style:font-name-asian="바탕" style:font-size-asian="11.0pt"/>
    </style:style>
    <style:style style:family="text" style:name="T3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0">
      <style:text-properties fo:font-size="11.0pt" style:font-name="바탕" style:font-name-asian="바탕" style:font-size-asian="11.0pt"/>
    </style:style>
    <style:style style:family="text" style:name="T36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2">
      <style:text-properties fo:font-size="11.0pt" style:font-name="바탕" style:font-name-asian="바탕" style:font-size-asian="11.0pt"/>
    </style:style>
    <style:style style:family="text" style:name="T3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4">
      <style:text-properties fo:font-size="11.0pt" style:font-name="바탕" style:font-name-asian="바탕" style:font-size-asian="11.0pt"/>
    </style:style>
    <style:style style:family="text" style:name="T3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6">
      <style:text-properties fo:font-size="11.0pt" style:font-name="바탕" style:font-name-asian="바탕" style:font-size-asian="11.0pt"/>
    </style:style>
    <style:style style:family="text" style:name="T3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8">
      <style:text-properties fo:font-size="11.0pt" style:font-name="바탕" style:font-name-asian="바탕" style:font-size-asian="11.0pt"/>
    </style:style>
    <style:style style:family="paragraph" style:name="P95" style:parent-style-name="0">
      <style:paragraph-properties fo:text-indent="0.353cm" style:snap-to-layout-grid="false"/>
    </style:style>
    <style:style style:family="paragraph" style:name="P96" style:parent-style-name="0">
      <style:paragraph-properties fo:text-indent="0.353cm" style:snap-to-layout-grid="false"/>
    </style:style>
    <style:style style:family="text" style:name="T3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0">
      <style:text-properties fo:font-size="11.0pt" style:font-name="바탕" style:font-name-asian="바탕" style:font-size-asian="11.0pt"/>
    </style:style>
    <style:style style:family="text" style:name="T3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2">
      <style:text-properties fo:font-size="11.0pt" style:font-name="바탕" style:font-name-asian="바탕" style:font-size-asian="11.0pt"/>
    </style:style>
    <style:style style:family="text" style:name="T3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4">
      <style:text-properties fo:font-size="11.0pt" style:font-name="바탕" style:font-name-asian="바탕" style:font-size-asian="11.0pt"/>
    </style:style>
    <style:style style:family="text" style:name="T3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6">
      <style:text-properties fo:font-size="11.0pt" style:font-name="바탕" style:font-name-asian="바탕" style:font-size-asian="11.0pt"/>
    </style:style>
    <style:style style:family="text" style:name="T3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8">
      <style:text-properties fo:font-size="11.0pt" style:font-name="바탕" style:font-name-asian="바탕" style:font-size-asian="11.0pt"/>
    </style:style>
    <style:style style:family="text" style:name="T3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0">
      <style:text-properties fo:font-size="11.0pt" style:font-name="바탕" style:font-name-asian="바탕" style:font-size-asian="11.0pt"/>
    </style:style>
    <style:style style:family="paragraph" style:name="P97" style:parent-style-name="0">
      <style:paragraph-properties fo:text-indent="0.353cm" style:snap-to-layout-grid="false"/>
    </style:style>
    <style:style style:family="text" style:name="T3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2">
      <style:text-properties fo:font-size="11.0pt" style:font-name="바탕" style:font-name-asian="바탕" style:font-size-asian="11.0pt"/>
    </style:style>
    <style:style style:family="text" style:name="T3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4">
      <style:text-properties fo:font-size="11.0pt" style:font-name="바탕" style:font-name-asian="바탕" style:font-size-asian="11.0pt"/>
    </style:style>
    <style:style style:family="text" style:name="T3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6">
      <style:text-properties fo:font-size="11.0pt" style:font-name="바탕" style:font-name-asian="바탕" style:font-size-asian="11.0pt"/>
    </style:style>
    <style:style style:family="text" style:name="T3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8">
      <style:text-properties fo:font-size="11.0pt" style:font-name="바탕" style:font-name-asian="바탕" style:font-size-asian="11.0pt"/>
    </style:style>
    <style:style style:family="text" style:name="T3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0">
      <style:text-properties fo:font-size="11.0pt" style:font-name="바탕" style:font-name-asian="바탕" style:font-size-asian="11.0pt"/>
    </style:style>
    <style:style style:family="text" style:name="T3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2">
      <style:text-properties fo:font-size="11.0pt" style:font-name="바탕" style:font-name-asian="바탕" style:font-size-asian="11.0pt"/>
    </style:style>
    <style:style style:family="text" style:name="T3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4">
      <style:text-properties fo:font-size="11.0pt" style:font-name="바탕" style:font-name-asian="바탕" style:font-size-asian="11.0pt"/>
    </style:style>
    <style:style style:family="text" style:name="T3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6">
      <style:text-properties fo:font-size="11.0pt" style:font-name="바탕" style:font-name-asian="바탕" style:font-size-asian="11.0pt"/>
    </style:style>
    <style:style style:family="text" style:name="T3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8">
      <style:text-properties fo:font-size="11.0pt" style:font-name="바탕" style:font-name-asian="바탕" style:font-size-asian="11.0pt"/>
    </style:style>
    <style:style style:family="text" style:name="T39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0">
      <style:text-properties fo:font-size="11.0pt" style:font-name="바탕" style:font-name-asian="바탕" style:font-size-asian="11.0pt"/>
    </style:style>
    <style:style style:family="text" style:name="T40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2">
      <style:text-properties fo:font-size="11.0pt" style:font-name="바탕" style:font-name-asian="바탕" style:font-size-asian="11.0pt"/>
    </style:style>
    <style:style style:family="text" style:name="T4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4">
      <style:text-properties fo:font-size="11.0pt" style:font-name="바탕" style:font-name-asian="바탕" style:font-size-asian="11.0pt"/>
    </style:style>
    <style:style style:family="paragraph" style:name="P98" style:parent-style-name="0">
      <style:paragraph-properties fo:text-indent="0.353cm" style:snap-to-layout-grid="false"/>
    </style:style>
    <style:style style:family="text" style:name="T4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6">
      <style:text-properties fo:font-size="11.0pt" style:font-name="바탕" style:font-name-asian="바탕" style:font-size-asian="11.0pt"/>
    </style:style>
    <style:style style:family="text" style:name="T4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8">
      <style:text-properties fo:font-size="11.0pt" style:font-name="바탕" style:font-name-asian="바탕" style:font-size-asian="11.0pt"/>
    </style:style>
    <style:style style:family="text" style:name="T409">
      <style:text-properties fo:font-size="11.0pt" style:font-name="바탕" style:font-name-asian="바탕" style:font-size-asian="11.0pt"/>
    </style:style>
    <style:style style:family="text" style:name="T410">
      <style:text-properties fo:font-size="11.0pt" style:font-name="바탕" style:font-name-asian="바탕" style:font-size-asian="11.0pt"/>
    </style:style>
    <style:style style:family="text" style:name="T41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2">
      <style:text-properties fo:font-size="11.0pt" style:font-name="바탕" style:font-name-asian="바탕" style:font-size-asian="11.0pt"/>
    </style:style>
    <style:style style:family="text" style:name="T41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4">
      <style:text-properties fo:font-size="11.0pt" style:font-name="바탕" style:font-name-asian="바탕" style:font-size-asian="11.0pt"/>
    </style:style>
    <style:style style:family="text" style:name="T41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6">
      <style:text-properties fo:font-size="11.0pt" style:font-name="바탕" style:font-name-asian="바탕" style:font-size-asian="11.0pt"/>
    </style:style>
    <style:style style:family="text" style:name="T41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8">
      <style:text-properties fo:font-size="11.0pt" style:font-name="바탕" style:font-name-asian="바탕" style:font-size-asian="11.0pt"/>
    </style:style>
    <style:style style:family="text" style:name="T41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0">
      <style:text-properties fo:font-size="11.0pt" style:font-name="바탕" style:font-name-asian="바탕" style:font-size-asian="11.0pt"/>
    </style:style>
    <style:style style:family="text" style:name="T42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2">
      <style:text-properties fo:font-size="11.0pt" style:font-name="바탕" style:font-name-asian="바탕" style:font-size-asian="11.0pt"/>
    </style:style>
    <style:style style:family="text" style:name="T4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4">
      <style:text-properties fo:font-size="11.0pt" style:font-name="바탕" style:font-name-asian="바탕" style:font-size-asian="11.0pt"/>
    </style:style>
    <style:style style:family="text" style:name="T42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6">
      <style:text-properties fo:font-size="11.0pt" style:font-name="바탕" style:font-name-asian="바탕" style:font-size-asian="11.0pt"/>
    </style:style>
    <style:style style:family="text" style:name="T42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8">
      <style:text-properties fo:font-size="11.0pt" style:font-name="바탕" style:font-name-asian="바탕" style:font-size-asian="11.0pt"/>
    </style:style>
    <style:style style:family="text" style:name="T42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0">
      <style:text-properties fo:font-size="11.0pt" style:font-name="바탕" style:font-name-asian="바탕" style:font-size-asian="11.0pt"/>
    </style:style>
    <style:style style:family="text" style:name="T43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2">
      <style:text-properties fo:font-size="11.0pt" style:font-name="바탕" style:font-name-asian="바탕" style:font-size-asian="11.0pt"/>
    </style:style>
    <style:style style:family="paragraph" style:name="P99" style:parent-style-name="0">
      <style:paragraph-properties fo:text-indent="0.353cm" style:snap-to-layout-grid="false"/>
    </style:style>
    <style:style style:family="text" style:name="T4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4">
      <style:text-properties fo:font-size="11.0pt" style:font-name="바탕" style:font-name-asian="바탕" style:font-size-asian="11.0pt"/>
    </style:style>
    <style:style style:family="paragraph" style:name="P100" style:parent-style-name="0">
      <style:paragraph-properties fo:text-indent="0.353cm" style:snap-to-layout-grid="false"/>
    </style:style>
    <style:style style:family="paragraph" style:name="P101" style:parent-style-name="0">
      <style:paragraph-properties fo:text-indent="0.353cm" style:snap-to-layout-grid="false"/>
    </style:style>
    <style:style style:family="text" style:name="T4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6">
      <style:text-properties fo:font-size="11.0pt" style:font-name="바탕" style:font-name-asian="바탕" style:font-size-asian="11.0pt"/>
    </style:style>
    <style:style style:family="text" style:name="T43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8">
      <style:text-properties fo:font-size="11.0pt" style:font-name="바탕" style:font-name-asian="바탕" style:font-size-asian="11.0pt"/>
    </style:style>
    <style:style style:family="text" style:name="T4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0">
      <style:text-properties fo:font-size="11.0pt" style:font-name="바탕" style:font-name-asian="바탕" style:font-size-asian="11.0pt"/>
    </style:style>
    <style:style style:family="text" style:name="T4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2">
      <style:text-properties fo:font-size="11.0pt" style:font-name="바탕" style:font-name-asian="바탕" style:font-size-asian="11.0pt"/>
    </style:style>
    <style:style style:family="text" style:name="T44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4">
      <style:text-properties fo:font-size="11.0pt" style:font-name="바탕" style:font-name-asian="바탕" style:font-size-asian="11.0pt"/>
    </style:style>
    <style:style style:family="text" style:name="T44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6">
      <style:text-properties fo:font-size="11.0pt" style:font-name="바탕" style:font-name-asian="바탕" style:font-size-asian="11.0pt"/>
    </style:style>
    <style:style style:family="text" style:name="T4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8">
      <style:text-properties fo:font-size="11.0pt" style:font-name="바탕" style:font-name-asian="바탕" style:font-size-asian="11.0pt"/>
    </style:style>
    <style:style style:family="text" style:name="T44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0">
      <style:text-properties fo:font-size="11.0pt" style:font-name="바탕" style:font-name-asian="바탕" style:font-size-asian="11.0pt"/>
    </style:style>
    <style:style style:family="text" style:name="T45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2">
      <style:text-properties fo:font-size="11.0pt" style:font-name="바탕" style:font-name-asian="바탕" style:font-size-asian="11.0pt"/>
    </style:style>
    <style:style style:family="text" style:name="T45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4">
      <style:text-properties fo:font-size="11.0pt" style:font-name="바탕" style:font-name-asian="바탕" style:font-size-asian="11.0pt"/>
    </style:style>
    <style:style style:family="text" style:name="T45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6">
      <style:text-properties fo:font-size="11.0pt" style:font-name="바탕" style:font-name-asian="바탕" style:font-size-asian="11.0pt"/>
    </style:style>
    <style:style style:family="text" style:name="T4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8">
      <style:text-properties fo:font-size="11.0pt" style:font-name="바탕" style:font-name-asian="바탕" style:font-size-asian="11.0pt"/>
    </style:style>
    <style:style style:family="text" style:name="T4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0">
      <style:text-properties fo:font-size="11.0pt" style:font-name="바탕" style:font-name-asian="바탕" style:font-size-asian="11.0pt"/>
    </style:style>
    <style:style style:family="text" style:name="T46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2">
      <style:text-properties fo:font-size="11.0pt" style:font-name="바탕" style:font-name-asian="바탕" style:font-size-asian="11.0pt"/>
    </style:style>
    <style:style style:family="text" style:name="T4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4">
      <style:text-properties fo:font-size="11.0pt" style:font-name="바탕" style:font-name-asian="바탕" style:font-size-asian="11.0pt"/>
    </style:style>
    <style:style style:family="text" style:name="T4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6">
      <style:text-properties fo:font-size="11.0pt" style:font-name="바탕" style:font-name-asian="바탕" style:font-size-asian="11.0pt"/>
    </style:style>
    <style:style style:family="paragraph" style:name="P102" style:parent-style-name="0">
      <style:paragraph-properties fo:text-indent="0.353cm" style:snap-to-layout-grid="false"/>
    </style:style>
    <style:style style:family="text" style:name="T467">
      <style:text-properties fo:font-size="11.0pt" style:font-name="바탕" style:font-name-asian="바탕" style:font-size-asian="11.0pt"/>
    </style:style>
    <style:style style:family="text" style:name="T4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9">
      <style:text-properties fo:font-size="11.0pt" style:font-name="바탕" style:font-name-asian="바탕" style:font-size-asian="11.0pt"/>
    </style:style>
    <style:style style:family="text" style:name="T4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1">
      <style:text-properties fo:font-size="11.0pt" style:font-name="바탕" style:font-name-asian="바탕" style:font-size-asian="11.0pt"/>
    </style:style>
    <style:style style:family="text" style:name="T4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3">
      <style:text-properties fo:font-size="11.0pt" style:font-name="바탕" style:font-name-asian="바탕" style:font-size-asian="11.0pt"/>
    </style:style>
    <style:style style:family="text" style:name="T4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5">
      <style:text-properties fo:font-size="11.0pt" style:font-name="바탕" style:font-name-asian="바탕" style:font-size-asian="11.0pt"/>
    </style:style>
    <style:style style:family="text" style:name="T476">
      <style:text-properties fo:font-size="10.5pt" style:font-name="바탕" style:font-name-asian="바탕" style:font-size-asian="10.5pt"/>
    </style:style>
    <style:style style:family="text" style:name="T477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478">
      <style:text-properties fo:font-size="10.5pt" style:font-name="바탕" style:font-name-asian="바탕" style:font-size-asian="10.5pt"/>
    </style:style>
    <style:style style:family="paragraph" style:name="P103" style:parent-style-name="0">
      <style:paragraph-properties fo:text-indent="0.353cm" style:snap-to-layout-grid="false"/>
    </style:style>
    <style:style style:family="paragraph" style:name="P104" style:parent-style-name="0">
      <style:paragraph-properties fo:text-align="center" style:snap-to-layout-grid="false"/>
    </style:style>
    <style:style style:family="text" style:name="T479">
      <style:text-properties fo:font-size="10.5pt" style:font-name="바탕" style:font-name-asian="바탕" style:font-size-asian="10.5pt"/>
    </style:style>
    <style:style style:family="text" style:name="T480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481">
      <style:text-properties fo:font-size="10.5pt" style:font-name="바탕" style:font-name-asian="바탕" style:font-size-asian="10.5pt"/>
    </style:style>
    <style:style style:family="text" style:name="T482">
      <style:text-properties fo:font-size="10.5pt" fo:font-weight="bold" fo:letter-spacing="-1.1pt" style:font-name="바탕" style:font-name-asian="바탕" style:font-size-asian="10.5pt" style:font-weight-asian="bold"/>
    </style:style>
    <style:style style:family="text" style:name="T483">
      <style:text-properties fo:font-size="10.5pt" style:font-name="바탕" style:font-name-asian="바탕" style:font-size-asian="10.5pt"/>
    </style:style>
    <style:style style:family="text" style:name="T484">
      <style:text-properties fo:font-size="10.5pt" fo:font-weight="bold" fo:letter-spacing="-1.1pt" style:font-name="바탕" style:font-name-asian="바탕" style:font-size-asian="10.5pt" style:font-weight-asian="bold"/>
    </style:style>
    <style:style style:family="paragraph" style:name="P105" style:parent-style-name="14">
      <style:paragraph-properties fo:text-align="center" fo:text-indent="0.176cm" style:snap-to-layout-grid="false"/>
    </style:style>
    <style:style style:family="paragraph" style:name="P106" style:parent-style-name="14">
      <style:paragraph-properties fo:text-align="center" fo:text-indent="0.176cm" style:snap-to-layout-grid="false"/>
    </style:style>
    <style:style style:family="paragraph" style:name="P107" style:parent-style-name="14">
      <style:paragraph-properties fo:text-align="center" fo:text-indent="0.176cm" style:snap-to-layout-grid="false"/>
    </style:style>
    <style:style style:family="paragraph" style:name="P108" style:parent-style-name="14">
      <style:paragraph-properties fo:text-align="center" fo:text-indent="0.176cm" style:snap-to-layout-grid="false"/>
    </style:style>
    <style:style style:family="paragraph" style:name="P109" style:parent-style-name="14">
      <style:paragraph-properties fo:text-align="center" fo:text-indent="0.176cm" style:snap-to-layout-grid="false"/>
    </style:style>
    <style:style style:family="paragraph" style:name="P110" style:parent-style-name="14">
      <style:paragraph-properties fo:text-align="center" fo:text-indent="0.176cm" style:snap-to-layout-grid="false"/>
    </style:style>
    <style:style style:family="paragraph" style:name="P111" style:parent-style-name="14">
      <style:paragraph-properties fo:text-align="center" fo:text-indent="0.176cm" style:snap-to-layout-grid="false"/>
    </style:style>
    <style:style style:family="paragraph" style:name="P112" style:parent-style-name="14">
      <style:paragraph-properties fo:text-align="center" fo:text-indent="0.176cm" style:snap-to-layout-grid="false"/>
    </style:style>
    <style:style style:family="paragraph" style:name="P113" style:parent-style-name="14">
      <style:paragraph-properties fo:text-align="center" fo:text-indent="0.176cm" style:snap-to-layout-grid="false"/>
    </style:style>
    <style:style style:family="paragraph" style:name="P114" style:parent-style-name="14">
      <style:paragraph-properties fo:text-align="center" fo:text-indent="0.176cm" style:snap-to-layout-grid="false"/>
    </style:style>
    <style:style style:family="paragraph" style:name="P115" style:parent-style-name="14">
      <style:paragraph-properties fo:text-align="center" fo:text-indent="0.176cm" style:snap-to-layout-grid="false"/>
    </style:style>
    <style:style style:family="paragraph" style:name="P116" style:parent-style-name="14">
      <style:paragraph-properties fo:text-align="center" fo:text-indent="0.176cm" style:snap-to-layout-grid="false"/>
    </style:style>
    <style:style style:family="paragraph" style:name="P117" style:parent-style-name="14">
      <style:paragraph-properties fo:text-align="center" fo:text-indent="0.176cm" style:snap-to-layout-grid="false"/>
    </style:style>
    <style:style style:family="paragraph" style:name="P118" style:parent-style-name="14">
      <style:paragraph-properties fo:text-align="center" fo:text-indent="0.176cm" style:snap-to-layout-grid="false"/>
    </style:style>
    <style:style style:family="paragraph" style:name="P119" style:parent-style-name="14">
      <style:paragraph-properties fo:text-align="center" fo:text-indent="0.176cm" style:snap-to-layout-grid="false"/>
    </style:style>
    <style:style style:family="paragraph" style:name="P120" style:parent-style-name="14">
      <style:paragraph-properties fo:text-align="center" fo:text-indent="0.176cm" style:snap-to-layout-grid="false"/>
    </style:style>
    <style:style style:family="paragraph" style:name="P121" style:parent-style-name="14">
      <style:paragraph-properties fo:text-align="center" fo:text-indent="0.176cm" style:snap-to-layout-grid="false"/>
    </style:style>
    <style:style style:family="paragraph" style:name="P122" style:parent-style-name="14">
      <style:paragraph-properties fo:text-align="center" fo:text-indent="0.176cm" style:snap-to-layout-grid="false"/>
    </style:style>
    <style:style style:family="paragraph" style:name="P123" style:parent-style-name="14">
      <style:paragraph-properties fo:text-align="center" fo:text-indent="0.176cm" style:snap-to-layout-grid="false"/>
    </style:style>
    <style:style style:family="paragraph" style:name="P124" style:parent-style-name="14">
      <style:paragraph-properties fo:text-align="center" fo:text-indent="0.176cm" style:snap-to-layout-grid="false"/>
    </style:style>
    <style:style style:family="paragraph" style:name="P125" style:parent-style-name="14">
      <style:paragraph-properties fo:text-align="center" fo:text-indent="0.176cm" style:snap-to-layout-grid="false"/>
    </style:style>
    <style:style style:family="paragraph" style:name="P126" style:parent-style-name="14">
      <style:paragraph-properties fo:text-align="center" fo:text-indent="0.176cm" style:snap-to-layout-grid="false"/>
    </style:style>
    <style:style style:family="paragraph" style:name="P127" style:parent-style-name="14">
      <style:paragraph-properties fo:text-align="center" fo:text-indent="0.176cm" style:snap-to-layout-grid="false"/>
    </style:style>
    <style:style style:family="paragraph" style:name="P128" style:parent-style-name="0">
      <style:paragraph-properties fo:line-height="130%" fo:margin-left="0.353cm" fo:text-align="center" fo:text-indent="-0.353cm" style:snap-to-layout-grid="true"/>
    </style:style>
    <style:style style:family="text" style:name="T485">
      <style:text-properties fo:font-size="17.0pt" fo:font-weight="bold" fo:letter-spacing="-2.0pt" style:font-name="바탕" style:font-name-asian="HY견고딕" style:font-size-asian="17.0pt" style:font-weight-asian="bold"/>
    </style:style>
    <style:style style:family="paragraph" style:name="P129" style:parent-style-name="0">
      <style:paragraph-properties fo:line-height="130%" fo:margin-left="0.353cm" fo:text-align="center" fo:text-indent="-0.353cm" style:snap-to-layout-grid="true"/>
    </style:style>
    <style:style style:family="text" style:name="T486">
      <style:text-properties fo:font-size="17.0pt" fo:font-weight="bold" fo:letter-spacing="-2.0pt" style:font-name="바탕" style:font-name-asian="HY견고딕" style:font-size-asian="17.0pt" style:font-weight-asian="bold"/>
    </style:style>
    <style:style style:family="text" style:name="T487">
      <style:text-properties fo:font-size="17.0pt" style:font-name="HY견고딕" style:font-name-asian="HY견고딕" style:font-size-asian="17.0pt"/>
    </style:style>
    <style:style style:family="text" style:name="T488">
      <style:text-properties fo:font-size="17.0pt" fo:font-weight="bold" fo:letter-spacing="-2.0pt" style:font-name="바탕" style:font-name-asian="HY견고딕" style:font-size-asian="17.0pt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5.081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‘</text:span><text:span text:style-name="T2">규제프리존 특별법</text:span><text:span text:style-name="T3">’</text:span><text:span text:style-name="T4">추진 </text:span></text:p><text:p text:style-name="P7"><text:span text:style-name="T5">3</text:span><text:span text:style-name="T6">당</text:span><text:span text:style-name="T7">(</text:span><text:span text:style-name="T8">더불어민주당</text:span><text:span text:style-name="T9">, </text:span><text:span text:style-name="T10">새누리당</text:span><text:span text:style-name="T11">, </text:span><text:span text:style-name="T12">국민의당</text:span><text:span text:style-name="T13">) </text:span><text:span text:style-name="T14">잠정 합의 규탄 기자회견</text:span></text:p><text:p text:style-name="P8"/></table:table-cell></table:table-row></table:table></draw:text-box></draw:frame></text:p>
      <text:p text:style-name="P9"/>
      <text:p text:style-name="P10"/>
      <text:p text:style-name="P11"/>
      <text:p text:style-name="P12"/>
      <text:p text:style-name="P13"/>
      <text:p text:style-name="P14"><text:span text:style-name="T15"> </text:span></text:p>
      <text:p text:style-name="P15"><text:span text:style-name="T16">      </text:span><text:span text:style-name="T17">    </text:span><text:span text:style-name="T18">□ </text:span><text:span text:style-name="T19">일시 </text:span><text:span text:style-name="T20">: 2016</text:span><text:span text:style-name="T21">년 </text:span><text:span text:style-name="T22">4</text:span><text:span text:style-name="T23">월 </text:span><text:span text:style-name="T24">28</text:span><text:span text:style-name="T25">일</text:span><text:span text:style-name="T26">(</text:span><text:span text:style-name="T27">목</text:span><text:span text:style-name="T28">) </text:span><text:span text:style-name="T29">오전 </text:span><text:span text:style-name="T30">11</text:span><text:span text:style-name="T31">시 </text:span></text:p>
      <text:p text:style-name="P16"><text:span text:style-name="T32">          </text:span><text:span text:style-name="T33">□ </text:span><text:span text:style-name="T34">장소 </text:span><text:span text:style-name="T35">: </text:span><text:span text:style-name="T36">국회 앞</text:span></text:p>
      <text:p text:style-name="P17"/>
      <text:p text:style-name="P18"/>
      <text:p text:style-name="P19"/>
      <text:p text:style-name="P20"/>
      <text:p text:style-name="P21"><text:span text:style-name="T37">[</text:span><text:span text:style-name="T38">첨부</text:span><text:span text:style-name="T39">]</text:span></text:p>
      <text:p text:style-name="P22"><text:span text:style-name="T40">기자회견 진행 순서</text:span></text:p>
      <text:p text:style-name="P23"><text:span text:style-name="T41">기자회견문</text:span></text:p>
      <text:p text:style-name="P24"/>
      <text:p text:style-name="P25"><text:span text:style-name="T42">        </text:span></text:p>
      <text:p text:style-name="P26"/>
      <text:p text:style-name="P27"/>
      <text:p text:style-name="P28"/>
      <text:p text:style-name="P29"/>
      <text:p text:style-name="P30"/>
      <text:p text:style-name="P31"><text:span text:style-name="T43">의료민영화저지와 무상의료실현을 위한 운동본부</text:span></text:p>
      <text:p text:style-name="P32"><text:span text:style-name="T44">의료민영화</text:span><text:span text:style-name="T45">·</text:span><text:span text:style-name="T46">영리화 저지와 의료 공공성 강화를 위한 범국민운동본부</text:span></text:p>
      <text:p text:style-name="P33"/>
      <text:p text:style-name="P34"><text:span text:style-name="T47">[</text:span><text:span text:style-name="T48">기자회견 진행순서</text:span><text:span text:style-name="T49">]</text:span></text:p>
      <text:p text:style-name="P35"><draw:frame draw:style-name="fr3" draw:z-index="0" svg:width="16.898cm" svg:x="0.000cm" svg:y="-24.117cm" text:anchor-type="as-char"><draw:text-box fo:min-height="24.117cm"><table:table table:name="T2" table:style-name="T2" text:anchor-type="paragraph"><table:table-column table:style-name="T2.C66"/><table:table-row table:style-name="T2.R1"><table:table-cell table:style-name="T2.R1_C0"><text:p text:style-name="P36"/><text:p text:style-name="P37"/><text:p text:style-name="P38"/><text:p text:style-name="P39"/><text:p text:style-name="P40"><text:span text:style-name="T50">‘</text:span><text:span text:style-name="T51">규제프리존 특별법</text:span><text:span text:style-name="T52">’</text:span><text:span text:style-name="T53">추진</text:span></text:p><text:p text:style-name="P41"><text:span text:style-name="T54">3</text:span><text:span text:style-name="T55">당</text:span><text:span text:style-name="T56">(</text:span><text:span text:style-name="T57">더불어민주당</text:span><text:span text:style-name="T58">, </text:span><text:span text:style-name="T59">새누리당</text:span><text:span text:style-name="T60">, </text:span><text:span text:style-name="T61">국민의당</text:span><text:span text:style-name="T62">) </text:span><text:span text:style-name="T63">잠정 합의 규탄 기자회견</text:span></text:p><text:p text:style-name="P42"/><text:p text:style-name="P43"/><text:p text:style-name="P44"/><text:p text:style-name="P45"/><text:p text:style-name="P46"/><text:p text:style-name="P47"/><text:p text:style-name="P48"><text:span text:style-name="T64">□ </text:span><text:span text:style-name="T65">사회 </text:span><text:span text:style-name="T66">: </text:span><text:span text:style-name="T67">최영준 의료민영화저지범국본 공동집행위원장</text:span></text:p><text:p text:style-name="P49"/><text:p text:style-name="P50"/><text:p text:style-name="P51"><text:span text:style-name="T68">□ </text:span><text:span text:style-name="T69">진행순서   </text:span></text:p><text:p text:style-name="P52"><text:span text:style-name="T70">              </text:span></text:p><text:p text:style-name="P53"><text:span text:style-name="T71">1. </text:span><text:span text:style-name="T72">여는 말</text:span><text:span text:style-name="T73">: </text:span><text:span text:style-name="T74">김경자 의료민영화저지범국본 상임집행위원장</text:span><text:span text:style-name="T75">, </text:span><text:span text:style-name="T76">민주노총 부위원장</text:span></text:p><text:p text:style-name="P54"/><text:p text:style-name="P55"/><text:p text:style-name="P56"><text:span text:style-name="T77">2. </text:span><text:span text:style-name="T78">규탄 발언</text:span></text:p><text:p text:style-name="P57"/><text:p text:style-name="P58"><text:span text:style-name="T79">- </text:span><text:span text:style-name="T80">최규진 보건의료단체연합 기획국장</text:span></text:p><text:p text:style-name="P59"/><text:p text:style-name="P60"><text:span text:style-name="T81">- </text:span><text:span text:style-name="T82">맹지연 환경운동연합 생태보전국장</text:span></text:p><text:p text:style-name="P61"/><text:p text:style-name="P62"><text:span text:style-name="T83">- </text:span><text:span text:style-name="T84">장호종 노동자연대 활동가</text:span></text:p><text:p text:style-name="P63"/><text:p text:style-name="P64"/><text:p text:style-name="P65"><text:span text:style-name="T85">3. </text:span><text:span text:style-name="T86">기자회견문 낭독</text:span></text:p><text:p text:style-name="P66"/><text:p text:style-name="P67"><text:span text:style-name="T87">- </text:span><text:span text:style-name="T88">한미정 보건의료노조 사무처장</text:span></text:p><text:p text:style-name="P68"/><text:p text:style-name="P69"><text:span text:style-name="T89">- </text:span><text:span text:style-name="T90">정영섭 사회진보연대 운영위원장</text:span></text:p><text:p text:style-name="P70"/><text:p text:style-name="P71"/></table:table-cell></table:table-row></table:table></draw:text-box></draw:frame></text:p>
      <text:p text:style-name="P72"><text:span text:style-name="T91">[</text:span><text:span text:style-name="T92">기자회견문</text:span><text:span text:style-name="T93">] </text:span></text:p>
      <text:p text:style-name="P73"/>
      <text:p text:style-name="P74"><text:span text:style-name="T94">총선 후 첫 국회 합의가 의료민영화</text:span><text:span text:style-name="T95">‧</text:span><text:span text:style-name="T96">영리화 법안이라니</text:span><text:span text:style-name="T97">!</text:span></text:p>
      <text:p text:style-name="P75"><text:span text:style-name="T98">서비스산업발전기본법의 지역화 전략인 </text:span><text:span text:style-name="T99">'</text:span><text:span text:style-name="T100">규제프리존 특별법</text:span><text:span text:style-name="T101">' </text:span></text:p>
      <text:p text:style-name="P76"><text:span text:style-name="T102">즉각 폐기하라</text:span><text:span text:style-name="T103">!</text:span></text:p>
      <text:p text:style-name="P77"/>
      <text:p text:style-name="P78"><text:span text:style-name="T104">국회는 의료를 민영화</text:span><text:span text:style-name="T105">‧</text:span><text:span text:style-name="T106">영리화시키고 사회공공성 전체를 위협하는 </text:span><text:span text:style-name="T107">'</text:span><text:span text:style-name="T108">규제프리존 특별법</text:span><text:span text:style-name="T109">' </text:span><text:span text:style-name="T110">추진을 즉각 중단하라</text:span><text:span text:style-name="T111">. </text:span></text:p>
      <text:p text:style-name="P79"><text:span text:style-name="T112">더불어민주당과 국민의당은 국민을 배신하는 </text:span><text:span text:style-name="T113">'</text:span><text:span text:style-name="T114">규제프리존 특별법</text:span><text:span text:style-name="T115">' </text:span><text:span text:style-name="T116">여야합의를 즉각 철회하라</text:span><text:span text:style-name="T117">. </text:span></text:p>
      <text:p text:style-name="P80"/>
      <text:p text:style-name="P81"><text:span text:style-name="T118">24</text:span><text:span text:style-name="T119">일 임시국회에서 여야 </text:span><text:span text:style-name="T120">3</text:span><text:span text:style-name="T121">당 대표는 </text:span><text:span text:style-name="T122">‘</text:span><text:span text:style-name="T123">지역전략산업육성을 위한 규제프리존의 지정과 운영에 관한 특별법안</text:span><text:span text:style-name="T124">’(</text:span><text:span text:style-name="T125">이하 </text:span><text:span text:style-name="T126">'</text:span><text:span text:style-name="T127">규제프리존 특별법</text:span><text:span text:style-name="T128">')</text:span><text:span text:style-name="T129">을 상임위에서 논의해 처리하겠다고 잠정합의한 것으로 알려졌다</text:span><text:span text:style-name="T130">. </text:span><text:span text:style-name="T131">이 법안은 의료를 뺀 서비스산업발전기본법</text:span><text:span text:style-name="T132">(</text:span><text:span text:style-name="T133">이하 서비스법</text:span><text:span text:style-name="T134">)</text:span><text:span text:style-name="T135">은 김치 없는 김치찌개라며 서비스법에 의료를 포함시켜 통과시키려고 총력을 기울였던 새누리당 강석훈 의원이 지난 </text:span><text:span text:style-name="T136">3</text:span><text:span text:style-name="T137">월 대표 발의한 것으로</text:span><text:span text:style-name="T138">, </text:span><text:span text:style-name="T139">사실상 서비스법의 지역화 전략에 다름 아니다</text:span><text:span text:style-name="T140">.</text:span></text:p>
      <text:p text:style-name="P82"><text:span text:style-name="T141">오히려 지역개발이라는 미명 하에 명시되지 않은 어떠한 것도 허용해 주는 위험천만한 네거티브 방식의 규제완화를 적용하고 있어 서비스산업발전기본법보다 더 심각한 법안이라고 할 수 있다</text:span><text:span text:style-name="T142">. </text:span><text:span text:style-name="T143">그 형식에 있어서도 서비스발전기본법과 마찬가지로 기재부 뜻대로 좌지우지할 수 있으며</text:span><text:span text:style-name="T144">, </text:span><text:span text:style-name="T145">내용적으로도 보건의료 뿐 아니라 사회 공공성 전체를 위협하고</text:span><text:span text:style-name="T146">, </text:span><text:span text:style-name="T147">기업에는 규제완화와 각종 특혜를 제공하는 것을 골자로 하고 있다</text:span><text:span text:style-name="T148">.</text:span></text:p>
      <text:p text:style-name="P83"><text:span text:style-name="T149">이번 총선에서 국민들은 박근혜 정부의 잘못된 정책에 엄중한 심판을 내렸으며</text:span><text:span text:style-name="T150">, </text:span><text:span text:style-name="T151">의료민영화</text:span><text:span text:style-name="T152">‧</text:span><text:span text:style-name="T153">영리화에 대한 명확한 반대 의사를 보여주었다</text:span><text:span text:style-name="T154">. </text:span><text:span text:style-name="T155">우리는 총선이 끝난 지 보름도 채 되지 않았음에도 여전히 정신을 못 차리고 의료민영화</text:span><text:span text:style-name="T156">‧</text:span><text:span text:style-name="T157">영리화를 위한 꼼수를 부리고 있는 정부 여당과</text:span><text:span text:style-name="T158">, </text:span><text:span text:style-name="T159">민의를 전혀 해석하지 못하고 총선 후 첫 국회에서 이를 합의해 주려는 무능한 두 야당에 대해 분노와 실망을 금할 수 없다</text:span><text:span text:style-name="T160">. </text:span><text:span text:style-name="T161">국회는 사회적 논의는커녕 단 한 차례의 공청회도 없이 졸속으로 추진되는 </text:span><text:span text:style-name="T162">‘'</text:span><text:span text:style-name="T163">규제프리존 특별법</text:span><text:span text:style-name="T164">'’</text:span><text:span text:style-name="T165">을 당장 폐기해야 한다</text:span><text:span text:style-name="T166">. </text:span><text:span text:style-name="T167">아울러 더불어민주당과 국민의당은 국민을 배신하는 행위를 중단하고 즉각 여야 합의를 철회할 것을 촉구하는 바이다</text:span><text:span text:style-name="T168">.</text:span></text:p>
      <text:p text:style-name="P84"/>
      <text:p text:style-name="P85"><text:span text:style-name="T169">첫째</text:span><text:span text:style-name="T170">, ‘'</text:span><text:span text:style-name="T171">규제프리존 특별법</text:span><text:span text:style-name="T172">'’</text:span><text:span text:style-name="T173">은 보건의료뿐 아니라 사실상 모든 공공적 규제를 풀어주는 서비스법의 지역화 전략이자 세부 실행안이다</text:span><text:span text:style-name="T174">.</text:span></text:p>
      <text:p text:style-name="P86"><text:span text:style-name="T175">이 </text:span><text:span text:style-name="T176">‘'</text:span><text:span text:style-name="T177">규제프리존 특별법</text:span><text:span text:style-name="T178">'’</text:span><text:span text:style-name="T179">은 기획재정부장관에게 다른 부처 장관보다 상위에서 법령이나 사안을 개폐할 수 있는 막대한 권한을 부여해 공공서비스를 민영화</text:span><text:span text:style-name="T180">‧</text:span><text:span text:style-name="T181">영리화하려는 서비스법의 틀을 그대로 따르고 있다</text:span><text:span text:style-name="T182">. </text:span><text:span text:style-name="T183">규제프리존 사업을 총괄할 특별위원회가 기재부에 설치되고 그 위원장은 기재부장관이 맡게 되며</text:span><text:span text:style-name="T184">, ‘'</text:span><text:span text:style-name="T185">규제프리존 특별법</text:span><text:span text:style-name="T186">'’</text:span><text:span text:style-name="T187">이 다른 법령보다 우선 적용된다</text:span><text:span text:style-name="T188">. </text:span><text:span text:style-name="T189">내용에 있어서도 서비스법의 가장 큰 폐단으로 지적된 의료민영화</text:span><text:span text:style-name="T190">‧</text:span><text:span text:style-name="T191">영리화 내용이 핵심에 자리잡고 있다</text:span><text:span text:style-name="T192">. </text:span><text:span text:style-name="T193">규제프리존으로 지정된 전 지역에서 공공병원의 매각 및 인수합병이 가능해지고</text:span><text:span text:style-name="T194">,</text:span><text:span text:style-name="T195"> </text:span><text:span text:style-name="T196">제한적이라고는 하나 식약처 허가 전 의료기기 제조와 시판이 허용된다</text:span><text:span text:style-name="T197">(</text:span><text:span text:style-name="T198">제</text:span><text:span text:style-name="T199">25</text:span><text:span text:style-name="T200">조</text:span><text:span text:style-name="T201">). </text:span></text:p>
      <text:p text:style-name="P87"><text:span text:style-name="T202">또한 정부 구상안에 따르면 강원도에서는 웨어러블 의료기기를 전격 활용한 </text:span><text:span text:style-name="T203">‘</text:span><text:span text:style-name="T204">확장형</text:span><text:span text:style-name="T205">’ </text:span><text:span text:style-name="T206">원격의료 시범사업이 실시되고</text:span><text:span text:style-name="T207">, </text:span><text:span text:style-name="T208">강원</text:span><text:span text:style-name="T209">‧</text:span><text:span text:style-name="T210">대전</text:span><text:span text:style-name="T211">‧</text:span><text:span text:style-name="T212">충북에서는 의료법인의 부대사업 범위를 무한정 확대할 수 있게 된다</text:span><text:span text:style-name="T213">. </text:span><text:span text:style-name="T214">의료기기에 대한 심사절차가 이미 완화되었음에도 강원</text:span><text:span text:style-name="T215">‧</text:span><text:span text:style-name="T216">충북</text:span><text:span text:style-name="T217">‧</text:span><text:span text:style-name="T218">경북에서는 더욱 빠르게 허가를 내준다</text:span><text:span text:style-name="T219">. </text:span><text:span text:style-name="T220">또한 규제프리존에서는 각 개인의 </text:span><text:span text:style-name="T221">“</text:span><text:span text:style-name="T222">추가 동의 없이 목적 외 이용 및 제 </text:span><text:span text:style-name="T223">3</text:span><text:span text:style-name="T224">자 제공 허용</text:span><text:span text:style-name="T225">”</text:span><text:span text:style-name="T226">을 해 줘 개인</text:span><text:span text:style-name="T227">‧</text:span><text:span text:style-name="T228">의료정보 활용도 가능해진다</text:span><text:span text:style-name="T229">.</text:span></text:p>
      <text:p text:style-name="P88"><text:span text:style-name="T230">정부 구상안에 담긴 것만 이 정도인 것이고</text:span><text:span text:style-name="T231">, </text:span><text:span text:style-name="T232">법안이 일단 통과되면 각 시도지사를 통해 제출되는 그 어떤 것이라도 기재부에서 승인할 수 있다</text:span><text:span text:style-name="T233">. </text:span><text:span text:style-name="T234">사실상 첨단복합</text:span><text:span text:style-name="T235">, </text:span><text:span text:style-name="T236">스마트헬스</text:span><text:span text:style-name="T237">, </text:span><text:span text:style-name="T238">웰니스</text:span><text:span text:style-name="T239">, </text:span><text:span text:style-name="T240">관광 등의 이름으로 아우를 수 있는 의료 관련 산업에 관한 모든 규제가 풀리는 것이다</text:span><text:span text:style-name="T241">. </text:span><text:span text:style-name="T242">실제 법안에서 </text:span><text:span text:style-name="T243">“</text:span><text:span text:style-name="T244">규제프리존 내 지역전략산업 및 이와 관련된 사업 등을 제한하는 규제를 법령 등에 규정할 경우에는</text:span><text:span text:style-name="T245">, </text:span><text:span text:style-name="T246">제한하거나 금지하는 사항을 열거하고 그 외에는 모두 허용하는</text:span><text:span text:style-name="T247">” </text:span><text:span text:style-name="T248">네가티브 방식을 명시해 놓고 있다</text:span><text:span text:style-name="T249">. </text:span><text:span text:style-name="T250">즉</text:span><text:span text:style-name="T251">, </text:span><text:span text:style-name="T252">보건의료 영역뿐 아니라 공공서비스 관련 그 어떤 규제라도 명시하지 않은 이상 다 풀리게 되는 것이다</text:span><text:span text:style-name="T253">.</text:span></text:p>
      <text:p text:style-name="P89"><text:span text:style-name="T254">지역에 한정된 규제완화라고 하지만</text:span><text:span text:style-name="T255">, </text:span><text:span text:style-name="T256">법안에서 명시한 </text:span><text:span text:style-name="T257">14</text:span><text:span text:style-name="T258">개 시</text:span><text:span text:style-name="T259">‧</text:span><text:span text:style-name="T260">도에 모두 적용되는 일반특례만 </text:span><text:span text:style-name="T261">15</text:span><text:span text:style-name="T262">개에 달해 이 자체로 이미 수도권을 제외한 모든 지역에 상당한 규제완화가 허용되며</text:span><text:span text:style-name="T263">, </text:span><text:span text:style-name="T264">정부 관계자 스스로 밝혔듯이 애당초 </text:span><text:span text:style-name="T265">“</text:span><text:span text:style-name="T266">서비스산업발전기본법</text:span><text:span text:style-name="T267">·</text:span><text:span text:style-name="T268">관광진흥법 등 </text:span><text:span text:style-name="T269">'</text:span><text:span text:style-name="T270">경제 활성화법</text:span><text:span text:style-name="T271">'</text:span><text:span text:style-name="T272">의 주요 내용을 지역 단위에서 먼저 추진해 성공 케이스를 만들어 전국으로 확산</text:span><text:span text:style-name="T273">”</text:span><text:span text:style-name="T274">시키려는 전략 하에서 추진되고 있는 것이다</text:span><text:span text:style-name="T275">.</text:span></text:p>
      <text:p text:style-name="P90"><text:span text:style-name="T276"> </text:span></text:p>
      <text:p text:style-name="P91"><text:span text:style-name="T277">둘째</text:span><text:span text:style-name="T278">, '</text:span><text:span text:style-name="T279">규제프리존 특별법</text:span><text:span text:style-name="T280">'</text:span><text:span text:style-name="T281">은 지역민들과 국민들의 의견은 무시한 채 철저히 기업들의 이해만을 반영한 것이다</text:span><text:span text:style-name="T282">. </text:span></text:p>
      <text:p text:style-name="P92"><text:span text:style-name="T283">실제 전경련은 작년 </text:span><text:span text:style-name="T284">12</text:span><text:span text:style-name="T285">월 </text:span><text:span text:style-name="T286">7</text:span><text:span text:style-name="T287">일 </text:span><text:span text:style-name="T288">“</text:span><text:span text:style-name="T289">서비스특구 지정을 통한 규제청정지역 제안</text:span><text:span text:style-name="T290">”</text:span><text:span text:style-name="T291">을 통해 규제프리존 설치를 압박했다</text:span><text:span text:style-name="T292">. </text:span><text:span text:style-name="T293">특히</text:span><text:span text:style-name="T294">, </text:span><text:span text:style-name="T295">이 제안에서 전경련은 원격의료 허용</text:span><text:span text:style-name="T296">, </text:span><text:span text:style-name="T297">의료법인간 합병절차 마련</text:span><text:span text:style-name="T298">, ‘</text:span><text:span text:style-name="T299">법인약국 허용</text:span><text:span text:style-name="T300">, </text:span><text:span text:style-name="T301">과실송금 허용</text:span><text:span text:style-name="T302">’(</text:span><text:span text:style-name="T303">투자자들이 외국에 투자해 얻은 이익을 본국에 송금하는 것</text:span><text:span text:style-name="T304">) </text:span><text:span text:style-name="T305">등 의료민영화</text:span><text:span text:style-name="T306">‧</text:span><text:span text:style-name="T307">영리화의 핵심 내용을 직접적으로 요구하며 규제프리존 추진을 촉구했다</text:span><text:span text:style-name="T308">. </text:span><text:span text:style-name="T309">그리고 </text:span><text:span text:style-name="T310">10</text:span><text:span text:style-name="T311">일도 지나지 않아 정부가 내놓은 것이 바로 </text:span><text:span text:style-name="T312">“</text:span><text:span text:style-name="T313">규제프리존 도입을 통한 지역경제 발전방안</text:span><text:span text:style-name="T314">”</text:span><text:span text:style-name="T315">인 것이다</text:span><text:span text:style-name="T316">. </text:span><text:span text:style-name="T317">즉</text:span><text:span text:style-name="T318">, </text:span><text:span text:style-name="T319">이 </text:span><text:span text:style-name="T320">'</text:span><text:span text:style-name="T321">규제프리존 특별법</text:span><text:span text:style-name="T322">'</text:span><text:span text:style-name="T323">이 노리는 바는 전경련이 제안한대로 공공성이 큰 </text:span><text:span text:style-name="T324">“</text:span><text:span text:style-name="T325">의료</text:span><text:span text:style-name="T326">·</text:span><text:span text:style-name="T327">교육 등 주요 규제개선 과제</text:span><text:span text:style-name="T328">”</text:span><text:span text:style-name="T329">를 </text:span><text:span text:style-name="T330">“</text:span><text:span text:style-name="T331">핵심규제가 장기간 풀리지 않는 현실을 감안</text:span><text:span text:style-name="T332">”</text:span><text:span text:style-name="T333">하여 일단 </text:span><text:span text:style-name="T334">“</text:span><text:span text:style-name="T335">지역단위의 규제특례를 통해</text:span><text:span text:style-name="T336">” </text:span><text:span text:style-name="T337">민영화</text:span><text:span text:style-name="T338">‧</text:span><text:span text:style-name="T339">영리화 해주겠다는 것이다</text:span><text:span text:style-name="T340">. </text:span></text:p>
      <text:p text:style-name="P93"><text:span text:style-name="T341">지역개발 운운하나 실제 지역민들에게 돌아가는 혜택은 불투명하며 오히려 국민의 돈이 기업을 위해 투여된다</text:span><text:span text:style-name="T342">. </text:span><text:span text:style-name="T343">대표적으로 임상시험에 건강보험이 적용되어</text:span><text:span text:style-name="T344">, </text:span><text:span text:style-name="T345">기업이 임상시험을 위해 위험을 무릅쓴 환자에게 돈을 지불하는 것이 아니라 거꾸로 건강보험으로부터 돈을 지급 받는다</text:span><text:span text:style-name="T346">. </text:span><text:span text:style-name="T347">아파도 병원조차 가지 못해 남은 </text:span><text:span text:style-name="T348">17</text:span><text:span text:style-name="T349">조 원의 건강보험 흑자를 서민들을 위한 보장성 확보에 쓰기는커녕 기업들의 이윤을 위해 쓰겠다는 것이다</text:span><text:span text:style-name="T350">. </text:span></text:p>
      <text:p text:style-name="P94"><text:span text:style-name="T351">이밖에도 규제프리존에서 사업을 추진하는 기업들에게는 각종 세제</text:span><text:span text:style-name="T352">(</text:span><text:span text:style-name="T353">稅制</text:span><text:span text:style-name="T354">) </text:span><text:span text:style-name="T355">혜택은 물론 국가로부터 재정</text:span><text:span text:style-name="T356">·</text:span><text:span text:style-name="T357">금융</text:span><text:span text:style-name="T358">·</text:span><text:span text:style-name="T359">인력 등이 집중 지원된다</text:span><text:span text:style-name="T360">. </text:span><text:span text:style-name="T361">이미 이 법안이 </text:span><text:span text:style-name="T362">“</text:span><text:span text:style-name="T363">실물 경기가 최악인 상황에서 이미용업까지 대기업 진출을 허용</text:span><text:span text:style-name="T364">”</text:span><text:span text:style-name="T365">하는 반서민 정책임을 꿰뚫고 반대의 목소리가 일고 있음에도</text:span><text:span text:style-name="T366">, </text:span><text:span text:style-name="T367">정부는 이를 무시한 채 이미용업자에게 의료기기 사용을 허용해주겠다는 위험천만한 사탕을 제시하며 졸속으로 추진하고 있다</text:span><text:span text:style-name="T368">.</text:span></text:p>
      <text:p text:style-name="P95"/>
      <text:p text:style-name="P96"><text:span text:style-name="T369">셋째</text:span><text:span text:style-name="T370">, </text:span><text:span text:style-name="T371">정부는 이러한 규제완화의 </text:span><text:span text:style-name="T372">“</text:span><text:span text:style-name="T373">성과사례</text:span><text:span text:style-name="T374">”</text:span><text:span text:style-name="T375">로 일본을 들고 있으나 일본의 </text:span><text:span text:style-name="T376">‘</text:span><text:span text:style-name="T377">국가전략특구</text:span><text:span text:style-name="T378">’</text:span><text:span text:style-name="T379">야 말로 의료영리화를 재촉하고 기업의 배만 불린 사례다</text:span><text:span text:style-name="T380">.</text:span></text:p>
      <text:p text:style-name="P97"><text:span text:style-name="T381">정부는 마치 아베 정권이 </text:span><text:span text:style-name="T382">2013</text:span><text:span text:style-name="T383">년부터 추진한 일본판 규제프리존인 </text:span><text:span text:style-name="T384">‘</text:span><text:span text:style-name="T385">국가전략특구</text:span><text:span text:style-name="T386">’</text:span><text:span text:style-name="T387">가 마치 대단한 성공을 거둔 것처럼 과장하며 </text:span><text:span text:style-name="T388">'</text:span><text:span text:style-name="T389">규제프리존 특별법</text:span><text:span text:style-name="T390">' </text:span><text:span text:style-name="T391">통과를 재촉하고 있다</text:span><text:span text:style-name="T392">. </text:span><text:span text:style-name="T393">그러나 일본 내에서는 오히려 국가전략특구에 대한 비판적 목소리가 높다</text:span><text:span text:style-name="T394">. </text:span><text:span text:style-name="T395">의료</text:span><text:span text:style-name="T396">, </text:span><text:span text:style-name="T397">고용</text:span><text:span text:style-name="T398">, </text:span><text:span text:style-name="T399">교육</text:span><text:span text:style-name="T400">, </text:span><text:span text:style-name="T401">농업 등 공공성이 큰 분야의 규제를 제거해 결과적으로 기업의 이윤만 늘고 지역간</text:span><text:span text:style-name="T402">, </text:span><text:span text:style-name="T403">국민계층간 격차를 더 넓히고 있다는 것이다</text:span><text:span text:style-name="T404">. </text:span></text:p>
      <text:p text:style-name="P98"><text:span text:style-name="T405">특히 의료 분야의 폐단이 심각한데</text:span><text:span text:style-name="T406">, </text:span><text:span text:style-name="T407">간사이</text:span><text:span text:style-name="T408">(</text:span><text:span text:style-name="T409">関西</text:span><text:span text:style-name="T410">)</text:span><text:span text:style-name="T411">권 등 의료 분야 국가전략특구에서 외국인 의사의 진료나 국내 승인되지 않은 약품의 사용을 허용했다</text:span><text:span text:style-name="T412">. </text:span><text:span text:style-name="T413">또한 일본 의료의 핵심제도로서 의료서비스의 오남용을 방지하려고 보험 진료와 비보험 진료를 동시에 처방할 수 없도록 한 혼합진료 금지 규정마저 풀어 버렸다</text:span><text:span text:style-name="T414">. </text:span><text:span text:style-name="T415">아울러 노동 분야에서는 비즈니스 특구를 지정해 초과 근무 수당을 없앴으며</text:span><text:span text:style-name="T416">, </text:span><text:span text:style-name="T417">노동자에 대한 해고 규정을 완화해 </text:span><text:span text:style-name="T418">’</text:span><text:span text:style-name="T419">해고특구</text:span><text:span text:style-name="T420">‘</text:span><text:span text:style-name="T421">라는 비판을 받고 있다</text:span><text:span text:style-name="T422">. </text:span><text:span text:style-name="T423">이렇게 했음에도 국제통화기금</text:span><text:span text:style-name="T424">(IMF)</text:span><text:span text:style-name="T425">은 일본 경제가 올해 </text:span><text:span text:style-name="T426">0.5</text:span><text:span text:style-name="T427">퍼센트 성장하는 데 그치고</text:span><text:span text:style-name="T428">, </text:span><text:span text:style-name="T429">내년에는 </text:span><text:span text:style-name="T430">0.1</text:span><text:span text:style-name="T431">퍼센트 마이너스 성장할 것이라고 발표해 경제적으로도 성과를 내지 못했다</text:span><text:span text:style-name="T432">. </text:span></text:p>
      <text:p text:style-name="P99"><text:span text:style-name="T433">이처럼 박근혜 정부가 따라 하려는 아베 정권의 국가전략특구는 성과 사례가 아니라 의료를 비롯한 공공서비스에 대한 규제를 풀어주고 노동자들을 쥐어짜 기업의 배만 불린 사례에 불과하다</text:span><text:span text:style-name="T434">.</text:span></text:p>
      <text:p text:style-name="P100"/>
      <text:p text:style-name="P101"><text:span text:style-name="T435">정부 여당은 의석 수가 줄어든 </text:span><text:span text:style-name="T436">20</text:span><text:span text:style-name="T437">대 국회로 넘길 경우 통과가 쉽지 않을 거란 판단에서인지 </text:span><text:span text:style-name="T438">"</text:span><text:span text:style-name="T439">지역 전략산업은 전국에 분포돼 있기 때문에 야당 소속 시</text:span><text:span text:style-name="T440">·</text:span><text:span text:style-name="T441">도지사도 적극 협조할 것으로 기대한다</text:span><text:span text:style-name="T442">”</text:span><text:span text:style-name="T443">며 </text:span><text:span text:style-name="T444">19</text:span><text:span text:style-name="T445">대 임시국회 통과를 재촉하고 있다</text:span><text:span text:style-name="T446">. </text:span><text:span text:style-name="T447">우려스럽게도 현재 두 야당이 이에 동조하는 행보를 보이고 있다</text:span><text:span text:style-name="T448">. </text:span><text:span text:style-name="T449">안철수 국민의당 상임공동대표는 의료영리화에 반대한다고 말하고 있지만 정작 이 </text:span><text:span text:style-name="T450">'</text:span><text:span text:style-name="T451">규제프리존 특별법</text:span><text:span text:style-name="T452">'</text:span><text:span text:style-name="T453">에는 국민의당 김관영</text:span><text:span text:style-name="T454">, </text:span><text:span text:style-name="T455">김동철</text:span><text:span text:style-name="T456">, </text:span><text:span text:style-name="T457">장병완 의원이 공동발의자로 참여했다</text:span><text:span text:style-name="T458">. </text:span><text:span text:style-name="T459">더불어민주당 역시 최운열 비례대표 당선자가 서비스법에 의료를 포함해 통과시켜야 한다는 발언을 서슴지 않더니</text:span><text:span text:style-name="T460">, </text:span><text:span text:style-name="T461">급기야 서비스법의 지역화 전략인 </text:span><text:span text:style-name="T462">'</text:span><text:span text:style-name="T463">규제프리존 특별법</text:span><text:span text:style-name="T464">' </text:span><text:span text:style-name="T465">추진에 잠정 합의를 해주는 위험천만한 행보를 보이고 있다</text:span><text:span text:style-name="T466">.</text:span></text:p>
      <text:p text:style-name="P102"><text:span text:style-name="T467">20</text:span><text:span text:style-name="T468">대 총선의 결과는 기업의 이윤만 쫒는 잘못된 정책들을 중단하고 국민의 생활과 안전을 위한 정책을 펼칠 것을 채찍질하는 엄중한 경고였다</text:span><text:span text:style-name="T469">. </text:span><text:span text:style-name="T470">그런 경고를 받고도 총선 후 첫 번째 국회에서 합의한 것이 의료민영화</text:span><text:span text:style-name="T471">‧</text:span><text:span text:style-name="T472">영리화 내용이 담긴 법안이라는 것에 대해 개탄하지 않을 수 없다</text:span><text:span text:style-name="T473">. </text:span><text:span text:style-name="T474">국민의 선택을 받은 정당이라면 지금이라도 국민의 뜻을 받들어 이 규제프리존의 실체를 명확히 직시하고 당장 폐기해야 한다</text:span><text:span text:style-name="T475">.</text:span><text:span text:style-name="T476">&lt;</text:span><text:span text:style-name="T477">끝</text:span><text:span text:style-name="T478">&gt;</text:span></text:p>
      <text:p text:style-name="P103"/>
      <text:p text:style-name="P104"><text:span text:style-name="T479">2016</text:span><text:span text:style-name="T480">년 </text:span><text:span text:style-name="T481">4</text:span><text:span text:style-name="T482">월 </text:span><text:span text:style-name="T483">28</text:span><text:span text:style-name="T484">일</text:span></text:p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><text:span text:style-name="T485">의료민영화저지와 무상의료실현을 위한 운동본부</text:span></text:p>
      <text:p text:style-name="P129"><text:span text:style-name="T486">의료민영화</text:span><text:span text:style-name="T487">·</text:span><text:span text:style-name="T488">영리화 저지와 의료 공공성 강화를 위한 범국민운동본부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2년 4월 2일 월요일 오후 3:49:25</meta:creation-date>
    <dc:title>의료민영화 악법추진 19대 총선 심판대상자 명단발표</dc:title>
    <dc:creator>민주노총</dc:creator>
    <dc:date>2016년 4월 28일 목요일 오후 1:44:3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