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ext" style:name="T14">
      <style:text-properties fo:color="#0000ff" fo:font-size="11.0pt" style:font-name="HCI Hollyhock" style:font-name-asian="휴먼고딕" style:font-size-asian="11.0pt" style:text-underline-color="#0000ff" style:text-underline-style="solid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1">
      <style:text-properties fo:font-size="11.0pt" style:font-name="HCI Hollyhock" style:font-name-asian="휴먼고딕" style:font-size-asian="11.0pt"/>
    </style:style>
    <style:style style:family="text" style:name="T2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3">
      <style:text-properties fo:font-size="11.0pt" style:font-name="HCI Hollyhock" style:font-name-asian="휴먼고딕" style:font-size-asian="11.0pt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5">
      <style:text-properties fo:font-size="11.0pt" style:font-name="HCI Hollyhock" style:font-name-asian="휴먼고딕" style:font-size-asian="11.0pt"/>
    </style:style>
    <style:style style:family="text" style:name="T2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7">
      <style:text-properties fo:font-size="11.0pt" style:font-name="HCI Hollyhock" style:font-name-asian="휴먼고딕" style:font-size-asian="11.0pt"/>
    </style:style>
    <style:style style:family="text" style:name="T2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9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ext" style:name="T30">
      <style:text-properties fo:font-size="16.0pt" style:font-name="HCI Hollyhock" style:font-name-asian="휴먼고딕" style:font-size-asian="16.0pt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31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32">
      <style:text-properties fo:font-size="20.0pt" style:font-name="한양견고딕" style:font-name-asian="한양견고딕" style:font-size-asian="20.0pt"/>
    </style:style>
    <style:style style:family="text" style:name="T33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34">
      <style:text-properties fo:font-size="20.0pt" style:font-name="한양견고딕" style:font-name-asian="한양견고딕" style:font-size-asian="20.0pt"/>
    </style:style>
    <style:style style:family="text" style:name="T35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36">
      <style:text-properties fo:font-size="20.0pt" style:font-name="한양견고딕" style:font-name-asian="한양견고딕" style:font-size-asian="20.0pt"/>
    </style:style>
    <style:style style:family="text" style:name="T37">
      <style:text-properties fo:font-size="16.0pt" fo:font-weight="bold" fo:letter-spacing="-2.0pt" style:font-name="바탕" style:font-name-asian="한양견고딕" style:font-size-asian="16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8">
      <style:text-properties fo:font-size="16.0pt" style:font-name="한양견고딕" style:font-name-asian="한양견고딕" style:font-size-asian="16.0pt"/>
    </style:style>
    <style:style style:family="text" style:name="T39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40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41">
      <style:text-properties fo:font-size="16.0pt" style:font-name="한양견고딕" style:font-name-asian="한양견고딕" style:font-size-asian="16.0pt"/>
    </style:style>
    <style:style style:family="text" style:name="T42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3.231cm"/>
    </style:style>
    <style:style style:family="paragraph" style:name="P16" style:parent-style-name="2">
      <style:paragraph-properties fo:line-height="150%" fo:margin-left="0.548cm" fo:text-indent="-0.548cm" style:snap-to-layout-grid="false"/>
    </style:style>
    <style:style style:family="paragraph" style:name="P17" style:parent-style-name="0">
      <style:paragraph-properties fo:margin-left="0.573cm" fo:text-indent="-0.573cm" style:snap-to-layout-grid="false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color="#0000ff" fo:font-size="14.0pt" style:font-name="휴먼명조" style:font-name-asian="휴먼명조" style:font-size-asian="14.0pt" style:text-underline-color="#0000ff" style:text-underline-style="solid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text" style:name="T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text" style:name="T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text" style:name="T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text" style:name="T7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3">
      <style:text-properties fo:font-size="14.0pt" style:font-name="휴먼명조" style:font-name-asian="휴먼명조" style:font-size-asian="14.0pt"/>
    </style:style>
    <style:style style:family="text" style:name="T7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5">
      <style:text-properties fo:font-size="14.0pt" style:font-name="휴먼명조" style:font-name-asian="휴먼명조" style:font-size-asian="14.0pt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text" style:name="T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paragraph" style:name="P18" style:parent-style-name="0">
      <style:paragraph-properties fo:margin-left="0.573cm" fo:text-indent="-0.573cm" style:snap-to-layout-grid="false"/>
    </style:style>
    <style:style style:family="paragraph" style:name="P19" style:parent-style-name="0">
      <style:paragraph-properties fo:margin-left="0.573cm" fo:text-indent="-0.573cm" style:snap-to-layout-grid="false"/>
    </style:style>
    <style:style style:family="text" style:name="T87">
      <style:text-properties fo:font-size="14.0pt" style:font-name="휴먼명조" style:font-name-asian="휴먼명조" style:font-size-asian="14.0pt"/>
    </style:style>
    <style:style style:family="text" style:name="T8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9">
      <style:text-properties fo:font-size="14.0pt" style:font-name="휴먼명조" style:font-name-asian="휴먼명조" style:font-size-asian="14.0pt"/>
    </style:style>
    <style:style style:family="text" style:name="T90">
      <style:text-properties fo:font-size="14.0pt" style:font-name="휴먼명조" style:font-name-asian="휴먼명조" style:font-size-asian="14.0pt" style:text-underline-style="solid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 style:text-underline-style="solid"/>
    </style:style>
    <style:style style:family="text" style:name="T92">
      <style:text-properties fo:font-size="14.0pt" style:font-name="휴먼명조" style:font-name-asian="휴먼명조" style:font-size-asian="14.0pt" style:text-underline-style="solid"/>
    </style:style>
    <style:style style:family="text" style:name="T93">
      <style:text-properties fo:font-size="14.0pt" fo:font-weight="bold" fo:letter-spacing="-1.0pt" style:font-name="바탕" style:font-name-asian="휴먼명조" style:font-size-asian="14.0pt" style:font-weight-asian="bold" style:text-underline-style="solid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text" style:name="T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text" style:name="T9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text" style:name="T10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2">
      <style:text-properties fo:font-size="14.0pt" style:font-name="휴먼명조" style:font-name-asian="휴먼명조" style:font-size-asian="14.0pt"/>
    </style:style>
    <style:style style:family="text" style:name="T10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text" style:name="T10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6">
      <style:text-properties fo:font-size="14.0pt" style:font-name="휴먼명조" style:font-name-asian="휴먼명조" style:font-size-asian="14.0pt"/>
    </style:style>
    <style:style style:family="text" style:name="T10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8">
      <style:text-properties fo:font-size="14.0pt" style:font-name="휴먼명조" style:font-name-asian="휴먼명조" style:font-size-asian="14.0pt"/>
    </style:style>
    <style:style style:family="text" style:name="T10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0">
      <style:text-properties fo:font-size="14.0pt" style:font-name="휴먼명조" style:font-name-asian="휴먼명조" style:font-size-asian="14.0pt"/>
    </style:style>
    <style:style style:family="text" style:name="T11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2">
      <style:text-properties fo:font-size="14.0pt" style:font-name="휴먼명조" style:font-name-asian="휴먼명조" style:font-size-asian="14.0pt"/>
    </style:style>
    <style:style style:family="text" style:name="T11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4">
      <style:text-properties fo:font-size="14.0pt" style:font-name="휴먼명조" style:font-name-asian="휴먼명조" style:font-size-asian="14.0pt"/>
    </style:style>
    <style:style style:family="paragraph" style:name="P20" style:parent-style-name="0">
      <style:paragraph-properties fo:margin-left="0.573cm" fo:text-indent="-0.573cm" style:snap-to-layout-grid="false"/>
    </style:style>
    <style:style style:family="paragraph" style:name="P21" style:parent-style-name="0">
      <style:paragraph-properties fo:margin-left="0.573cm" fo:text-indent="-0.573cm" style:snap-to-layout-grid="false"/>
    </style:style>
    <style:style style:family="text" style:name="T115">
      <style:text-properties fo:font-size="14.0pt" style:font-name="휴먼명조" style:font-name-asian="휴먼명조" style:font-size-asian="14.0pt"/>
    </style:style>
    <style:style style:family="text" style:name="T11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7">
      <style:text-properties fo:font-size="14.0pt" style:font-name="휴먼명조" style:font-name-asian="휴먼명조" style:font-size-asian="14.0pt"/>
    </style:style>
    <style:style style:family="text" style:name="T11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9">
      <style:text-properties fo:font-size="14.0pt" style:font-name="휴먼명조" style:font-name-asian="휴먼명조" style:font-size-asian="14.0pt"/>
    </style:style>
    <style:style style:family="text" style:name="T12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1">
      <style:text-properties fo:font-size="14.0pt" style:font-name="휴먼명조" style:font-name-asian="휴먼명조" style:font-size-asian="14.0pt"/>
    </style:style>
    <style:style style:family="text" style:name="T12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3">
      <style:text-properties fo:font-size="14.0pt" style:font-name="휴먼명조" style:font-name-asian="휴먼명조" style:font-size-asian="14.0pt"/>
    </style:style>
    <style:style style:family="text" style:name="T12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5">
      <style:text-properties fo:font-size="14.0pt" style:font-name="휴먼명조" style:font-name-asian="휴먼명조" style:font-size-asian="14.0pt"/>
    </style:style>
    <style:style style:family="text" style:name="T1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7">
      <style:text-properties fo:font-size="14.0pt" style:font-name="휴먼명조" style:font-name-asian="휴먼명조" style:font-size-asian="14.0pt"/>
    </style:style>
    <style:style style:family="text" style:name="T1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9">
      <style:text-properties fo:font-size="14.0pt" style:font-name="휴먼명조" style:font-name-asian="휴먼명조" style:font-size-asian="14.0pt"/>
    </style:style>
    <style:style style:family="text" style:name="T1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1">
      <style:text-properties fo:font-size="14.0pt" style:font-name="휴먼명조" style:font-name-asian="휴먼명조" style:font-size-asian="14.0pt"/>
    </style:style>
    <style:style style:family="text" style:name="T1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3">
      <style:text-properties fo:font-size="14.0pt" style:font-name="휴먼명조" style:font-name-asian="휴먼명조" style:font-size-asian="14.0pt"/>
    </style:style>
    <style:style style:family="text" style:name="T1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5">
      <style:text-properties fo:font-size="14.0pt" style:font-name="휴먼명조" style:font-name-asian="휴먼명조" style:font-size-asian="14.0pt"/>
    </style:style>
    <style:style style:family="text" style:name="T1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7">
      <style:text-properties fo:font-size="14.0pt" style:font-name="휴먼명조" style:font-name-asian="휴먼명조" style:font-size-asian="14.0pt"/>
    </style:style>
    <style:style style:family="text" style:name="T1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9">
      <style:text-properties fo:font-size="14.0pt" style:font-name="휴먼명조" style:font-name-asian="휴먼명조" style:font-size-asian="14.0pt"/>
    </style:style>
    <style:style style:family="text" style:name="T1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1">
      <style:text-properties fo:font-size="14.0pt" style:font-name="휴먼명조" style:font-name-asian="휴먼명조" style:font-size-asian="14.0pt"/>
    </style:style>
    <style:style style:family="text" style:name="T1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3">
      <style:text-properties fo:font-size="14.0pt" style:font-name="휴먼명조" style:font-name-asian="휴먼명조" style:font-size-asian="14.0pt"/>
    </style:style>
    <style:style style:family="text" style:name="T1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5">
      <style:text-properties fo:font-size="14.0pt" style:font-name="휴먼명조" style:font-name-asian="휴먼명조" style:font-size-asian="14.0pt"/>
    </style:style>
    <style:style style:family="text" style:name="T1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7">
      <style:text-properties fo:font-size="14.0pt" style:font-name="휴먼명조" style:font-name-asian="휴먼명조" style:font-size-asian="14.0pt"/>
    </style:style>
    <style:style style:family="text" style:name="T1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9">
      <style:text-properties fo:font-size="14.0pt" style:font-name="휴먼명조" style:font-name-asian="휴먼명조" style:font-size-asian="14.0pt"/>
    </style:style>
    <style:style style:family="text" style:name="T1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1">
      <style:text-properties fo:font-size="14.0pt" style:font-name="휴먼명조" style:font-name-asian="휴먼명조" style:font-size-asian="14.0pt"/>
    </style:style>
    <style:style style:family="text" style:name="T1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3">
      <style:text-properties fo:font-size="14.0pt" style:font-name="휴먼명조" style:font-name-asian="휴먼명조" style:font-size-asian="14.0pt"/>
    </style:style>
    <style:style style:family="text" style:name="T1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5">
      <style:text-properties fo:font-size="14.0pt" style:font-name="휴먼명조" style:font-name-asian="휴먼명조" style:font-size-asian="14.0pt"/>
    </style:style>
    <style:style style:family="text" style:name="T1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7">
      <style:text-properties fo:font-size="14.0pt" style:font-name="휴먼명조" style:font-name-asian="휴먼명조" style:font-size-asian="14.0pt"/>
    </style:style>
    <style:style style:family="text" style:name="T1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9">
      <style:text-properties fo:font-size="14.0pt" style:font-name="휴먼명조" style:font-name-asian="휴먼명조" style:font-size-asian="14.0pt"/>
    </style:style>
    <style:style style:family="paragraph" style:name="P22" style:parent-style-name="0">
      <style:paragraph-properties fo:margin-left="0.573cm" fo:text-indent="-0.573cm" style:snap-to-layout-grid="false"/>
    </style:style>
    <style:style style:family="paragraph" style:name="P23" style:parent-style-name="0">
      <style:paragraph-properties fo:margin-left="0.573cm" fo:text-indent="-0.573cm" style:snap-to-layout-grid="false"/>
    </style:style>
    <style:style style:family="text" style:name="T160">
      <style:text-properties fo:font-size="14.0pt" style:font-name="휴먼명조" style:font-name-asian="휴먼명조" style:font-size-asian="14.0pt"/>
    </style:style>
    <style:style style:family="text" style:name="T16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2">
      <style:text-properties fo:font-size="14.0pt" style:font-name="휴먼명조" style:font-name-asian="휴먼명조" style:font-size-asian="14.0pt"/>
    </style:style>
    <style:style style:family="text" style:name="T16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4">
      <style:text-properties fo:font-size="14.0pt" style:font-name="휴먼명조" style:font-name-asian="휴먼명조" style:font-size-asian="14.0pt"/>
    </style:style>
    <style:style style:family="text" style:name="T16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6">
      <style:text-properties fo:font-size="14.0pt" style:font-name="휴먼명조" style:font-name-asian="휴먼명조" style:font-size-asian="14.0pt"/>
    </style:style>
    <style:style style:family="paragraph" style:name="P24" style:parent-style-name="0">
      <style:paragraph-properties fo:margin-left="0.573cm" fo:text-indent="-0.573cm"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사회복지위원회</text:span><text:span text:style-name="T8"> </text:span><text:span text:style-name="T9">(</text:span><text:span text:style-name="T10">담당 </text:span><text:span text:style-name="T11">: </text:span><text:span text:style-name="T12">김남희 팀장 </text:span><text:span text:style-name="T13">010-4069-0322 </text:span><text:span text:style-name="T14">welfare@pspd.org</text:span><text:span text:style-name="T15">) </text:span></text:p></table:table-cell></table:table-row><table:table-row table:style-name="T1.R3"><table:table-cell table:style-name="T1.R3_C0"><text:p text:style-name="P6"><text:span text:style-name="T16">제    목</text:span></text:p></table:table-cell><table:table-cell table:style-name="T1.R3_C1"><text:p text:style-name="P7"><text:span text:style-name="T17">[</text:span><text:span text:style-name="T18">반박보도자료</text:span><text:span text:style-name="T19">] 4</text:span><text:span text:style-name="T20">년간 </text:span><text:span text:style-name="T21">10</text:span><text:span text:style-name="T22">조 빚떠넘기기가 정상적인 재정운용방안이라고</text:span><text:span text:style-name="T23">?   </text:span></text:p></table:table-cell></table:table-row><table:table-row table:style-name="T1.R4"><table:table-cell table:style-name="T1.R4_C0"><text:p text:style-name="P8"><text:span text:style-name="T24">날    짜</text:span></text:p></table:table-cell><table:table-cell table:style-name="T1.R4_C1"><text:p text:style-name="P9"><text:span text:style-name="T25">2016. 4. 12. (</text:span><text:span text:style-name="T26">총 </text:span><text:span text:style-name="T27">2 </text:span><text:span text:style-name="T28">쪽</text:span><text:span text:style-name="T29">)</text:span></text:p></table:table-cell></table:table-row><table:table-row table:style-name="T1.R5"><table:table-cell table:number-columns-spanned="2" table:style-name="T1.R5_C0"><text:p text:style-name="P10"><text:span text:style-name="T30"> </text:span></text:p></table:table-cell></table:table-row><table:table-row table:style-name="T1.R6"><table:table-cell table:number-columns-spanned="2" table:style-name="T1.R6_C0"><text:p text:style-name="P11"><text:span text:style-name="T31">반박보도자료</text:span></text:p></table:table-cell></table:table-row></table:table></draw:text-box></draw:frame></text:p>
      <text:p text:style-name="P12"><draw:frame draw:style-name="fr2" draw:z-index="0" svg:width="14.920cm" svg:x="0.000cm" svg:y="-3.231cm" text:anchor-type="as-char"><draw:text-box fo:min-height="3.231cm"><table:table table:name="T2" table:style-name="T2" text:anchor-type="paragraph"><table:table-column table:style-name="T2.C67"/><table:table-row table:style-name="T2.R1"><table:table-cell table:style-name="T2.R1_C0"><text:p text:style-name="P13"><text:span text:style-name="T32">4</text:span><text:span text:style-name="T33">년간 </text:span><text:span text:style-name="T34">10</text:span><text:span text:style-name="T35">조 빚떠넘기가 정상적인 재정운용방안이라고</text:span><text:span text:style-name="T36">?    </text:span><text:span text:style-name="T37">지방교육재정교부금 관련 교육부 해명 궁색</text:span></text:p><text:p text:style-name="P14"><text:span text:style-name="T38">10</text:span><text:span text:style-name="T39">조 원의 빚을 독자적 재정조달방안이 없는 교육청에 떠넘기고</text:span></text:p><text:p text:style-name="P15"><text:span text:style-name="T40">세수 증가에도 </text:span><text:span text:style-name="T41">2</text:span><text:span text:style-name="T42">조 원의 추가 지방채 발행시킨 것은 설명 안돼 </text:span></text:p></table:table-cell></table:table-row></table:table></draw:text-box></draw:frame></text:p>
      <text:p text:style-name="P16"/>
      <text:p text:style-name="P17"><text:span text:style-name="T43">1. </text:span><text:span text:style-name="T44">교육부는 어제</text:span><text:span text:style-name="T45">(4/11) </text:span><text:span text:style-name="T46">정책브리핑</text:span><text:span text:style-name="T47">(</text:span><text:span text:style-name="T48">www.korea.kr/policy</text:span><text:span text:style-name="T49">) </text:span><text:span text:style-name="T50">사이트를 통하여  참여연대 사회복지위원회</text:span><text:span text:style-name="T51">(</text:span><text:span text:style-name="T52">위원장 </text:span><text:span text:style-name="T53">: </text:span><text:span text:style-name="T54">남찬섭 동아대 교수</text:span><text:span text:style-name="T55">)</text:span><text:span text:style-name="T56">와 민주사회를 위한 변호사모임 민생경제위원회</text:span><text:span text:style-name="T57">(</text:span><text:span text:style-name="T58">위원장 </text:span><text:span text:style-name="T59">: </text:span><text:span text:style-name="T60">김성진 변호사</text:span><text:span text:style-name="T61">)</text:span><text:span text:style-name="T62">이 같은 날 발표한 보도자료 </text:span><text:span text:style-name="T63">‘</text:span><text:span text:style-name="T64">누리과정 예산편성 실상은 부실학교 방치다</text:span><text:span text:style-name="T65">’</text:span><text:span text:style-name="T66">를 인용한 한겨레 기사</text:span><text:span text:style-name="T67">(4/11</text:span><text:span text:style-name="T68">자 </text:span><text:span text:style-name="T69">“</text:span><text:span text:style-name="T70">정부가 누락한 교육비 항목 </text:span><text:span text:style-name="T71">4</text:span><text:span text:style-name="T72">년간 </text:span><text:span text:style-name="T73">10</text:span><text:span text:style-name="T74">조</text:span><text:span text:style-name="T75">”</text:span><text:span text:style-name="T76">)</text:span><text:span text:style-name="T77">에 대하여 </text:span><text:span text:style-name="T78">“</text:span><text:span text:style-name="T79">지방교육재정교부금 교부시 매년도 재정 여건에 따라 학교 신증설비</text:span><text:span text:style-name="T80">, </text:span><text:span text:style-name="T81">교육환경개선비</text:span><text:span text:style-name="T82">, </text:span><text:span text:style-name="T83">교원 명퇴 지원비 등 일부 항목을 지방채로 발행하도록 승인한 바 있고 이는 정상적인 재정운용 방법</text:span><text:span text:style-name="T84">”</text:span><text:span text:style-name="T85">이라고 밝혔다</text:span><text:span text:style-name="T86">. </text:span></text:p>
      <text:p text:style-name="P18"/>
      <text:p text:style-name="P19"><text:span text:style-name="T87">2. </text:span><text:span text:style-name="T88">그러나 교육부가 스스로 채무를 지는 것도 아니고</text:span><text:span text:style-name="T89">, </text:span><text:span text:style-name="T90">4</text:span><text:span text:style-name="T91">년간 </text:span><text:span text:style-name="T92">10</text:span><text:span text:style-name="T93">조원에 달하는 지방채 발행을 별다른 자체 재정조달능력이 없는 교육자치단체에 떠넘긴 것에 대하여 정상적인 재정운영방안이라고 설명하는 것은 납득할 수 없다</text:span><text:span text:style-name="T94">. </text:span><text:span text:style-name="T95">또한 교육부는 지방교육재정교부금법 시행규칙이 정한 학교시설비 측정항목</text:span><text:span text:style-name="T96">(</text:span><text:span text:style-name="T97">지방교육재정교부금법 제</text:span><text:span text:style-name="T98">6</text:span><text:span text:style-name="T99">조 제</text:span><text:span text:style-name="T100">2</text:span><text:span text:style-name="T101">항</text:span><text:span text:style-name="T102">, </text:span><text:span text:style-name="T103">시행규칙 제</text:span><text:span text:style-name="T104">7</text:span><text:span text:style-name="T105">조 제</text:span><text:span text:style-name="T106">1</text:span><text:span text:style-name="T107">항 별표 </text:span><text:span text:style-name="T108">1 5</text:span><text:span text:style-name="T109">항</text:span><text:span text:style-name="T110">)</text:span><text:span text:style-name="T111">에 따라 측정하고도 이를 교육재정수요액에서 누락시킨 것에 대하여 제대로 해명을 하지 않았다</text:span><text:span text:style-name="T112">.  </text:span><text:span text:style-name="T113">이는 대한민국의 모든 아동이 보편적이고 평등하게 헌법상 교육받을 권리를 보장하기 위하여 제도적으로 마련된 재원마련방안인 지방교육재정교부금법의 규정을 위반한 것이다</text:span><text:span text:style-name="T114">.  </text:span></text:p>
      <text:p text:style-name="P20"/>
      <text:p text:style-name="P21"><text:span text:style-name="T115">3. </text:span><text:span text:style-name="T116">교육부는 </text:span><text:span text:style-name="T117">“</text:span><text:span text:style-name="T118">교부금은 세수에 연동되어 경기상황에 따라 변동이 있으나 교육 재정투자는 안정적으로 유지할 필요가 있어 경기침체 </text:span><text:span text:style-name="T119">(</text:span><text:span text:style-name="T120">내국세 감소</text:span><text:span text:style-name="T121">, </text:span><text:span text:style-name="T122">교부금 감소</text:span><text:span text:style-name="T123">) </text:span><text:span text:style-name="T124">시기에는 지방채를 발행해 지방교육재정 총량을 보전하고 경기호전 </text:span><text:span text:style-name="T125">(</text:span><text:span text:style-name="T126">내국세 증가</text:span><text:span text:style-name="T127">, </text:span><text:span text:style-name="T128">교부금 증가</text:span><text:span text:style-name="T129">) </text:span><text:span text:style-name="T130">시기에는 교부금을 재원으로 지방채를 상환하도록 해 교육재정을 안정적으로 유지하는 것</text:span><text:span text:style-name="T131">”</text:span><text:span text:style-name="T132">이라고 해명했으나</text:span><text:span text:style-name="T133">, 2016</text:span><text:span text:style-name="T134">년의 경우 세수가 증가하여 내국세분 교부금 재원이 </text:span><text:span text:style-name="T135">2015</text:span><text:span text:style-name="T136">년</text:span><text:span text:style-name="T137">(34</text:span><text:span text:style-name="T138">조 </text:span><text:span text:style-name="T139">6756</text:span><text:span text:style-name="T140">억 원</text:span><text:span text:style-name="T141">)</text:span><text:span text:style-name="T142">에 비하여 </text:span><text:span text:style-name="T143">1</text:span><text:span text:style-name="T144">조 </text:span><text:span text:style-name="T145">4311</text:span><text:span text:style-name="T146">억 원이 증가하였음에도 불구하고 교육청으로 하여금 </text:span><text:span text:style-name="T147">2</text:span><text:span text:style-name="T148">조 </text:span><text:span text:style-name="T149">6095</text:span><text:span text:style-name="T150">억 원의 지방채를 추가로 발행하도록 떠넘긴 것에 대하여 설명할 수 없다</text:span><text:span text:style-name="T151">. </text:span><text:span text:style-name="T152">반면 교육부가 </text:span><text:span text:style-name="T153">2016</text:span><text:span text:style-name="T154">년 시도교육청의 지방채 상환지원을 한 액수는 원금 </text:span><text:span text:style-name="T155">3307</text:span><text:span text:style-name="T156">억 원을 포함하여 총 </text:span><text:span text:style-name="T157">5319</text:span><text:span text:style-name="T158">억 원에 불과하다</text:span><text:span text:style-name="T159">.  </text:span></text:p>
      <text:p text:style-name="P22"/>
      <text:p text:style-name="P23"><text:span text:style-name="T160">4. </text:span><text:span text:style-name="T161">이에 민변 민생위와 참여연대는 교육부가 정부가 관련 법규에 위반하여 교육청에 마땅히 지급하여야 할 노후학교 개선비 등을 떠넘기는 꼼수예산편성을 하였다는 지적에 대하여 제대로 해명하고 있지 못하고 있음을 지적하고자 하며</text:span><text:span text:style-name="T162">, </text:span><text:span text:style-name="T163">하루빨리 교부금 비율 인상을 위한 법률 개정 등 교육재정 문제에 대한 책임있는 대책을 내놓을 것을 정부에 촉구한다</text:span><text:span text:style-name="T164">. </text:span><text:span text:style-name="T165">끝</text:span><text:span text:style-name="T166">.  </text:span></text:p>
      <text:p text:style-name="P24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6년 4월 12일 화요일 오전 11:20:17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