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29">
      <style:text-properties fo:font-size="20.0pt" style:font-name="한양견고딕" style:font-name-asian="한양견고딕" style:font-size-asian="20.0pt"/>
    </style:style>
    <style:style style:family="text" style:name="T30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3.2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965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0">
      <style:paragraph-properties fo:margin-left="0.604cm" fo:text-indent="-0.604cm" style:snap-to-layout-grid="false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9">
      <style:text-properties fo:font-size="14.0pt" style:font-name="바탕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604cm" fo:text-indent="-0.604cm" style:snap-to-layout-grid="false"/>
    </style:style>
    <style:style style:family="paragraph" style:name="P23" style:parent-style-name="0">
      <style:paragraph-properties fo:margin-left="0.604cm" fo:text-indent="-0.604cm" style:snap-to-layout-grid="false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text" style:name="T1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0">
      <style:text-properties fo:font-size="14.0pt" style:font-name="휴먼명조" style:font-name-asian="휴먼명조" style:font-size-asian="14.0pt"/>
    </style:style>
    <style:style style:family="text" style:name="T1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text" style:name="T1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6">
      <style:text-properties fo:font-size="14.0pt" style:font-name="휴먼명조" style:font-name-asian="휴먼명조" style:font-size-asian="14.0pt"/>
    </style:style>
    <style:style style:family="text" style:name="T1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8">
      <style:text-properties fo:font-size="14.0pt" style:font-name="휴먼명조" style:font-name-asian="휴먼명조" style:font-size-asian="14.0pt"/>
    </style:style>
    <style:style style:family="text" style:name="T1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0">
      <style:text-properties fo:font-size="14.0pt" style:font-name="휴먼명조" style:font-name-asian="휴먼명조" style:font-size-asian="14.0pt"/>
    </style:style>
    <style:style style:family="text" style:name="T1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2">
      <style:text-properties fo:font-size="14.0pt" style:font-name="휴먼명조" style:font-name-asian="휴먼명조" style:font-size-asian="14.0pt"/>
    </style:style>
    <style:style style:family="text" style:name="T1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4">
      <style:text-properties fo:font-size="14.0pt" style:font-name="휴먼명조" style:font-name-asian="휴먼명조" style:font-size-asian="14.0pt"/>
    </style:style>
    <style:style style:family="text" style:name="T1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6">
      <style:text-properties fo:font-size="14.0pt" style:font-name="휴먼명조" style:font-name-asian="휴먼명조" style:font-size-asian="14.0pt"/>
    </style:style>
    <style:style style:family="text" style:name="T1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text" style:name="T1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paragraph" style:name="P24" style:parent-style-name="0">
      <style:paragraph-properties fo:margin-left="0.604cm" fo:text-indent="-0.604cm" style:snap-to-layout-grid="false"/>
    </style:style>
    <style:style style:family="paragraph" style:name="P25" style:parent-style-name="0">
      <style:paragraph-properties fo:margin-left="0.604cm" fo:text-indent="-0.604cm" style:snap-to-layout-grid="false"/>
    </style:style>
    <style:style style:family="text" style:name="T185">
      <style:text-properties fo:font-size="14.0pt" style:font-name="휴먼명조" style:font-name-asian="휴먼명조" style:font-size-asian="14.0pt"/>
    </style:style>
    <style:style style:family="text" style:name="T1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7">
      <style:text-properties fo:font-size="14.0pt" style:font-name="휴먼명조" style:font-name-asian="휴먼명조" style:font-size-asian="14.0pt"/>
    </style:style>
    <style:style style:family="text" style:name="T1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9">
      <style:text-properties fo:font-size="14.0pt" style:font-name="휴먼명조" style:font-name-asian="휴먼명조" style:font-size-asian="14.0pt"/>
    </style:style>
    <style:style style:family="text" style:name="T1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1">
      <style:text-properties fo:font-size="14.0pt" style:font-name="휴먼명조" style:font-name-asian="휴먼명조" style:font-size-asian="14.0pt"/>
    </style:style>
    <style:style style:family="text" style:name="T1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3">
      <style:text-properties fo:font-size="14.0pt" style:font-name="휴먼명조" style:font-name-asian="휴먼명조" style:font-size-asian="14.0pt"/>
    </style:style>
    <style:style style:family="text" style:name="T1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5">
      <style:text-properties fo:font-size="14.0pt" style:font-name="휴먼명조" style:font-name-asian="휴먼명조" style:font-size-asian="14.0pt"/>
    </style:style>
    <style:style style:family="paragraph" style:name="P26" style:parent-style-name="0">
      <style:paragraph-properties fo:margin-left="0.604cm" fo:text-indent="-0.604cm" style:snap-to-layout-grid="false"/>
    </style:style>
    <style:style style:family="paragraph" style:name="P27" style:parent-style-name="0">
      <style:paragraph-properties fo:margin-left="0.604cm" fo:text-indent="-0.604cm" style:snap-to-layout-grid="false"/>
    </style:style>
    <style:style style:family="paragraph" style:name="P28" style:parent-style-name="7">
      <style:paragraph-properties fo:margin-left="0.548cm" fo:text-indent="-0.548cm" style:snap-to-layout-grid="false"/>
    </style:style>
    <style:style style:family="text" style:name="T196">
      <style:text-properties fo:font-size="14.0pt" fo:font-weight="bold" style:font-name="바탕" style:font-name-asian="휴먼명조" style:font-size-asian="14.0pt" style:font-weight-asian="bold"/>
    </style:style>
    <style:style style:family="text" style:name="T197">
      <style:text-properties fo:font-size="14.0pt" fo:font-weight="bold" style:font-name="바탕" style:font-name-asian="휴먼명조" style:font-size-asian="14.0pt" style:font-weight-asian="bold"/>
    </style:style>
    <style:style style:family="paragraph" style:name="P29" style:parent-style-name="7">
      <style:paragraph-properties fo:margin-left="0.548cm" fo:text-indent="-0.548cm" style:snap-to-layout-grid="false"/>
    </style:style>
    <style:style style:family="text" style:name="T198">
      <style:text-properties fo:font-size="14.0pt" style:font-name="휴먼명조" style:font-name-asian="휴먼명조" style:font-size-asian="14.0pt"/>
    </style:style>
    <style:style style:family="text" style:name="T199">
      <style:text-properties fo:font-size="14.0pt" style:font-name="바탕" style:font-name-asian="휴먼명조" style:font-size-asian="14.0pt"/>
    </style:style>
    <style:style style:family="paragraph" style:name="P30" style:parent-style-name="0">
      <style:paragraph-properties fo:margin-left="0.604cm" fo:text-indent="-0.604cm" style:snap-to-layout-grid="false"/>
    </style:style>
    <style:style style:family="paragraph" style:name="P31" style:parent-style-name="0">
      <style:paragraph-properties fo:margin-left="0.604cm" fo:text-indent="-0.604cm" style:snap-to-layout-grid="false"/>
    </style:style>
    <style:style style:family="paragraph" style:name="P32" style:parent-style-name="0">
      <style:paragraph-properties fo:margin-left="0.604cm" fo:text-indent="-0.604cm" style:snap-to-layout-grid="false"/>
    </style:style>
    <style:style style:family="paragraph" style:name="P33" style:parent-style-name="0">
      <style:paragraph-properties fo:margin-left="0.604cm" fo:text-indent="-0.604cm" style:snap-to-layout-grid="false"/>
    </style:style>
    <style:style style:family="paragraph" style:name="P34" style:parent-style-name="0">
      <style:paragraph-properties fo:margin-left="0.604cm" fo:text-indent="-0.604cm" style:snap-to-layout-grid="false"/>
    </style:style>
    <style:style style:family="paragraph" style:name="P35" style:parent-style-name="0">
      <style:paragraph-properties fo:margin-left="0.604cm" fo:text-indent="-0.604cm" style:snap-to-layout-grid="false"/>
    </style:style>
    <style:style style:family="paragraph" style:name="P36" style:parent-style-name="0">
      <style:paragraph-properties fo:margin-left="0.604cm" fo:text-indent="-0.604cm" style:snap-to-layout-grid="false"/>
    </style:style>
    <style:style style:family="paragraph" style:name="P37" style:parent-style-name="0">
      <style:paragraph-properties fo:margin-left="0.604cm" fo:text-indent="-0.604cm" style:snap-to-layout-grid="false"/>
    </style:style>
    <style:style style:family="paragraph" style:name="P38" style:parent-style-name="0">
      <style:paragraph-properties fo:break-before="page" fo:margin-left="0.604cm" fo:text-indent="-0.604cm" style:snap-to-layout-grid="false"/>
    </style:style>
    <style:style style:family="text" style:name="T200">
      <style:text-properties fo:font-size="14.0pt" style:font-name="휴먼명조" style:font-name-asian="휴먼명조" style:font-size-asian="14.0pt"/>
    </style:style>
    <style:style style:family="text" style:name="T2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2">
      <style:text-properties fo:font-size="14.0pt" style:font-name="휴먼명조" style:font-name-asian="휴먼명조" style:font-size-asian="14.0pt"/>
    </style:style>
    <style:style style:family="paragraph" style:name="P39" style:parent-style-name="0">
      <style:paragraph-properties fo:margin-left="0.604cm" fo:text-indent="-0.604cm" style:snap-to-layout-grid="false"/>
    </style:style>
    <style:style style:family="paragraph" style:name="P40" style:parent-style-name="14">
      <style:paragraph-properties style:snap-to-layout-grid="false"/>
    </style:style>
    <style:style style:family="text" style:name="T203">
      <style:text-properties style:font-name="바탕" style:font-name-asian="휴먼고딕"/>
    </style:style>
    <style:style style:family="text" style:name="T204">
      <style:text-properties style:font-name="바탕" style:font-name-asian="휴먼고딕"/>
    </style:style>
    <style:style style:family="text" style:name="T205">
      <style:text-properties style:font-name="바탕" style:font-name-asian="휴먼고딕"/>
    </style:style>
    <style:style style:family="text" style:name="T206">
      <style:text-properties style:font-name="바탕" style:font-name-asian="휴먼고딕"/>
    </style:style>
    <style:style style:family="paragraph" style:name="P41" style:parent-style-name="0">
      <style:paragraph-properties fo:margin-left="0.604cm" fo:text-indent="-0.604cm"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68">
      <style:table-column-properties style:column-width="0.941cm"/>
    </style:style>
    <style:style style:family="table-column" style:name="T3.C69">
      <style:table-column-properties style:column-width="1.630cm"/>
    </style:style>
    <style:style style:family="table-column" style:name="T3.C70">
      <style:table-column-properties style:column-width="12.320cm"/>
    </style:style>
    <style:style style:family="paragraph" style:name="P42" style:parent-style-name="12">
      <style:paragraph-properties fo:text-align="center" style:snap-to-layout-grid="false"/>
    </style:style>
    <style:style style:family="text" style:name="T207">
      <style:text-properties style:font-name="바탕" style:font-name-asian="휴먼고딕"/>
    </style:style>
    <style:style style:family="table-cell" style:name="T3.R1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3" style:parent-style-name="12">
      <style:paragraph-properties fo:text-align="center" style:snap-to-layout-grid="false"/>
    </style:style>
    <style:style style:family="text" style:name="T208">
      <style:text-properties style:font-name="바탕" style:font-name-asian="휴먼고딕"/>
    </style:style>
    <style:style style:family="table-cell" style:name="T3.R1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4" style:parent-style-name="12">
      <style:paragraph-properties fo:text-align="center" style:snap-to-layout-grid="false"/>
    </style:style>
    <style:style style:family="text" style:name="T209">
      <style:text-properties style:font-name="바탕" style:font-name-asian="휴먼고딕"/>
    </style:style>
    <style:style style:family="table-cell" style:name="T3.R1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3.R1">
      <style:table-row-properties style:min-row-height="0.517cm"/>
    </style:style>
    <style:style style:family="paragraph" style:name="P45" style:parent-style-name="12">
      <style:paragraph-properties fo:text-align="center" style:snap-to-layout-grid="false"/>
    </style:style>
    <style:style style:family="text" style:name="T210">
      <style:text-properties style:font-name="바탕" style:font-name-asian="휴먼고딕"/>
    </style:style>
    <style:style style:family="table-cell" style:name="T3.R2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6" style:parent-style-name="12">
      <style:paragraph-properties fo:text-align="center" style:snap-to-layout-grid="false"/>
    </style:style>
    <style:style style:family="text" style:name="T211">
      <style:text-properties style:font-name="바탕" style:font-name-asian="휴먼고딕"/>
    </style:style>
    <style:style style:family="table-cell" style:name="T3.R2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7" style:parent-style-name="12">
      <style:paragraph-properties style:snap-to-layout-grid="false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4.C71">
      <style:table-column-properties style:column-width="1.965cm"/>
    </style:style>
    <style:style style:family="table-column" style:name="T4.C72">
      <style:table-column-properties style:column-width="1.965cm"/>
    </style:style>
    <style:style style:family="table-column" style:name="T4.C73">
      <style:table-column-properties style:column-width="1.965cm"/>
    </style:style>
    <style:style style:family="table-column" style:name="T4.C74">
      <style:table-column-properties style:column-width="1.965cm"/>
    </style:style>
    <style:style style:family="table-column" style:name="T4.C75">
      <style:table-column-properties style:column-width="1.965cm"/>
    </style:style>
    <style:style style:family="table-column" style:name="T4.C76">
      <style:table-column-properties style:column-width="1.965cm"/>
    </style:style>
    <style:style style:family="paragraph" style:name="P48" style:parent-style-name="0">
      <style:paragraph-properties style:snap-to-layout-grid="false"/>
    </style:style>
    <style:style style:family="text" style:name="T21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" style:parent-style-name="0">
      <style:paragraph-properties fo:text-align="center" style:snap-to-layout-grid="false"/>
    </style:style>
    <style:style style:family="text" style:name="T21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214">
      <style:text-properties fo:font-size="9.0pt" style:font-name="돋움" style:font-name-asian="돋움" style:font-size-asian="9.0pt"/>
    </style:style>
    <style:style style:family="text" style:name="T21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0" style:parent-style-name="0">
      <style:paragraph-properties fo:text-align="center" style:snap-to-layout-grid="false"/>
    </style:style>
    <style:style style:family="text" style:name="T216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217">
      <style:text-properties fo:font-size="9.0pt" style:font-name="돋움" style:font-name-asian="돋움" style:font-size-asian="9.0pt"/>
    </style:style>
    <style:style style:family="text" style:name="T21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1" style:parent-style-name="0">
      <style:paragraph-properties fo:text-align="center" style:snap-to-layout-grid="false"/>
    </style:style>
    <style:style style:family="text" style:name="T219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220">
      <style:text-properties fo:font-size="9.0pt" style:font-name="돋움" style:font-name-asian="돋움" style:font-size-asian="9.0pt"/>
    </style:style>
    <style:style style:family="text" style:name="T22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" style:parent-style-name="0">
      <style:paragraph-properties fo:text-align="center" style:snap-to-layout-grid="false"/>
    </style:style>
    <style:style style:family="text" style:name="T222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223">
      <style:text-properties fo:font-size="9.0pt" style:font-name="돋움" style:font-name-asian="돋움" style:font-size-asian="9.0pt"/>
    </style:style>
    <style:style style:family="text" style:name="T22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3" style:parent-style-name="0">
      <style:paragraph-properties fo:text-align="center" style:snap-to-layout-grid="false"/>
    </style:style>
    <style:style style:family="text" style:name="T225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226">
      <style:text-properties fo:font-size="9.0pt" style:font-name="돋움" style:font-name-asian="돋움" style:font-size-asian="9.0pt"/>
    </style:style>
    <style:style style:family="text" style:name="T22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4.R1">
      <style:table-row-properties style:min-row-height="0.417cm"/>
    </style:style>
    <style:style style:family="paragraph" style:name="P54" style:parent-style-name="0">
      <style:paragraph-properties style:snap-to-layout-grid="false"/>
    </style:style>
    <style:style style:family="text" style:name="T22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" style:parent-style-name="0">
      <style:paragraph-properties fo:text-align="center" style:snap-to-layout-grid="false"/>
    </style:style>
    <style:style style:family="text" style:name="T229">
      <style:text-properties fo:font-size="9.0pt" style:font-name="돋움" style:font-name-asian="돋움" style:font-size-asian="9.0pt"/>
    </style:style>
    <style:style style:family="text" style:name="T23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6" style:parent-style-name="0">
      <style:paragraph-properties fo:text-align="center" style:snap-to-layout-grid="false"/>
    </style:style>
    <style:style style:family="text" style:name="T231">
      <style:text-properties fo:font-size="9.0pt" style:font-name="돋움" style:font-name-asian="돋움" style:font-size-asian="9.0pt"/>
    </style:style>
    <style:style style:family="text" style:name="T23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7" style:parent-style-name="0">
      <style:paragraph-properties fo:text-align="center" style:snap-to-layout-grid="false"/>
    </style:style>
    <style:style style:family="text" style:name="T233">
      <style:text-properties fo:font-size="9.0pt" style:font-name="돋움" style:font-name-asian="돋움" style:font-size-asian="9.0pt"/>
    </style:style>
    <style:style style:family="text" style:name="T23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8" style:parent-style-name="0">
      <style:paragraph-properties fo:text-align="center" style:snap-to-layout-grid="false"/>
    </style:style>
    <style:style style:family="text" style:name="T235">
      <style:text-properties fo:font-size="9.0pt" style:font-name="돋움" style:font-name-asian="돋움" style:font-size-asian="9.0pt"/>
    </style:style>
    <style:style style:family="text" style:name="T23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9" style:parent-style-name="0">
      <style:paragraph-properties fo:text-align="center" style:snap-to-layout-grid="false"/>
    </style:style>
    <style:style style:family="text" style:name="T237">
      <style:text-properties fo:font-size="9.0pt" style:font-name="돋움" style:font-name-asian="돋움" style:font-size-asian="9.0pt"/>
    </style:style>
    <style:style style:family="text" style:name="T23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4.R2">
      <style:table-row-properties style:min-row-height="0.417cm"/>
    </style:style>
    <style:style style:family="paragraph" style:name="P60" style:parent-style-name="0">
      <style:paragraph-properties style:snap-to-layout-grid="false"/>
    </style:style>
    <style:style style:family="text" style:name="T23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61" style:parent-style-name="0">
      <style:paragraph-properties fo:text-align="center" style:snap-to-layout-grid="false"/>
    </style:style>
    <style:style style:family="text" style:name="T240">
      <style:text-properties fo:font-size="9.0pt" style:font-name="돋움" style:font-name-asian="돋움" style:font-size-asian="9.0pt"/>
    </style:style>
    <style:style style:family="table-cell" style:name="T4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62" style:parent-style-name="0">
      <style:paragraph-properties fo:text-align="center" style:snap-to-layout-grid="false"/>
    </style:style>
    <style:style style:family="text" style:name="T241">
      <style:text-properties fo:font-size="9.0pt" style:font-name="돋움" style:font-name-asian="돋움" style:font-size-asian="9.0pt"/>
    </style:style>
    <style:style style:family="text" style:name="T24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63" style:parent-style-name="0">
      <style:paragraph-properties fo:text-align="center" style:snap-to-layout-grid="false"/>
    </style:style>
    <style:style style:family="text" style:name="T243">
      <style:text-properties fo:font-size="9.0pt" style:font-name="돋움" style:font-name-asian="돋움" style:font-size-asian="9.0pt"/>
    </style:style>
    <style:style style:family="text" style:name="T24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64" style:parent-style-name="0">
      <style:paragraph-properties fo:text-align="center" style:snap-to-layout-grid="false"/>
    </style:style>
    <style:style style:family="text" style:name="T245">
      <style:text-properties fo:font-size="9.0pt" style:font-name="돋움" style:font-name-asian="돋움" style:font-size-asian="9.0pt"/>
    </style:style>
    <style:style style:family="text" style:name="T24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65" style:parent-style-name="0">
      <style:paragraph-properties fo:text-align="center" style:snap-to-layout-grid="false"/>
    </style:style>
    <style:style style:family="text" style:name="T247">
      <style:text-properties fo:font-size="9.0pt" style:font-name="돋움" style:font-name-asian="돋움" style:font-size-asian="9.0pt"/>
    </style:style>
    <style:style style:family="text" style:name="T24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4.R3">
      <style:table-row-properties style:min-row-height="0.417cm"/>
    </style:style>
    <style:style style:family="paragraph" style:name="P66" style:parent-style-name="0">
      <style:paragraph-properties style:snap-to-layout-grid="false"/>
    </style:style>
    <style:style style:family="text" style:name="T24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67" style:parent-style-name="0">
      <style:paragraph-properties fo:text-align="center" style:snap-to-layout-grid="false"/>
    </style:style>
    <style:style style:family="table-cell" style:name="T4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68" style:parent-style-name="0">
      <style:paragraph-properties fo:text-align="center" style:snap-to-layout-grid="false"/>
    </style:style>
    <style:style style:family="text" style:name="T250">
      <style:text-properties fo:font-size="9.0pt" style:font-name="돋움" style:font-name-asian="돋움" style:font-size-asian="9.0pt"/>
    </style:style>
    <style:style style:family="text" style:name="T25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69" style:parent-style-name="0">
      <style:paragraph-properties fo:text-align="center" style:snap-to-layout-grid="false"/>
    </style:style>
    <style:style style:family="text" style:name="T252">
      <style:text-properties fo:font-size="9.0pt" style:font-name="돋움" style:font-name-asian="돋움" style:font-size-asian="9.0pt"/>
    </style:style>
    <style:style style:family="text" style:name="T25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70" style:parent-style-name="0">
      <style:paragraph-properties fo:text-align="center" style:snap-to-layout-grid="false"/>
    </style:style>
    <style:style style:family="text" style:name="T254">
      <style:text-properties fo:font-size="9.0pt" style:font-name="돋움" style:font-name-asian="돋움" style:font-size-asian="9.0pt"/>
    </style:style>
    <style:style style:family="text" style:name="T25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71" style:parent-style-name="0">
      <style:paragraph-properties fo:text-align="center" style:snap-to-layout-grid="false"/>
    </style:style>
    <style:style style:family="text" style:name="T256">
      <style:text-properties fo:font-size="9.0pt" style:font-name="돋움" style:font-name-asian="돋움" style:font-size-asian="9.0pt"/>
    </style:style>
    <style:style style:family="text" style:name="T25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4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4.R4">
      <style:table-row-properties style:min-row-height="0.417cm"/>
    </style:style>
    <style:style style:family="paragraph" style:name="P72" style:parent-style-name="12">
      <style:paragraph-properties fo:margin-left="0.317cm" fo:text-indent="-0.317cm" style:snap-to-layout-grid="false"/>
    </style:style>
    <style:style style:family="text" style:name="T258">
      <style:text-properties fo:color="#ff9900" style:font-name="바탕" style:font-name-asian="휴먼고딕"/>
    </style:style>
    <style:style style:family="text" style:name="T259">
      <style:text-properties style:font-name="바탕" style:font-name-asian="휴먼고딕"/>
    </style:style>
    <style:style style:family="text" style:name="T260">
      <style:text-properties style:font-name="바탕" style:font-name-asian="휴먼고딕"/>
    </style:style>
    <style:style style:family="text" style:name="T261">
      <style:text-properties style:font-name="바탕" style:font-name-asian="휴먼고딕"/>
    </style:style>
    <style:style style:family="paragraph" style:name="P73" style:parent-style-name="12">
      <style:paragraph-properties fo:margin-left="0.317cm" fo:text-indent="-0.317cm" style:snap-to-layout-grid="false"/>
    </style:style>
    <style:style style:family="text" style:name="T262">
      <style:text-properties fo:color="#ff9900" style:font-name="바탕" style:font-name-asian="휴먼고딕"/>
    </style:style>
    <style:style style:family="text" style:name="T263">
      <style:text-properties style:font-name="바탕" style:font-name-asian="휴먼고딕"/>
    </style:style>
    <style:style style:family="paragraph" style:name="P74" style:parent-style-name="12">
      <style:paragraph-properties fo:margin-left="0.317cm" fo:text-indent="-0.317cm" style:snap-to-layout-grid="false"/>
    </style:style>
    <style:style style:family="text" style:name="T264">
      <style:text-properties style:font-name="바탕" style:font-name-asian="휴먼고딕"/>
    </style:style>
    <style:style style:family="text" style:name="T265">
      <style:text-properties style:font-name="바탕" style:font-name-asian="휴먼고딕"/>
    </style:style>
    <style:style style:family="text" style:name="T266">
      <style:text-properties style:font-name="바탕" style:font-name-asian="휴먼고딕"/>
    </style:style>
    <style:style style:family="paragraph" style:name="P75" style:parent-style-name="12">
      <style:paragraph-properties fo:margin-left="0.317cm" fo:text-indent="-0.317cm" style:snap-to-layout-grid="false"/>
    </style:style>
    <style:style style:family="text" style:name="T267">
      <style:text-properties fo:color="#ff9900" style:font-name="바탕" style:font-name-asian="휴먼고딕"/>
    </style:style>
    <style:style style:family="text" style:name="T268">
      <style:text-properties style:font-name="바탕" style:font-name-asian="휴먼고딕"/>
    </style:style>
    <style:style style:family="text" style:name="T269">
      <style:text-properties style:font-name="바탕" style:font-name-asian="휴먼고딕"/>
    </style:style>
    <style:style style:family="text" style:name="T270">
      <style:text-properties style:font-name="바탕" style:font-name-asian="휴먼고딕"/>
    </style:style>
    <style:style style:family="paragraph" style:name="P76" style:parent-style-name="12">
      <style:paragraph-properties fo:margin-left="0.317cm" fo:text-indent="-0.317cm" style:snap-to-layout-grid="false"/>
    </style:style>
    <style:style style:family="text" style:name="T271">
      <style:text-properties fo:color="#ff9900" style:font-name="바탕" style:font-name-asian="휴먼고딕"/>
    </style:style>
    <style:style style:family="text" style:name="T272">
      <style:text-properties style:font-name="바탕" style:font-name-asian="휴먼고딕"/>
    </style:style>
    <style:style style:family="paragraph" style:name="P77" style:parent-style-name="12">
      <style:paragraph-properties fo:margin-left="0.317cm" fo:text-indent="-0.317cm" style:snap-to-layout-grid="false"/>
    </style:style>
    <style:style style:family="text" style:name="T273">
      <style:text-properties fo:color="#ff9900" style:font-name="바탕" style:font-name-asian="휴먼고딕"/>
    </style:style>
    <style:style style:family="text" style:name="T274">
      <style:text-properties style:font-name="바탕" style:font-name-asian="휴먼고딕"/>
    </style:style>
    <style:style style:family="text" style:name="T275">
      <style:text-properties style:font-name="바탕" style:font-name-asian="휴먼고딕"/>
    </style:style>
    <style:style style:family="text" style:name="T276">
      <style:text-properties style:font-name="바탕" style:font-name-asian="휴먼고딕"/>
    </style:style>
    <style:style style:family="text" style:name="T277">
      <style:text-properties style:font-name="바탕" style:font-name-asian="휴먼고딕"/>
    </style:style>
    <style:style style:family="text" style:name="T278">
      <style:text-properties style:font-name="바탕" style:font-name-asian="휴먼고딕"/>
    </style:style>
    <style:style style:family="text" style:name="T279">
      <style:text-properties style:font-name="바탕" style:font-name-asian="휴먼고딕"/>
    </style:style>
    <style:style style:family="text" style:name="T280">
      <style:text-properties style:font-name="바탕" style:font-name-asian="휴먼고딕"/>
    </style:style>
    <style:style style:family="paragraph" style:name="P78" style:parent-style-name="12">
      <style:paragraph-properties fo:margin-left="0.317cm" fo:text-indent="-0.317cm" style:snap-to-layout-grid="false"/>
    </style:style>
    <style:style style:family="text" style:name="T281">
      <style:text-properties fo:color="#ff9900" style:font-name="바탕" style:font-name-asian="휴먼고딕"/>
    </style:style>
    <style:style style:family="text" style:name="T282">
      <style:text-properties style:font-name="바탕" style:font-name-asian="휴먼고딕"/>
    </style:style>
    <style:style style:family="text" style:name="T283">
      <style:text-properties style:font-name="바탕" style:font-name-asian="휴먼고딕"/>
    </style:style>
    <style:style style:family="text" style:name="T284">
      <style:text-properties style:font-name="바탕" style:font-name-asian="휴먼고딕"/>
    </style:style>
    <style:style style:family="text" style:name="T285">
      <style:text-properties style:font-name="바탕" style:font-name-asian="휴먼고딕"/>
    </style:style>
    <style:style style:family="text" style:name="T286">
      <style:text-properties style:font-name="바탕" style:font-name-asian="휴먼고딕"/>
    </style:style>
    <style:style style:family="text" style:name="T287">
      <style:text-properties style:font-name="바탕" style:font-name-asian="휴먼고딕"/>
    </style:style>
    <style:style style:family="text" style:name="T288">
      <style:text-properties style:font-name="바탕" style:font-name-asian="휴먼고딕"/>
    </style:style>
    <style:style style:family="paragraph" style:name="P79" style:parent-style-name="12">
      <style:paragraph-properties fo:margin-left="0.317cm" fo:text-indent="-0.317cm" style:snap-to-layout-grid="false"/>
    </style:style>
    <style:style style:family="text" style:name="T289">
      <style:text-properties fo:color="#ff9900" style:font-name="바탕" style:font-name-asian="휴먼고딕"/>
    </style:style>
    <style:style style:family="text" style:name="T290">
      <style:text-properties style:font-name="바탕" style:font-name-asian="휴먼고딕"/>
    </style:style>
    <style:style style:family="table-cell" style:name="T3.R2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3.R2">
      <style:table-row-properties style:min-row-height="6.157cm"/>
    </style:style>
    <style:style style:family="paragraph" style:name="P80" style:parent-style-name="12">
      <style:paragraph-properties fo:text-align="center" style:snap-to-layout-grid="false"/>
    </style:style>
    <style:style style:family="text" style:name="T291">
      <style:text-properties style:font-name="바탕" style:font-name-asian="휴먼고딕"/>
    </style:style>
    <style:style style:family="table-cell" style:name="T4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81" style:parent-style-name="12">
      <style:paragraph-properties fo:text-align="center" style:snap-to-layout-grid="false"/>
    </style:style>
    <style:style style:family="text" style:name="T292">
      <style:text-properties style:font-name="바탕" style:font-name-asian="휴먼고딕"/>
    </style:style>
    <style:style style:family="table-cell" style:name="T4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82" style:parent-style-name="12">
      <style:paragraph-properties fo:margin-left="0.317cm" fo:text-indent="-0.317cm" style:snap-to-layout-grid="false"/>
    </style:style>
    <style:style style:family="table" style:name="T5">
      <style:table-properties style:width="0.000cm" table:border-model="collapsing"/>
    </style:style>
    <style:style style:family="graphic" style:name="fr5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5.C77">
      <style:table-column-properties style:column-width="1.965cm"/>
    </style:style>
    <style:style style:family="table-column" style:name="T5.C78">
      <style:table-column-properties style:column-width="1.965cm"/>
    </style:style>
    <style:style style:family="table-column" style:name="T5.C79">
      <style:table-column-properties style:column-width="1.965cm"/>
    </style:style>
    <style:style style:family="table-column" style:name="T5.C80">
      <style:table-column-properties style:column-width="1.965cm"/>
    </style:style>
    <style:style style:family="table-column" style:name="T5.C81">
      <style:table-column-properties style:column-width="1.965cm"/>
    </style:style>
    <style:style style:family="table-column" style:name="T5.C82">
      <style:table-column-properties style:column-width="1.965cm"/>
    </style:style>
    <style:style style:family="paragraph" style:name="P83" style:parent-style-name="0">
      <style:paragraph-properties style:snap-to-layout-grid="false"/>
    </style:style>
    <style:style style:family="text" style:name="T29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84" style:parent-style-name="0">
      <style:paragraph-properties fo:text-align="center" style:snap-to-layout-grid="false"/>
    </style:style>
    <style:style style:family="text" style:name="T294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295">
      <style:text-properties fo:font-size="9.0pt" style:font-name="돋움" style:font-name-asian="돋움" style:font-size-asian="9.0pt"/>
    </style:style>
    <style:style style:family="text" style:name="T29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85" style:parent-style-name="0">
      <style:paragraph-properties fo:text-align="center" style:snap-to-layout-grid="false"/>
    </style:style>
    <style:style style:family="text" style:name="T29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298">
      <style:text-properties fo:font-size="9.0pt" style:font-name="돋움" style:font-name-asian="돋움" style:font-size-asian="9.0pt"/>
    </style:style>
    <style:style style:family="text" style:name="T29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86" style:parent-style-name="0">
      <style:paragraph-properties fo:text-align="center" style:snap-to-layout-grid="false"/>
    </style:style>
    <style:style style:family="text" style:name="T30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301">
      <style:text-properties fo:font-size="9.0pt" style:font-name="돋움" style:font-name-asian="돋움" style:font-size-asian="9.0pt"/>
    </style:style>
    <style:style style:family="text" style:name="T30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87" style:parent-style-name="0">
      <style:paragraph-properties fo:text-align="center" style:snap-to-layout-grid="false"/>
    </style:style>
    <style:style style:family="text" style:name="T30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304">
      <style:text-properties fo:font-size="9.0pt" style:font-name="돋움" style:font-name-asian="돋움" style:font-size-asian="9.0pt"/>
    </style:style>
    <style:style style:family="text" style:name="T30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88" style:parent-style-name="0">
      <style:paragraph-properties fo:text-align="center" style:snap-to-layout-grid="false"/>
    </style:style>
    <style:style style:family="text" style:name="T306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307">
      <style:text-properties fo:font-size="9.0pt" style:font-name="돋움" style:font-name-asian="돋움" style:font-size-asian="9.0pt"/>
    </style:style>
    <style:style style:family="text" style:name="T30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5.R1">
      <style:table-row-properties style:min-row-height="0.417cm"/>
    </style:style>
    <style:style style:family="paragraph" style:name="P89" style:parent-style-name="0">
      <style:paragraph-properties style:snap-to-layout-grid="false"/>
    </style:style>
    <style:style style:family="text" style:name="T30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90" style:parent-style-name="0">
      <style:paragraph-properties fo:text-align="center" style:snap-to-layout-grid="false"/>
    </style:style>
    <style:style style:family="text" style:name="T310">
      <style:text-properties fo:font-size="9.0pt" style:font-name="돋움" style:font-name-asian="돋움" style:font-size-asian="9.0pt"/>
    </style:style>
    <style:style style:family="text" style:name="T31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91" style:parent-style-name="0">
      <style:paragraph-properties fo:text-align="center" style:snap-to-layout-grid="false"/>
    </style:style>
    <style:style style:family="text" style:name="T312">
      <style:text-properties fo:font-size="9.0pt" style:font-name="돋움" style:font-name-asian="돋움" style:font-size-asian="9.0pt"/>
    </style:style>
    <style:style style:family="text" style:name="T31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92" style:parent-style-name="0">
      <style:paragraph-properties fo:text-align="center" style:snap-to-layout-grid="false"/>
    </style:style>
    <style:style style:family="text" style:name="T314">
      <style:text-properties fo:font-size="9.0pt" style:font-name="돋움" style:font-name-asian="돋움" style:font-size-asian="9.0pt"/>
    </style:style>
    <style:style style:family="text" style:name="T31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93" style:parent-style-name="0">
      <style:paragraph-properties fo:text-align="center" style:snap-to-layout-grid="false"/>
    </style:style>
    <style:style style:family="text" style:name="T316">
      <style:text-properties fo:font-size="9.0pt" style:font-name="돋움" style:font-name-asian="돋움" style:font-size-asian="9.0pt"/>
    </style:style>
    <style:style style:family="text" style:name="T31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94" style:parent-style-name="0">
      <style:paragraph-properties fo:text-align="center" style:snap-to-layout-grid="false"/>
    </style:style>
    <style:style style:family="text" style:name="T318">
      <style:text-properties fo:font-size="9.0pt" style:font-name="돋움" style:font-name-asian="돋움" style:font-size-asian="9.0pt"/>
    </style:style>
    <style:style style:family="text" style:name="T31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5.R2">
      <style:table-row-properties style:min-row-height="0.417cm"/>
    </style:style>
    <style:style style:family="paragraph" style:name="P95" style:parent-style-name="0">
      <style:paragraph-properties style:snap-to-layout-grid="false"/>
    </style:style>
    <style:style style:family="text" style:name="T32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96" style:parent-style-name="0">
      <style:paragraph-properties fo:text-align="center" style:snap-to-layout-grid="false"/>
    </style:style>
    <style:style style:family="text" style:name="T321">
      <style:text-properties fo:font-size="9.0pt" style:font-name="돋움" style:font-name-asian="돋움" style:font-size-asian="9.0pt"/>
    </style:style>
    <style:style style:family="table-cell" style:name="T5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97" style:parent-style-name="0">
      <style:paragraph-properties fo:text-align="center" style:snap-to-layout-grid="false"/>
    </style:style>
    <style:style style:family="text" style:name="T322">
      <style:text-properties fo:font-size="9.0pt" style:font-name="돋움" style:font-name-asian="돋움" style:font-size-asian="9.0pt"/>
    </style:style>
    <style:style style:family="text" style:name="T32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98" style:parent-style-name="0">
      <style:paragraph-properties fo:text-align="center" style:snap-to-layout-grid="false"/>
    </style:style>
    <style:style style:family="text" style:name="T324">
      <style:text-properties fo:font-size="9.0pt" style:font-name="돋움" style:font-name-asian="돋움" style:font-size-asian="9.0pt"/>
    </style:style>
    <style:style style:family="text" style:name="T32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99" style:parent-style-name="0">
      <style:paragraph-properties fo:text-align="center" style:snap-to-layout-grid="false"/>
    </style:style>
    <style:style style:family="text" style:name="T326">
      <style:text-properties fo:font-size="9.0pt" style:font-name="돋움" style:font-name-asian="돋움" style:font-size-asian="9.0pt"/>
    </style:style>
    <style:style style:family="text" style:name="T32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00" style:parent-style-name="0">
      <style:paragraph-properties fo:text-align="center" style:snap-to-layout-grid="false"/>
    </style:style>
    <style:style style:family="text" style:name="T328">
      <style:text-properties fo:font-size="9.0pt" style:font-name="돋움" style:font-name-asian="돋움" style:font-size-asian="9.0pt"/>
    </style:style>
    <style:style style:family="text" style:name="T32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5.R3">
      <style:table-row-properties style:min-row-height="0.417cm"/>
    </style:style>
    <style:style style:family="paragraph" style:name="P101" style:parent-style-name="0">
      <style:paragraph-properties style:snap-to-layout-grid="false"/>
    </style:style>
    <style:style style:family="text" style:name="T33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02" style:parent-style-name="0">
      <style:paragraph-properties fo:text-align="center" style:snap-to-layout-grid="false"/>
    </style:style>
    <style:style style:family="table-cell" style:name="T5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03" style:parent-style-name="0">
      <style:paragraph-properties fo:text-align="center" style:snap-to-layout-grid="false"/>
    </style:style>
    <style:style style:family="text" style:name="T331">
      <style:text-properties fo:font-size="9.0pt" style:font-name="돋움" style:font-name-asian="돋움" style:font-size-asian="9.0pt"/>
    </style:style>
    <style:style style:family="text" style:name="T33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04" style:parent-style-name="0">
      <style:paragraph-properties fo:text-align="center" style:snap-to-layout-grid="false"/>
    </style:style>
    <style:style style:family="text" style:name="T333">
      <style:text-properties fo:font-size="9.0pt" style:font-name="돋움" style:font-name-asian="돋움" style:font-size-asian="9.0pt"/>
    </style:style>
    <style:style style:family="text" style:name="T33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5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05" style:parent-style-name="0">
      <style:paragraph-properties fo:text-align="center" style:snap-to-layout-grid="false"/>
    </style:style>
    <style:style style:family="table-cell" style:name="T5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06" style:parent-style-name="0">
      <style:paragraph-properties fo:text-align="center" style:snap-to-layout-grid="false"/>
    </style:style>
    <style:style style:family="table-cell" style:name="T5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5.R4">
      <style:table-row-properties style:min-row-height="0.417cm"/>
    </style:style>
    <style:style style:family="paragraph" style:name="P107" style:parent-style-name="12">
      <style:paragraph-properties fo:margin-left="0.317cm" fo:text-indent="-0.317cm" style:snap-to-layout-grid="false"/>
    </style:style>
    <style:style style:family="text" style:name="T335">
      <style:text-properties style:font-name="바탕" style:font-name-asian="휴먼고딕"/>
    </style:style>
    <style:style style:family="text" style:name="T336">
      <style:text-properties style:font-name="바탕" style:font-name-asian="휴먼고딕"/>
    </style:style>
    <style:style style:family="text" style:name="T337">
      <style:text-properties style:font-name="바탕" style:font-name-asian="휴먼고딕"/>
    </style:style>
    <style:style style:family="paragraph" style:name="P108" style:parent-style-name="12">
      <style:paragraph-properties fo:margin-left="0.317cm" fo:text-indent="-0.317cm" style:snap-to-layout-grid="false"/>
    </style:style>
    <style:style style:family="text" style:name="T338">
      <style:text-properties fo:color="#ff9900" style:font-name="바탕" style:font-name-asian="휴먼고딕"/>
    </style:style>
    <style:style style:family="text" style:name="T339">
      <style:text-properties style:font-name="바탕" style:font-name-asian="휴먼고딕"/>
    </style:style>
    <style:style style:family="text" style:name="T340">
      <style:text-properties style:font-name="바탕" style:font-name-asian="휴먼고딕"/>
    </style:style>
    <style:style style:family="text" style:name="T341">
      <style:text-properties style:font-name="바탕" style:font-name-asian="휴먼고딕"/>
    </style:style>
    <style:style style:family="paragraph" style:name="P109" style:parent-style-name="12">
      <style:paragraph-properties fo:margin-left="0.317cm" fo:text-indent="-0.317cm" style:snap-to-layout-grid="false"/>
    </style:style>
    <style:style style:family="text" style:name="T342">
      <style:text-properties fo:color="#ff9900" style:font-name="바탕" style:font-name-asian="휴먼고딕"/>
    </style:style>
    <style:style style:family="text" style:name="T343">
      <style:text-properties style:font-name="바탕" style:font-name-asian="휴먼고딕"/>
    </style:style>
    <style:style style:family="text" style:name="T344">
      <style:text-properties style:font-name="바탕" style:font-name-asian="휴먼고딕"/>
    </style:style>
    <style:style style:family="text" style:name="T345">
      <style:text-properties style:font-name="바탕" style:font-name-asian="휴먼고딕"/>
    </style:style>
    <style:style style:family="paragraph" style:name="P110" style:parent-style-name="12">
      <style:paragraph-properties fo:margin-left="0.317cm" fo:text-indent="-0.317cm" style:snap-to-layout-grid="false"/>
    </style:style>
    <style:style style:family="text" style:name="T346">
      <style:text-properties fo:color="#ff9900" style:font-name="바탕" style:font-name-asian="휴먼고딕"/>
    </style:style>
    <style:style style:family="text" style:name="T347">
      <style:text-properties style:font-name="바탕" style:font-name-asian="휴먼고딕"/>
    </style:style>
    <style:style style:family="table-cell" style:name="T4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4.R5">
      <style:table-row-properties style:min-row-height="3.584cm"/>
    </style:style>
    <style:style style:family="paragraph" style:name="P111" style:parent-style-name="12">
      <style:paragraph-properties fo:text-align="center" style:snap-to-layout-grid="false"/>
    </style:style>
    <style:style style:family="text" style:name="T348">
      <style:text-properties style:font-name="바탕" style:font-name-asian="휴먼고딕"/>
    </style:style>
    <style:style style:family="table-cell" style:name="T5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112" style:parent-style-name="12">
      <style:paragraph-properties fo:text-align="center" style:snap-to-layout-grid="false"/>
    </style:style>
    <style:style style:family="text" style:name="T349">
      <style:text-properties style:font-name="바탕" style:font-name-asian="휴먼고딕"/>
    </style:style>
    <style:style style:family="table-cell" style:name="T5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113" style:parent-style-name="12">
      <style:paragraph-properties style:snap-to-layout-grid="false"/>
    </style:style>
    <style:style style:family="table" style:name="T6">
      <style:table-properties style:width="0.000cm" table:border-model="collapsing"/>
    </style:style>
    <style:style style:family="graphic" style:name="fr6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6.C83">
      <style:table-column-properties style:column-width="1.965cm"/>
    </style:style>
    <style:style style:family="table-column" style:name="T6.C84">
      <style:table-column-properties style:column-width="1.965cm"/>
    </style:style>
    <style:style style:family="table-column" style:name="T6.C85">
      <style:table-column-properties style:column-width="1.965cm"/>
    </style:style>
    <style:style style:family="table-column" style:name="T6.C86">
      <style:table-column-properties style:column-width="1.965cm"/>
    </style:style>
    <style:style style:family="table-column" style:name="T6.C87">
      <style:table-column-properties style:column-width="1.965cm"/>
    </style:style>
    <style:style style:family="table-column" style:name="T6.C88">
      <style:table-column-properties style:column-width="1.965cm"/>
    </style:style>
    <style:style style:family="paragraph" style:name="P114" style:parent-style-name="0">
      <style:paragraph-properties style:snap-to-layout-grid="false"/>
    </style:style>
    <style:style style:family="text" style:name="T35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15" style:parent-style-name="0">
      <style:paragraph-properties fo:text-align="center" style:snap-to-layout-grid="false"/>
    </style:style>
    <style:style style:family="text" style:name="T351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352">
      <style:text-properties fo:font-size="9.0pt" style:font-name="돋움" style:font-name-asian="돋움" style:font-size-asian="9.0pt"/>
    </style:style>
    <style:style style:family="text" style:name="T35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16" style:parent-style-name="0">
      <style:paragraph-properties fo:text-align="center" style:snap-to-layout-grid="false"/>
    </style:style>
    <style:style style:family="text" style:name="T354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355">
      <style:text-properties fo:font-size="9.0pt" style:font-name="돋움" style:font-name-asian="돋움" style:font-size-asian="9.0pt"/>
    </style:style>
    <style:style style:family="text" style:name="T35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17" style:parent-style-name="0">
      <style:paragraph-properties fo:text-align="center" style:snap-to-layout-grid="false"/>
    </style:style>
    <style:style style:family="text" style:name="T35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358">
      <style:text-properties fo:font-size="9.0pt" style:font-name="돋움" style:font-name-asian="돋움" style:font-size-asian="9.0pt"/>
    </style:style>
    <style:style style:family="text" style:name="T35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18" style:parent-style-name="0">
      <style:paragraph-properties fo:text-align="center" style:snap-to-layout-grid="false"/>
    </style:style>
    <style:style style:family="text" style:name="T36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361">
      <style:text-properties fo:font-size="9.0pt" style:font-name="돋움" style:font-name-asian="돋움" style:font-size-asian="9.0pt"/>
    </style:style>
    <style:style style:family="text" style:name="T36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19" style:parent-style-name="0">
      <style:paragraph-properties fo:text-align="center" style:snap-to-layout-grid="false"/>
    </style:style>
    <style:style style:family="text" style:name="T36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364">
      <style:text-properties fo:font-size="9.0pt" style:font-name="돋움" style:font-name-asian="돋움" style:font-size-asian="9.0pt"/>
    </style:style>
    <style:style style:family="text" style:name="T36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6.R1">
      <style:table-row-properties style:min-row-height="0.417cm"/>
    </style:style>
    <style:style style:family="paragraph" style:name="P120" style:parent-style-name="0">
      <style:paragraph-properties style:snap-to-layout-grid="false"/>
    </style:style>
    <style:style style:family="text" style:name="T36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21" style:parent-style-name="0">
      <style:paragraph-properties fo:text-align="center" style:snap-to-layout-grid="false"/>
    </style:style>
    <style:style style:family="text" style:name="T367">
      <style:text-properties fo:font-size="9.0pt" style:font-name="돋움" style:font-name-asian="돋움" style:font-size-asian="9.0pt"/>
    </style:style>
    <style:style style:family="text" style:name="T36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22" style:parent-style-name="0">
      <style:paragraph-properties fo:text-align="center" style:snap-to-layout-grid="false"/>
    </style:style>
    <style:style style:family="text" style:name="T369">
      <style:text-properties fo:font-size="9.0pt" style:font-name="돋움" style:font-name-asian="돋움" style:font-size-asian="9.0pt"/>
    </style:style>
    <style:style style:family="text" style:name="T37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23" style:parent-style-name="0">
      <style:paragraph-properties fo:text-align="center" style:snap-to-layout-grid="false"/>
    </style:style>
    <style:style style:family="text" style:name="T371">
      <style:text-properties fo:font-size="9.0pt" style:font-name="돋움" style:font-name-asian="돋움" style:font-size-asian="9.0pt"/>
    </style:style>
    <style:style style:family="text" style:name="T37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24" style:parent-style-name="0">
      <style:paragraph-properties fo:text-align="center" style:snap-to-layout-grid="false"/>
    </style:style>
    <style:style style:family="text" style:name="T373">
      <style:text-properties fo:font-size="9.0pt" style:font-name="돋움" style:font-name-asian="돋움" style:font-size-asian="9.0pt"/>
    </style:style>
    <style:style style:family="text" style:name="T37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25" style:parent-style-name="0">
      <style:paragraph-properties fo:text-align="center" style:snap-to-layout-grid="false"/>
    </style:style>
    <style:style style:family="text" style:name="T375">
      <style:text-properties fo:font-size="9.0pt" style:font-name="돋움" style:font-name-asian="돋움" style:font-size-asian="9.0pt"/>
    </style:style>
    <style:style style:family="text" style:name="T37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6.R2">
      <style:table-row-properties style:min-row-height="0.417cm"/>
    </style:style>
    <style:style style:family="paragraph" style:name="P126" style:parent-style-name="0">
      <style:paragraph-properties style:snap-to-layout-grid="false"/>
    </style:style>
    <style:style style:family="text" style:name="T37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27" style:parent-style-name="0">
      <style:paragraph-properties fo:text-align="center" style:snap-to-layout-grid="false"/>
    </style:style>
    <style:style style:family="text" style:name="T378">
      <style:text-properties fo:font-size="9.0pt" style:font-name="돋움" style:font-name-asian="돋움" style:font-size-asian="9.0pt"/>
    </style:style>
    <style:style style:family="table-cell" style:name="T6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28" style:parent-style-name="0">
      <style:paragraph-properties fo:text-align="center" style:snap-to-layout-grid="false"/>
    </style:style>
    <style:style style:family="text" style:name="T379">
      <style:text-properties fo:font-size="9.0pt" style:font-name="돋움" style:font-name-asian="돋움" style:font-size-asian="9.0pt"/>
    </style:style>
    <style:style style:family="text" style:name="T38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29" style:parent-style-name="0">
      <style:paragraph-properties fo:text-align="center" style:snap-to-layout-grid="false"/>
    </style:style>
    <style:style style:family="text" style:name="T381">
      <style:text-properties fo:font-size="9.0pt" style:font-name="돋움" style:font-name-asian="돋움" style:font-size-asian="9.0pt"/>
    </style:style>
    <style:style style:family="text" style:name="T38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30" style:parent-style-name="0">
      <style:paragraph-properties fo:text-align="center" style:snap-to-layout-grid="false"/>
    </style:style>
    <style:style style:family="text" style:name="T383">
      <style:text-properties fo:font-size="9.0pt" style:font-name="돋움" style:font-name-asian="돋움" style:font-size-asian="9.0pt"/>
    </style:style>
    <style:style style:family="text" style:name="T38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31" style:parent-style-name="0">
      <style:paragraph-properties fo:text-align="center" style:snap-to-layout-grid="false"/>
    </style:style>
    <style:style style:family="text" style:name="T385">
      <style:text-properties fo:font-size="9.0pt" style:font-name="돋움" style:font-name-asian="돋움" style:font-size-asian="9.0pt"/>
    </style:style>
    <style:style style:family="table-cell" style:name="T6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6.R3">
      <style:table-row-properties style:min-row-height="0.417cm"/>
    </style:style>
    <style:style style:family="paragraph" style:name="P132" style:parent-style-name="0">
      <style:paragraph-properties style:snap-to-layout-grid="false"/>
    </style:style>
    <style:style style:family="text" style:name="T38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33" style:parent-style-name="0">
      <style:paragraph-properties fo:text-align="center" style:snap-to-layout-grid="false"/>
    </style:style>
    <style:style style:family="table-cell" style:name="T6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34" style:parent-style-name="0">
      <style:paragraph-properties fo:text-align="center" style:snap-to-layout-grid="false"/>
    </style:style>
    <style:style style:family="text" style:name="T387">
      <style:text-properties fo:font-size="9.0pt" style:font-name="돋움" style:font-name-asian="돋움" style:font-size-asian="9.0pt"/>
    </style:style>
    <style:style style:family="text" style:name="T38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35" style:parent-style-name="0">
      <style:paragraph-properties fo:text-align="center" style:snap-to-layout-grid="false"/>
    </style:style>
    <style:style style:family="text" style:name="T389">
      <style:text-properties fo:font-size="9.0pt" style:font-name="돋움" style:font-name-asian="돋움" style:font-size-asian="9.0pt"/>
    </style:style>
    <style:style style:family="text" style:name="T39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36" style:parent-style-name="0">
      <style:paragraph-properties fo:text-align="center" style:snap-to-layout-grid="false"/>
    </style:style>
    <style:style style:family="text" style:name="T391">
      <style:text-properties fo:font-size="9.0pt" style:font-name="돋움" style:font-name-asian="돋움" style:font-size-asian="9.0pt"/>
    </style:style>
    <style:style style:family="text" style:name="T39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6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37" style:parent-style-name="0">
      <style:paragraph-properties fo:text-align="center" style:snap-to-layout-grid="false"/>
    </style:style>
    <style:style style:family="table-cell" style:name="T6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6.R4">
      <style:table-row-properties style:min-row-height="0.417cm"/>
    </style:style>
    <style:style style:family="paragraph" style:name="P138" style:parent-style-name="12">
      <style:paragraph-properties fo:margin-left="0.317cm" fo:text-indent="-0.317cm" style:snap-to-layout-grid="false"/>
    </style:style>
    <style:style style:family="text" style:name="T393">
      <style:text-properties fo:color="#ff9900" style:font-name="바탕" style:font-name-asian="휴먼고딕"/>
    </style:style>
    <style:style style:family="text" style:name="T394">
      <style:text-properties style:font-name="바탕" style:font-name-asian="휴먼고딕"/>
    </style:style>
    <style:style style:family="text" style:name="T395">
      <style:text-properties style:font-name="바탕" style:font-name-asian="휴먼고딕"/>
    </style:style>
    <style:style style:family="text" style:name="T396">
      <style:text-properties style:font-name="바탕" style:font-name-asian="휴먼고딕"/>
    </style:style>
    <style:style style:family="text" style:name="T397">
      <style:text-properties style:font-name="바탕" style:font-name-asian="휴먼고딕"/>
    </style:style>
    <style:style style:family="text" style:name="T398">
      <style:text-properties style:font-name="바탕" style:font-name-asian="휴먼고딕"/>
    </style:style>
    <style:style style:family="text" style:name="T399">
      <style:text-properties style:font-name="바탕" style:font-name-asian="휴먼고딕"/>
    </style:style>
    <style:style style:family="paragraph" style:name="P139" style:parent-style-name="12">
      <style:paragraph-properties fo:margin-left="0.317cm" fo:text-indent="-0.317cm" style:snap-to-layout-grid="false"/>
    </style:style>
    <style:style style:family="text" style:name="T400">
      <style:text-properties fo:color="#ff9900" style:font-name="바탕" style:font-name-asian="휴먼고딕"/>
    </style:style>
    <style:style style:family="text" style:name="T401">
      <style:text-properties style:font-name="바탕" style:font-name-asian="휴먼고딕"/>
    </style:style>
    <style:style style:family="paragraph" style:name="P140" style:parent-style-name="12">
      <style:paragraph-properties fo:margin-left="0.317cm" fo:text-indent="-0.317cm" style:snap-to-layout-grid="false"/>
    </style:style>
    <style:style style:family="text" style:name="T402">
      <style:text-properties fo:color="#ff9900" style:font-name="바탕" style:font-name-asian="휴먼고딕"/>
    </style:style>
    <style:style style:family="text" style:name="T403">
      <style:text-properties style:font-name="바탕" style:font-name-asian="휴먼고딕"/>
    </style:style>
    <style:style style:family="paragraph" style:name="P141" style:parent-style-name="12">
      <style:paragraph-properties fo:margin-left="0.317cm" fo:text-indent="-0.317cm" style:snap-to-layout-grid="false"/>
    </style:style>
    <style:style style:family="paragraph" style:name="P142" style:parent-style-name="12">
      <style:paragraph-properties fo:margin-left="0.317cm" fo:text-indent="-0.317cm" style:snap-to-layout-grid="false"/>
    </style:style>
    <style:style style:family="text" style:name="T404">
      <style:text-properties style:font-name="바탕" style:font-name-asian="휴먼고딕"/>
    </style:style>
    <style:style style:family="text" style:name="T405">
      <style:text-properties style:font-name="바탕" style:font-name-asian="휴먼고딕"/>
    </style:style>
    <style:style style:family="text" style:name="T406">
      <style:text-properties style:font-name="바탕" style:font-name-asian="휴먼고딕"/>
    </style:style>
    <style:style style:family="paragraph" style:name="P143" style:parent-style-name="12">
      <style:paragraph-properties fo:margin-left="0.317cm" fo:text-indent="-0.317cm" style:snap-to-layout-grid="false"/>
    </style:style>
    <style:style style:family="text" style:name="T407">
      <style:text-properties fo:color="#ff9900" style:font-name="바탕" style:font-name-asian="휴먼고딕"/>
    </style:style>
    <style:style style:family="text" style:name="T408">
      <style:text-properties style:font-name="바탕" style:font-name-asian="휴먼고딕"/>
    </style:style>
    <style:style style:family="text" style:name="T409">
      <style:text-properties style:font-name="바탕" style:font-name-asian="휴먼고딕"/>
    </style:style>
    <style:style style:family="text" style:name="T410">
      <style:text-properties style:font-name="바탕" style:font-name-asian="휴먼고딕"/>
    </style:style>
    <style:style style:family="paragraph" style:name="P144" style:parent-style-name="12">
      <style:paragraph-properties fo:margin-left="0.317cm" fo:text-indent="-0.317cm" style:snap-to-layout-grid="false"/>
    </style:style>
    <style:style style:family="text" style:name="T411">
      <style:text-properties fo:color="#ff9900" style:font-name="바탕" style:font-name-asian="휴먼고딕"/>
    </style:style>
    <style:style style:family="text" style:name="T412">
      <style:text-properties style:font-name="바탕" style:font-name-asian="휴먼고딕"/>
    </style:style>
    <style:style style:family="text" style:name="T413">
      <style:text-properties style:font-name="바탕" style:font-name-asian="휴먼고딕"/>
    </style:style>
    <style:style style:family="text" style:name="T414">
      <style:text-properties style:font-name="바탕" style:font-name-asian="휴먼고딕"/>
    </style:style>
    <style:style style:family="table-cell" style:name="T5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5.R5">
      <style:table-row-properties style:min-row-height="5.299cm"/>
    </style:style>
    <style:style style:family="paragraph" style:name="P145" style:parent-style-name="12">
      <style:paragraph-properties fo:text-align="center" style:snap-to-layout-grid="false"/>
    </style:style>
    <style:style style:family="text" style:name="T415">
      <style:text-properties style:font-name="바탕" style:font-name-asian="휴먼고딕"/>
    </style:style>
    <style:style style:family="table-cell" style:name="T6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146" style:parent-style-name="12">
      <style:paragraph-properties fo:text-align="center" style:snap-to-layout-grid="false"/>
    </style:style>
    <style:style style:family="text" style:name="T416">
      <style:text-properties style:font-name="바탕" style:font-name-asian="휴먼고딕"/>
    </style:style>
    <style:style style:family="table-cell" style:name="T6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147" style:parent-style-name="12">
      <style:paragraph-properties fo:margin-left="0.317cm" fo:text-indent="-0.317cm" style:snap-to-layout-grid="false"/>
    </style:style>
    <style:style style:family="table" style:name="T7">
      <style:table-properties style:width="0.000cm" table:border-model="collapsing"/>
    </style:style>
    <style:style style:family="graphic" style:name="fr7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7.C89">
      <style:table-column-properties style:column-width="1.965cm"/>
    </style:style>
    <style:style style:family="table-column" style:name="T7.C90">
      <style:table-column-properties style:column-width="1.965cm"/>
    </style:style>
    <style:style style:family="table-column" style:name="T7.C91">
      <style:table-column-properties style:column-width="1.965cm"/>
    </style:style>
    <style:style style:family="table-column" style:name="T7.C92">
      <style:table-column-properties style:column-width="1.965cm"/>
    </style:style>
    <style:style style:family="table-column" style:name="T7.C93">
      <style:table-column-properties style:column-width="1.965cm"/>
    </style:style>
    <style:style style:family="table-column" style:name="T7.C94">
      <style:table-column-properties style:column-width="1.965cm"/>
    </style:style>
    <style:style style:family="paragraph" style:name="P148" style:parent-style-name="0">
      <style:paragraph-properties style:snap-to-layout-grid="false"/>
    </style:style>
    <style:style style:family="text" style:name="T41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49" style:parent-style-name="0">
      <style:paragraph-properties fo:text-align="center" style:snap-to-layout-grid="false"/>
    </style:style>
    <style:style style:family="text" style:name="T418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419">
      <style:text-properties fo:font-size="9.0pt" style:font-name="돋움" style:font-name-asian="돋움" style:font-size-asian="9.0pt"/>
    </style:style>
    <style:style style:family="text" style:name="T42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50" style:parent-style-name="0">
      <style:paragraph-properties fo:text-align="center" style:snap-to-layout-grid="false"/>
    </style:style>
    <style:style style:family="text" style:name="T421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422">
      <style:text-properties fo:font-size="9.0pt" style:font-name="돋움" style:font-name-asian="돋움" style:font-size-asian="9.0pt"/>
    </style:style>
    <style:style style:family="text" style:name="T42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51" style:parent-style-name="0">
      <style:paragraph-properties fo:text-align="center" style:snap-to-layout-grid="false"/>
    </style:style>
    <style:style style:family="text" style:name="T424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425">
      <style:text-properties fo:font-size="9.0pt" style:font-name="돋움" style:font-name-asian="돋움" style:font-size-asian="9.0pt"/>
    </style:style>
    <style:style style:family="text" style:name="T42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52" style:parent-style-name="0">
      <style:paragraph-properties fo:text-align="center" style:snap-to-layout-grid="false"/>
    </style:style>
    <style:style style:family="text" style:name="T42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428">
      <style:text-properties fo:font-size="9.0pt" style:font-name="돋움" style:font-name-asian="돋움" style:font-size-asian="9.0pt"/>
    </style:style>
    <style:style style:family="text" style:name="T42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53" style:parent-style-name="0">
      <style:paragraph-properties fo:text-align="center" style:snap-to-layout-grid="false"/>
    </style:style>
    <style:style style:family="text" style:name="T43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431">
      <style:text-properties fo:font-size="9.0pt" style:font-name="돋움" style:font-name-asian="돋움" style:font-size-asian="9.0pt"/>
    </style:style>
    <style:style style:family="text" style:name="T43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7.R1">
      <style:table-row-properties style:min-row-height="0.417cm"/>
    </style:style>
    <style:style style:family="paragraph" style:name="P154" style:parent-style-name="0">
      <style:paragraph-properties style:snap-to-layout-grid="false"/>
    </style:style>
    <style:style style:family="text" style:name="T43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55" style:parent-style-name="0">
      <style:paragraph-properties fo:text-align="center" style:snap-to-layout-grid="false"/>
    </style:style>
    <style:style style:family="text" style:name="T434">
      <style:text-properties fo:font-size="9.0pt" style:font-name="돋움" style:font-name-asian="돋움" style:font-size-asian="9.0pt"/>
    </style:style>
    <style:style style:family="text" style:name="T43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56" style:parent-style-name="0">
      <style:paragraph-properties fo:text-align="center" style:snap-to-layout-grid="false"/>
    </style:style>
    <style:style style:family="text" style:name="T436">
      <style:text-properties fo:font-size="9.0pt" style:font-name="돋움" style:font-name-asian="돋움" style:font-size-asian="9.0pt"/>
    </style:style>
    <style:style style:family="text" style:name="T43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57" style:parent-style-name="0">
      <style:paragraph-properties fo:text-align="center" style:snap-to-layout-grid="false"/>
    </style:style>
    <style:style style:family="text" style:name="T438">
      <style:text-properties fo:font-size="9.0pt" style:font-name="돋움" style:font-name-asian="돋움" style:font-size-asian="9.0pt"/>
    </style:style>
    <style:style style:family="text" style:name="T43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58" style:parent-style-name="0">
      <style:paragraph-properties fo:text-align="center" style:snap-to-layout-grid="false"/>
    </style:style>
    <style:style style:family="text" style:name="T440">
      <style:text-properties fo:font-size="9.0pt" style:font-name="돋움" style:font-name-asian="돋움" style:font-size-asian="9.0pt"/>
    </style:style>
    <style:style style:family="text" style:name="T44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59" style:parent-style-name="0">
      <style:paragraph-properties fo:text-align="center" style:snap-to-layout-grid="false"/>
    </style:style>
    <style:style style:family="text" style:name="T442">
      <style:text-properties fo:font-size="9.0pt" style:font-name="돋움" style:font-name-asian="돋움" style:font-size-asian="9.0pt"/>
    </style:style>
    <style:style style:family="text" style:name="T44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7.R2">
      <style:table-row-properties style:min-row-height="0.417cm"/>
    </style:style>
    <style:style style:family="paragraph" style:name="P160" style:parent-style-name="0">
      <style:paragraph-properties style:snap-to-layout-grid="false"/>
    </style:style>
    <style:style style:family="text" style:name="T44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61" style:parent-style-name="0">
      <style:paragraph-properties fo:text-align="center" style:snap-to-layout-grid="false"/>
    </style:style>
    <style:style style:family="text" style:name="T445">
      <style:text-properties fo:font-size="9.0pt" style:font-name="돋움" style:font-name-asian="돋움" style:font-size-asian="9.0pt"/>
    </style:style>
    <style:style style:family="table-cell" style:name="T7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62" style:parent-style-name="0">
      <style:paragraph-properties fo:text-align="center" style:snap-to-layout-grid="false"/>
    </style:style>
    <style:style style:family="text" style:name="T446">
      <style:text-properties fo:font-size="9.0pt" style:font-name="돋움" style:font-name-asian="돋움" style:font-size-asian="9.0pt"/>
    </style:style>
    <style:style style:family="text" style:name="T44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63" style:parent-style-name="0">
      <style:paragraph-properties fo:text-align="center" style:snap-to-layout-grid="false"/>
    </style:style>
    <style:style style:family="text" style:name="T448">
      <style:text-properties fo:font-size="9.0pt" style:font-name="돋움" style:font-name-asian="돋움" style:font-size-asian="9.0pt"/>
    </style:style>
    <style:style style:family="text" style:name="T44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64" style:parent-style-name="0">
      <style:paragraph-properties fo:text-align="center" style:snap-to-layout-grid="false"/>
    </style:style>
    <style:style style:family="text" style:name="T450">
      <style:text-properties fo:font-size="9.0pt" style:font-name="돋움" style:font-name-asian="돋움" style:font-size-asian="9.0pt"/>
    </style:style>
    <style:style style:family="text" style:name="T45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65" style:parent-style-name="0">
      <style:paragraph-properties fo:text-align="center" style:snap-to-layout-grid="false"/>
    </style:style>
    <style:style style:family="text" style:name="T452">
      <style:text-properties fo:font-size="9.0pt" style:font-name="돋움" style:font-name-asian="돋움" style:font-size-asian="9.0pt"/>
    </style:style>
    <style:style style:family="text" style:name="T45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7.R3">
      <style:table-row-properties style:min-row-height="0.417cm"/>
    </style:style>
    <style:style style:family="paragraph" style:name="P166" style:parent-style-name="0">
      <style:paragraph-properties style:snap-to-layout-grid="false"/>
    </style:style>
    <style:style style:family="text" style:name="T45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7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67" style:parent-style-name="0">
      <style:paragraph-properties fo:text-align="center" style:snap-to-layout-grid="false"/>
    </style:style>
    <style:style style:family="table-cell" style:name="T7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68" style:parent-style-name="0">
      <style:paragraph-properties fo:text-align="center" style:snap-to-layout-grid="false"/>
    </style:style>
    <style:style style:family="table-cell" style:name="T7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69" style:parent-style-name="0">
      <style:paragraph-properties fo:text-align="center" style:snap-to-layout-grid="false"/>
    </style:style>
    <style:style style:family="table-cell" style:name="T7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70" style:parent-style-name="0">
      <style:paragraph-properties fo:text-align="center" style:snap-to-layout-grid="false"/>
    </style:style>
    <style:style style:family="table-cell" style:name="T7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71" style:parent-style-name="0">
      <style:paragraph-properties fo:text-align="center" style:snap-to-layout-grid="false"/>
    </style:style>
    <style:style style:family="table-cell" style:name="T7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7.R4">
      <style:table-row-properties style:min-row-height="0.417cm"/>
    </style:style>
    <style:style style:family="paragraph" style:name="P172" style:parent-style-name="12">
      <style:paragraph-properties fo:margin-left="0.317cm" fo:text-indent="-0.317cm" style:snap-to-layout-grid="false"/>
    </style:style>
    <style:style style:family="text" style:name="T455">
      <style:text-properties fo:color="#ff9900" style:font-name="바탕" style:font-name-asian="휴먼고딕"/>
    </style:style>
    <style:style style:family="text" style:name="T456">
      <style:text-properties style:font-name="바탕" style:font-name-asian="휴먼고딕"/>
    </style:style>
    <style:style style:family="paragraph" style:name="P173" style:parent-style-name="12">
      <style:paragraph-properties fo:margin-left="0.317cm" fo:text-indent="-0.317cm" style:snap-to-layout-grid="false"/>
    </style:style>
    <style:style style:family="text" style:name="T457">
      <style:text-properties fo:color="#ff9900" style:font-name="바탕" style:font-name-asian="휴먼고딕"/>
    </style:style>
    <style:style style:family="text" style:name="T458">
      <style:text-properties style:font-name="바탕" style:font-name-asian="휴먼고딕"/>
    </style:style>
    <style:style style:family="paragraph" style:name="P174" style:parent-style-name="12">
      <style:paragraph-properties fo:margin-left="0.317cm" fo:text-indent="-0.317cm" style:snap-to-layout-grid="false"/>
    </style:style>
    <style:style style:family="paragraph" style:name="P175" style:parent-style-name="12">
      <style:paragraph-properties fo:margin-left="0.317cm" fo:text-indent="-0.317cm" style:snap-to-layout-grid="false"/>
    </style:style>
    <style:style style:family="text" style:name="T459">
      <style:text-properties style:font-name="바탕" style:font-name-asian="휴먼고딕"/>
    </style:style>
    <style:style style:family="text" style:name="T460">
      <style:text-properties style:font-name="바탕" style:font-name-asian="휴먼고딕"/>
    </style:style>
    <style:style style:family="text" style:name="T461">
      <style:text-properties style:font-name="바탕" style:font-name-asian="휴먼고딕"/>
    </style:style>
    <style:style style:family="paragraph" style:name="P176" style:parent-style-name="12">
      <style:paragraph-properties fo:margin-left="0.317cm" fo:text-indent="-0.317cm" style:snap-to-layout-grid="false"/>
    </style:style>
    <style:style style:family="text" style:name="T462">
      <style:text-properties fo:color="#ff9900" style:font-name="바탕" style:font-name-asian="휴먼고딕"/>
    </style:style>
    <style:style style:family="text" style:name="T463">
      <style:text-properties style:font-name="바탕" style:font-name-asian="휴먼고딕"/>
    </style:style>
    <style:style style:family="text" style:name="T464">
      <style:text-properties style:font-name="바탕" style:font-name-asian="휴먼고딕"/>
    </style:style>
    <style:style style:family="text" style:name="T465">
      <style:text-properties style:font-name="바탕" style:font-name-asian="휴먼고딕"/>
    </style:style>
    <style:style style:family="paragraph" style:name="P177" style:parent-style-name="12">
      <style:paragraph-properties fo:margin-left="0.317cm" fo:text-indent="-0.317cm" style:snap-to-layout-grid="false"/>
    </style:style>
    <style:style style:family="text" style:name="T466">
      <style:text-properties fo:color="#ff9900" style:font-name="바탕" style:font-name-asian="휴먼고딕"/>
    </style:style>
    <style:style style:family="text" style:name="T467">
      <style:text-properties style:font-name="바탕" style:font-name-asian="휴먼고딕"/>
    </style:style>
    <style:style style:family="text" style:name="T468">
      <style:text-properties style:font-name="바탕" style:font-name-asian="휴먼고딕"/>
    </style:style>
    <style:style style:family="text" style:name="T469">
      <style:text-properties style:font-name="바탕" style:font-name-asian="휴먼고딕"/>
    </style:style>
    <style:style style:family="paragraph" style:name="P178" style:parent-style-name="12">
      <style:paragraph-properties fo:margin-left="0.317cm" fo:text-indent="-0.317cm" style:snap-to-layout-grid="false"/>
    </style:style>
    <style:style style:family="text" style:name="T470">
      <style:text-properties fo:color="#ff9900" style:font-name="바탕" style:font-name-asian="휴먼고딕"/>
    </style:style>
    <style:style style:family="text" style:name="T471">
      <style:text-properties style:font-name="바탕" style:font-name-asian="휴먼고딕"/>
    </style:style>
    <style:style style:family="text" style:name="T472">
      <style:text-properties style:font-name="바탕" style:font-name-asian="휴먼고딕"/>
    </style:style>
    <style:style style:family="text" style:name="T473">
      <style:text-properties style:font-name="바탕" style:font-name-asian="휴먼고딕"/>
    </style:style>
    <style:style style:family="text" style:name="T474">
      <style:text-properties style:font-name="바탕" style:font-name-asian="휴먼고딕"/>
    </style:style>
    <style:style style:family="text" style:name="T475">
      <style:text-properties style:font-name="바탕" style:font-name-asian="휴먼고딕"/>
    </style:style>
    <style:style style:family="text" style:name="T476">
      <style:text-properties style:font-name="바탕" style:font-name-asian="휴먼고딕"/>
    </style:style>
    <style:style style:family="text" style:name="T477">
      <style:text-properties style:font-name="바탕" style:font-name-asian="휴먼고딕"/>
    </style:style>
    <style:style style:family="text" style:name="T478">
      <style:text-properties style:font-name="바탕" style:font-name-asian="휴먼고딕"/>
    </style:style>
    <style:style style:family="text" style:name="T479">
      <style:text-properties style:font-name="바탕" style:font-name-asian="휴먼고딕"/>
    </style:style>
    <style:style style:family="text" style:name="T480">
      <style:text-properties style:font-name="바탕" style:font-name-asian="휴먼고딕"/>
    </style:style>
    <style:style style:family="text" style:name="T481">
      <style:text-properties style:font-name="바탕" style:font-name-asian="휴먼고딕"/>
    </style:style>
    <style:style style:family="text" style:name="T482">
      <style:text-properties style:font-name="바탕" style:font-name-asian="휴먼고딕"/>
    </style:style>
    <style:style style:family="text" style:name="T483">
      <style:text-properties style:font-name="바탕" style:font-name-asian="휴먼고딕"/>
    </style:style>
    <style:style style:family="table-cell" style:name="T6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6.R5">
      <style:table-row-properties style:min-row-height="5.817cm"/>
    </style:style>
    <style:style style:family="paragraph" style:name="P179" style:parent-style-name="12">
      <style:paragraph-properties fo:text-align="center" style:snap-to-layout-grid="false"/>
    </style:style>
    <style:style style:family="text" style:name="T484">
      <style:text-properties style:font-name="바탕" style:font-name-asian="휴먼고딕"/>
    </style:style>
    <style:style style:family="table-cell" style:name="T7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180" style:parent-style-name="12">
      <style:paragraph-properties fo:text-align="center" style:snap-to-layout-grid="false"/>
    </style:style>
    <style:style style:family="text" style:name="T485">
      <style:text-properties style:font-name="바탕" style:font-name-asian="휴먼고딕"/>
    </style:style>
    <style:style style:family="table-cell" style:name="T7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181" style:parent-style-name="12">
      <style:paragraph-properties fo:margin-left="0.317cm" fo:text-indent="-0.317cm" style:snap-to-layout-grid="false"/>
    </style:style>
    <style:style style:family="table" style:name="T8">
      <style:table-properties style:width="0.000cm" table:border-model="collapsing"/>
    </style:style>
    <style:style style:family="graphic" style:name="fr8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8.C95">
      <style:table-column-properties style:column-width="1.965cm"/>
    </style:style>
    <style:style style:family="table-column" style:name="T8.C96">
      <style:table-column-properties style:column-width="1.965cm"/>
    </style:style>
    <style:style style:family="table-column" style:name="T8.C97">
      <style:table-column-properties style:column-width="1.965cm"/>
    </style:style>
    <style:style style:family="table-column" style:name="T8.C98">
      <style:table-column-properties style:column-width="1.965cm"/>
    </style:style>
    <style:style style:family="table-column" style:name="T8.C99">
      <style:table-column-properties style:column-width="1.965cm"/>
    </style:style>
    <style:style style:family="table-column" style:name="T8.C100">
      <style:table-column-properties style:column-width="1.965cm"/>
    </style:style>
    <style:style style:family="paragraph" style:name="P182" style:parent-style-name="0">
      <style:paragraph-properties style:snap-to-layout-grid="false"/>
    </style:style>
    <style:style style:family="text" style:name="T48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83" style:parent-style-name="0">
      <style:paragraph-properties fo:text-align="center" style:snap-to-layout-grid="false"/>
    </style:style>
    <style:style style:family="text" style:name="T48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488">
      <style:text-properties fo:font-size="9.0pt" style:font-name="돋움" style:font-name-asian="돋움" style:font-size-asian="9.0pt"/>
    </style:style>
    <style:style style:family="text" style:name="T48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84" style:parent-style-name="0">
      <style:paragraph-properties fo:text-align="center" style:snap-to-layout-grid="false"/>
    </style:style>
    <style:style style:family="text" style:name="T49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491">
      <style:text-properties fo:font-size="9.0pt" style:font-name="돋움" style:font-name-asian="돋움" style:font-size-asian="9.0pt"/>
    </style:style>
    <style:style style:family="text" style:name="T49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85" style:parent-style-name="0">
      <style:paragraph-properties fo:text-align="center" style:snap-to-layout-grid="false"/>
    </style:style>
    <style:style style:family="text" style:name="T49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494">
      <style:text-properties fo:font-size="9.0pt" style:font-name="돋움" style:font-name-asian="돋움" style:font-size-asian="9.0pt"/>
    </style:style>
    <style:style style:family="text" style:name="T49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86" style:parent-style-name="0">
      <style:paragraph-properties fo:text-align="center" style:snap-to-layout-grid="false"/>
    </style:style>
    <style:style style:family="text" style:name="T496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497">
      <style:text-properties fo:font-size="9.0pt" style:font-name="돋움" style:font-name-asian="돋움" style:font-size-asian="9.0pt"/>
    </style:style>
    <style:style style:family="text" style:name="T49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87" style:parent-style-name="0">
      <style:paragraph-properties fo:text-align="center" style:snap-to-layout-grid="false"/>
    </style:style>
    <style:style style:family="text" style:name="T499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500">
      <style:text-properties fo:font-size="9.0pt" style:font-name="돋움" style:font-name-asian="돋움" style:font-size-asian="9.0pt"/>
    </style:style>
    <style:style style:family="text" style:name="T50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8.R1">
      <style:table-row-properties style:min-row-height="0.417cm"/>
    </style:style>
    <style:style style:family="paragraph" style:name="P188" style:parent-style-name="0">
      <style:paragraph-properties style:snap-to-layout-grid="false"/>
    </style:style>
    <style:style style:family="text" style:name="T50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89" style:parent-style-name="0">
      <style:paragraph-properties fo:text-align="center" style:snap-to-layout-grid="false"/>
    </style:style>
    <style:style style:family="text" style:name="T503">
      <style:text-properties fo:font-size="9.0pt" style:font-name="돋움" style:font-name-asian="돋움" style:font-size-asian="9.0pt"/>
    </style:style>
    <style:style style:family="text" style:name="T50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90" style:parent-style-name="0">
      <style:paragraph-properties fo:text-align="center" style:snap-to-layout-grid="false"/>
    </style:style>
    <style:style style:family="text" style:name="T505">
      <style:text-properties fo:font-size="9.0pt" style:font-name="돋움" style:font-name-asian="돋움" style:font-size-asian="9.0pt"/>
    </style:style>
    <style:style style:family="text" style:name="T50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91" style:parent-style-name="0">
      <style:paragraph-properties fo:text-align="center" style:snap-to-layout-grid="false"/>
    </style:style>
    <style:style style:family="text" style:name="T507">
      <style:text-properties fo:font-size="9.0pt" style:font-name="돋움" style:font-name-asian="돋움" style:font-size-asian="9.0pt"/>
    </style:style>
    <style:style style:family="text" style:name="T50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92" style:parent-style-name="0">
      <style:paragraph-properties fo:text-align="center" style:snap-to-layout-grid="false"/>
    </style:style>
    <style:style style:family="text" style:name="T509">
      <style:text-properties fo:font-size="9.0pt" style:font-name="돋움" style:font-name-asian="돋움" style:font-size-asian="9.0pt"/>
    </style:style>
    <style:style style:family="text" style:name="T51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93" style:parent-style-name="0">
      <style:paragraph-properties fo:text-align="center" style:snap-to-layout-grid="false"/>
    </style:style>
    <style:style style:family="text" style:name="T511">
      <style:text-properties fo:font-size="9.0pt" style:font-name="돋움" style:font-name-asian="돋움" style:font-size-asian="9.0pt"/>
    </style:style>
    <style:style style:family="text" style:name="T51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8.R2">
      <style:table-row-properties style:min-row-height="0.417cm"/>
    </style:style>
    <style:style style:family="paragraph" style:name="P194" style:parent-style-name="0">
      <style:paragraph-properties style:snap-to-layout-grid="false"/>
    </style:style>
    <style:style style:family="text" style:name="T51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95" style:parent-style-name="0">
      <style:paragraph-properties fo:text-align="center" style:snap-to-layout-grid="false"/>
    </style:style>
    <style:style style:family="text" style:name="T514">
      <style:text-properties fo:font-size="9.0pt" style:font-name="돋움" style:font-name-asian="돋움" style:font-size-asian="9.0pt"/>
    </style:style>
    <style:style style:family="table-cell" style:name="T8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96" style:parent-style-name="0">
      <style:paragraph-properties fo:text-align="center" style:snap-to-layout-grid="false"/>
    </style:style>
    <style:style style:family="text" style:name="T515">
      <style:text-properties fo:font-size="9.0pt" style:font-name="돋움" style:font-name-asian="돋움" style:font-size-asian="9.0pt"/>
    </style:style>
    <style:style style:family="text" style:name="T51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97" style:parent-style-name="0">
      <style:paragraph-properties fo:text-align="center" style:snap-to-layout-grid="false"/>
    </style:style>
    <style:style style:family="text" style:name="T517">
      <style:text-properties fo:font-size="9.0pt" style:font-name="돋움" style:font-name-asian="돋움" style:font-size-asian="9.0pt"/>
    </style:style>
    <style:style style:family="text" style:name="T51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98" style:parent-style-name="0">
      <style:paragraph-properties fo:text-align="center" style:snap-to-layout-grid="false"/>
    </style:style>
    <style:style style:family="text" style:name="T519">
      <style:text-properties fo:font-size="9.0pt" style:font-name="돋움" style:font-name-asian="돋움" style:font-size-asian="9.0pt"/>
    </style:style>
    <style:style style:family="text" style:name="T52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199" style:parent-style-name="0">
      <style:paragraph-properties fo:text-align="center" style:snap-to-layout-grid="false"/>
    </style:style>
    <style:style style:family="text" style:name="T521">
      <style:text-properties fo:font-size="9.0pt" style:font-name="돋움" style:font-name-asian="돋움" style:font-size-asian="9.0pt"/>
    </style:style>
    <style:style style:family="text" style:name="T52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8.R3">
      <style:table-row-properties style:min-row-height="0.417cm"/>
    </style:style>
    <style:style style:family="paragraph" style:name="P200" style:parent-style-name="0">
      <style:paragraph-properties style:snap-to-layout-grid="false"/>
    </style:style>
    <style:style style:family="text" style:name="T52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8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01" style:parent-style-name="0">
      <style:paragraph-properties fo:text-align="center" style:snap-to-layout-grid="false"/>
    </style:style>
    <style:style style:family="table-cell" style:name="T8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02" style:parent-style-name="0">
      <style:paragraph-properties fo:text-align="center" style:snap-to-layout-grid="false"/>
    </style:style>
    <style:style style:family="table-cell" style:name="T8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03" style:parent-style-name="0">
      <style:paragraph-properties fo:text-align="center" style:snap-to-layout-grid="false"/>
    </style:style>
    <style:style style:family="table-cell" style:name="T8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04" style:parent-style-name="0">
      <style:paragraph-properties fo:text-align="center" style:snap-to-layout-grid="false"/>
    </style:style>
    <style:style style:family="table-cell" style:name="T8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05" style:parent-style-name="0">
      <style:paragraph-properties fo:text-align="center" style:snap-to-layout-grid="false"/>
    </style:style>
    <style:style style:family="table-cell" style:name="T8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8.R4">
      <style:table-row-properties style:min-row-height="0.417cm"/>
    </style:style>
    <style:style style:family="paragraph" style:name="P206" style:parent-style-name="12">
      <style:paragraph-properties fo:margin-left="0.317cm" fo:text-indent="-0.317cm" style:snap-to-layout-grid="false"/>
    </style:style>
    <style:style style:family="text" style:name="T524">
      <style:text-properties style:font-name="바탕" style:font-name-asian="휴먼고딕"/>
    </style:style>
    <style:style style:family="text" style:name="T525">
      <style:text-properties style:font-name="바탕" style:font-name-asian="휴먼고딕"/>
    </style:style>
    <style:style style:family="text" style:name="T526">
      <style:text-properties style:font-name="바탕" style:font-name-asian="휴먼고딕"/>
    </style:style>
    <style:style style:family="paragraph" style:name="P207" style:parent-style-name="12">
      <style:paragraph-properties fo:margin-left="0.317cm" fo:text-indent="-0.317cm" style:snap-to-layout-grid="false"/>
    </style:style>
    <style:style style:family="text" style:name="T527">
      <style:text-properties fo:color="#ff9900" style:font-name="바탕" style:font-name-asian="휴먼고딕"/>
    </style:style>
    <style:style style:family="text" style:name="T528">
      <style:text-properties style:font-name="바탕" style:font-name-asian="휴먼고딕"/>
    </style:style>
    <style:style style:family="text" style:name="T529">
      <style:text-properties style:font-name="바탕" style:font-name-asian="휴먼고딕"/>
    </style:style>
    <style:style style:family="text" style:name="T530">
      <style:text-properties style:font-name="바탕" style:font-name-asian="휴먼고딕"/>
    </style:style>
    <style:style style:family="table-cell" style:name="T7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7.R5">
      <style:table-row-properties style:min-row-height="3.155cm"/>
    </style:style>
    <style:style style:family="paragraph" style:name="P208" style:parent-style-name="12">
      <style:paragraph-properties fo:text-align="center" style:snap-to-layout-grid="false"/>
    </style:style>
    <style:style style:family="text" style:name="T531">
      <style:text-properties style:font-name="바탕" style:font-name-asian="휴먼고딕"/>
    </style:style>
    <style:style style:family="table-cell" style:name="T8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209" style:parent-style-name="12">
      <style:paragraph-properties fo:text-align="center" style:snap-to-layout-grid="false"/>
    </style:style>
    <style:style style:family="text" style:name="T532">
      <style:text-properties style:font-name="바탕" style:font-name-asian="휴먼고딕"/>
    </style:style>
    <style:style style:family="table-cell" style:name="T8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210" style:parent-style-name="12">
      <style:paragraph-properties style:snap-to-layout-grid="false"/>
    </style:style>
    <style:style style:family="table" style:name="T9">
      <style:table-properties style:width="0.000cm" table:border-model="collapsing"/>
    </style:style>
    <style:style style:family="graphic" style:name="fr9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9.C101">
      <style:table-column-properties style:column-width="1.965cm"/>
    </style:style>
    <style:style style:family="table-column" style:name="T9.C102">
      <style:table-column-properties style:column-width="1.965cm"/>
    </style:style>
    <style:style style:family="table-column" style:name="T9.C103">
      <style:table-column-properties style:column-width="1.965cm"/>
    </style:style>
    <style:style style:family="table-column" style:name="T9.C104">
      <style:table-column-properties style:column-width="1.965cm"/>
    </style:style>
    <style:style style:family="table-column" style:name="T9.C105">
      <style:table-column-properties style:column-width="1.965cm"/>
    </style:style>
    <style:style style:family="table-column" style:name="T9.C106">
      <style:table-column-properties style:column-width="1.965cm"/>
    </style:style>
    <style:style style:family="paragraph" style:name="P211" style:parent-style-name="0">
      <style:paragraph-properties style:snap-to-layout-grid="false"/>
    </style:style>
    <style:style style:family="text" style:name="T53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12" style:parent-style-name="0">
      <style:paragraph-properties fo:text-align="center" style:snap-to-layout-grid="false"/>
    </style:style>
    <style:style style:family="text" style:name="T534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535">
      <style:text-properties fo:font-size="9.0pt" style:font-name="돋움" style:font-name-asian="돋움" style:font-size-asian="9.0pt"/>
    </style:style>
    <style:style style:family="text" style:name="T53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13" style:parent-style-name="0">
      <style:paragraph-properties fo:text-align="center" style:snap-to-layout-grid="false"/>
    </style:style>
    <style:style style:family="text" style:name="T53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538">
      <style:text-properties fo:font-size="9.0pt" style:font-name="돋움" style:font-name-asian="돋움" style:font-size-asian="9.0pt"/>
    </style:style>
    <style:style style:family="text" style:name="T53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14" style:parent-style-name="0">
      <style:paragraph-properties fo:text-align="center" style:snap-to-layout-grid="false"/>
    </style:style>
    <style:style style:family="text" style:name="T54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541">
      <style:text-properties fo:font-size="9.0pt" style:font-name="돋움" style:font-name-asian="돋움" style:font-size-asian="9.0pt"/>
    </style:style>
    <style:style style:family="text" style:name="T54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15" style:parent-style-name="0">
      <style:paragraph-properties fo:text-align="center" style:snap-to-layout-grid="false"/>
    </style:style>
    <style:style style:family="text" style:name="T54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544">
      <style:text-properties fo:font-size="9.0pt" style:font-name="돋움" style:font-name-asian="돋움" style:font-size-asian="9.0pt"/>
    </style:style>
    <style:style style:family="text" style:name="T54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16" style:parent-style-name="0">
      <style:paragraph-properties fo:text-align="center" style:snap-to-layout-grid="false"/>
    </style:style>
    <style:style style:family="text" style:name="T546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547">
      <style:text-properties fo:font-size="9.0pt" style:font-name="돋움" style:font-name-asian="돋움" style:font-size-asian="9.0pt"/>
    </style:style>
    <style:style style:family="text" style:name="T54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9.R1">
      <style:table-row-properties style:min-row-height="0.417cm"/>
    </style:style>
    <style:style style:family="paragraph" style:name="P217" style:parent-style-name="0">
      <style:paragraph-properties style:snap-to-layout-grid="false"/>
    </style:style>
    <style:style style:family="text" style:name="T54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18" style:parent-style-name="0">
      <style:paragraph-properties fo:text-align="center" style:snap-to-layout-grid="false"/>
    </style:style>
    <style:style style:family="text" style:name="T550">
      <style:text-properties fo:font-size="9.0pt" style:font-name="돋움" style:font-name-asian="돋움" style:font-size-asian="9.0pt"/>
    </style:style>
    <style:style style:family="text" style:name="T55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19" style:parent-style-name="0">
      <style:paragraph-properties fo:text-align="center" style:snap-to-layout-grid="false"/>
    </style:style>
    <style:style style:family="text" style:name="T552">
      <style:text-properties fo:font-size="9.0pt" style:font-name="돋움" style:font-name-asian="돋움" style:font-size-asian="9.0pt"/>
    </style:style>
    <style:style style:family="text" style:name="T55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20" style:parent-style-name="0">
      <style:paragraph-properties fo:text-align="center" style:snap-to-layout-grid="false"/>
    </style:style>
    <style:style style:family="text" style:name="T554">
      <style:text-properties fo:font-size="9.0pt" style:font-name="돋움" style:font-name-asian="돋움" style:font-size-asian="9.0pt"/>
    </style:style>
    <style:style style:family="text" style:name="T55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21" style:parent-style-name="0">
      <style:paragraph-properties fo:text-align="center" style:snap-to-layout-grid="false"/>
    </style:style>
    <style:style style:family="text" style:name="T556">
      <style:text-properties fo:font-size="9.0pt" style:font-name="돋움" style:font-name-asian="돋움" style:font-size-asian="9.0pt"/>
    </style:style>
    <style:style style:family="text" style:name="T55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22" style:parent-style-name="0">
      <style:paragraph-properties fo:text-align="center" style:snap-to-layout-grid="false"/>
    </style:style>
    <style:style style:family="text" style:name="T558">
      <style:text-properties fo:font-size="9.0pt" style:font-name="돋움" style:font-name-asian="돋움" style:font-size-asian="9.0pt"/>
    </style:style>
    <style:style style:family="text" style:name="T55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9.R2">
      <style:table-row-properties style:min-row-height="0.417cm"/>
    </style:style>
    <style:style style:family="paragraph" style:name="P223" style:parent-style-name="0">
      <style:paragraph-properties style:snap-to-layout-grid="false"/>
    </style:style>
    <style:style style:family="text" style:name="T56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24" style:parent-style-name="0">
      <style:paragraph-properties fo:text-align="center" style:snap-to-layout-grid="false"/>
    </style:style>
    <style:style style:family="text" style:name="T561">
      <style:text-properties fo:font-size="9.0pt" style:font-name="돋움" style:font-name-asian="돋움" style:font-size-asian="9.0pt"/>
    </style:style>
    <style:style style:family="table-cell" style:name="T9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25" style:parent-style-name="0">
      <style:paragraph-properties fo:text-align="center" style:snap-to-layout-grid="false"/>
    </style:style>
    <style:style style:family="text" style:name="T562">
      <style:text-properties fo:font-size="9.0pt" style:font-name="돋움" style:font-name-asian="돋움" style:font-size-asian="9.0pt"/>
    </style:style>
    <style:style style:family="text" style:name="T56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26" style:parent-style-name="0">
      <style:paragraph-properties fo:text-align="center" style:snap-to-layout-grid="false"/>
    </style:style>
    <style:style style:family="text" style:name="T564">
      <style:text-properties fo:font-size="9.0pt" style:font-name="돋움" style:font-name-asian="돋움" style:font-size-asian="9.0pt"/>
    </style:style>
    <style:style style:family="text" style:name="T56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27" style:parent-style-name="0">
      <style:paragraph-properties fo:text-align="center" style:snap-to-layout-grid="false"/>
    </style:style>
    <style:style style:family="text" style:name="T566">
      <style:text-properties fo:font-size="9.0pt" style:font-name="돋움" style:font-name-asian="돋움" style:font-size-asian="9.0pt"/>
    </style:style>
    <style:style style:family="text" style:name="T56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28" style:parent-style-name="0">
      <style:paragraph-properties fo:text-align="center" style:snap-to-layout-grid="false"/>
    </style:style>
    <style:style style:family="text" style:name="T568">
      <style:text-properties fo:font-size="9.0pt" style:font-name="돋움" style:font-name-asian="돋움" style:font-size-asian="9.0pt"/>
    </style:style>
    <style:style style:family="text" style:name="T56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9.R3">
      <style:table-row-properties style:min-row-height="0.417cm"/>
    </style:style>
    <style:style style:family="paragraph" style:name="P229" style:parent-style-name="0">
      <style:paragraph-properties style:snap-to-layout-grid="false"/>
    </style:style>
    <style:style style:family="text" style:name="T57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9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30" style:parent-style-name="0">
      <style:paragraph-properties fo:text-align="center" style:snap-to-layout-grid="false"/>
    </style:style>
    <style:style style:family="table-cell" style:name="T9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31" style:parent-style-name="0">
      <style:paragraph-properties fo:text-align="center" style:snap-to-layout-grid="false"/>
    </style:style>
    <style:style style:family="table-cell" style:name="T9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32" style:parent-style-name="0">
      <style:paragraph-properties fo:text-align="center" style:snap-to-layout-grid="false"/>
    </style:style>
    <style:style style:family="table-cell" style:name="T9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33" style:parent-style-name="0">
      <style:paragraph-properties fo:text-align="center" style:snap-to-layout-grid="false"/>
    </style:style>
    <style:style style:family="table-cell" style:name="T9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34" style:parent-style-name="0">
      <style:paragraph-properties fo:text-align="center" style:snap-to-layout-grid="false"/>
    </style:style>
    <style:style style:family="table-cell" style:name="T9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9.R4">
      <style:table-row-properties style:min-row-height="0.417cm"/>
    </style:style>
    <style:style style:family="paragraph" style:name="P235" style:parent-style-name="12">
      <style:paragraph-properties fo:margin-left="0.317cm" fo:text-indent="-0.317cm" style:snap-to-layout-grid="false"/>
    </style:style>
    <style:style style:family="text" style:name="T571">
      <style:text-properties style:font-name="바탕" style:font-name-asian="휴먼고딕"/>
    </style:style>
    <style:style style:family="text" style:name="T572">
      <style:text-properties style:font-name="바탕" style:font-name-asian="휴먼고딕"/>
    </style:style>
    <style:style style:family="text" style:name="T573">
      <style:text-properties style:font-name="바탕" style:font-name-asian="휴먼고딕"/>
    </style:style>
    <style:style style:family="paragraph" style:name="P236" style:parent-style-name="12">
      <style:paragraph-properties fo:margin-left="0.317cm" fo:text-indent="-0.317cm" style:snap-to-layout-grid="false"/>
    </style:style>
    <style:style style:family="text" style:name="T574">
      <style:text-properties fo:color="#ff9900" style:font-name="바탕" style:font-name-asian="휴먼고딕"/>
    </style:style>
    <style:style style:family="text" style:name="T575">
      <style:text-properties style:font-name="바탕" style:font-name-asian="휴먼고딕"/>
    </style:style>
    <style:style style:family="paragraph" style:name="P237" style:parent-style-name="12">
      <style:paragraph-properties fo:margin-left="0.317cm" fo:text-indent="-0.317cm" style:snap-to-layout-grid="false"/>
    </style:style>
    <style:style style:family="text" style:name="T576">
      <style:text-properties fo:color="#ff9900" style:font-name="바탕" style:font-name-asian="휴먼고딕"/>
    </style:style>
    <style:style style:family="text" style:name="T577">
      <style:text-properties style:font-name="바탕" style:font-name-asian="휴먼고딕"/>
    </style:style>
    <style:style style:family="text" style:name="T578">
      <style:text-properties style:font-name="바탕" style:font-name-asian="휴먼고딕"/>
    </style:style>
    <style:style style:family="text" style:name="T579">
      <style:text-properties style:font-name="바탕" style:font-name-asian="휴먼고딕"/>
    </style:style>
    <style:style style:family="paragraph" style:name="P238" style:parent-style-name="12">
      <style:paragraph-properties fo:margin-left="0.317cm" fo:text-indent="-0.317cm" style:snap-to-layout-grid="false"/>
    </style:style>
    <style:style style:family="text" style:name="T580">
      <style:text-properties fo:color="#ff9900" style:font-name="바탕" style:font-name-asian="휴먼고딕"/>
    </style:style>
    <style:style style:family="text" style:name="T581">
      <style:text-properties style:font-name="바탕" style:font-name-asian="휴먼고딕"/>
    </style:style>
    <style:style style:family="paragraph" style:name="P239" style:parent-style-name="12">
      <style:paragraph-properties fo:margin-left="0.317cm" fo:text-indent="-0.317cm" style:snap-to-layout-grid="false"/>
    </style:style>
    <style:style style:family="text" style:name="T582">
      <style:text-properties fo:color="#ff9900" style:font-name="바탕" style:font-name-asian="휴먼고딕"/>
    </style:style>
    <style:style style:family="text" style:name="T583">
      <style:text-properties style:font-name="바탕" style:font-name-asian="휴먼고딕"/>
    </style:style>
    <style:style style:family="text" style:name="T584">
      <style:text-properties style:font-name="바탕" style:font-name-asian="휴먼고딕"/>
    </style:style>
    <style:style style:family="text" style:name="T585">
      <style:text-properties style:font-name="바탕" style:font-name-asian="휴먼고딕"/>
    </style:style>
    <style:style style:family="text" style:name="T586">
      <style:text-properties style:font-name="바탕" style:font-name-asian="휴먼고딕"/>
    </style:style>
    <style:style style:family="text" style:name="T587">
      <style:text-properties style:font-name="바탕" style:font-name-asian="휴먼고딕"/>
    </style:style>
    <style:style style:family="table-cell" style:name="T8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8.R5">
      <style:table-row-properties style:min-row-height="4.441cm"/>
    </style:style>
    <style:style style:family="paragraph" style:name="P240" style:parent-style-name="12">
      <style:paragraph-properties fo:text-align="center" style:snap-to-layout-grid="false"/>
    </style:style>
    <style:style style:family="text" style:name="T588">
      <style:text-properties style:font-name="바탕" style:font-name-asian="휴먼고딕"/>
    </style:style>
    <style:style style:family="table-cell" style:name="T9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241" style:parent-style-name="12">
      <style:paragraph-properties fo:text-align="center" style:snap-to-layout-grid="false"/>
    </style:style>
    <style:style style:family="text" style:name="T589">
      <style:text-properties style:font-name="바탕" style:font-name-asian="휴먼고딕"/>
    </style:style>
    <style:style style:family="table-cell" style:name="T9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242" style:parent-style-name="12">
      <style:paragraph-properties fo:margin-left="0.317cm" fo:text-indent="-0.317cm" style:snap-to-layout-grid="false"/>
    </style:style>
    <style:style style:family="table" style:name="T10">
      <style:table-properties style:width="0.000cm" table:border-model="collapsing"/>
    </style:style>
    <style:style style:family="graphic" style:name="fr10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0.C107">
      <style:table-column-properties style:column-width="1.965cm"/>
    </style:style>
    <style:style style:family="table-column" style:name="T10.C108">
      <style:table-column-properties style:column-width="1.965cm"/>
    </style:style>
    <style:style style:family="table-column" style:name="T10.C109">
      <style:table-column-properties style:column-width="1.965cm"/>
    </style:style>
    <style:style style:family="table-column" style:name="T10.C110">
      <style:table-column-properties style:column-width="1.965cm"/>
    </style:style>
    <style:style style:family="table-column" style:name="T10.C111">
      <style:table-column-properties style:column-width="1.965cm"/>
    </style:style>
    <style:style style:family="table-column" style:name="T10.C112">
      <style:table-column-properties style:column-width="1.965cm"/>
    </style:style>
    <style:style style:family="paragraph" style:name="P243" style:parent-style-name="0">
      <style:paragraph-properties style:snap-to-layout-grid="false"/>
    </style:style>
    <style:style style:family="text" style:name="T59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44" style:parent-style-name="0">
      <style:paragraph-properties fo:text-align="center" style:snap-to-layout-grid="false"/>
    </style:style>
    <style:style style:family="text" style:name="T591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592">
      <style:text-properties fo:font-size="9.0pt" style:font-name="돋움" style:font-name-asian="돋움" style:font-size-asian="9.0pt"/>
    </style:style>
    <style:style style:family="text" style:name="T59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45" style:parent-style-name="0">
      <style:paragraph-properties fo:text-align="center" style:snap-to-layout-grid="false"/>
    </style:style>
    <style:style style:family="text" style:name="T594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595">
      <style:text-properties fo:font-size="9.0pt" style:font-name="돋움" style:font-name-asian="돋움" style:font-size-asian="9.0pt"/>
    </style:style>
    <style:style style:family="text" style:name="T59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46" style:parent-style-name="0">
      <style:paragraph-properties fo:text-align="center" style:snap-to-layout-grid="false"/>
    </style:style>
    <style:style style:family="text" style:name="T59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598">
      <style:text-properties fo:font-size="9.0pt" style:font-name="돋움" style:font-name-asian="돋움" style:font-size-asian="9.0pt"/>
    </style:style>
    <style:style style:family="text" style:name="T59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47" style:parent-style-name="0">
      <style:paragraph-properties fo:text-align="center" style:snap-to-layout-grid="false"/>
    </style:style>
    <style:style style:family="text" style:name="T60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601">
      <style:text-properties fo:font-size="9.0pt" style:font-name="돋움" style:font-name-asian="돋움" style:font-size-asian="9.0pt"/>
    </style:style>
    <style:style style:family="text" style:name="T60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48" style:parent-style-name="0">
      <style:paragraph-properties fo:text-align="center" style:snap-to-layout-grid="false"/>
    </style:style>
    <style:style style:family="text" style:name="T60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604">
      <style:text-properties fo:font-size="9.0pt" style:font-name="돋움" style:font-name-asian="돋움" style:font-size-asian="9.0pt"/>
    </style:style>
    <style:style style:family="text" style:name="T60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0.R1">
      <style:table-row-properties style:min-row-height="0.417cm"/>
    </style:style>
    <style:style style:family="paragraph" style:name="P249" style:parent-style-name="0">
      <style:paragraph-properties style:snap-to-layout-grid="false"/>
    </style:style>
    <style:style style:family="text" style:name="T60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50" style:parent-style-name="0">
      <style:paragraph-properties fo:text-align="center" style:snap-to-layout-grid="false"/>
    </style:style>
    <style:style style:family="text" style:name="T607">
      <style:text-properties fo:font-size="9.0pt" style:font-name="돋움" style:font-name-asian="돋움" style:font-size-asian="9.0pt"/>
    </style:style>
    <style:style style:family="text" style:name="T60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51" style:parent-style-name="0">
      <style:paragraph-properties fo:text-align="center" style:snap-to-layout-grid="false"/>
    </style:style>
    <style:style style:family="text" style:name="T609">
      <style:text-properties fo:font-size="9.0pt" style:font-name="돋움" style:font-name-asian="돋움" style:font-size-asian="9.0pt"/>
    </style:style>
    <style:style style:family="text" style:name="T61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52" style:parent-style-name="0">
      <style:paragraph-properties fo:text-align="center" style:snap-to-layout-grid="false"/>
    </style:style>
    <style:style style:family="text" style:name="T611">
      <style:text-properties fo:font-size="9.0pt" style:font-name="돋움" style:font-name-asian="돋움" style:font-size-asian="9.0pt"/>
    </style:style>
    <style:style style:family="text" style:name="T61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53" style:parent-style-name="0">
      <style:paragraph-properties fo:text-align="center" style:snap-to-layout-grid="false"/>
    </style:style>
    <style:style style:family="text" style:name="T613">
      <style:text-properties fo:font-size="9.0pt" style:font-name="돋움" style:font-name-asian="돋움" style:font-size-asian="9.0pt"/>
    </style:style>
    <style:style style:family="text" style:name="T61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54" style:parent-style-name="0">
      <style:paragraph-properties fo:text-align="center" style:snap-to-layout-grid="false"/>
    </style:style>
    <style:style style:family="text" style:name="T615">
      <style:text-properties fo:font-size="9.0pt" style:font-name="돋움" style:font-name-asian="돋움" style:font-size-asian="9.0pt"/>
    </style:style>
    <style:style style:family="text" style:name="T61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0.R2">
      <style:table-row-properties style:min-row-height="0.417cm"/>
    </style:style>
    <style:style style:family="paragraph" style:name="P255" style:parent-style-name="0">
      <style:paragraph-properties style:snap-to-layout-grid="false"/>
    </style:style>
    <style:style style:family="text" style:name="T61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56" style:parent-style-name="0">
      <style:paragraph-properties fo:text-align="center" style:snap-to-layout-grid="false"/>
    </style:style>
    <style:style style:family="text" style:name="T618">
      <style:text-properties fo:font-size="9.0pt" style:font-name="돋움" style:font-name-asian="돋움" style:font-size-asian="9.0pt"/>
    </style:style>
    <style:style style:family="table-cell" style:name="T10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57" style:parent-style-name="0">
      <style:paragraph-properties fo:text-align="center" style:snap-to-layout-grid="false"/>
    </style:style>
    <style:style style:family="text" style:name="T619">
      <style:text-properties fo:font-size="9.0pt" style:font-name="돋움" style:font-name-asian="돋움" style:font-size-asian="9.0pt"/>
    </style:style>
    <style:style style:family="text" style:name="T62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58" style:parent-style-name="0">
      <style:paragraph-properties fo:text-align="center" style:snap-to-layout-grid="false"/>
    </style:style>
    <style:style style:family="text" style:name="T621">
      <style:text-properties fo:font-size="9.0pt" style:font-name="돋움" style:font-name-asian="돋움" style:font-size-asian="9.0pt"/>
    </style:style>
    <style:style style:family="text" style:name="T62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59" style:parent-style-name="0">
      <style:paragraph-properties fo:text-align="center" style:snap-to-layout-grid="false"/>
    </style:style>
    <style:style style:family="text" style:name="T623">
      <style:text-properties fo:font-size="9.0pt" style:font-name="돋움" style:font-name-asian="돋움" style:font-size-asian="9.0pt"/>
    </style:style>
    <style:style style:family="text" style:name="T62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60" style:parent-style-name="0">
      <style:paragraph-properties fo:text-align="center" style:snap-to-layout-grid="false"/>
    </style:style>
    <style:style style:family="text" style:name="T625">
      <style:text-properties fo:font-size="9.0pt" style:font-name="돋움" style:font-name-asian="돋움" style:font-size-asian="9.0pt"/>
    </style:style>
    <style:style style:family="text" style:name="T62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0.R3">
      <style:table-row-properties style:min-row-height="0.417cm"/>
    </style:style>
    <style:style style:family="paragraph" style:name="P261" style:parent-style-name="0">
      <style:paragraph-properties style:snap-to-layout-grid="false"/>
    </style:style>
    <style:style style:family="text" style:name="T62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0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62" style:parent-style-name="0">
      <style:paragraph-properties fo:text-align="center" style:snap-to-layout-grid="false"/>
    </style:style>
    <style:style style:family="table-cell" style:name="T10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63" style:parent-style-name="0">
      <style:paragraph-properties fo:text-align="center" style:snap-to-layout-grid="false"/>
    </style:style>
    <style:style style:family="table-cell" style:name="T10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64" style:parent-style-name="0">
      <style:paragraph-properties fo:text-align="center" style:snap-to-layout-grid="false"/>
    </style:style>
    <style:style style:family="table-cell" style:name="T10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65" style:parent-style-name="0">
      <style:paragraph-properties fo:text-align="center" style:snap-to-layout-grid="false"/>
    </style:style>
    <style:style style:family="table-cell" style:name="T10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66" style:parent-style-name="0">
      <style:paragraph-properties fo:text-align="center" style:snap-to-layout-grid="false"/>
    </style:style>
    <style:style style:family="table-cell" style:name="T10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0.R4">
      <style:table-row-properties style:min-row-height="0.417cm"/>
    </style:style>
    <style:style style:family="paragraph" style:name="P267" style:parent-style-name="12">
      <style:paragraph-properties fo:margin-left="0.317cm" fo:text-indent="-0.317cm" style:snap-to-layout-grid="false"/>
    </style:style>
    <style:style style:family="text" style:name="T628">
      <style:text-properties style:font-name="바탕" style:font-name-asian="휴먼고딕"/>
    </style:style>
    <style:style style:family="text" style:name="T629">
      <style:text-properties style:font-name="바탕" style:font-name-asian="휴먼고딕"/>
    </style:style>
    <style:style style:family="text" style:name="T630">
      <style:text-properties style:font-name="바탕" style:font-name-asian="휴먼고딕"/>
    </style:style>
    <style:style style:family="paragraph" style:name="P268" style:parent-style-name="12">
      <style:paragraph-properties fo:margin-left="0.317cm" fo:text-indent="-0.317cm" style:snap-to-layout-grid="false"/>
    </style:style>
    <style:style style:family="text" style:name="T631">
      <style:text-properties fo:color="#ff9900" style:font-name="바탕" style:font-name-asian="휴먼고딕"/>
    </style:style>
    <style:style style:family="text" style:name="T632">
      <style:text-properties style:font-name="바탕" style:font-name-asian="휴먼고딕"/>
    </style:style>
    <style:style style:family="paragraph" style:name="P269" style:parent-style-name="12">
      <style:paragraph-properties fo:margin-left="0.317cm" fo:text-indent="-0.317cm" style:snap-to-layout-grid="false"/>
    </style:style>
    <style:style style:family="text" style:name="T633">
      <style:text-properties fo:color="#ff9900" style:font-name="바탕" style:font-name-asian="휴먼고딕"/>
    </style:style>
    <style:style style:family="text" style:name="T634">
      <style:text-properties style:font-name="바탕" style:font-name-asian="휴먼고딕"/>
    </style:style>
    <style:style style:family="text" style:name="T635">
      <style:text-properties style:font-name="바탕" style:font-name-asian="휴먼고딕"/>
    </style:style>
    <style:style style:family="text" style:name="T636">
      <style:text-properties style:font-name="바탕" style:font-name-asian="휴먼고딕"/>
    </style:style>
    <style:style style:family="table-cell" style:name="T9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9.R5">
      <style:table-row-properties style:min-row-height="3.584cm"/>
    </style:style>
    <style:style style:family="paragraph" style:name="P270" style:parent-style-name="12">
      <style:paragraph-properties fo:text-align="center" style:snap-to-layout-grid="false"/>
    </style:style>
    <style:style style:family="text" style:name="T637">
      <style:text-properties style:font-name="바탕" style:font-name-asian="휴먼고딕"/>
    </style:style>
    <style:style style:family="table-cell" style:name="T10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271" style:parent-style-name="12">
      <style:paragraph-properties fo:text-align="center" style:snap-to-layout-grid="false"/>
    </style:style>
    <style:style style:family="text" style:name="T638">
      <style:text-properties style:font-name="바탕" style:font-name-asian="휴먼고딕"/>
    </style:style>
    <style:style style:family="table-cell" style:name="T10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272" style:parent-style-name="12">
      <style:paragraph-properties fo:margin-left="0.317cm" fo:text-indent="-0.317cm" style:snap-to-layout-grid="false"/>
    </style:style>
    <style:style style:family="table" style:name="T11">
      <style:table-properties style:width="0.000cm" table:border-model="collapsing"/>
    </style:style>
    <style:style style:family="graphic" style:name="fr1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1.C113">
      <style:table-column-properties style:column-width="1.965cm"/>
    </style:style>
    <style:style style:family="table-column" style:name="T11.C114">
      <style:table-column-properties style:column-width="1.965cm"/>
    </style:style>
    <style:style style:family="table-column" style:name="T11.C115">
      <style:table-column-properties style:column-width="1.965cm"/>
    </style:style>
    <style:style style:family="table-column" style:name="T11.C116">
      <style:table-column-properties style:column-width="1.965cm"/>
    </style:style>
    <style:style style:family="table-column" style:name="T11.C117">
      <style:table-column-properties style:column-width="1.965cm"/>
    </style:style>
    <style:style style:family="table-column" style:name="T11.C118">
      <style:table-column-properties style:column-width="1.965cm"/>
    </style:style>
    <style:style style:family="paragraph" style:name="P273" style:parent-style-name="0">
      <style:paragraph-properties style:snap-to-layout-grid="false"/>
    </style:style>
    <style:style style:family="text" style:name="T63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74" style:parent-style-name="0">
      <style:paragraph-properties fo:text-align="center" style:snap-to-layout-grid="false"/>
    </style:style>
    <style:style style:family="text" style:name="T64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641">
      <style:text-properties fo:font-size="9.0pt" style:font-name="돋움" style:font-name-asian="돋움" style:font-size-asian="9.0pt"/>
    </style:style>
    <style:style style:family="text" style:name="T64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75" style:parent-style-name="0">
      <style:paragraph-properties fo:text-align="center" style:snap-to-layout-grid="false"/>
    </style:style>
    <style:style style:family="text" style:name="T64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644">
      <style:text-properties fo:font-size="9.0pt" style:font-name="돋움" style:font-name-asian="돋움" style:font-size-asian="9.0pt"/>
    </style:style>
    <style:style style:family="text" style:name="T64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76" style:parent-style-name="0">
      <style:paragraph-properties fo:text-align="center" style:snap-to-layout-grid="false"/>
    </style:style>
    <style:style style:family="text" style:name="T646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647">
      <style:text-properties fo:font-size="9.0pt" style:font-name="돋움" style:font-name-asian="돋움" style:font-size-asian="9.0pt"/>
    </style:style>
    <style:style style:family="text" style:name="T64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77" style:parent-style-name="0">
      <style:paragraph-properties fo:text-align="center" style:snap-to-layout-grid="false"/>
    </style:style>
    <style:style style:family="text" style:name="T649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650">
      <style:text-properties fo:font-size="9.0pt" style:font-name="돋움" style:font-name-asian="돋움" style:font-size-asian="9.0pt"/>
    </style:style>
    <style:style style:family="text" style:name="T65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78" style:parent-style-name="0">
      <style:paragraph-properties fo:text-align="center" style:snap-to-layout-grid="false"/>
    </style:style>
    <style:style style:family="text" style:name="T652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653">
      <style:text-properties fo:font-size="9.0pt" style:font-name="돋움" style:font-name-asian="돋움" style:font-size-asian="9.0pt"/>
    </style:style>
    <style:style style:family="text" style:name="T65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1.R1">
      <style:table-row-properties style:min-row-height="0.417cm"/>
    </style:style>
    <style:style style:family="paragraph" style:name="P279" style:parent-style-name="0">
      <style:paragraph-properties style:snap-to-layout-grid="false"/>
    </style:style>
    <style:style style:family="text" style:name="T65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80" style:parent-style-name="0">
      <style:paragraph-properties fo:text-align="center" style:snap-to-layout-grid="false"/>
    </style:style>
    <style:style style:family="text" style:name="T656">
      <style:text-properties fo:font-size="9.0pt" style:font-name="돋움" style:font-name-asian="돋움" style:font-size-asian="9.0pt"/>
    </style:style>
    <style:style style:family="text" style:name="T65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81" style:parent-style-name="0">
      <style:paragraph-properties fo:text-align="center" style:snap-to-layout-grid="false"/>
    </style:style>
    <style:style style:family="text" style:name="T658">
      <style:text-properties fo:font-size="9.0pt" style:font-name="돋움" style:font-name-asian="돋움" style:font-size-asian="9.0pt"/>
    </style:style>
    <style:style style:family="text" style:name="T65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82" style:parent-style-name="0">
      <style:paragraph-properties fo:text-align="center" style:snap-to-layout-grid="false"/>
    </style:style>
    <style:style style:family="text" style:name="T660">
      <style:text-properties fo:font-size="9.0pt" style:font-name="돋움" style:font-name-asian="돋움" style:font-size-asian="9.0pt"/>
    </style:style>
    <style:style style:family="text" style:name="T66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83" style:parent-style-name="0">
      <style:paragraph-properties fo:text-align="center" style:snap-to-layout-grid="false"/>
    </style:style>
    <style:style style:family="text" style:name="T662">
      <style:text-properties fo:font-size="9.0pt" style:font-name="돋움" style:font-name-asian="돋움" style:font-size-asian="9.0pt"/>
    </style:style>
    <style:style style:family="text" style:name="T66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84" style:parent-style-name="0">
      <style:paragraph-properties fo:text-align="center" style:snap-to-layout-grid="false"/>
    </style:style>
    <style:style style:family="text" style:name="T664">
      <style:text-properties fo:font-size="9.0pt" style:font-name="돋움" style:font-name-asian="돋움" style:font-size-asian="9.0pt"/>
    </style:style>
    <style:style style:family="text" style:name="T66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1.R2">
      <style:table-row-properties style:min-row-height="0.417cm"/>
    </style:style>
    <style:style style:family="paragraph" style:name="P285" style:parent-style-name="0">
      <style:paragraph-properties style:snap-to-layout-grid="false"/>
    </style:style>
    <style:style style:family="text" style:name="T66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86" style:parent-style-name="0">
      <style:paragraph-properties fo:text-align="center" style:snap-to-layout-grid="false"/>
    </style:style>
    <style:style style:family="text" style:name="T667">
      <style:text-properties fo:font-size="9.0pt" style:font-name="돋움" style:font-name-asian="돋움" style:font-size-asian="9.0pt"/>
    </style:style>
    <style:style style:family="table-cell" style:name="T11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87" style:parent-style-name="0">
      <style:paragraph-properties fo:text-align="center" style:snap-to-layout-grid="false"/>
    </style:style>
    <style:style style:family="text" style:name="T668">
      <style:text-properties fo:font-size="9.0pt" style:font-name="돋움" style:font-name-asian="돋움" style:font-size-asian="9.0pt"/>
    </style:style>
    <style:style style:family="text" style:name="T66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88" style:parent-style-name="0">
      <style:paragraph-properties fo:text-align="center" style:snap-to-layout-grid="false"/>
    </style:style>
    <style:style style:family="text" style:name="T670">
      <style:text-properties fo:font-size="9.0pt" style:font-name="돋움" style:font-name-asian="돋움" style:font-size-asian="9.0pt"/>
    </style:style>
    <style:style style:family="text" style:name="T67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89" style:parent-style-name="0">
      <style:paragraph-properties fo:text-align="center" style:snap-to-layout-grid="false"/>
    </style:style>
    <style:style style:family="text" style:name="T672">
      <style:text-properties fo:font-size="9.0pt" style:font-name="돋움" style:font-name-asian="돋움" style:font-size-asian="9.0pt"/>
    </style:style>
    <style:style style:family="text" style:name="T67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90" style:parent-style-name="0">
      <style:paragraph-properties fo:text-align="center" style:snap-to-layout-grid="false"/>
    </style:style>
    <style:style style:family="text" style:name="T674">
      <style:text-properties fo:font-size="9.0pt" style:font-name="돋움" style:font-name-asian="돋움" style:font-size-asian="9.0pt"/>
    </style:style>
    <style:style style:family="text" style:name="T67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1.R3">
      <style:table-row-properties style:min-row-height="0.417cm"/>
    </style:style>
    <style:style style:family="paragraph" style:name="P291" style:parent-style-name="0">
      <style:paragraph-properties style:snap-to-layout-grid="false"/>
    </style:style>
    <style:style style:family="text" style:name="T67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1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92" style:parent-style-name="0">
      <style:paragraph-properties fo:text-align="center" style:snap-to-layout-grid="false"/>
    </style:style>
    <style:style style:family="table-cell" style:name="T11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93" style:parent-style-name="0">
      <style:paragraph-properties fo:text-align="center" style:snap-to-layout-grid="false"/>
    </style:style>
    <style:style style:family="table-cell" style:name="T11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94" style:parent-style-name="0">
      <style:paragraph-properties fo:text-align="center" style:snap-to-layout-grid="false"/>
    </style:style>
    <style:style style:family="table-cell" style:name="T11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95" style:parent-style-name="0">
      <style:paragraph-properties fo:text-align="center" style:snap-to-layout-grid="false"/>
    </style:style>
    <style:style style:family="table-cell" style:name="T11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296" style:parent-style-name="0">
      <style:paragraph-properties fo:text-align="center" style:snap-to-layout-grid="false"/>
    </style:style>
    <style:style style:family="table-cell" style:name="T11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1.R4">
      <style:table-row-properties style:min-row-height="0.417cm"/>
    </style:style>
    <style:style style:family="paragraph" style:name="P297" style:parent-style-name="12">
      <style:paragraph-properties fo:margin-left="0.317cm" fo:text-indent="-0.317cm" style:snap-to-layout-grid="false"/>
    </style:style>
    <style:style style:family="text" style:name="T677">
      <style:text-properties style:font-name="바탕" style:font-name-asian="휴먼고딕"/>
    </style:style>
    <style:style style:family="text" style:name="T678">
      <style:text-properties style:font-name="바탕" style:font-name-asian="휴먼고딕"/>
    </style:style>
    <style:style style:family="text" style:name="T679">
      <style:text-properties style:font-name="바탕" style:font-name-asian="휴먼고딕"/>
    </style:style>
    <style:style style:family="paragraph" style:name="P298" style:parent-style-name="12">
      <style:paragraph-properties fo:margin-left="0.317cm" fo:text-indent="-0.317cm" style:snap-to-layout-grid="false"/>
    </style:style>
    <style:style style:family="text" style:name="T680">
      <style:text-properties fo:color="#ff9900" style:font-name="바탕" style:font-name-asian="휴먼고딕"/>
    </style:style>
    <style:style style:family="text" style:name="T681">
      <style:text-properties style:font-name="바탕" style:font-name-asian="휴먼고딕"/>
    </style:style>
    <style:style style:family="text" style:name="T682">
      <style:text-properties style:font-name="바탕" style:font-name-asian="휴먼고딕"/>
    </style:style>
    <style:style style:family="text" style:name="T683">
      <style:text-properties style:font-name="바탕" style:font-name-asian="휴먼고딕"/>
    </style:style>
    <style:style style:family="paragraph" style:name="P299" style:parent-style-name="12">
      <style:paragraph-properties fo:margin-left="0.317cm" fo:text-indent="-0.317cm" style:snap-to-layout-grid="false"/>
    </style:style>
    <style:style style:family="text" style:name="T684">
      <style:text-properties fo:color="#ff9900" style:font-name="바탕" style:font-name-asian="휴먼고딕"/>
    </style:style>
    <style:style style:family="text" style:name="T685">
      <style:text-properties style:font-name="바탕" style:font-name-asian="휴먼고딕"/>
    </style:style>
    <style:style style:family="paragraph" style:name="P300" style:parent-style-name="12">
      <style:paragraph-properties fo:margin-left="0.317cm" fo:text-indent="-0.317cm" style:snap-to-layout-grid="false"/>
    </style:style>
    <style:style style:family="text" style:name="T686">
      <style:text-properties fo:color="#ff9900" style:font-name="바탕" style:font-name-asian="휴먼고딕"/>
    </style:style>
    <style:style style:family="text" style:name="T687">
      <style:text-properties style:font-name="바탕" style:font-name-asian="휴먼고딕"/>
    </style:style>
    <style:style style:family="text" style:name="T688">
      <style:text-properties style:font-name="바탕" style:font-name-asian="휴먼고딕"/>
    </style:style>
    <style:style style:family="text" style:name="T689">
      <style:text-properties style:font-name="바탕" style:font-name-asian="휴먼고딕"/>
    </style:style>
    <style:style style:family="paragraph" style:name="P301" style:parent-style-name="12">
      <style:paragraph-properties fo:margin-left="0.317cm" fo:text-indent="-0.317cm" style:snap-to-layout-grid="false"/>
    </style:style>
    <style:style style:family="text" style:name="T690">
      <style:text-properties fo:color="#ff9900" style:font-name="바탕" style:font-name-asian="휴먼고딕"/>
    </style:style>
    <style:style style:family="text" style:name="T691">
      <style:text-properties style:font-name="바탕" style:font-name-asian="휴먼고딕"/>
    </style:style>
    <style:style style:family="text" style:name="T692">
      <style:text-properties style:font-name="바탕" style:font-name-asian="휴먼고딕"/>
    </style:style>
    <style:style style:family="text" style:name="T693">
      <style:text-properties style:font-name="바탕" style:font-name-asian="휴먼고딕"/>
    </style:style>
    <style:style style:family="text" style:name="T694">
      <style:text-properties style:font-name="바탕" style:font-name-asian="휴먼고딕"/>
    </style:style>
    <style:style style:family="text" style:name="T695">
      <style:text-properties style:font-name="바탕" style:font-name-asian="휴먼고딕"/>
    </style:style>
    <style:style style:family="paragraph" style:name="P302" style:parent-style-name="12">
      <style:paragraph-properties fo:margin-left="0.317cm" fo:text-indent="-0.317cm" style:snap-to-layout-grid="false"/>
    </style:style>
    <style:style style:family="text" style:name="T696">
      <style:text-properties fo:color="#ff9900" style:font-name="바탕" style:font-name-asian="휴먼고딕"/>
    </style:style>
    <style:style style:family="text" style:name="T697">
      <style:text-properties style:font-name="바탕" style:font-name-asian="휴먼고딕"/>
    </style:style>
    <style:style style:family="text" style:name="T698">
      <style:text-properties style:font-name="바탕" style:font-name-asian="휴먼고딕"/>
    </style:style>
    <style:style style:family="text" style:name="T699">
      <style:text-properties style:font-name="바탕" style:font-name-asian="휴먼고딕"/>
    </style:style>
    <style:style style:family="text" style:name="T700">
      <style:text-properties style:font-name="바탕" style:font-name-asian="휴먼고딕"/>
    </style:style>
    <style:style style:family="text" style:name="T701">
      <style:text-properties style:font-name="바탕" style:font-name-asian="휴먼고딕"/>
    </style:style>
    <style:style style:family="text" style:name="T702">
      <style:text-properties style:font-name="바탕" style:font-name-asian="휴먼고딕"/>
    </style:style>
    <style:style style:family="text" style:name="T703">
      <style:text-properties style:font-name="바탕" style:font-name-asian="휴먼고딕"/>
    </style:style>
    <style:style style:family="text" style:name="T704">
      <style:text-properties style:font-name="바탕" style:font-name-asian="휴먼고딕"/>
    </style:style>
    <style:style style:family="text" style:name="T705">
      <style:text-properties style:font-name="바탕" style:font-name-asian="휴먼고딕"/>
    </style:style>
    <style:style style:family="paragraph" style:name="P303" style:parent-style-name="12">
      <style:paragraph-properties fo:margin-left="0.317cm" fo:text-indent="-0.317cm" style:snap-to-layout-grid="false"/>
    </style:style>
    <style:style style:family="text" style:name="T706">
      <style:text-properties fo:color="#ff9900" style:font-name="바탕" style:font-name-asian="휴먼고딕"/>
    </style:style>
    <style:style style:family="text" style:name="T707">
      <style:text-properties style:font-name="바탕" style:font-name-asian="휴먼고딕"/>
    </style:style>
    <style:style style:family="table-cell" style:name="T10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0.R5">
      <style:table-row-properties style:min-row-height="6.675cm"/>
    </style:style>
    <style:style style:family="paragraph" style:name="P304" style:parent-style-name="12">
      <style:paragraph-properties fo:text-align="center" style:snap-to-layout-grid="false"/>
    </style:style>
    <style:style style:family="text" style:name="T708">
      <style:text-properties style:font-name="바탕" style:font-name-asian="휴먼고딕"/>
    </style:style>
    <style:style style:family="table-cell" style:name="T11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305" style:parent-style-name="12">
      <style:paragraph-properties fo:text-align="center" style:snap-to-layout-grid="false"/>
    </style:style>
    <style:style style:family="text" style:name="T709">
      <style:text-properties style:font-name="바탕" style:font-name-asian="휴먼고딕"/>
    </style:style>
    <style:style style:family="table-cell" style:name="T11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306" style:parent-style-name="12">
      <style:paragraph-properties fo:margin-left="0.317cm" fo:text-indent="-0.317cm" style:snap-to-layout-grid="false"/>
    </style:style>
    <style:style style:family="table" style:name="T12">
      <style:table-properties style:width="0.000cm" table:border-model="collapsing"/>
    </style:style>
    <style:style style:family="graphic" style:name="fr1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2.C119">
      <style:table-column-properties style:column-width="1.965cm"/>
    </style:style>
    <style:style style:family="table-column" style:name="T12.C120">
      <style:table-column-properties style:column-width="1.965cm"/>
    </style:style>
    <style:style style:family="table-column" style:name="T12.C121">
      <style:table-column-properties style:column-width="1.965cm"/>
    </style:style>
    <style:style style:family="table-column" style:name="T12.C122">
      <style:table-column-properties style:column-width="1.965cm"/>
    </style:style>
    <style:style style:family="table-column" style:name="T12.C123">
      <style:table-column-properties style:column-width="1.965cm"/>
    </style:style>
    <style:style style:family="table-column" style:name="T12.C124">
      <style:table-column-properties style:column-width="1.965cm"/>
    </style:style>
    <style:style style:family="paragraph" style:name="P307" style:parent-style-name="0">
      <style:paragraph-properties style:snap-to-layout-grid="false"/>
    </style:style>
    <style:style style:family="text" style:name="T71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08" style:parent-style-name="0">
      <style:paragraph-properties fo:text-align="center" style:snap-to-layout-grid="false"/>
    </style:style>
    <style:style style:family="text" style:name="T711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12">
      <style:text-properties fo:font-size="9.0pt" style:font-name="돋움" style:font-name-asian="돋움" style:font-size-asian="9.0pt"/>
    </style:style>
    <style:style style:family="text" style:name="T71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09" style:parent-style-name="0">
      <style:paragraph-properties fo:text-align="center" style:snap-to-layout-grid="false"/>
    </style:style>
    <style:style style:family="text" style:name="T714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15">
      <style:text-properties fo:font-size="9.0pt" style:font-name="돋움" style:font-name-asian="돋움" style:font-size-asian="9.0pt"/>
    </style:style>
    <style:style style:family="text" style:name="T71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10" style:parent-style-name="0">
      <style:paragraph-properties fo:text-align="center" style:snap-to-layout-grid="false"/>
    </style:style>
    <style:style style:family="text" style:name="T71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18">
      <style:text-properties fo:font-size="9.0pt" style:font-name="돋움" style:font-name-asian="돋움" style:font-size-asian="9.0pt"/>
    </style:style>
    <style:style style:family="text" style:name="T71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11" style:parent-style-name="0">
      <style:paragraph-properties fo:text-align="center" style:snap-to-layout-grid="false"/>
    </style:style>
    <style:style style:family="text" style:name="T72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21">
      <style:text-properties fo:font-size="9.0pt" style:font-name="돋움" style:font-name-asian="돋움" style:font-size-asian="9.0pt"/>
    </style:style>
    <style:style style:family="text" style:name="T72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12" style:parent-style-name="0">
      <style:paragraph-properties fo:text-align="center" style:snap-to-layout-grid="false"/>
    </style:style>
    <style:style style:family="text" style:name="T72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24">
      <style:text-properties fo:font-size="9.0pt" style:font-name="돋움" style:font-name-asian="돋움" style:font-size-asian="9.0pt"/>
    </style:style>
    <style:style style:family="text" style:name="T72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2.R1">
      <style:table-row-properties style:min-row-height="0.417cm"/>
    </style:style>
    <style:style style:family="paragraph" style:name="P313" style:parent-style-name="0">
      <style:paragraph-properties style:snap-to-layout-grid="false"/>
    </style:style>
    <style:style style:family="text" style:name="T72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14" style:parent-style-name="0">
      <style:paragraph-properties fo:text-align="center" style:snap-to-layout-grid="false"/>
    </style:style>
    <style:style style:family="text" style:name="T727">
      <style:text-properties fo:font-size="9.0pt" style:font-name="돋움" style:font-name-asian="돋움" style:font-size-asian="9.0pt"/>
    </style:style>
    <style:style style:family="text" style:name="T72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15" style:parent-style-name="0">
      <style:paragraph-properties fo:text-align="center" style:snap-to-layout-grid="false"/>
    </style:style>
    <style:style style:family="text" style:name="T729">
      <style:text-properties fo:font-size="9.0pt" style:font-name="돋움" style:font-name-asian="돋움" style:font-size-asian="9.0pt"/>
    </style:style>
    <style:style style:family="text" style:name="T73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16" style:parent-style-name="0">
      <style:paragraph-properties fo:text-align="center" style:snap-to-layout-grid="false"/>
    </style:style>
    <style:style style:family="text" style:name="T731">
      <style:text-properties fo:font-size="9.0pt" style:font-name="돋움" style:font-name-asian="돋움" style:font-size-asian="9.0pt"/>
    </style:style>
    <style:style style:family="text" style:name="T73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17" style:parent-style-name="0">
      <style:paragraph-properties fo:text-align="center" style:snap-to-layout-grid="false"/>
    </style:style>
    <style:style style:family="text" style:name="T733">
      <style:text-properties fo:font-size="9.0pt" style:font-name="돋움" style:font-name-asian="돋움" style:font-size-asian="9.0pt"/>
    </style:style>
    <style:style style:family="text" style:name="T73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18" style:parent-style-name="0">
      <style:paragraph-properties fo:text-align="center" style:snap-to-layout-grid="false"/>
    </style:style>
    <style:style style:family="text" style:name="T735">
      <style:text-properties fo:font-size="9.0pt" style:font-name="돋움" style:font-name-asian="돋움" style:font-size-asian="9.0pt"/>
    </style:style>
    <style:style style:family="text" style:name="T73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2.R2">
      <style:table-row-properties style:min-row-height="0.417cm"/>
    </style:style>
    <style:style style:family="paragraph" style:name="P319" style:parent-style-name="0">
      <style:paragraph-properties style:snap-to-layout-grid="false"/>
    </style:style>
    <style:style style:family="text" style:name="T73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20" style:parent-style-name="0">
      <style:paragraph-properties fo:text-align="center" style:snap-to-layout-grid="false"/>
    </style:style>
    <style:style style:family="text" style:name="T738">
      <style:text-properties fo:font-size="9.0pt" style:font-name="돋움" style:font-name-asian="돋움" style:font-size-asian="9.0pt"/>
    </style:style>
    <style:style style:family="table-cell" style:name="T12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21" style:parent-style-name="0">
      <style:paragraph-properties fo:text-align="center" style:snap-to-layout-grid="false"/>
    </style:style>
    <style:style style:family="text" style:name="T739">
      <style:text-properties fo:font-size="9.0pt" style:font-name="돋움" style:font-name-asian="돋움" style:font-size-asian="9.0pt"/>
    </style:style>
    <style:style style:family="text" style:name="T74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22" style:parent-style-name="0">
      <style:paragraph-properties fo:text-align="center" style:snap-to-layout-grid="false"/>
    </style:style>
    <style:style style:family="text" style:name="T741">
      <style:text-properties fo:font-size="9.0pt" style:font-name="돋움" style:font-name-asian="돋움" style:font-size-asian="9.0pt"/>
    </style:style>
    <style:style style:family="text" style:name="T74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23" style:parent-style-name="0">
      <style:paragraph-properties fo:text-align="center" style:snap-to-layout-grid="false"/>
    </style:style>
    <style:style style:family="text" style:name="T743">
      <style:text-properties fo:font-size="9.0pt" style:font-name="돋움" style:font-name-asian="돋움" style:font-size-asian="9.0pt"/>
    </style:style>
    <style:style style:family="text" style:name="T74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24" style:parent-style-name="0">
      <style:paragraph-properties fo:text-align="center" style:snap-to-layout-grid="false"/>
    </style:style>
    <style:style style:family="text" style:name="T745">
      <style:text-properties fo:font-size="9.0pt" style:font-name="돋움" style:font-name-asian="돋움" style:font-size-asian="9.0pt"/>
    </style:style>
    <style:style style:family="text" style:name="T74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2.R3">
      <style:table-row-properties style:min-row-height="0.417cm"/>
    </style:style>
    <style:style style:family="paragraph" style:name="P325" style:parent-style-name="0">
      <style:paragraph-properties style:snap-to-layout-grid="false"/>
    </style:style>
    <style:style style:family="text" style:name="T74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2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26" style:parent-style-name="0">
      <style:paragraph-properties fo:text-align="center" style:snap-to-layout-grid="false"/>
    </style:style>
    <style:style style:family="table-cell" style:name="T12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27" style:parent-style-name="0">
      <style:paragraph-properties fo:text-align="center" style:snap-to-layout-grid="false"/>
    </style:style>
    <style:style style:family="table-cell" style:name="T12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28" style:parent-style-name="0">
      <style:paragraph-properties fo:text-align="center" style:snap-to-layout-grid="false"/>
    </style:style>
    <style:style style:family="table-cell" style:name="T12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29" style:parent-style-name="0">
      <style:paragraph-properties fo:text-align="center" style:snap-to-layout-grid="false"/>
    </style:style>
    <style:style style:family="table-cell" style:name="T12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30" style:parent-style-name="0">
      <style:paragraph-properties fo:text-align="center" style:snap-to-layout-grid="false"/>
    </style:style>
    <style:style style:family="table-cell" style:name="T12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2.R4">
      <style:table-row-properties style:min-row-height="0.417cm"/>
    </style:style>
    <style:style style:family="paragraph" style:name="P331" style:parent-style-name="12">
      <style:paragraph-properties fo:margin-left="0.317cm" fo:text-indent="-0.317cm" style:snap-to-layout-grid="false"/>
    </style:style>
    <style:style style:family="text" style:name="T748">
      <style:text-properties style:font-name="바탕" style:font-name-asian="휴먼고딕"/>
    </style:style>
    <style:style style:family="text" style:name="T749">
      <style:text-properties style:font-name="바탕" style:font-name-asian="휴먼고딕"/>
    </style:style>
    <style:style style:family="text" style:name="T750">
      <style:text-properties style:font-name="바탕" style:font-name-asian="휴먼고딕"/>
    </style:style>
    <style:style style:family="paragraph" style:name="P332" style:parent-style-name="12">
      <style:paragraph-properties fo:margin-left="0.317cm" fo:text-indent="-0.317cm" style:snap-to-layout-grid="false"/>
    </style:style>
    <style:style style:family="text" style:name="T751">
      <style:text-properties fo:color="#ff9900" style:font-name="바탕" style:font-name-asian="휴먼고딕"/>
    </style:style>
    <style:style style:family="text" style:name="T752">
      <style:text-properties style:font-name="바탕" style:font-name-asian="휴먼고딕"/>
    </style:style>
    <style:style style:family="text" style:name="T753">
      <style:text-properties style:font-name="바탕" style:font-name-asian="휴먼고딕"/>
    </style:style>
    <style:style style:family="text" style:name="T754">
      <style:text-properties style:font-name="바탕" style:font-name-asian="휴먼고딕"/>
    </style:style>
    <style:style style:family="paragraph" style:name="P333" style:parent-style-name="12">
      <style:paragraph-properties fo:margin-left="0.317cm" fo:text-indent="-0.317cm" style:snap-to-layout-grid="false"/>
    </style:style>
    <style:style style:family="text" style:name="T755">
      <style:text-properties fo:color="#ff9900" style:font-name="바탕" style:font-name-asian="휴먼고딕"/>
    </style:style>
    <style:style style:family="text" style:name="T756">
      <style:text-properties style:font-name="바탕" style:font-name-asian="휴먼고딕"/>
    </style:style>
    <style:style style:family="text" style:name="T757">
      <style:text-properties style:font-name="바탕" style:font-name-asian="휴먼고딕"/>
    </style:style>
    <style:style style:family="text" style:name="T758">
      <style:text-properties style:font-name="바탕" style:font-name-asian="휴먼고딕"/>
    </style:style>
    <style:style style:family="paragraph" style:name="P334" style:parent-style-name="12">
      <style:paragraph-properties fo:margin-left="0.317cm" fo:text-indent="-0.317cm" style:snap-to-layout-grid="false"/>
    </style:style>
    <style:style style:family="text" style:name="T759">
      <style:text-properties fo:color="#ff9900" style:font-name="바탕" style:font-name-asian="휴먼고딕"/>
    </style:style>
    <style:style style:family="text" style:name="T760">
      <style:text-properties style:font-name="바탕" style:font-name-asian="휴먼고딕"/>
    </style:style>
    <style:style style:family="text" style:name="T761">
      <style:text-properties style:font-name="바탕" style:font-name-asian="휴먼고딕"/>
    </style:style>
    <style:style style:family="text" style:name="T762">
      <style:text-properties style:font-name="바탕" style:font-name-asian="휴먼고딕"/>
    </style:style>
    <style:style style:family="paragraph" style:name="P335" style:parent-style-name="12">
      <style:paragraph-properties fo:margin-left="0.317cm" fo:text-indent="-0.317cm" style:snap-to-layout-grid="false"/>
    </style:style>
    <style:style style:family="text" style:name="T763">
      <style:text-properties fo:color="#ff9900" style:font-name="바탕" style:font-name-asian="휴먼고딕"/>
    </style:style>
    <style:style style:family="text" style:name="T764">
      <style:text-properties style:font-name="바탕" style:font-name-asian="휴먼고딕"/>
    </style:style>
    <style:style style:family="table-cell" style:name="T11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1.R5">
      <style:table-row-properties style:min-row-height="4.870cm"/>
    </style:style>
    <style:style style:family="paragraph" style:name="P336" style:parent-style-name="12">
      <style:paragraph-properties fo:text-align="center" style:snap-to-layout-grid="false"/>
    </style:style>
    <style:style style:family="text" style:name="T765">
      <style:text-properties style:font-name="바탕" style:font-name-asian="휴먼고딕"/>
    </style:style>
    <style:style style:family="table-cell" style:name="T12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337" style:parent-style-name="12">
      <style:paragraph-properties fo:text-align="center" style:snap-to-layout-grid="false"/>
    </style:style>
    <style:style style:family="text" style:name="T766">
      <style:text-properties style:font-name="바탕" style:font-name-asian="휴먼고딕"/>
    </style:style>
    <style:style style:family="table-cell" style:name="T12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338" style:parent-style-name="12">
      <style:paragraph-properties style:snap-to-layout-grid="false"/>
    </style:style>
    <style:style style:family="table" style:name="T13">
      <style:table-properties style:width="0.000cm" table:border-model="collapsing"/>
    </style:style>
    <style:style style:family="graphic" style:name="fr1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3.C125">
      <style:table-column-properties style:column-width="1.965cm"/>
    </style:style>
    <style:style style:family="table-column" style:name="T13.C126">
      <style:table-column-properties style:column-width="1.965cm"/>
    </style:style>
    <style:style style:family="table-column" style:name="T13.C127">
      <style:table-column-properties style:column-width="1.965cm"/>
    </style:style>
    <style:style style:family="table-column" style:name="T13.C128">
      <style:table-column-properties style:column-width="1.965cm"/>
    </style:style>
    <style:style style:family="table-column" style:name="T13.C129">
      <style:table-column-properties style:column-width="1.965cm"/>
    </style:style>
    <style:style style:family="table-column" style:name="T13.C130">
      <style:table-column-properties style:column-width="1.965cm"/>
    </style:style>
    <style:style style:family="paragraph" style:name="P339" style:parent-style-name="0">
      <style:paragraph-properties style:snap-to-layout-grid="false"/>
    </style:style>
    <style:style style:family="text" style:name="T76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40" style:parent-style-name="0">
      <style:paragraph-properties fo:text-align="center" style:snap-to-layout-grid="false"/>
    </style:style>
    <style:style style:family="text" style:name="T768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69">
      <style:text-properties fo:font-size="9.0pt" style:font-name="돋움" style:font-name-asian="돋움" style:font-size-asian="9.0pt"/>
    </style:style>
    <style:style style:family="text" style:name="T77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41" style:parent-style-name="0">
      <style:paragraph-properties fo:text-align="center" style:snap-to-layout-grid="false"/>
    </style:style>
    <style:style style:family="text" style:name="T771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72">
      <style:text-properties fo:font-size="9.0pt" style:font-name="돋움" style:font-name-asian="돋움" style:font-size-asian="9.0pt"/>
    </style:style>
    <style:style style:family="text" style:name="T77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42" style:parent-style-name="0">
      <style:paragraph-properties fo:text-align="center" style:snap-to-layout-grid="false"/>
    </style:style>
    <style:style style:family="text" style:name="T774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75">
      <style:text-properties fo:font-size="9.0pt" style:font-name="돋움" style:font-name-asian="돋움" style:font-size-asian="9.0pt"/>
    </style:style>
    <style:style style:family="text" style:name="T77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43" style:parent-style-name="0">
      <style:paragraph-properties fo:text-align="center" style:snap-to-layout-grid="false"/>
    </style:style>
    <style:style style:family="text" style:name="T77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78">
      <style:text-properties fo:font-size="9.0pt" style:font-name="돋움" style:font-name-asian="돋움" style:font-size-asian="9.0pt"/>
    </style:style>
    <style:style style:family="text" style:name="T77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44" style:parent-style-name="0">
      <style:paragraph-properties fo:text-align="center" style:snap-to-layout-grid="false"/>
    </style:style>
    <style:style style:family="text" style:name="T78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781">
      <style:text-properties fo:font-size="9.0pt" style:font-name="돋움" style:font-name-asian="돋움" style:font-size-asian="9.0pt"/>
    </style:style>
    <style:style style:family="text" style:name="T78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3.R1">
      <style:table-row-properties style:min-row-height="0.417cm"/>
    </style:style>
    <style:style style:family="paragraph" style:name="P345" style:parent-style-name="0">
      <style:paragraph-properties style:snap-to-layout-grid="false"/>
    </style:style>
    <style:style style:family="text" style:name="T78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46" style:parent-style-name="0">
      <style:paragraph-properties fo:text-align="center" style:snap-to-layout-grid="false"/>
    </style:style>
    <style:style style:family="text" style:name="T784">
      <style:text-properties fo:font-size="9.0pt" style:font-name="돋움" style:font-name-asian="돋움" style:font-size-asian="9.0pt"/>
    </style:style>
    <style:style style:family="text" style:name="T78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47" style:parent-style-name="0">
      <style:paragraph-properties fo:text-align="center" style:snap-to-layout-grid="false"/>
    </style:style>
    <style:style style:family="text" style:name="T786">
      <style:text-properties fo:font-size="9.0pt" style:font-name="돋움" style:font-name-asian="돋움" style:font-size-asian="9.0pt"/>
    </style:style>
    <style:style style:family="text" style:name="T78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48" style:parent-style-name="0">
      <style:paragraph-properties fo:text-align="center" style:snap-to-layout-grid="false"/>
    </style:style>
    <style:style style:family="text" style:name="T788">
      <style:text-properties fo:font-size="9.0pt" style:font-name="돋움" style:font-name-asian="돋움" style:font-size-asian="9.0pt"/>
    </style:style>
    <style:style style:family="text" style:name="T78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49" style:parent-style-name="0">
      <style:paragraph-properties fo:text-align="center" style:snap-to-layout-grid="false"/>
    </style:style>
    <style:style style:family="text" style:name="T790">
      <style:text-properties fo:font-size="9.0pt" style:font-name="돋움" style:font-name-asian="돋움" style:font-size-asian="9.0pt"/>
    </style:style>
    <style:style style:family="text" style:name="T79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50" style:parent-style-name="0">
      <style:paragraph-properties fo:text-align="center" style:snap-to-layout-grid="false"/>
    </style:style>
    <style:style style:family="text" style:name="T792">
      <style:text-properties fo:font-size="9.0pt" style:font-name="돋움" style:font-name-asian="돋움" style:font-size-asian="9.0pt"/>
    </style:style>
    <style:style style:family="text" style:name="T79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3.R2">
      <style:table-row-properties style:min-row-height="0.417cm"/>
    </style:style>
    <style:style style:family="paragraph" style:name="P351" style:parent-style-name="0">
      <style:paragraph-properties style:snap-to-layout-grid="false"/>
    </style:style>
    <style:style style:family="text" style:name="T79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52" style:parent-style-name="0">
      <style:paragraph-properties fo:text-align="center" style:snap-to-layout-grid="false"/>
    </style:style>
    <style:style style:family="text" style:name="T795">
      <style:text-properties fo:font-size="9.0pt" style:font-name="돋움" style:font-name-asian="돋움" style:font-size-asian="9.0pt"/>
    </style:style>
    <style:style style:family="table-cell" style:name="T13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53" style:parent-style-name="0">
      <style:paragraph-properties fo:text-align="center" style:snap-to-layout-grid="false"/>
    </style:style>
    <style:style style:family="text" style:name="T796">
      <style:text-properties fo:font-size="9.0pt" style:font-name="돋움" style:font-name-asian="돋움" style:font-size-asian="9.0pt"/>
    </style:style>
    <style:style style:family="text" style:name="T79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54" style:parent-style-name="0">
      <style:paragraph-properties fo:text-align="center" style:snap-to-layout-grid="false"/>
    </style:style>
    <style:style style:family="text" style:name="T798">
      <style:text-properties fo:font-size="9.0pt" style:font-name="돋움" style:font-name-asian="돋움" style:font-size-asian="9.0pt"/>
    </style:style>
    <style:style style:family="text" style:name="T79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55" style:parent-style-name="0">
      <style:paragraph-properties fo:text-align="center" style:snap-to-layout-grid="false"/>
    </style:style>
    <style:style style:family="text" style:name="T800">
      <style:text-properties fo:font-size="9.0pt" style:font-name="돋움" style:font-name-asian="돋움" style:font-size-asian="9.0pt"/>
    </style:style>
    <style:style style:family="text" style:name="T80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56" style:parent-style-name="0">
      <style:paragraph-properties fo:text-align="center" style:snap-to-layout-grid="false"/>
    </style:style>
    <style:style style:family="text" style:name="T802">
      <style:text-properties fo:font-size="9.0pt" style:font-name="돋움" style:font-name-asian="돋움" style:font-size-asian="9.0pt"/>
    </style:style>
    <style:style style:family="text" style:name="T80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3.R3">
      <style:table-row-properties style:min-row-height="0.417cm"/>
    </style:style>
    <style:style style:family="paragraph" style:name="P357" style:parent-style-name="0">
      <style:paragraph-properties style:snap-to-layout-grid="false"/>
    </style:style>
    <style:style style:family="text" style:name="T80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3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58" style:parent-style-name="0">
      <style:paragraph-properties fo:text-align="center" style:snap-to-layout-grid="false"/>
    </style:style>
    <style:style style:family="table-cell" style:name="T13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59" style:parent-style-name="0">
      <style:paragraph-properties fo:text-align="center" style:snap-to-layout-grid="false"/>
    </style:style>
    <style:style style:family="table-cell" style:name="T13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60" style:parent-style-name="0">
      <style:paragraph-properties fo:text-align="center" style:snap-to-layout-grid="false"/>
    </style:style>
    <style:style style:family="table-cell" style:name="T13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61" style:parent-style-name="0">
      <style:paragraph-properties fo:text-align="center" style:snap-to-layout-grid="false"/>
    </style:style>
    <style:style style:family="table-cell" style:name="T13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62" style:parent-style-name="0">
      <style:paragraph-properties fo:text-align="center" style:snap-to-layout-grid="false"/>
    </style:style>
    <style:style style:family="table-cell" style:name="T13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3.R4">
      <style:table-row-properties style:min-row-height="0.417cm"/>
    </style:style>
    <style:style style:family="paragraph" style:name="P363" style:parent-style-name="12">
      <style:paragraph-properties fo:margin-left="0.317cm" fo:text-indent="-0.317cm" style:snap-to-layout-grid="false"/>
    </style:style>
    <style:style style:family="text" style:name="T805">
      <style:text-properties style:font-name="바탕" style:font-name-asian="휴먼고딕"/>
    </style:style>
    <style:style style:family="text" style:name="T806">
      <style:text-properties style:font-name="바탕" style:font-name-asian="휴먼고딕"/>
    </style:style>
    <style:style style:family="text" style:name="T807">
      <style:text-properties style:font-name="바탕" style:font-name-asian="휴먼고딕"/>
    </style:style>
    <style:style style:family="paragraph" style:name="P364" style:parent-style-name="12">
      <style:paragraph-properties fo:margin-left="0.317cm" fo:text-indent="-0.317cm" style:snap-to-layout-grid="false"/>
    </style:style>
    <style:style style:family="text" style:name="T808">
      <style:text-properties fo:color="#ff9900" style:font-name="바탕" style:font-name-asian="휴먼고딕"/>
    </style:style>
    <style:style style:family="text" style:name="T809">
      <style:text-properties style:font-name="바탕" style:font-name-asian="휴먼고딕"/>
    </style:style>
    <style:style style:family="paragraph" style:name="P365" style:parent-style-name="12">
      <style:paragraph-properties fo:margin-left="0.317cm" fo:text-indent="-0.317cm" style:snap-to-layout-grid="false"/>
    </style:style>
    <style:style style:family="text" style:name="T810">
      <style:text-properties fo:color="#ff9900" style:font-name="바탕" style:font-name-asian="휴먼고딕"/>
    </style:style>
    <style:style style:family="text" style:name="T811">
      <style:text-properties style:font-name="바탕" style:font-name-asian="휴먼고딕"/>
    </style:style>
    <style:style style:family="text" style:name="T812">
      <style:text-properties style:font-name="바탕" style:font-name-asian="휴먼고딕"/>
    </style:style>
    <style:style style:family="text" style:name="T813">
      <style:text-properties style:font-name="바탕" style:font-name-asian="휴먼고딕"/>
    </style:style>
    <style:style style:family="paragraph" style:name="P366" style:parent-style-name="12">
      <style:paragraph-properties fo:margin-left="0.317cm" fo:text-indent="-0.317cm" style:snap-to-layout-grid="false"/>
    </style:style>
    <style:style style:family="text" style:name="T814">
      <style:text-properties fo:color="#ff9900" style:font-name="바탕" style:font-name-asian="휴먼고딕"/>
    </style:style>
    <style:style style:family="text" style:name="T815">
      <style:text-properties style:font-name="바탕" style:font-name-asian="휴먼고딕"/>
    </style:style>
    <style:style style:family="text" style:name="T816">
      <style:text-properties style:font-name="바탕" style:font-name-asian="휴먼고딕"/>
    </style:style>
    <style:style style:family="text" style:name="T817">
      <style:text-properties style:font-name="바탕" style:font-name-asian="휴먼고딕"/>
    </style:style>
    <style:style style:family="text" style:name="T818">
      <style:text-properties style:font-name="바탕" style:font-name-asian="휴먼고딕"/>
    </style:style>
    <style:style style:family="text" style:name="T819">
      <style:text-properties style:font-name="바탕" style:font-name-asian="휴먼고딕"/>
    </style:style>
    <style:style style:family="text" style:name="T820">
      <style:text-properties style:font-name="바탕" style:font-name-asian="휴먼고딕"/>
    </style:style>
    <style:style style:family="text" style:name="T821">
      <style:text-properties style:font-name="바탕" style:font-name-asian="휴먼고딕"/>
    </style:style>
    <style:style style:family="text" style:name="T822">
      <style:text-properties style:font-name="바탕" style:font-name-asian="휴먼고딕"/>
    </style:style>
    <style:style style:family="text" style:name="T823">
      <style:text-properties style:font-name="바탕" style:font-name-asian="휴먼고딕"/>
    </style:style>
    <style:style style:family="table-cell" style:name="T12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2.R5">
      <style:table-row-properties style:min-row-height="4.012cm"/>
    </style:style>
    <style:style style:family="paragraph" style:name="P367" style:parent-style-name="12">
      <style:paragraph-properties fo:text-align="center" style:snap-to-layout-grid="false"/>
    </style:style>
    <style:style style:family="text" style:name="T824">
      <style:text-properties style:font-name="바탕" style:font-name-asian="휴먼고딕"/>
    </style:style>
    <style:style style:family="table-cell" style:name="T13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368" style:parent-style-name="12">
      <style:paragraph-properties fo:text-align="center" style:snap-to-layout-grid="false"/>
    </style:style>
    <style:style style:family="text" style:name="T825">
      <style:text-properties style:font-name="바탕" style:font-name-asian="휴먼고딕"/>
    </style:style>
    <style:style style:family="table-cell" style:name="T13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369" style:parent-style-name="12">
      <style:paragraph-properties style:snap-to-layout-grid="false"/>
    </style:style>
    <style:style style:family="table" style:name="T14">
      <style:table-properties style:width="0.000cm" table:border-model="collapsing"/>
    </style:style>
    <style:style style:family="graphic" style:name="fr1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4.C131">
      <style:table-column-properties style:column-width="1.965cm"/>
    </style:style>
    <style:style style:family="table-column" style:name="T14.C132">
      <style:table-column-properties style:column-width="1.965cm"/>
    </style:style>
    <style:style style:family="table-column" style:name="T14.C133">
      <style:table-column-properties style:column-width="1.965cm"/>
    </style:style>
    <style:style style:family="table-column" style:name="T14.C134">
      <style:table-column-properties style:column-width="1.965cm"/>
    </style:style>
    <style:style style:family="table-column" style:name="T14.C135">
      <style:table-column-properties style:column-width="1.965cm"/>
    </style:style>
    <style:style style:family="table-column" style:name="T14.C136">
      <style:table-column-properties style:column-width="1.965cm"/>
    </style:style>
    <style:style style:family="paragraph" style:name="P370" style:parent-style-name="0">
      <style:paragraph-properties style:snap-to-layout-grid="false"/>
    </style:style>
    <style:style style:family="text" style:name="T82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71" style:parent-style-name="0">
      <style:paragraph-properties fo:text-align="center" style:snap-to-layout-grid="false"/>
    </style:style>
    <style:style style:family="text" style:name="T82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28">
      <style:text-properties fo:font-size="9.0pt" style:font-name="돋움" style:font-name-asian="돋움" style:font-size-asian="9.0pt"/>
    </style:style>
    <style:style style:family="text" style:name="T82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72" style:parent-style-name="0">
      <style:paragraph-properties fo:text-align="center" style:snap-to-layout-grid="false"/>
    </style:style>
    <style:style style:family="text" style:name="T83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31">
      <style:text-properties fo:font-size="9.0pt" style:font-name="돋움" style:font-name-asian="돋움" style:font-size-asian="9.0pt"/>
    </style:style>
    <style:style style:family="text" style:name="T83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73" style:parent-style-name="0">
      <style:paragraph-properties fo:text-align="center" style:snap-to-layout-grid="false"/>
    </style:style>
    <style:style style:family="text" style:name="T83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34">
      <style:text-properties fo:font-size="9.0pt" style:font-name="돋움" style:font-name-asian="돋움" style:font-size-asian="9.0pt"/>
    </style:style>
    <style:style style:family="text" style:name="T83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74" style:parent-style-name="0">
      <style:paragraph-properties fo:text-align="center" style:snap-to-layout-grid="false"/>
    </style:style>
    <style:style style:family="text" style:name="T836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37">
      <style:text-properties fo:font-size="9.0pt" style:font-name="돋움" style:font-name-asian="돋움" style:font-size-asian="9.0pt"/>
    </style:style>
    <style:style style:family="text" style:name="T83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75" style:parent-style-name="0">
      <style:paragraph-properties fo:text-align="center" style:snap-to-layout-grid="false"/>
    </style:style>
    <style:style style:family="text" style:name="T839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40">
      <style:text-properties fo:font-size="9.0pt" style:font-name="돋움" style:font-name-asian="돋움" style:font-size-asian="9.0pt"/>
    </style:style>
    <style:style style:family="text" style:name="T84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4.R1">
      <style:table-row-properties style:min-row-height="0.417cm"/>
    </style:style>
    <style:style style:family="paragraph" style:name="P376" style:parent-style-name="0">
      <style:paragraph-properties style:snap-to-layout-grid="false"/>
    </style:style>
    <style:style style:family="text" style:name="T84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77" style:parent-style-name="0">
      <style:paragraph-properties fo:text-align="center" style:snap-to-layout-grid="false"/>
    </style:style>
    <style:style style:family="text" style:name="T843">
      <style:text-properties fo:font-size="9.0pt" style:font-name="돋움" style:font-name-asian="돋움" style:font-size-asian="9.0pt"/>
    </style:style>
    <style:style style:family="text" style:name="T84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78" style:parent-style-name="0">
      <style:paragraph-properties fo:text-align="center" style:snap-to-layout-grid="false"/>
    </style:style>
    <style:style style:family="text" style:name="T845">
      <style:text-properties fo:font-size="9.0pt" style:font-name="돋움" style:font-name-asian="돋움" style:font-size-asian="9.0pt"/>
    </style:style>
    <style:style style:family="text" style:name="T84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79" style:parent-style-name="0">
      <style:paragraph-properties fo:text-align="center" style:snap-to-layout-grid="false"/>
    </style:style>
    <style:style style:family="text" style:name="T847">
      <style:text-properties fo:font-size="9.0pt" style:font-name="돋움" style:font-name-asian="돋움" style:font-size-asian="9.0pt"/>
    </style:style>
    <style:style style:family="text" style:name="T84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80" style:parent-style-name="0">
      <style:paragraph-properties fo:text-align="center" style:snap-to-layout-grid="false"/>
    </style:style>
    <style:style style:family="text" style:name="T849">
      <style:text-properties fo:font-size="9.0pt" style:font-name="돋움" style:font-name-asian="돋움" style:font-size-asian="9.0pt"/>
    </style:style>
    <style:style style:family="text" style:name="T85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81" style:parent-style-name="0">
      <style:paragraph-properties fo:text-align="center" style:snap-to-layout-grid="false"/>
    </style:style>
    <style:style style:family="text" style:name="T851">
      <style:text-properties fo:font-size="9.0pt" style:font-name="돋움" style:font-name-asian="돋움" style:font-size-asian="9.0pt"/>
    </style:style>
    <style:style style:family="text" style:name="T85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4.R2">
      <style:table-row-properties style:min-row-height="0.417cm"/>
    </style:style>
    <style:style style:family="paragraph" style:name="P382" style:parent-style-name="0">
      <style:paragraph-properties style:snap-to-layout-grid="false"/>
    </style:style>
    <style:style style:family="text" style:name="T85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83" style:parent-style-name="0">
      <style:paragraph-properties fo:text-align="center" style:snap-to-layout-grid="false"/>
    </style:style>
    <style:style style:family="text" style:name="T854">
      <style:text-properties fo:font-size="9.0pt" style:font-name="돋움" style:font-name-asian="돋움" style:font-size-asian="9.0pt"/>
    </style:style>
    <style:style style:family="table-cell" style:name="T14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84" style:parent-style-name="0">
      <style:paragraph-properties fo:text-align="center" style:snap-to-layout-grid="false"/>
    </style:style>
    <style:style style:family="text" style:name="T855">
      <style:text-properties fo:font-size="9.0pt" style:font-name="돋움" style:font-name-asian="돋움" style:font-size-asian="9.0pt"/>
    </style:style>
    <style:style style:family="text" style:name="T85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85" style:parent-style-name="0">
      <style:paragraph-properties fo:text-align="center" style:snap-to-layout-grid="false"/>
    </style:style>
    <style:style style:family="text" style:name="T857">
      <style:text-properties fo:font-size="9.0pt" style:font-name="돋움" style:font-name-asian="돋움" style:font-size-asian="9.0pt"/>
    </style:style>
    <style:style style:family="text" style:name="T85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86" style:parent-style-name="0">
      <style:paragraph-properties fo:text-align="center" style:snap-to-layout-grid="false"/>
    </style:style>
    <style:style style:family="text" style:name="T859">
      <style:text-properties fo:font-size="9.0pt" style:font-name="돋움" style:font-name-asian="돋움" style:font-size-asian="9.0pt"/>
    </style:style>
    <style:style style:family="text" style:name="T86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87" style:parent-style-name="0">
      <style:paragraph-properties fo:text-align="center" style:snap-to-layout-grid="false"/>
    </style:style>
    <style:style style:family="table-cell" style:name="T14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4.R3">
      <style:table-row-properties style:min-row-height="0.417cm"/>
    </style:style>
    <style:style style:family="paragraph" style:name="P388" style:parent-style-name="0">
      <style:paragraph-properties style:snap-to-layout-grid="false"/>
    </style:style>
    <style:style style:family="text" style:name="T86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89" style:parent-style-name="0">
      <style:paragraph-properties fo:text-align="center" style:snap-to-layout-grid="false"/>
    </style:style>
    <style:style style:family="table-cell" style:name="T14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90" style:parent-style-name="0">
      <style:paragraph-properties fo:text-align="center" style:snap-to-layout-grid="false"/>
    </style:style>
    <style:style style:family="text" style:name="T862">
      <style:text-properties fo:font-size="9.0pt" style:font-name="돋움" style:font-name-asian="돋움" style:font-size-asian="9.0pt"/>
    </style:style>
    <style:style style:family="text" style:name="T86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91" style:parent-style-name="0">
      <style:paragraph-properties fo:text-align="center" style:snap-to-layout-grid="false"/>
    </style:style>
    <style:style style:family="text" style:name="T864">
      <style:text-properties fo:font-size="9.0pt" style:font-name="돋움" style:font-name-asian="돋움" style:font-size-asian="9.0pt"/>
    </style:style>
    <style:style style:family="text" style:name="T86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4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92" style:parent-style-name="0">
      <style:paragraph-properties fo:text-align="center" style:snap-to-layout-grid="false"/>
    </style:style>
    <style:style style:family="table-cell" style:name="T14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393" style:parent-style-name="0">
      <style:paragraph-properties fo:text-align="center" style:snap-to-layout-grid="false"/>
    </style:style>
    <style:style style:family="table-cell" style:name="T14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4.R4">
      <style:table-row-properties style:min-row-height="0.417cm"/>
    </style:style>
    <style:style style:family="paragraph" style:name="P394" style:parent-style-name="12">
      <style:paragraph-properties fo:margin-left="0.317cm" fo:text-indent="-0.317cm" style:snap-to-layout-grid="false"/>
    </style:style>
    <style:style style:family="text" style:name="T866">
      <style:text-properties style:font-name="바탕" style:font-name-asian="휴먼고딕"/>
    </style:style>
    <style:style style:family="text" style:name="T867">
      <style:text-properties style:font-name="바탕" style:font-name-asian="휴먼고딕"/>
    </style:style>
    <style:style style:family="text" style:name="T868">
      <style:text-properties style:font-name="바탕" style:font-name-asian="휴먼고딕"/>
    </style:style>
    <style:style style:family="paragraph" style:name="P395" style:parent-style-name="12">
      <style:paragraph-properties fo:margin-left="0.317cm" fo:text-indent="-0.317cm" style:snap-to-layout-grid="false"/>
    </style:style>
    <style:style style:family="text" style:name="T869">
      <style:text-properties fo:color="#ff9900" style:font-name="바탕" style:font-name-asian="휴먼고딕"/>
    </style:style>
    <style:style style:family="text" style:name="T870">
      <style:text-properties style:font-name="바탕" style:font-name-asian="휴먼고딕"/>
    </style:style>
    <style:style style:family="text" style:name="T871">
      <style:text-properties style:font-name="바탕" style:font-name-asian="휴먼고딕"/>
    </style:style>
    <style:style style:family="text" style:name="T872">
      <style:text-properties style:font-name="바탕" style:font-name-asian="휴먼고딕"/>
    </style:style>
    <style:style style:family="text" style:name="T873">
      <style:text-properties style:font-name="바탕" style:font-name-asian="휴먼고딕"/>
    </style:style>
    <style:style style:family="text" style:name="T874">
      <style:text-properties style:font-name="바탕" style:font-name-asian="휴먼고딕"/>
    </style:style>
    <style:style style:family="paragraph" style:name="P396" style:parent-style-name="12">
      <style:paragraph-properties fo:margin-left="0.317cm" fo:text-indent="-0.317cm" style:snap-to-layout-grid="false"/>
    </style:style>
    <style:style style:family="text" style:name="T875">
      <style:text-properties fo:color="#ff9900" style:font-name="바탕" style:font-name-asian="휴먼고딕"/>
    </style:style>
    <style:style style:family="text" style:name="T876">
      <style:text-properties style:font-name="바탕" style:font-name-asian="휴먼고딕"/>
    </style:style>
    <style:style style:family="table-cell" style:name="T13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3.R5">
      <style:table-row-properties style:min-row-height="3.584cm"/>
    </style:style>
    <style:style style:family="paragraph" style:name="P397" style:parent-style-name="12">
      <style:paragraph-properties fo:text-align="center" style:snap-to-layout-grid="false"/>
    </style:style>
    <style:style style:family="text" style:name="T877">
      <style:text-properties style:font-name="바탕" style:font-name-asian="휴먼고딕"/>
    </style:style>
    <style:style style:family="table-cell" style:name="T14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398" style:parent-style-name="12">
      <style:paragraph-properties fo:text-align="center" style:snap-to-layout-grid="false"/>
    </style:style>
    <style:style style:family="text" style:name="T878">
      <style:text-properties style:font-name="바탕" style:font-name-asian="휴먼고딕"/>
    </style:style>
    <style:style style:family="table-cell" style:name="T14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399" style:parent-style-name="12">
      <style:paragraph-properties fo:margin-left="0.317cm" fo:text-indent="-0.317cm" style:snap-to-layout-grid="false"/>
    </style:style>
    <style:style style:family="table" style:name="T15">
      <style:table-properties style:width="0.000cm" table:border-model="collapsing"/>
    </style:style>
    <style:style style:family="graphic" style:name="fr15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5.C137">
      <style:table-column-properties style:column-width="1.965cm"/>
    </style:style>
    <style:style style:family="table-column" style:name="T15.C138">
      <style:table-column-properties style:column-width="1.965cm"/>
    </style:style>
    <style:style style:family="table-column" style:name="T15.C139">
      <style:table-column-properties style:column-width="1.965cm"/>
    </style:style>
    <style:style style:family="table-column" style:name="T15.C140">
      <style:table-column-properties style:column-width="1.965cm"/>
    </style:style>
    <style:style style:family="table-column" style:name="T15.C141">
      <style:table-column-properties style:column-width="1.965cm"/>
    </style:style>
    <style:style style:family="table-column" style:name="T15.C142">
      <style:table-column-properties style:column-width="1.965cm"/>
    </style:style>
    <style:style style:family="paragraph" style:name="P400" style:parent-style-name="0">
      <style:paragraph-properties style:snap-to-layout-grid="false"/>
    </style:style>
    <style:style style:family="text" style:name="T87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01" style:parent-style-name="0">
      <style:paragraph-properties fo:text-align="center" style:snap-to-layout-grid="false"/>
    </style:style>
    <style:style style:family="text" style:name="T88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81">
      <style:text-properties fo:font-size="9.0pt" style:font-name="돋움" style:font-name-asian="돋움" style:font-size-asian="9.0pt"/>
    </style:style>
    <style:style style:family="text" style:name="T88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02" style:parent-style-name="0">
      <style:paragraph-properties fo:text-align="center" style:snap-to-layout-grid="false"/>
    </style:style>
    <style:style style:family="text" style:name="T88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84">
      <style:text-properties fo:font-size="9.0pt" style:font-name="돋움" style:font-name-asian="돋움" style:font-size-asian="9.0pt"/>
    </style:style>
    <style:style style:family="text" style:name="T88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03" style:parent-style-name="0">
      <style:paragraph-properties fo:text-align="center" style:snap-to-layout-grid="false"/>
    </style:style>
    <style:style style:family="text" style:name="T886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87">
      <style:text-properties fo:font-size="9.0pt" style:font-name="돋움" style:font-name-asian="돋움" style:font-size-asian="9.0pt"/>
    </style:style>
    <style:style style:family="text" style:name="T88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04" style:parent-style-name="0">
      <style:paragraph-properties fo:text-align="center" style:snap-to-layout-grid="false"/>
    </style:style>
    <style:style style:family="text" style:name="T889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90">
      <style:text-properties fo:font-size="9.0pt" style:font-name="돋움" style:font-name-asian="돋움" style:font-size-asian="9.0pt"/>
    </style:style>
    <style:style style:family="text" style:name="T89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05" style:parent-style-name="0">
      <style:paragraph-properties fo:text-align="center" style:snap-to-layout-grid="false"/>
    </style:style>
    <style:style style:family="text" style:name="T892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893">
      <style:text-properties fo:font-size="9.0pt" style:font-name="돋움" style:font-name-asian="돋움" style:font-size-asian="9.0pt"/>
    </style:style>
    <style:style style:family="text" style:name="T89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5.R1">
      <style:table-row-properties style:min-row-height="0.417cm"/>
    </style:style>
    <style:style style:family="paragraph" style:name="P406" style:parent-style-name="0">
      <style:paragraph-properties style:snap-to-layout-grid="false"/>
    </style:style>
    <style:style style:family="text" style:name="T89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07" style:parent-style-name="0">
      <style:paragraph-properties fo:text-align="center" style:snap-to-layout-grid="false"/>
    </style:style>
    <style:style style:family="text" style:name="T896">
      <style:text-properties fo:font-size="9.0pt" style:font-name="돋움" style:font-name-asian="돋움" style:font-size-asian="9.0pt"/>
    </style:style>
    <style:style style:family="text" style:name="T89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08" style:parent-style-name="0">
      <style:paragraph-properties fo:text-align="center" style:snap-to-layout-grid="false"/>
    </style:style>
    <style:style style:family="text" style:name="T898">
      <style:text-properties fo:font-size="9.0pt" style:font-name="돋움" style:font-name-asian="돋움" style:font-size-asian="9.0pt"/>
    </style:style>
    <style:style style:family="text" style:name="T89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09" style:parent-style-name="0">
      <style:paragraph-properties fo:text-align="center" style:snap-to-layout-grid="false"/>
    </style:style>
    <style:style style:family="text" style:name="T900">
      <style:text-properties fo:font-size="9.0pt" style:font-name="돋움" style:font-name-asian="돋움" style:font-size-asian="9.0pt"/>
    </style:style>
    <style:style style:family="text" style:name="T90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10" style:parent-style-name="0">
      <style:paragraph-properties fo:text-align="center" style:snap-to-layout-grid="false"/>
    </style:style>
    <style:style style:family="text" style:name="T902">
      <style:text-properties fo:font-size="9.0pt" style:font-name="돋움" style:font-name-asian="돋움" style:font-size-asian="9.0pt"/>
    </style:style>
    <style:style style:family="text" style:name="T90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11" style:parent-style-name="0">
      <style:paragraph-properties fo:text-align="center" style:snap-to-layout-grid="false"/>
    </style:style>
    <style:style style:family="text" style:name="T904">
      <style:text-properties fo:font-size="9.0pt" style:font-name="돋움" style:font-name-asian="돋움" style:font-size-asian="9.0pt"/>
    </style:style>
    <style:style style:family="text" style:name="T90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5.R2">
      <style:table-row-properties style:min-row-height="0.417cm"/>
    </style:style>
    <style:style style:family="paragraph" style:name="P412" style:parent-style-name="0">
      <style:paragraph-properties style:snap-to-layout-grid="false"/>
    </style:style>
    <style:style style:family="text" style:name="T90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13" style:parent-style-name="0">
      <style:paragraph-properties fo:text-align="center" style:snap-to-layout-grid="false"/>
    </style:style>
    <style:style style:family="text" style:name="T907">
      <style:text-properties fo:font-size="9.0pt" style:font-name="돋움" style:font-name-asian="돋움" style:font-size-asian="9.0pt"/>
    </style:style>
    <style:style style:family="table-cell" style:name="T15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14" style:parent-style-name="0">
      <style:paragraph-properties fo:text-align="center" style:snap-to-layout-grid="false"/>
    </style:style>
    <style:style style:family="text" style:name="T908">
      <style:text-properties fo:font-size="9.0pt" style:font-name="돋움" style:font-name-asian="돋움" style:font-size-asian="9.0pt"/>
    </style:style>
    <style:style style:family="text" style:name="T90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15" style:parent-style-name="0">
      <style:paragraph-properties fo:text-align="center" style:snap-to-layout-grid="false"/>
    </style:style>
    <style:style style:family="text" style:name="T910">
      <style:text-properties fo:font-size="9.0pt" style:font-name="돋움" style:font-name-asian="돋움" style:font-size-asian="9.0pt"/>
    </style:style>
    <style:style style:family="text" style:name="T91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16" style:parent-style-name="0">
      <style:paragraph-properties fo:text-align="center" style:snap-to-layout-grid="false"/>
    </style:style>
    <style:style style:family="text" style:name="T912">
      <style:text-properties fo:font-size="9.0pt" style:font-name="돋움" style:font-name-asian="돋움" style:font-size-asian="9.0pt"/>
    </style:style>
    <style:style style:family="text" style:name="T91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17" style:parent-style-name="0">
      <style:paragraph-properties fo:text-align="center" style:snap-to-layout-grid="false"/>
    </style:style>
    <style:style style:family="text" style:name="T914">
      <style:text-properties fo:font-size="9.0pt" style:font-name="돋움" style:font-name-asian="돋움" style:font-size-asian="9.0pt"/>
    </style:style>
    <style:style style:family="text" style:name="T91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5.R3">
      <style:table-row-properties style:min-row-height="0.417cm"/>
    </style:style>
    <style:style style:family="paragraph" style:name="P418" style:parent-style-name="0">
      <style:paragraph-properties style:snap-to-layout-grid="false"/>
    </style:style>
    <style:style style:family="text" style:name="T91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5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19" style:parent-style-name="0">
      <style:paragraph-properties fo:text-align="center" style:snap-to-layout-grid="false"/>
    </style:style>
    <style:style style:family="table-cell" style:name="T15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20" style:parent-style-name="0">
      <style:paragraph-properties fo:text-align="center" style:snap-to-layout-grid="false"/>
    </style:style>
    <style:style style:family="table-cell" style:name="T15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21" style:parent-style-name="0">
      <style:paragraph-properties fo:text-align="center" style:snap-to-layout-grid="false"/>
    </style:style>
    <style:style style:family="table-cell" style:name="T15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22" style:parent-style-name="0">
      <style:paragraph-properties fo:text-align="center" style:snap-to-layout-grid="false"/>
    </style:style>
    <style:style style:family="table-cell" style:name="T15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23" style:parent-style-name="0">
      <style:paragraph-properties fo:text-align="center" style:snap-to-layout-grid="false"/>
    </style:style>
    <style:style style:family="table-cell" style:name="T15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5.R4">
      <style:table-row-properties style:min-row-height="0.417cm"/>
    </style:style>
    <style:style style:family="paragraph" style:name="P424" style:parent-style-name="12">
      <style:paragraph-properties fo:margin-left="0.317cm" fo:text-indent="-0.317cm" style:snap-to-layout-grid="false"/>
    </style:style>
    <style:style style:family="text" style:name="T917">
      <style:text-properties style:font-name="바탕" style:font-name-asian="휴먼고딕"/>
    </style:style>
    <style:style style:family="text" style:name="T918">
      <style:text-properties style:font-name="바탕" style:font-name-asian="휴먼고딕"/>
    </style:style>
    <style:style style:family="text" style:name="T919">
      <style:text-properties style:font-name="바탕" style:font-name-asian="휴먼고딕"/>
    </style:style>
    <style:style style:family="paragraph" style:name="P425" style:parent-style-name="12">
      <style:paragraph-properties fo:margin-left="0.317cm" fo:text-indent="-0.317cm" style:snap-to-layout-grid="false"/>
    </style:style>
    <style:style style:family="text" style:name="T920">
      <style:text-properties fo:color="#ff9900" style:font-name="바탕" style:font-name-asian="휴먼고딕"/>
    </style:style>
    <style:style style:family="text" style:name="T921">
      <style:text-properties style:font-name="바탕" style:font-name-asian="휴먼고딕"/>
    </style:style>
    <style:style style:family="text" style:name="T922">
      <style:text-properties style:font-name="바탕" style:font-name-asian="휴먼고딕"/>
    </style:style>
    <style:style style:family="text" style:name="T923">
      <style:text-properties style:font-name="바탕" style:font-name-asian="휴먼고딕"/>
    </style:style>
    <style:style style:family="table-cell" style:name="T14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4.R5">
      <style:table-row-properties style:min-row-height="3.155cm"/>
    </style:style>
    <style:style style:family="paragraph" style:name="P426" style:parent-style-name="12">
      <style:paragraph-properties fo:text-align="center" style:snap-to-layout-grid="false"/>
    </style:style>
    <style:style style:family="text" style:name="T924">
      <style:text-properties style:font-name="바탕" style:font-name-asian="휴먼고딕"/>
    </style:style>
    <style:style style:family="table-cell" style:name="T15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27" style:parent-style-name="12">
      <style:paragraph-properties fo:text-align="center" style:snap-to-layout-grid="false"/>
    </style:style>
    <style:style style:family="text" style:name="T925">
      <style:text-properties style:font-name="바탕" style:font-name-asian="휴먼고딕"/>
    </style:style>
    <style:style style:family="table-cell" style:name="T15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28" style:parent-style-name="12">
      <style:paragraph-properties fo:margin-left="0.317cm" fo:text-indent="-0.317cm" style:snap-to-layout-grid="false"/>
    </style:style>
    <style:style style:family="table" style:name="T16">
      <style:table-properties style:width="0.000cm" table:border-model="collapsing"/>
    </style:style>
    <style:style style:family="graphic" style:name="fr16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6.C143">
      <style:table-column-properties style:column-width="1.965cm"/>
    </style:style>
    <style:style style:family="table-column" style:name="T16.C144">
      <style:table-column-properties style:column-width="1.965cm"/>
    </style:style>
    <style:style style:family="table-column" style:name="T16.C145">
      <style:table-column-properties style:column-width="1.965cm"/>
    </style:style>
    <style:style style:family="table-column" style:name="T16.C146">
      <style:table-column-properties style:column-width="1.965cm"/>
    </style:style>
    <style:style style:family="table-column" style:name="T16.C147">
      <style:table-column-properties style:column-width="1.965cm"/>
    </style:style>
    <style:style style:family="table-column" style:name="T16.C148">
      <style:table-column-properties style:column-width="1.965cm"/>
    </style:style>
    <style:style style:family="paragraph" style:name="P429" style:parent-style-name="0">
      <style:paragraph-properties style:snap-to-layout-grid="false"/>
    </style:style>
    <style:style style:family="text" style:name="T92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30" style:parent-style-name="0">
      <style:paragraph-properties fo:text-align="center" style:snap-to-layout-grid="false"/>
    </style:style>
    <style:style style:family="text" style:name="T92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28">
      <style:text-properties fo:font-size="9.0pt" style:font-name="돋움" style:font-name-asian="돋움" style:font-size-asian="9.0pt"/>
    </style:style>
    <style:style style:family="text" style:name="T92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31" style:parent-style-name="0">
      <style:paragraph-properties fo:text-align="center" style:snap-to-layout-grid="false"/>
    </style:style>
    <style:style style:family="text" style:name="T93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31">
      <style:text-properties fo:font-size="9.0pt" style:font-name="돋움" style:font-name-asian="돋움" style:font-size-asian="9.0pt"/>
    </style:style>
    <style:style style:family="text" style:name="T93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32" style:parent-style-name="0">
      <style:paragraph-properties fo:text-align="center" style:snap-to-layout-grid="false"/>
    </style:style>
    <style:style style:family="text" style:name="T93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34">
      <style:text-properties fo:font-size="9.0pt" style:font-name="돋움" style:font-name-asian="돋움" style:font-size-asian="9.0pt"/>
    </style:style>
    <style:style style:family="text" style:name="T93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33" style:parent-style-name="0">
      <style:paragraph-properties fo:text-align="center" style:snap-to-layout-grid="false"/>
    </style:style>
    <style:style style:family="text" style:name="T936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37">
      <style:text-properties fo:font-size="9.0pt" style:font-name="돋움" style:font-name-asian="돋움" style:font-size-asian="9.0pt"/>
    </style:style>
    <style:style style:family="text" style:name="T93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34" style:parent-style-name="0">
      <style:paragraph-properties fo:text-align="center" style:snap-to-layout-grid="false"/>
    </style:style>
    <style:style style:family="text" style:name="T939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40">
      <style:text-properties fo:font-size="9.0pt" style:font-name="돋움" style:font-name-asian="돋움" style:font-size-asian="9.0pt"/>
    </style:style>
    <style:style style:family="text" style:name="T94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6.R1">
      <style:table-row-properties style:min-row-height="0.417cm"/>
    </style:style>
    <style:style style:family="paragraph" style:name="P435" style:parent-style-name="0">
      <style:paragraph-properties style:snap-to-layout-grid="false"/>
    </style:style>
    <style:style style:family="text" style:name="T94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36" style:parent-style-name="0">
      <style:paragraph-properties fo:text-align="center" style:snap-to-layout-grid="false"/>
    </style:style>
    <style:style style:family="text" style:name="T943">
      <style:text-properties fo:font-size="9.0pt" style:font-name="돋움" style:font-name-asian="돋움" style:font-size-asian="9.0pt"/>
    </style:style>
    <style:style style:family="text" style:name="T94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37" style:parent-style-name="0">
      <style:paragraph-properties fo:text-align="center" style:snap-to-layout-grid="false"/>
    </style:style>
    <style:style style:family="text" style:name="T945">
      <style:text-properties fo:font-size="9.0pt" style:font-name="돋움" style:font-name-asian="돋움" style:font-size-asian="9.0pt"/>
    </style:style>
    <style:style style:family="text" style:name="T94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38" style:parent-style-name="0">
      <style:paragraph-properties fo:text-align="center" style:snap-to-layout-grid="false"/>
    </style:style>
    <style:style style:family="text" style:name="T947">
      <style:text-properties fo:font-size="9.0pt" style:font-name="돋움" style:font-name-asian="돋움" style:font-size-asian="9.0pt"/>
    </style:style>
    <style:style style:family="text" style:name="T94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39" style:parent-style-name="0">
      <style:paragraph-properties fo:text-align="center" style:snap-to-layout-grid="false"/>
    </style:style>
    <style:style style:family="text" style:name="T949">
      <style:text-properties fo:font-size="9.0pt" style:font-name="돋움" style:font-name-asian="돋움" style:font-size-asian="9.0pt"/>
    </style:style>
    <style:style style:family="text" style:name="T95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40" style:parent-style-name="0">
      <style:paragraph-properties fo:text-align="center" style:snap-to-layout-grid="false"/>
    </style:style>
    <style:style style:family="text" style:name="T951">
      <style:text-properties fo:font-size="9.0pt" style:font-name="돋움" style:font-name-asian="돋움" style:font-size-asian="9.0pt"/>
    </style:style>
    <style:style style:family="text" style:name="T95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6.R2">
      <style:table-row-properties style:min-row-height="0.417cm"/>
    </style:style>
    <style:style style:family="paragraph" style:name="P441" style:parent-style-name="0">
      <style:paragraph-properties style:snap-to-layout-grid="false"/>
    </style:style>
    <style:style style:family="text" style:name="T95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42" style:parent-style-name="0">
      <style:paragraph-properties fo:text-align="center" style:snap-to-layout-grid="false"/>
    </style:style>
    <style:style style:family="text" style:name="T954">
      <style:text-properties fo:font-size="9.0pt" style:font-name="돋움" style:font-name-asian="돋움" style:font-size-asian="9.0pt"/>
    </style:style>
    <style:style style:family="table-cell" style:name="T16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43" style:parent-style-name="0">
      <style:paragraph-properties fo:text-align="center" style:snap-to-layout-grid="false"/>
    </style:style>
    <style:style style:family="text" style:name="T955">
      <style:text-properties fo:font-size="9.0pt" style:font-name="돋움" style:font-name-asian="돋움" style:font-size-asian="9.0pt"/>
    </style:style>
    <style:style style:family="text" style:name="T95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44" style:parent-style-name="0">
      <style:paragraph-properties fo:text-align="center" style:snap-to-layout-grid="false"/>
    </style:style>
    <style:style style:family="text" style:name="T957">
      <style:text-properties fo:font-size="9.0pt" style:font-name="돋움" style:font-name-asian="돋움" style:font-size-asian="9.0pt"/>
    </style:style>
    <style:style style:family="text" style:name="T95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45" style:parent-style-name="0">
      <style:paragraph-properties fo:text-align="center" style:snap-to-layout-grid="false"/>
    </style:style>
    <style:style style:family="text" style:name="T959">
      <style:text-properties fo:font-size="9.0pt" style:font-name="돋움" style:font-name-asian="돋움" style:font-size-asian="9.0pt"/>
    </style:style>
    <style:style style:family="text" style:name="T96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46" style:parent-style-name="0">
      <style:paragraph-properties fo:text-align="center" style:snap-to-layout-grid="false"/>
    </style:style>
    <style:style style:family="text" style:name="T961">
      <style:text-properties fo:font-size="9.0pt" style:font-name="돋움" style:font-name-asian="돋움" style:font-size-asian="9.0pt"/>
    </style:style>
    <style:style style:family="text" style:name="T96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6.R3">
      <style:table-row-properties style:min-row-height="0.417cm"/>
    </style:style>
    <style:style style:family="paragraph" style:name="P447" style:parent-style-name="0">
      <style:paragraph-properties style:snap-to-layout-grid="false"/>
    </style:style>
    <style:style style:family="text" style:name="T96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48" style:parent-style-name="0">
      <style:paragraph-properties fo:text-align="center" style:snap-to-layout-grid="false"/>
    </style:style>
    <style:style style:family="table-cell" style:name="T16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49" style:parent-style-name="0">
      <style:paragraph-properties fo:text-align="center" style:snap-to-layout-grid="false"/>
    </style:style>
    <style:style style:family="text" style:name="T964">
      <style:text-properties fo:font-size="9.0pt" style:font-name="돋움" style:font-name-asian="돋움" style:font-size-asian="9.0pt"/>
    </style:style>
    <style:style style:family="text" style:name="T96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6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50" style:parent-style-name="0">
      <style:paragraph-properties fo:text-align="center" style:snap-to-layout-grid="false"/>
    </style:style>
    <style:style style:family="table-cell" style:name="T16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51" style:parent-style-name="0">
      <style:paragraph-properties fo:text-align="center" style:snap-to-layout-grid="false"/>
    </style:style>
    <style:style style:family="table-cell" style:name="T16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52" style:parent-style-name="0">
      <style:paragraph-properties fo:text-align="center" style:snap-to-layout-grid="false"/>
    </style:style>
    <style:style style:family="table-cell" style:name="T16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6.R4">
      <style:table-row-properties style:min-row-height="0.417cm"/>
    </style:style>
    <style:style style:family="paragraph" style:name="P453" style:parent-style-name="12">
      <style:paragraph-properties fo:margin-left="0.317cm" fo:text-indent="-0.317cm" style:snap-to-layout-grid="false"/>
    </style:style>
    <style:style style:family="text" style:name="T966">
      <style:text-properties style:font-name="바탕" style:font-name-asian="휴먼고딕"/>
    </style:style>
    <style:style style:family="text" style:name="T967">
      <style:text-properties style:font-name="바탕" style:font-name-asian="휴먼고딕"/>
    </style:style>
    <style:style style:family="text" style:name="T968">
      <style:text-properties style:font-name="바탕" style:font-name-asian="휴먼고딕"/>
    </style:style>
    <style:style style:family="paragraph" style:name="P454" style:parent-style-name="12">
      <style:paragraph-properties fo:margin-left="0.317cm" fo:text-indent="-0.317cm" style:snap-to-layout-grid="false"/>
    </style:style>
    <style:style style:family="text" style:name="T969">
      <style:text-properties fo:color="#ff9900" style:font-name="바탕" style:font-name-asian="휴먼고딕"/>
    </style:style>
    <style:style style:family="text" style:name="T970">
      <style:text-properties style:font-name="바탕" style:font-name-asian="휴먼고딕"/>
    </style:style>
    <style:style style:family="text" style:name="T971">
      <style:text-properties style:font-name="바탕" style:font-name-asian="휴먼고딕"/>
    </style:style>
    <style:style style:family="text" style:name="T972">
      <style:text-properties style:font-name="바탕" style:font-name-asian="휴먼고딕"/>
    </style:style>
    <style:style style:family="paragraph" style:name="P455" style:parent-style-name="12">
      <style:paragraph-properties fo:margin-left="0.317cm" fo:text-indent="-0.317cm" style:snap-to-layout-grid="false"/>
    </style:style>
    <style:style style:family="text" style:name="T973">
      <style:text-properties fo:color="#ff9900" style:font-name="바탕" style:font-name-asian="휴먼고딕"/>
    </style:style>
    <style:style style:family="text" style:name="T974">
      <style:text-properties style:font-name="바탕" style:font-name-asian="휴먼고딕"/>
    </style:style>
    <style:style style:family="table-cell" style:name="T15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5.R5">
      <style:table-row-properties style:min-row-height="3.155cm"/>
    </style:style>
    <style:style style:family="paragraph" style:name="P456" style:parent-style-name="12">
      <style:paragraph-properties fo:text-align="center" style:snap-to-layout-grid="false"/>
    </style:style>
    <style:style style:family="text" style:name="T975">
      <style:text-properties style:font-name="바탕" style:font-name-asian="휴먼고딕"/>
    </style:style>
    <style:style style:family="table-cell" style:name="T16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57" style:parent-style-name="12">
      <style:paragraph-properties fo:text-align="center" style:snap-to-layout-grid="false"/>
    </style:style>
    <style:style style:family="text" style:name="T976">
      <style:text-properties style:font-name="바탕" style:font-name-asian="휴먼고딕"/>
    </style:style>
    <style:style style:family="table-cell" style:name="T16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58" style:parent-style-name="12">
      <style:paragraph-properties fo:margin-left="0.317cm" fo:text-indent="-0.317cm" style:snap-to-layout-grid="false"/>
    </style:style>
    <style:style style:family="table" style:name="T17">
      <style:table-properties style:width="0.000cm" table:border-model="collapsing"/>
    </style:style>
    <style:style style:family="graphic" style:name="fr17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7.C149">
      <style:table-column-properties style:column-width="1.965cm"/>
    </style:style>
    <style:style style:family="table-column" style:name="T17.C150">
      <style:table-column-properties style:column-width="1.965cm"/>
    </style:style>
    <style:style style:family="table-column" style:name="T17.C151">
      <style:table-column-properties style:column-width="1.965cm"/>
    </style:style>
    <style:style style:family="table-column" style:name="T17.C152">
      <style:table-column-properties style:column-width="1.965cm"/>
    </style:style>
    <style:style style:family="table-column" style:name="T17.C153">
      <style:table-column-properties style:column-width="1.965cm"/>
    </style:style>
    <style:style style:family="table-column" style:name="T17.C154">
      <style:table-column-properties style:column-width="1.965cm"/>
    </style:style>
    <style:style style:family="paragraph" style:name="P459" style:parent-style-name="0">
      <style:paragraph-properties style:snap-to-layout-grid="false"/>
    </style:style>
    <style:style style:family="text" style:name="T97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60" style:parent-style-name="0">
      <style:paragraph-properties fo:text-align="center" style:snap-to-layout-grid="false"/>
    </style:style>
    <style:style style:family="text" style:name="T978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79">
      <style:text-properties fo:font-size="9.0pt" style:font-name="돋움" style:font-name-asian="돋움" style:font-size-asian="9.0pt"/>
    </style:style>
    <style:style style:family="text" style:name="T98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61" style:parent-style-name="0">
      <style:paragraph-properties fo:text-align="center" style:snap-to-layout-grid="false"/>
    </style:style>
    <style:style style:family="text" style:name="T981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82">
      <style:text-properties fo:font-size="9.0pt" style:font-name="돋움" style:font-name-asian="돋움" style:font-size-asian="9.0pt"/>
    </style:style>
    <style:style style:family="text" style:name="T98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62" style:parent-style-name="0">
      <style:paragraph-properties fo:text-align="center" style:snap-to-layout-grid="false"/>
    </style:style>
    <style:style style:family="text" style:name="T984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85">
      <style:text-properties fo:font-size="9.0pt" style:font-name="돋움" style:font-name-asian="돋움" style:font-size-asian="9.0pt"/>
    </style:style>
    <style:style style:family="text" style:name="T98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63" style:parent-style-name="0">
      <style:paragraph-properties fo:text-align="center" style:snap-to-layout-grid="false"/>
    </style:style>
    <style:style style:family="text" style:name="T98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88">
      <style:text-properties fo:font-size="9.0pt" style:font-name="돋움" style:font-name-asian="돋움" style:font-size-asian="9.0pt"/>
    </style:style>
    <style:style style:family="text" style:name="T98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64" style:parent-style-name="0">
      <style:paragraph-properties fo:text-align="center" style:snap-to-layout-grid="false"/>
    </style:style>
    <style:style style:family="text" style:name="T99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991">
      <style:text-properties fo:font-size="9.0pt" style:font-name="돋움" style:font-name-asian="돋움" style:font-size-asian="9.0pt"/>
    </style:style>
    <style:style style:family="text" style:name="T99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7.R1">
      <style:table-row-properties style:min-row-height="0.417cm"/>
    </style:style>
    <style:style style:family="paragraph" style:name="P465" style:parent-style-name="0">
      <style:paragraph-properties style:snap-to-layout-grid="false"/>
    </style:style>
    <style:style style:family="text" style:name="T99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66" style:parent-style-name="0">
      <style:paragraph-properties fo:text-align="center" style:snap-to-layout-grid="false"/>
    </style:style>
    <style:style style:family="text" style:name="T994">
      <style:text-properties fo:font-size="9.0pt" style:font-name="돋움" style:font-name-asian="돋움" style:font-size-asian="9.0pt"/>
    </style:style>
    <style:style style:family="text" style:name="T99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67" style:parent-style-name="0">
      <style:paragraph-properties fo:text-align="center" style:snap-to-layout-grid="false"/>
    </style:style>
    <style:style style:family="text" style:name="T996">
      <style:text-properties fo:font-size="9.0pt" style:font-name="돋움" style:font-name-asian="돋움" style:font-size-asian="9.0pt"/>
    </style:style>
    <style:style style:family="text" style:name="T99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68" style:parent-style-name="0">
      <style:paragraph-properties fo:text-align="center" style:snap-to-layout-grid="false"/>
    </style:style>
    <style:style style:family="text" style:name="T998">
      <style:text-properties fo:font-size="9.0pt" style:font-name="돋움" style:font-name-asian="돋움" style:font-size-asian="9.0pt"/>
    </style:style>
    <style:style style:family="text" style:name="T99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69" style:parent-style-name="0">
      <style:paragraph-properties fo:text-align="center" style:snap-to-layout-grid="false"/>
    </style:style>
    <style:style style:family="text" style:name="T1000">
      <style:text-properties fo:font-size="9.0pt" style:font-name="돋움" style:font-name-asian="돋움" style:font-size-asian="9.0pt"/>
    </style:style>
    <style:style style:family="text" style:name="T100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70" style:parent-style-name="0">
      <style:paragraph-properties fo:text-align="center" style:snap-to-layout-grid="false"/>
    </style:style>
    <style:style style:family="text" style:name="T1002">
      <style:text-properties fo:font-size="9.0pt" style:font-name="돋움" style:font-name-asian="돋움" style:font-size-asian="9.0pt"/>
    </style:style>
    <style:style style:family="text" style:name="T100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7.R2">
      <style:table-row-properties style:min-row-height="0.417cm"/>
    </style:style>
    <style:style style:family="paragraph" style:name="P471" style:parent-style-name="0">
      <style:paragraph-properties style:snap-to-layout-grid="false"/>
    </style:style>
    <style:style style:family="text" style:name="T100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72" style:parent-style-name="0">
      <style:paragraph-properties fo:text-align="center" style:snap-to-layout-grid="false"/>
    </style:style>
    <style:style style:family="text" style:name="T1005">
      <style:text-properties fo:font-size="9.0pt" style:font-name="돋움" style:font-name-asian="돋움" style:font-size-asian="9.0pt"/>
    </style:style>
    <style:style style:family="table-cell" style:name="T17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73" style:parent-style-name="0">
      <style:paragraph-properties fo:text-align="center" style:snap-to-layout-grid="false"/>
    </style:style>
    <style:style style:family="text" style:name="T1006">
      <style:text-properties fo:font-size="9.0pt" style:font-name="돋움" style:font-name-asian="돋움" style:font-size-asian="9.0pt"/>
    </style:style>
    <style:style style:family="text" style:name="T100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74" style:parent-style-name="0">
      <style:paragraph-properties fo:text-align="center" style:snap-to-layout-grid="false"/>
    </style:style>
    <style:style style:family="text" style:name="T1008">
      <style:text-properties fo:font-size="9.0pt" style:font-name="돋움" style:font-name-asian="돋움" style:font-size-asian="9.0pt"/>
    </style:style>
    <style:style style:family="text" style:name="T100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75" style:parent-style-name="0">
      <style:paragraph-properties fo:text-align="center" style:snap-to-layout-grid="false"/>
    </style:style>
    <style:style style:family="text" style:name="T1010">
      <style:text-properties fo:font-size="9.0pt" style:font-name="돋움" style:font-name-asian="돋움" style:font-size-asian="9.0pt"/>
    </style:style>
    <style:style style:family="text" style:name="T101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76" style:parent-style-name="0">
      <style:paragraph-properties fo:text-align="center" style:snap-to-layout-grid="false"/>
    </style:style>
    <style:style style:family="text" style:name="T1012">
      <style:text-properties fo:font-size="9.0pt" style:font-name="돋움" style:font-name-asian="돋움" style:font-size-asian="9.0pt"/>
    </style:style>
    <style:style style:family="text" style:name="T101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7.R3">
      <style:table-row-properties style:min-row-height="0.417cm"/>
    </style:style>
    <style:style style:family="paragraph" style:name="P477" style:parent-style-name="0">
      <style:paragraph-properties style:snap-to-layout-grid="false"/>
    </style:style>
    <style:style style:family="text" style:name="T101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78" style:parent-style-name="0">
      <style:paragraph-properties fo:text-align="center" style:snap-to-layout-grid="false"/>
    </style:style>
    <style:style style:family="table-cell" style:name="T17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79" style:parent-style-name="0">
      <style:paragraph-properties fo:text-align="center" style:snap-to-layout-grid="false"/>
    </style:style>
    <style:style style:family="text" style:name="T1015">
      <style:text-properties fo:font-size="9.0pt" style:font-name="돋움" style:font-name-asian="돋움" style:font-size-asian="9.0pt"/>
    </style:style>
    <style:style style:family="text" style:name="T101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7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80" style:parent-style-name="0">
      <style:paragraph-properties fo:text-align="center" style:snap-to-layout-grid="false"/>
    </style:style>
    <style:style style:family="table-cell" style:name="T17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81" style:parent-style-name="0">
      <style:paragraph-properties fo:text-align="center" style:snap-to-layout-grid="false"/>
    </style:style>
    <style:style style:family="table-cell" style:name="T17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82" style:parent-style-name="0">
      <style:paragraph-properties fo:text-align="center" style:snap-to-layout-grid="false"/>
    </style:style>
    <style:style style:family="table-cell" style:name="T17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7.R4">
      <style:table-row-properties style:min-row-height="0.417cm"/>
    </style:style>
    <style:style style:family="paragraph" style:name="P483" style:parent-style-name="12">
      <style:paragraph-properties fo:margin-left="0.317cm" fo:text-indent="-0.317cm" style:snap-to-layout-grid="false"/>
    </style:style>
    <style:style style:family="text" style:name="T1017">
      <style:text-properties style:font-name="바탕" style:font-name-asian="휴먼고딕"/>
    </style:style>
    <style:style style:family="text" style:name="T1018">
      <style:text-properties style:font-name="바탕" style:font-name-asian="휴먼고딕"/>
    </style:style>
    <style:style style:family="text" style:name="T1019">
      <style:text-properties style:font-name="바탕" style:font-name-asian="휴먼고딕"/>
    </style:style>
    <style:style style:family="paragraph" style:name="P484" style:parent-style-name="12">
      <style:paragraph-properties fo:margin-left="0.317cm" fo:text-indent="-0.317cm" style:snap-to-layout-grid="false"/>
    </style:style>
    <style:style style:family="text" style:name="T1020">
      <style:text-properties fo:color="#ff9900" style:font-name="바탕" style:font-name-asian="휴먼고딕"/>
    </style:style>
    <style:style style:family="text" style:name="T1021">
      <style:text-properties style:font-name="바탕" style:font-name-asian="휴먼고딕"/>
    </style:style>
    <style:style style:family="text" style:name="T1022">
      <style:text-properties style:font-name="바탕" style:font-name-asian="휴먼고딕"/>
    </style:style>
    <style:style style:family="text" style:name="T1023">
      <style:text-properties style:font-name="바탕" style:font-name-asian="휴먼고딕"/>
    </style:style>
    <style:style style:family="table-cell" style:name="T16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6.R5">
      <style:table-row-properties style:min-row-height="3.155cm"/>
    </style:style>
    <style:style style:family="paragraph" style:name="P485" style:parent-style-name="12">
      <style:paragraph-properties fo:text-align="center" style:snap-to-layout-grid="false"/>
    </style:style>
    <style:style style:family="text" style:name="T1024">
      <style:text-properties style:font-name="바탕" style:font-name-asian="휴먼고딕"/>
    </style:style>
    <style:style style:family="table-cell" style:name="T17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86" style:parent-style-name="12">
      <style:paragraph-properties fo:text-align="center" style:snap-to-layout-grid="false"/>
    </style:style>
    <style:style style:family="text" style:name="T1025">
      <style:text-properties style:font-name="바탕" style:font-name-asian="휴먼고딕"/>
    </style:style>
    <style:style style:family="table-cell" style:name="T17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487" style:parent-style-name="12">
      <style:paragraph-properties fo:margin-left="0.317cm" fo:text-indent="-0.317cm" style:snap-to-layout-grid="false"/>
    </style:style>
    <style:style style:family="table" style:name="T18">
      <style:table-properties style:width="0.000cm" table:border-model="collapsing"/>
    </style:style>
    <style:style style:family="graphic" style:name="fr18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8.C155">
      <style:table-column-properties style:column-width="1.965cm"/>
    </style:style>
    <style:style style:family="table-column" style:name="T18.C156">
      <style:table-column-properties style:column-width="1.965cm"/>
    </style:style>
    <style:style style:family="table-column" style:name="T18.C157">
      <style:table-column-properties style:column-width="1.965cm"/>
    </style:style>
    <style:style style:family="table-column" style:name="T18.C158">
      <style:table-column-properties style:column-width="1.965cm"/>
    </style:style>
    <style:style style:family="table-column" style:name="T18.C159">
      <style:table-column-properties style:column-width="1.965cm"/>
    </style:style>
    <style:style style:family="table-column" style:name="T18.C160">
      <style:table-column-properties style:column-width="1.965cm"/>
    </style:style>
    <style:style style:family="paragraph" style:name="P488" style:parent-style-name="0">
      <style:paragraph-properties style:snap-to-layout-grid="false"/>
    </style:style>
    <style:style style:family="text" style:name="T102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89" style:parent-style-name="0">
      <style:paragraph-properties fo:text-align="center" style:snap-to-layout-grid="false"/>
    </style:style>
    <style:style style:family="text" style:name="T102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28">
      <style:text-properties fo:font-size="9.0pt" style:font-name="돋움" style:font-name-asian="돋움" style:font-size-asian="9.0pt"/>
    </style:style>
    <style:style style:family="text" style:name="T102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0" style:parent-style-name="0">
      <style:paragraph-properties fo:text-align="center" style:snap-to-layout-grid="false"/>
    </style:style>
    <style:style style:family="text" style:name="T103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31">
      <style:text-properties fo:font-size="9.0pt" style:font-name="돋움" style:font-name-asian="돋움" style:font-size-asian="9.0pt"/>
    </style:style>
    <style:style style:family="text" style:name="T103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1" style:parent-style-name="0">
      <style:paragraph-properties fo:text-align="center" style:snap-to-layout-grid="false"/>
    </style:style>
    <style:style style:family="text" style:name="T1033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34">
      <style:text-properties fo:font-size="9.0pt" style:font-name="돋움" style:font-name-asian="돋움" style:font-size-asian="9.0pt"/>
    </style:style>
    <style:style style:family="text" style:name="T103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2" style:parent-style-name="0">
      <style:paragraph-properties fo:text-align="center" style:snap-to-layout-grid="false"/>
    </style:style>
    <style:style style:family="text" style:name="T1036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37">
      <style:text-properties fo:font-size="9.0pt" style:font-name="돋움" style:font-name-asian="돋움" style:font-size-asian="9.0pt"/>
    </style:style>
    <style:style style:family="text" style:name="T103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3" style:parent-style-name="0">
      <style:paragraph-properties fo:text-align="center" style:snap-to-layout-grid="false"/>
    </style:style>
    <style:style style:family="text" style:name="T1039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40">
      <style:text-properties fo:font-size="9.0pt" style:font-name="돋움" style:font-name-asian="돋움" style:font-size-asian="9.0pt"/>
    </style:style>
    <style:style style:family="text" style:name="T104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8.R1">
      <style:table-row-properties style:min-row-height="0.417cm"/>
    </style:style>
    <style:style style:family="paragraph" style:name="P494" style:parent-style-name="0">
      <style:paragraph-properties style:snap-to-layout-grid="false"/>
    </style:style>
    <style:style style:family="text" style:name="T104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5" style:parent-style-name="0">
      <style:paragraph-properties fo:text-align="center" style:snap-to-layout-grid="false"/>
    </style:style>
    <style:style style:family="text" style:name="T1043">
      <style:text-properties fo:font-size="9.0pt" style:font-name="돋움" style:font-name-asian="돋움" style:font-size-asian="9.0pt"/>
    </style:style>
    <style:style style:family="text" style:name="T104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6" style:parent-style-name="0">
      <style:paragraph-properties fo:text-align="center" style:snap-to-layout-grid="false"/>
    </style:style>
    <style:style style:family="text" style:name="T1045">
      <style:text-properties fo:font-size="9.0pt" style:font-name="돋움" style:font-name-asian="돋움" style:font-size-asian="9.0pt"/>
    </style:style>
    <style:style style:family="text" style:name="T104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7" style:parent-style-name="0">
      <style:paragraph-properties fo:text-align="center" style:snap-to-layout-grid="false"/>
    </style:style>
    <style:style style:family="text" style:name="T1047">
      <style:text-properties fo:font-size="9.0pt" style:font-name="돋움" style:font-name-asian="돋움" style:font-size-asian="9.0pt"/>
    </style:style>
    <style:style style:family="text" style:name="T104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8" style:parent-style-name="0">
      <style:paragraph-properties fo:text-align="center" style:snap-to-layout-grid="false"/>
    </style:style>
    <style:style style:family="text" style:name="T1049">
      <style:text-properties fo:font-size="9.0pt" style:font-name="돋움" style:font-name-asian="돋움" style:font-size-asian="9.0pt"/>
    </style:style>
    <style:style style:family="text" style:name="T105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499" style:parent-style-name="0">
      <style:paragraph-properties fo:text-align="center" style:snap-to-layout-grid="false"/>
    </style:style>
    <style:style style:family="text" style:name="T1051">
      <style:text-properties fo:font-size="9.0pt" style:font-name="돋움" style:font-name-asian="돋움" style:font-size-asian="9.0pt"/>
    </style:style>
    <style:style style:family="text" style:name="T105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8.R2">
      <style:table-row-properties style:min-row-height="0.417cm"/>
    </style:style>
    <style:style style:family="paragraph" style:name="P500" style:parent-style-name="0">
      <style:paragraph-properties style:snap-to-layout-grid="false"/>
    </style:style>
    <style:style style:family="text" style:name="T105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01" style:parent-style-name="0">
      <style:paragraph-properties fo:text-align="center" style:snap-to-layout-grid="false"/>
    </style:style>
    <style:style style:family="text" style:name="T1054">
      <style:text-properties fo:font-size="9.0pt" style:font-name="돋움" style:font-name-asian="돋움" style:font-size-asian="9.0pt"/>
    </style:style>
    <style:style style:family="table-cell" style:name="T18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02" style:parent-style-name="0">
      <style:paragraph-properties fo:text-align="center" style:snap-to-layout-grid="false"/>
    </style:style>
    <style:style style:family="text" style:name="T1055">
      <style:text-properties fo:font-size="9.0pt" style:font-name="돋움" style:font-name-asian="돋움" style:font-size-asian="9.0pt"/>
    </style:style>
    <style:style style:family="text" style:name="T105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03" style:parent-style-name="0">
      <style:paragraph-properties fo:text-align="center" style:snap-to-layout-grid="false"/>
    </style:style>
    <style:style style:family="text" style:name="T1057">
      <style:text-properties fo:font-size="9.0pt" style:font-name="돋움" style:font-name-asian="돋움" style:font-size-asian="9.0pt"/>
    </style:style>
    <style:style style:family="text" style:name="T105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04" style:parent-style-name="0">
      <style:paragraph-properties fo:text-align="center" style:snap-to-layout-grid="false"/>
    </style:style>
    <style:style style:family="text" style:name="T1059">
      <style:text-properties fo:font-size="9.0pt" style:font-name="돋움" style:font-name-asian="돋움" style:font-size-asian="9.0pt"/>
    </style:style>
    <style:style style:family="text" style:name="T106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05" style:parent-style-name="0">
      <style:paragraph-properties fo:text-align="center" style:snap-to-layout-grid="false"/>
    </style:style>
    <style:style style:family="text" style:name="T1061">
      <style:text-properties fo:font-size="9.0pt" style:font-name="돋움" style:font-name-asian="돋움" style:font-size-asian="9.0pt"/>
    </style:style>
    <style:style style:family="text" style:name="T106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8.R3">
      <style:table-row-properties style:min-row-height="0.417cm"/>
    </style:style>
    <style:style style:family="paragraph" style:name="P506" style:parent-style-name="0">
      <style:paragraph-properties style:snap-to-layout-grid="false"/>
    </style:style>
    <style:style style:family="text" style:name="T106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07" style:parent-style-name="0">
      <style:paragraph-properties fo:text-align="center" style:snap-to-layout-grid="false"/>
    </style:style>
    <style:style style:family="table-cell" style:name="T18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08" style:parent-style-name="0">
      <style:paragraph-properties fo:text-align="center" style:snap-to-layout-grid="false"/>
    </style:style>
    <style:style style:family="text" style:name="T1064">
      <style:text-properties fo:font-size="9.0pt" style:font-name="돋움" style:font-name-asian="돋움" style:font-size-asian="9.0pt"/>
    </style:style>
    <style:style style:family="text" style:name="T106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8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09" style:parent-style-name="0">
      <style:paragraph-properties fo:text-align="center" style:snap-to-layout-grid="false"/>
    </style:style>
    <style:style style:family="table-cell" style:name="T18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10" style:parent-style-name="0">
      <style:paragraph-properties fo:text-align="center" style:snap-to-layout-grid="false"/>
    </style:style>
    <style:style style:family="table-cell" style:name="T18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11" style:parent-style-name="0">
      <style:paragraph-properties fo:text-align="center" style:snap-to-layout-grid="false"/>
    </style:style>
    <style:style style:family="table-cell" style:name="T18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8.R4">
      <style:table-row-properties style:min-row-height="0.417cm"/>
    </style:style>
    <style:style style:family="paragraph" style:name="P512" style:parent-style-name="12">
      <style:paragraph-properties fo:margin-left="0.317cm" fo:text-indent="-0.317cm" style:snap-to-layout-grid="false"/>
    </style:style>
    <style:style style:family="text" style:name="T1066">
      <style:text-properties style:font-name="바탕" style:font-name-asian="휴먼고딕"/>
    </style:style>
    <style:style style:family="text" style:name="T1067">
      <style:text-properties style:font-name="바탕" style:font-name-asian="휴먼고딕"/>
    </style:style>
    <style:style style:family="text" style:name="T1068">
      <style:text-properties style:font-name="바탕" style:font-name-asian="휴먼고딕"/>
    </style:style>
    <style:style style:family="paragraph" style:name="P513" style:parent-style-name="12">
      <style:paragraph-properties fo:margin-left="0.317cm" fo:text-indent="-0.317cm" style:snap-to-layout-grid="false"/>
    </style:style>
    <style:style style:family="text" style:name="T1069">
      <style:text-properties fo:color="#ff9900" style:font-name="바탕" style:font-name-asian="휴먼고딕"/>
    </style:style>
    <style:style style:family="text" style:name="T1070">
      <style:text-properties style:font-name="바탕" style:font-name-asian="휴먼고딕"/>
    </style:style>
    <style:style style:family="paragraph" style:name="P514" style:parent-style-name="12">
      <style:paragraph-properties fo:margin-left="0.317cm" fo:text-indent="-0.317cm" style:snap-to-layout-grid="false"/>
    </style:style>
    <style:style style:family="text" style:name="T1071">
      <style:text-properties fo:color="#ff9900" style:font-name="바탕" style:font-name-asian="휴먼고딕"/>
    </style:style>
    <style:style style:family="text" style:name="T1072">
      <style:text-properties style:font-name="바탕" style:font-name-asian="휴먼고딕"/>
    </style:style>
    <style:style style:family="text" style:name="T1073">
      <style:text-properties style:font-name="바탕" style:font-name-asian="휴먼고딕"/>
    </style:style>
    <style:style style:family="text" style:name="T1074">
      <style:text-properties style:font-name="바탕" style:font-name-asian="휴먼고딕"/>
    </style:style>
    <style:style style:family="table-cell" style:name="T17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7.R5">
      <style:table-row-properties style:min-row-height="3.584cm"/>
    </style:style>
    <style:style style:family="paragraph" style:name="P515" style:parent-style-name="12">
      <style:paragraph-properties fo:text-align="center" style:snap-to-layout-grid="false"/>
    </style:style>
    <style:style style:family="text" style:name="T1075">
      <style:text-properties style:font-name="바탕" style:font-name-asian="휴먼고딕"/>
    </style:style>
    <style:style style:family="table-cell" style:name="T18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16" style:parent-style-name="12">
      <style:paragraph-properties fo:text-align="center" style:snap-to-layout-grid="false"/>
    </style:style>
    <style:style style:family="text" style:name="T1076">
      <style:text-properties style:font-name="바탕" style:font-name-asian="휴먼고딕"/>
    </style:style>
    <style:style style:family="table-cell" style:name="T18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17" style:parent-style-name="12">
      <style:paragraph-properties fo:margin-left="0.317cm" fo:text-indent="-0.317cm" style:snap-to-layout-grid="false"/>
    </style:style>
    <style:style style:family="table" style:name="T19">
      <style:table-properties style:width="0.000cm" table:border-model="collapsing"/>
    </style:style>
    <style:style style:family="graphic" style:name="fr19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9.C161">
      <style:table-column-properties style:column-width="1.965cm"/>
    </style:style>
    <style:style style:family="table-column" style:name="T19.C162">
      <style:table-column-properties style:column-width="1.965cm"/>
    </style:style>
    <style:style style:family="table-column" style:name="T19.C163">
      <style:table-column-properties style:column-width="1.965cm"/>
    </style:style>
    <style:style style:family="table-column" style:name="T19.C164">
      <style:table-column-properties style:column-width="1.965cm"/>
    </style:style>
    <style:style style:family="table-column" style:name="T19.C165">
      <style:table-column-properties style:column-width="1.965cm"/>
    </style:style>
    <style:style style:family="table-column" style:name="T19.C166">
      <style:table-column-properties style:column-width="1.965cm"/>
    </style:style>
    <style:style style:family="paragraph" style:name="P518" style:parent-style-name="0">
      <style:paragraph-properties style:snap-to-layout-grid="false"/>
    </style:style>
    <style:style style:family="text" style:name="T107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19" style:parent-style-name="0">
      <style:paragraph-properties fo:text-align="center" style:snap-to-layout-grid="false"/>
    </style:style>
    <style:style style:family="text" style:name="T1078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79">
      <style:text-properties fo:font-size="9.0pt" style:font-name="돋움" style:font-name-asian="돋움" style:font-size-asian="9.0pt"/>
    </style:style>
    <style:style style:family="text" style:name="T108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0" style:parent-style-name="0">
      <style:paragraph-properties fo:text-align="center" style:snap-to-layout-grid="false"/>
    </style:style>
    <style:style style:family="text" style:name="T1081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82">
      <style:text-properties fo:font-size="9.0pt" style:font-name="돋움" style:font-name-asian="돋움" style:font-size-asian="9.0pt"/>
    </style:style>
    <style:style style:family="text" style:name="T108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1" style:parent-style-name="0">
      <style:paragraph-properties fo:text-align="center" style:snap-to-layout-grid="false"/>
    </style:style>
    <style:style style:family="text" style:name="T1084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85">
      <style:text-properties fo:font-size="9.0pt" style:font-name="돋움" style:font-name-asian="돋움" style:font-size-asian="9.0pt"/>
    </style:style>
    <style:style style:family="text" style:name="T108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2" style:parent-style-name="0">
      <style:paragraph-properties fo:text-align="center" style:snap-to-layout-grid="false"/>
    </style:style>
    <style:style style:family="text" style:name="T1087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88">
      <style:text-properties fo:font-size="9.0pt" style:font-name="돋움" style:font-name-asian="돋움" style:font-size-asian="9.0pt"/>
    </style:style>
    <style:style style:family="text" style:name="T108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3" style:parent-style-name="0">
      <style:paragraph-properties fo:text-align="center" style:snap-to-layout-grid="false"/>
    </style:style>
    <style:style style:family="text" style:name="T1090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091">
      <style:text-properties fo:font-size="9.0pt" style:font-name="돋움" style:font-name-asian="돋움" style:font-size-asian="9.0pt"/>
    </style:style>
    <style:style style:family="text" style:name="T109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9.R1">
      <style:table-row-properties style:min-row-height="0.417cm"/>
    </style:style>
    <style:style style:family="paragraph" style:name="P524" style:parent-style-name="0">
      <style:paragraph-properties style:snap-to-layout-grid="false"/>
    </style:style>
    <style:style style:family="text" style:name="T109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5" style:parent-style-name="0">
      <style:paragraph-properties fo:text-align="center" style:snap-to-layout-grid="false"/>
    </style:style>
    <style:style style:family="text" style:name="T1094">
      <style:text-properties fo:font-size="9.0pt" style:font-name="돋움" style:font-name-asian="돋움" style:font-size-asian="9.0pt"/>
    </style:style>
    <style:style style:family="text" style:name="T109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6" style:parent-style-name="0">
      <style:paragraph-properties fo:text-align="center" style:snap-to-layout-grid="false"/>
    </style:style>
    <style:style style:family="text" style:name="T1096">
      <style:text-properties fo:font-size="9.0pt" style:font-name="돋움" style:font-name-asian="돋움" style:font-size-asian="9.0pt"/>
    </style:style>
    <style:style style:family="text" style:name="T109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7" style:parent-style-name="0">
      <style:paragraph-properties fo:text-align="center" style:snap-to-layout-grid="false"/>
    </style:style>
    <style:style style:family="text" style:name="T1098">
      <style:text-properties fo:font-size="9.0pt" style:font-name="돋움" style:font-name-asian="돋움" style:font-size-asian="9.0pt"/>
    </style:style>
    <style:style style:family="text" style:name="T109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8" style:parent-style-name="0">
      <style:paragraph-properties fo:text-align="center" style:snap-to-layout-grid="false"/>
    </style:style>
    <style:style style:family="text" style:name="T1100">
      <style:text-properties fo:font-size="9.0pt" style:font-name="돋움" style:font-name-asian="돋움" style:font-size-asian="9.0pt"/>
    </style:style>
    <style:style style:family="text" style:name="T110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29" style:parent-style-name="0">
      <style:paragraph-properties fo:text-align="center" style:snap-to-layout-grid="false"/>
    </style:style>
    <style:style style:family="text" style:name="T1102">
      <style:text-properties fo:font-size="9.0pt" style:font-name="돋움" style:font-name-asian="돋움" style:font-size-asian="9.0pt"/>
    </style:style>
    <style:style style:family="text" style:name="T110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9.R2">
      <style:table-row-properties style:min-row-height="0.417cm"/>
    </style:style>
    <style:style style:family="paragraph" style:name="P530" style:parent-style-name="0">
      <style:paragraph-properties style:snap-to-layout-grid="false"/>
    </style:style>
    <style:style style:family="text" style:name="T110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31" style:parent-style-name="0">
      <style:paragraph-properties fo:text-align="center" style:snap-to-layout-grid="false"/>
    </style:style>
    <style:style style:family="text" style:name="T1105">
      <style:text-properties fo:font-size="9.0pt" style:font-name="돋움" style:font-name-asian="돋움" style:font-size-asian="9.0pt"/>
    </style:style>
    <style:style style:family="table-cell" style:name="T19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32" style:parent-style-name="0">
      <style:paragraph-properties fo:text-align="center" style:snap-to-layout-grid="false"/>
    </style:style>
    <style:style style:family="text" style:name="T1106">
      <style:text-properties fo:font-size="9.0pt" style:font-name="돋움" style:font-name-asian="돋움" style:font-size-asian="9.0pt"/>
    </style:style>
    <style:style style:family="text" style:name="T110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33" style:parent-style-name="0">
      <style:paragraph-properties fo:text-align="center" style:snap-to-layout-grid="false"/>
    </style:style>
    <style:style style:family="text" style:name="T1108">
      <style:text-properties fo:font-size="9.0pt" style:font-name="돋움" style:font-name-asian="돋움" style:font-size-asian="9.0pt"/>
    </style:style>
    <style:style style:family="text" style:name="T110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34" style:parent-style-name="0">
      <style:paragraph-properties fo:text-align="center" style:snap-to-layout-grid="false"/>
    </style:style>
    <style:style style:family="text" style:name="T1110">
      <style:text-properties fo:font-size="9.0pt" style:font-name="돋움" style:font-name-asian="돋움" style:font-size-asian="9.0pt"/>
    </style:style>
    <style:style style:family="text" style:name="T111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35" style:parent-style-name="0">
      <style:paragraph-properties fo:text-align="center" style:snap-to-layout-grid="false"/>
    </style:style>
    <style:style style:family="text" style:name="T1112">
      <style:text-properties fo:font-size="9.0pt" style:font-name="돋움" style:font-name-asian="돋움" style:font-size-asian="9.0pt"/>
    </style:style>
    <style:style style:family="text" style:name="T111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9.R3">
      <style:table-row-properties style:min-row-height="0.417cm"/>
    </style:style>
    <style:style style:family="paragraph" style:name="P536" style:parent-style-name="0">
      <style:paragraph-properties style:snap-to-layout-grid="false"/>
    </style:style>
    <style:style style:family="text" style:name="T111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37" style:parent-style-name="0">
      <style:paragraph-properties fo:text-align="center" style:snap-to-layout-grid="false"/>
    </style:style>
    <style:style style:family="table-cell" style:name="T19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38" style:parent-style-name="0">
      <style:paragraph-properties fo:text-align="center" style:snap-to-layout-grid="false"/>
    </style:style>
    <style:style style:family="text" style:name="T1115">
      <style:text-properties fo:font-size="9.0pt" style:font-name="돋움" style:font-name-asian="돋움" style:font-size-asian="9.0pt"/>
    </style:style>
    <style:style style:family="text" style:name="T111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19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39" style:parent-style-name="0">
      <style:paragraph-properties fo:text-align="center" style:snap-to-layout-grid="false"/>
    </style:style>
    <style:style style:family="table-cell" style:name="T19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40" style:parent-style-name="0">
      <style:paragraph-properties fo:text-align="center" style:snap-to-layout-grid="false"/>
    </style:style>
    <style:style style:family="table-cell" style:name="T19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41" style:parent-style-name="0">
      <style:paragraph-properties fo:text-align="center" style:snap-to-layout-grid="false"/>
    </style:style>
    <style:style style:family="table-cell" style:name="T19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19.R4">
      <style:table-row-properties style:min-row-height="0.417cm"/>
    </style:style>
    <style:style style:family="paragraph" style:name="P542" style:parent-style-name="12">
      <style:paragraph-properties fo:margin-left="0.317cm" fo:text-indent="-0.317cm" style:snap-to-layout-grid="false"/>
    </style:style>
    <style:style style:family="text" style:name="T1117">
      <style:text-properties style:font-name="바탕" style:font-name-asian="휴먼고딕"/>
    </style:style>
    <style:style style:family="text" style:name="T1118">
      <style:text-properties style:font-name="바탕" style:font-name-asian="휴먼고딕"/>
    </style:style>
    <style:style style:family="text" style:name="T1119">
      <style:text-properties style:font-name="바탕" style:font-name-asian="휴먼고딕"/>
    </style:style>
    <style:style style:family="paragraph" style:name="P543" style:parent-style-name="12">
      <style:paragraph-properties fo:margin-left="0.317cm" fo:text-indent="-0.317cm" style:snap-to-layout-grid="false"/>
    </style:style>
    <style:style style:family="text" style:name="T1120">
      <style:text-properties fo:color="#ff9900" style:font-name="바탕" style:font-name-asian="휴먼고딕"/>
    </style:style>
    <style:style style:family="text" style:name="T1121">
      <style:text-properties style:font-name="바탕" style:font-name-asian="휴먼고딕"/>
    </style:style>
    <style:style style:family="paragraph" style:name="P544" style:parent-style-name="12">
      <style:paragraph-properties fo:margin-left="0.317cm" fo:text-indent="-0.317cm" style:snap-to-layout-grid="false"/>
    </style:style>
    <style:style style:family="text" style:name="T1122">
      <style:text-properties fo:color="#ff9900" style:font-name="바탕" style:font-name-asian="휴먼고딕"/>
    </style:style>
    <style:style style:family="text" style:name="T1123">
      <style:text-properties style:font-name="바탕" style:font-name-asian="휴먼고딕"/>
    </style:style>
    <style:style style:family="text" style:name="T1124">
      <style:text-properties style:font-name="바탕" style:font-name-asian="휴먼고딕"/>
    </style:style>
    <style:style style:family="text" style:name="T1125">
      <style:text-properties style:font-name="바탕" style:font-name-asian="휴먼고딕"/>
    </style:style>
    <style:style style:family="table-cell" style:name="T18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8.R5">
      <style:table-row-properties style:min-row-height="3.584cm"/>
    </style:style>
    <style:style style:family="paragraph" style:name="P545" style:parent-style-name="12">
      <style:paragraph-properties fo:text-align="center" style:snap-to-layout-grid="false"/>
    </style:style>
    <style:style style:family="text" style:name="T1126">
      <style:text-properties style:font-name="바탕" style:font-name-asian="휴먼고딕"/>
    </style:style>
    <style:style style:family="table-cell" style:name="T19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46" style:parent-style-name="12">
      <style:paragraph-properties fo:text-align="center" style:snap-to-layout-grid="false"/>
    </style:style>
    <style:style style:family="text" style:name="T1127">
      <style:text-properties style:font-name="바탕" style:font-name-asian="휴먼고딕"/>
    </style:style>
    <style:style style:family="table-cell" style:name="T19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47" style:parent-style-name="12">
      <style:paragraph-properties style:snap-to-layout-grid="false"/>
    </style:style>
    <style:style style:family="table" style:name="T20">
      <style:table-properties style:width="0.000cm" table:border-model="collapsing"/>
    </style:style>
    <style:style style:family="graphic" style:name="fr20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0.C167">
      <style:table-column-properties style:column-width="1.965cm"/>
    </style:style>
    <style:style style:family="table-column" style:name="T20.C168">
      <style:table-column-properties style:column-width="1.965cm"/>
    </style:style>
    <style:style style:family="table-column" style:name="T20.C169">
      <style:table-column-properties style:column-width="1.965cm"/>
    </style:style>
    <style:style style:family="table-column" style:name="T20.C170">
      <style:table-column-properties style:column-width="1.965cm"/>
    </style:style>
    <style:style style:family="table-column" style:name="T20.C171">
      <style:table-column-properties style:column-width="1.965cm"/>
    </style:style>
    <style:style style:family="table-column" style:name="T20.C172">
      <style:table-column-properties style:column-width="1.965cm"/>
    </style:style>
    <style:style style:family="paragraph" style:name="P548" style:parent-style-name="0">
      <style:paragraph-properties style:snap-to-layout-grid="false"/>
    </style:style>
    <style:style style:family="text" style:name="T112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1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49" style:parent-style-name="0">
      <style:paragraph-properties fo:text-align="center" style:snap-to-layout-grid="false"/>
    </style:style>
    <style:style style:family="text" style:name="T1129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130">
      <style:text-properties fo:font-size="9.0pt" style:font-name="돋움" style:font-name-asian="돋움" style:font-size-asian="9.0pt"/>
    </style:style>
    <style:style style:family="text" style:name="T1131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1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0" style:parent-style-name="0">
      <style:paragraph-properties fo:text-align="center" style:snap-to-layout-grid="false"/>
    </style:style>
    <style:style style:family="text" style:name="T1132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133">
      <style:text-properties fo:font-size="9.0pt" style:font-name="돋움" style:font-name-asian="돋움" style:font-size-asian="9.0pt"/>
    </style:style>
    <style:style style:family="text" style:name="T113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1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1" style:parent-style-name="0">
      <style:paragraph-properties fo:text-align="center" style:snap-to-layout-grid="false"/>
    </style:style>
    <style:style style:family="text" style:name="T1135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136">
      <style:text-properties fo:font-size="9.0pt" style:font-name="돋움" style:font-name-asian="돋움" style:font-size-asian="9.0pt"/>
    </style:style>
    <style:style style:family="text" style:name="T113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1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2" style:parent-style-name="0">
      <style:paragraph-properties fo:text-align="center" style:snap-to-layout-grid="false"/>
    </style:style>
    <style:style style:family="text" style:name="T1138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139">
      <style:text-properties fo:font-size="9.0pt" style:font-name="돋움" style:font-name-asian="돋움" style:font-size-asian="9.0pt"/>
    </style:style>
    <style:style style:family="text" style:name="T114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1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3" style:parent-style-name="0">
      <style:paragraph-properties fo:text-align="center" style:snap-to-layout-grid="false"/>
    </style:style>
    <style:style style:family="text" style:name="T1141">
      <style:text-properties fo:font-size="9.0pt" fo:font-weight="bold" fo:letter-spacing="-0.6pt" style:font-name="바탕" style:font-name-asian="돋움" style:font-size-asian="9.0pt" style:font-weight-asian="bold"/>
    </style:style>
    <style:style style:family="text" style:name="T1142">
      <style:text-properties fo:font-size="9.0pt" style:font-name="돋움" style:font-name-asian="돋움" style:font-size-asian="9.0pt"/>
    </style:style>
    <style:style style:family="text" style:name="T1143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1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20.R1">
      <style:table-row-properties style:min-row-height="0.417cm"/>
    </style:style>
    <style:style style:family="paragraph" style:name="P554" style:parent-style-name="0">
      <style:paragraph-properties style:snap-to-layout-grid="false"/>
    </style:style>
    <style:style style:family="text" style:name="T114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2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5" style:parent-style-name="0">
      <style:paragraph-properties fo:text-align="center" style:snap-to-layout-grid="false"/>
    </style:style>
    <style:style style:family="text" style:name="T1145">
      <style:text-properties fo:font-size="9.0pt" style:font-name="돋움" style:font-name-asian="돋움" style:font-size-asian="9.0pt"/>
    </style:style>
    <style:style style:family="text" style:name="T1146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2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6" style:parent-style-name="0">
      <style:paragraph-properties fo:text-align="center" style:snap-to-layout-grid="false"/>
    </style:style>
    <style:style style:family="text" style:name="T1147">
      <style:text-properties fo:font-size="9.0pt" style:font-name="돋움" style:font-name-asian="돋움" style:font-size-asian="9.0pt"/>
    </style:style>
    <style:style style:family="text" style:name="T114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2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7" style:parent-style-name="0">
      <style:paragraph-properties fo:text-align="center" style:snap-to-layout-grid="false"/>
    </style:style>
    <style:style style:family="text" style:name="T1149">
      <style:text-properties fo:font-size="9.0pt" style:font-name="돋움" style:font-name-asian="돋움" style:font-size-asian="9.0pt"/>
    </style:style>
    <style:style style:family="text" style:name="T115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2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8" style:parent-style-name="0">
      <style:paragraph-properties fo:text-align="center" style:snap-to-layout-grid="false"/>
    </style:style>
    <style:style style:family="text" style:name="T1151">
      <style:text-properties fo:font-size="9.0pt" style:font-name="돋움" style:font-name-asian="돋움" style:font-size-asian="9.0pt"/>
    </style:style>
    <style:style style:family="text" style:name="T115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2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59" style:parent-style-name="0">
      <style:paragraph-properties fo:text-align="center" style:snap-to-layout-grid="false"/>
    </style:style>
    <style:style style:family="text" style:name="T1153">
      <style:text-properties fo:font-size="9.0pt" style:font-name="돋움" style:font-name-asian="돋움" style:font-size-asian="9.0pt"/>
    </style:style>
    <style:style style:family="text" style:name="T115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2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20.R2">
      <style:table-row-properties style:min-row-height="0.417cm"/>
    </style:style>
    <style:style style:family="paragraph" style:name="P560" style:parent-style-name="0">
      <style:paragraph-properties style:snap-to-layout-grid="false"/>
    </style:style>
    <style:style style:family="text" style:name="T115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3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61" style:parent-style-name="0">
      <style:paragraph-properties fo:text-align="center" style:snap-to-layout-grid="false"/>
    </style:style>
    <style:style style:family="text" style:name="T1156">
      <style:text-properties fo:font-size="9.0pt" style:font-name="돋움" style:font-name-asian="돋움" style:font-size-asian="9.0pt"/>
    </style:style>
    <style:style style:family="table-cell" style:name="T20.R3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62" style:parent-style-name="0">
      <style:paragraph-properties fo:text-align="center" style:snap-to-layout-grid="false"/>
    </style:style>
    <style:style style:family="text" style:name="T1157">
      <style:text-properties fo:font-size="9.0pt" style:font-name="돋움" style:font-name-asian="돋움" style:font-size-asian="9.0pt"/>
    </style:style>
    <style:style style:family="text" style:name="T1158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3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63" style:parent-style-name="0">
      <style:paragraph-properties fo:text-align="center" style:snap-to-layout-grid="false"/>
    </style:style>
    <style:style style:family="text" style:name="T1159">
      <style:text-properties fo:font-size="9.0pt" style:font-name="돋움" style:font-name-asian="돋움" style:font-size-asian="9.0pt"/>
    </style:style>
    <style:style style:family="text" style:name="T1160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3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64" style:parent-style-name="0">
      <style:paragraph-properties fo:text-align="center" style:snap-to-layout-grid="false"/>
    </style:style>
    <style:style style:family="text" style:name="T1161">
      <style:text-properties fo:font-size="9.0pt" style:font-name="돋움" style:font-name-asian="돋움" style:font-size-asian="9.0pt"/>
    </style:style>
    <style:style style:family="text" style:name="T1162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3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65" style:parent-style-name="0">
      <style:paragraph-properties fo:text-align="center" style:snap-to-layout-grid="false"/>
    </style:style>
    <style:style style:family="text" style:name="T1163">
      <style:text-properties fo:font-size="9.0pt" style:font-name="돋움" style:font-name-asian="돋움" style:font-size-asian="9.0pt"/>
    </style:style>
    <style:style style:family="text" style:name="T1164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3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20.R3">
      <style:table-row-properties style:min-row-height="0.417cm"/>
    </style:style>
    <style:style style:family="paragraph" style:name="P566" style:parent-style-name="0">
      <style:paragraph-properties style:snap-to-layout-grid="false"/>
    </style:style>
    <style:style style:family="text" style:name="T1165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4_C0">
      <style:table-cell-properties fo:border-bottom="0.010cm solid #ff9900" fo:border-left="none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67" style:parent-style-name="0">
      <style:paragraph-properties fo:text-align="center" style:snap-to-layout-grid="false"/>
    </style:style>
    <style:style style:family="table-cell" style:name="T20.R4_C1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68" style:parent-style-name="0">
      <style:paragraph-properties fo:text-align="center" style:snap-to-layout-grid="false"/>
    </style:style>
    <style:style style:family="text" style:name="T1166">
      <style:text-properties fo:font-size="9.0pt" style:font-name="돋움" style:font-name-asian="돋움" style:font-size-asian="9.0pt"/>
    </style:style>
    <style:style style:family="text" style:name="T1167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4_C2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69" style:parent-style-name="0">
      <style:paragraph-properties fo:text-align="center" style:snap-to-layout-grid="false"/>
    </style:style>
    <style:style style:family="text" style:name="T1168">
      <style:text-properties fo:font-size="9.0pt" style:font-name="돋움" style:font-name-asian="돋움" style:font-size-asian="9.0pt"/>
    </style:style>
    <style:style style:family="text" style:name="T1169">
      <style:text-properties fo:font-size="9.0pt" fo:font-weight="bold" fo:letter-spacing="-0.6pt" style:font-name="바탕" style:font-name-asian="돋움" style:font-size-asian="9.0pt" style:font-weight-asian="bold"/>
    </style:style>
    <style:style style:family="table-cell" style:name="T20.R4_C3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70" style:parent-style-name="0">
      <style:paragraph-properties fo:text-align="center" style:snap-to-layout-grid="false"/>
    </style:style>
    <style:style style:family="table-cell" style:name="T20.R4_C4">
      <style:table-cell-properties fo:border-bottom="0.010cm solid #ff9900" fo:border-left="0.010cm solid #ff9900" fo:border-right="0.010cm solid #ff9900" fo:border-top="0.010cm solid #ff9900" fo:padding-bottom="0.050cm" fo:padding-left="0.180cm" fo:padding-right="0.180cm" fo:padding-top="0.050cm" style:vertical-align="middle"/>
    </style:style>
    <style:style style:family="paragraph" style:name="P571" style:parent-style-name="0">
      <style:paragraph-properties fo:text-align="center" style:snap-to-layout-grid="false"/>
    </style:style>
    <style:style style:family="table-cell" style:name="T20.R4_C5">
      <style:table-cell-properties fo:border-bottom="0.010cm solid #ff9900" fo:border-left="0.010cm solid #ff9900" fo:border-right="none" fo:border-top="0.010cm solid #ff9900" fo:padding-bottom="0.050cm" fo:padding-left="0.180cm" fo:padding-right="0.180cm" fo:padding-top="0.050cm" style:vertical-align="middle"/>
    </style:style>
    <style:style style:family="table-row" style:name="T20.R4">
      <style:table-row-properties style:min-row-height="0.417cm"/>
    </style:style>
    <style:style style:family="paragraph" style:name="P572" style:parent-style-name="12">
      <style:paragraph-properties fo:margin-left="0.317cm" fo:text-indent="-0.317cm" style:snap-to-layout-grid="false"/>
    </style:style>
    <style:style style:family="text" style:name="T1170">
      <style:text-properties style:font-name="바탕" style:font-name-asian="휴먼고딕"/>
    </style:style>
    <style:style style:family="text" style:name="T1171">
      <style:text-properties style:font-name="바탕" style:font-name-asian="휴먼고딕"/>
    </style:style>
    <style:style style:family="text" style:name="T1172">
      <style:text-properties style:font-name="바탕" style:font-name-asian="휴먼고딕"/>
    </style:style>
    <style:style style:family="paragraph" style:name="P573" style:parent-style-name="12">
      <style:paragraph-properties fo:margin-left="0.317cm" fo:text-indent="-0.317cm" style:snap-to-layout-grid="false"/>
    </style:style>
    <style:style style:family="text" style:name="T1173">
      <style:text-properties fo:color="#ff9900" style:font-name="바탕" style:font-name-asian="휴먼고딕"/>
    </style:style>
    <style:style style:family="text" style:name="T1174">
      <style:text-properties style:font-name="바탕" style:font-name-asian="휴먼고딕"/>
    </style:style>
    <style:style style:family="text" style:name="T1175">
      <style:text-properties style:font-name="바탕" style:font-name-asian="휴먼고딕"/>
    </style:style>
    <style:style style:family="text" style:name="T1176">
      <style:text-properties style:font-name="바탕" style:font-name-asian="휴먼고딕"/>
    </style:style>
    <style:style style:family="table-cell" style:name="T19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19.R5">
      <style:table-row-properties style:min-row-height="2.726cm"/>
    </style:style>
    <style:style style:family="paragraph" style:name="P574" style:parent-style-name="0">
      <style:paragraph-properties fo:margin-left="0.604cm" fo:text-indent="-0.604cm" style:snap-to-layout-grid="false"/>
    </style:style>
    <style:style style:family="paragraph" style:name="P575" style:parent-style-name="14">
      <style:paragraph-properties fo:break-before="page" style:snap-to-layout-grid="false"/>
    </style:style>
    <style:style style:family="text" style:name="T1177">
      <style:text-properties style:font-name="바탕" style:font-name-asian="휴먼고딕"/>
    </style:style>
    <style:style style:family="text" style:name="T1178">
      <style:text-properties style:font-name="바탕" style:font-name-asian="휴먼고딕"/>
    </style:style>
    <style:style style:family="text" style:name="T1179">
      <style:text-properties style:font-name="바탕" style:font-name-asian="휴먼고딕"/>
    </style:style>
    <style:style style:family="text" style:name="T1180">
      <style:text-properties style:font-name="바탕" style:font-name-asian="휴먼고딕"/>
    </style:style>
    <style:style style:family="text" style:name="T1181">
      <style:text-properties style:font-name="바탕" style:font-name-asian="휴먼고딕"/>
    </style:style>
    <style:style style:family="text" style:name="T1182">
      <style:text-properties style:font-name="바탕" style:font-name-asian="휴먼고딕"/>
    </style:style>
    <style:style style:family="text" style:name="T1183">
      <style:text-properties style:font-name="바탕" style:font-name-asian="휴먼고딕"/>
    </style:style>
    <style:style style:family="text" style:name="T1184">
      <style:text-properties style:font-name="바탕" style:font-name-asian="휴먼고딕"/>
    </style:style>
    <style:style style:family="text" style:name="T1185">
      <style:text-properties style:font-name="바탕" style:font-name-asian="휴먼고딕"/>
    </style:style>
    <style:style style:family="paragraph" style:name="P576" style:parent-style-name="0">
      <style:paragraph-properties fo:margin-left="0.604cm" fo:text-indent="-0.604cm" style:snap-to-layout-grid="false"/>
    </style:style>
    <style:style style:family="table" style:name="T21">
      <style:table-properties style:width="0.000cm" table:border-model="collapsing"/>
    </style:style>
    <style:style style:family="graphic" style:name="fr2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1.C173">
      <style:table-column-properties style:column-width="0.941cm"/>
    </style:style>
    <style:style style:family="table-column" style:name="T21.C174">
      <style:table-column-properties style:column-width="2.329cm"/>
    </style:style>
    <style:style style:family="table-column" style:name="T21.C175">
      <style:table-column-properties style:column-width="11.621cm"/>
    </style:style>
    <style:style style:family="paragraph" style:name="P577" style:parent-style-name="12">
      <style:paragraph-properties fo:text-align="center" style:snap-to-layout-grid="false"/>
    </style:style>
    <style:style style:family="text" style:name="T1186">
      <style:text-properties style:font-name="바탕" style:font-name-asian="휴먼고딕"/>
    </style:style>
    <style:style style:family="table-cell" style:name="T21.R1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78" style:parent-style-name="12">
      <style:paragraph-properties fo:text-align="center" style:snap-to-layout-grid="false"/>
    </style:style>
    <style:style style:family="text" style:name="T1187">
      <style:text-properties style:font-name="바탕" style:font-name-asian="휴먼고딕"/>
    </style:style>
    <style:style style:family="table-cell" style:name="T21.R1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79" style:parent-style-name="12">
      <style:paragraph-properties fo:text-align="center" style:snap-to-layout-grid="false"/>
    </style:style>
    <style:style style:family="text" style:name="T1188">
      <style:text-properties style:font-name="바탕" style:font-name-asian="휴먼고딕"/>
    </style:style>
    <style:style style:family="table-cell" style:name="T21.R1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">
      <style:table-row-properties style:min-row-height="0.517cm"/>
    </style:style>
    <style:style style:family="paragraph" style:name="P580" style:parent-style-name="12">
      <style:paragraph-properties fo:text-align="center" style:snap-to-layout-grid="false"/>
    </style:style>
    <style:style style:family="text" style:name="T1189">
      <style:text-properties style:font-name="바탕" style:font-name-asian="휴먼고딕"/>
    </style:style>
    <style:style style:family="table-cell" style:name="T21.R2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81" style:parent-style-name="12">
      <style:paragraph-properties fo:text-align="center" style:snap-to-layout-grid="false"/>
    </style:style>
    <style:style style:family="text" style:name="T1190">
      <style:text-properties style:font-name="바탕" style:font-name-asian="휴먼고딕"/>
    </style:style>
    <style:style style:family="table-cell" style:name="T21.R2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82" style:parent-style-name="12">
      <style:paragraph-properties style:snap-to-layout-grid="false"/>
    </style:style>
    <style:style style:family="text" style:name="T1191">
      <style:text-properties style:font-name="바탕" style:font-name-asian="휴먼고딕"/>
    </style:style>
    <style:style style:family="text" style:name="T1192">
      <style:text-properties style:font-name="바탕" style:font-name-asian="휴먼고딕"/>
    </style:style>
    <style:style style:family="text" style:name="T1193">
      <style:text-properties style:font-name="바탕" style:font-name-asian="휴먼고딕"/>
    </style:style>
    <style:style style:family="text" style:name="T1194">
      <style:text-properties style:font-name="바탕" style:font-name-asian="휴먼고딕"/>
    </style:style>
    <style:style style:family="text" style:name="T1195">
      <style:text-properties style:font-name="바탕" style:font-name-asian="휴먼고딕"/>
    </style:style>
    <style:style style:family="text" style:name="T1196">
      <style:text-properties style:font-name="바탕" style:font-name-asian="휴먼고딕"/>
    </style:style>
    <style:style style:family="text" style:name="T1197">
      <style:text-properties style:font-name="바탕" style:font-name-asian="휴먼고딕"/>
    </style:style>
    <style:style style:family="text" style:name="T1198">
      <style:text-properties style:font-name="바탕" style:font-name-asian="휴먼고딕"/>
    </style:style>
    <style:style style:family="text" style:name="T1199">
      <style:text-properties style:font-name="바탕" style:font-name-asian="휴먼고딕"/>
    </style:style>
    <style:style style:family="table-cell" style:name="T21.R2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2">
      <style:table-row-properties style:min-row-height="0.946cm"/>
    </style:style>
    <style:style style:family="paragraph" style:name="P583" style:parent-style-name="12">
      <style:paragraph-properties fo:text-align="center" style:snap-to-layout-grid="false"/>
    </style:style>
    <style:style style:family="text" style:name="T1200">
      <style:text-properties style:font-name="바탕" style:font-name-asian="휴먼고딕"/>
    </style:style>
    <style:style style:family="table-cell" style:name="T21.R3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84" style:parent-style-name="12">
      <style:paragraph-properties fo:text-align="center" style:snap-to-layout-grid="false"/>
    </style:style>
    <style:style style:family="text" style:name="T1201">
      <style:text-properties style:font-name="바탕" style:font-name-asian="휴먼고딕"/>
    </style:style>
    <style:style style:family="table-cell" style:name="T21.R3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85" style:parent-style-name="12">
      <style:paragraph-properties style:snap-to-layout-grid="false"/>
    </style:style>
    <style:style style:family="text" style:name="T1202">
      <style:text-properties style:font-name="바탕" style:font-name-asian="휴먼고딕"/>
    </style:style>
    <style:style style:family="text" style:name="T1203">
      <style:text-properties style:font-name="바탕" style:font-name-asian="휴먼고딕"/>
    </style:style>
    <style:style style:family="text" style:name="T1204">
      <style:text-properties style:font-name="바탕" style:font-name-asian="휴먼고딕"/>
    </style:style>
    <style:style style:family="text" style:name="T1205">
      <style:text-properties style:font-name="바탕" style:font-name-asian="휴먼고딕"/>
    </style:style>
    <style:style style:family="text" style:name="T1206">
      <style:text-properties style:font-name="바탕" style:font-name-asian="휴먼고딕"/>
    </style:style>
    <style:style style:family="table-cell" style:name="T21.R3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3">
      <style:table-row-properties style:min-row-height="0.517cm"/>
    </style:style>
    <style:style style:family="paragraph" style:name="P586" style:parent-style-name="12">
      <style:paragraph-properties fo:text-align="center" style:snap-to-layout-grid="false"/>
    </style:style>
    <style:style style:family="text" style:name="T1207">
      <style:text-properties style:font-name="바탕" style:font-name-asian="휴먼고딕"/>
    </style:style>
    <style:style style:family="table-cell" style:name="T21.R4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87" style:parent-style-name="12">
      <style:paragraph-properties fo:text-align="center" style:snap-to-layout-grid="false"/>
    </style:style>
    <style:style style:family="text" style:name="T1208">
      <style:text-properties style:font-name="바탕" style:font-name-asian="휴먼고딕"/>
    </style:style>
    <style:style style:family="table-cell" style:name="T21.R4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88" style:parent-style-name="12">
      <style:paragraph-properties style:snap-to-layout-grid="false"/>
    </style:style>
    <style:style style:family="text" style:name="T1209">
      <style:text-properties style:font-name="바탕" style:font-name-asian="휴먼고딕"/>
    </style:style>
    <style:style style:family="text" style:name="T1210">
      <style:text-properties style:font-name="바탕" style:font-name-asian="휴먼고딕"/>
    </style:style>
    <style:style style:family="text" style:name="T1211">
      <style:text-properties style:font-name="바탕" style:font-name-asian="휴먼고딕"/>
    </style:style>
    <style:style style:family="text" style:name="T1212">
      <style:text-properties style:font-name="바탕" style:font-name-asian="휴먼고딕"/>
    </style:style>
    <style:style style:family="text" style:name="T1213">
      <style:text-properties style:font-name="바탕" style:font-name-asian="휴먼고딕"/>
    </style:style>
    <style:style style:family="text" style:name="T1214">
      <style:text-properties style:font-name="바탕" style:font-name-asian="휴먼고딕"/>
    </style:style>
    <style:style style:family="text" style:name="T1215">
      <style:text-properties style:font-name="바탕" style:font-name-asian="휴먼고딕"/>
    </style:style>
    <style:style style:family="table-cell" style:name="T21.R4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4">
      <style:table-row-properties style:min-row-height="0.946cm"/>
    </style:style>
    <style:style style:family="paragraph" style:name="P589" style:parent-style-name="12">
      <style:paragraph-properties fo:text-align="center" style:snap-to-layout-grid="false"/>
    </style:style>
    <style:style style:family="text" style:name="T1216">
      <style:text-properties style:font-name="바탕" style:font-name-asian="휴먼고딕"/>
    </style:style>
    <style:style style:family="table-cell" style:name="T21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90" style:parent-style-name="12">
      <style:paragraph-properties fo:text-align="center" style:snap-to-layout-grid="false"/>
    </style:style>
    <style:style style:family="text" style:name="T1217">
      <style:text-properties style:font-name="바탕" style:font-name-asian="휴먼고딕"/>
    </style:style>
    <style:style style:family="table-cell" style:name="T21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91" style:parent-style-name="12">
      <style:paragraph-properties style:snap-to-layout-grid="false"/>
    </style:style>
    <style:style style:family="text" style:name="T1218">
      <style:text-properties style:font-name="바탕" style:font-name-asian="휴먼고딕"/>
    </style:style>
    <style:style style:family="text" style:name="T1219">
      <style:text-properties style:font-name="바탕" style:font-name-asian="휴먼고딕"/>
    </style:style>
    <style:style style:family="text" style:name="T1220">
      <style:text-properties style:font-name="바탕" style:font-name-asian="휴먼고딕"/>
    </style:style>
    <style:style style:family="text" style:name="T1221">
      <style:text-properties style:font-name="바탕" style:font-name-asian="휴먼고딕"/>
    </style:style>
    <style:style style:family="text" style:name="T1222">
      <style:text-properties style:font-name="바탕" style:font-name-asian="휴먼고딕"/>
    </style:style>
    <style:style style:family="text" style:name="T1223">
      <style:text-properties style:font-name="바탕" style:font-name-asian="휴먼고딕"/>
    </style:style>
    <style:style style:family="text" style:name="T1224">
      <style:text-properties style:font-name="바탕" style:font-name-asian="휴먼고딕"/>
    </style:style>
    <style:style style:family="text" style:name="T1225">
      <style:text-properties style:font-name="바탕" style:font-name-asian="휴먼고딕"/>
    </style:style>
    <style:style style:family="text" style:name="T1226">
      <style:text-properties style:font-name="바탕" style:font-name-asian="휴먼고딕"/>
    </style:style>
    <style:style style:family="table-cell" style:name="T21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5">
      <style:table-row-properties style:min-row-height="0.946cm"/>
    </style:style>
    <style:style style:family="paragraph" style:name="P592" style:parent-style-name="12">
      <style:paragraph-properties fo:text-align="center" style:snap-to-layout-grid="false"/>
    </style:style>
    <style:style style:family="text" style:name="T1227">
      <style:text-properties style:font-name="바탕" style:font-name-asian="휴먼고딕"/>
    </style:style>
    <style:style style:family="table-cell" style:name="T21.R6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93" style:parent-style-name="12">
      <style:paragraph-properties fo:text-align="center" style:snap-to-layout-grid="false"/>
    </style:style>
    <style:style style:family="text" style:name="T1228">
      <style:text-properties style:font-name="바탕" style:font-name-asian="휴먼고딕"/>
    </style:style>
    <style:style style:family="table-cell" style:name="T21.R6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94" style:parent-style-name="12">
      <style:paragraph-properties style:snap-to-layout-grid="false"/>
    </style:style>
    <style:style style:family="text" style:name="T1229">
      <style:text-properties style:font-name="바탕" style:font-name-asian="휴먼고딕"/>
    </style:style>
    <style:style style:family="text" style:name="T1230">
      <style:text-properties style:font-name="바탕" style:font-name-asian="휴먼고딕"/>
    </style:style>
    <style:style style:family="text" style:name="T1231">
      <style:text-properties style:font-name="바탕" style:font-name-asian="휴먼고딕"/>
    </style:style>
    <style:style style:family="text" style:name="T1232">
      <style:text-properties style:font-name="바탕" style:font-name-asian="휴먼고딕"/>
    </style:style>
    <style:style style:family="text" style:name="T1233">
      <style:text-properties style:font-name="바탕" style:font-name-asian="휴먼고딕"/>
    </style:style>
    <style:style style:family="text" style:name="T1234">
      <style:text-properties style:font-name="바탕" style:font-name-asian="휴먼고딕"/>
    </style:style>
    <style:style style:family="text" style:name="T1235">
      <style:text-properties style:font-name="바탕" style:font-name-asian="휴먼고딕"/>
    </style:style>
    <style:style style:family="text" style:name="T1236">
      <style:text-properties style:font-name="바탕" style:font-name-asian="휴먼고딕"/>
    </style:style>
    <style:style style:family="text" style:name="T1237">
      <style:text-properties style:font-name="바탕" style:font-name-asian="휴먼고딕"/>
    </style:style>
    <style:style style:family="table-cell" style:name="T21.R6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6">
      <style:table-row-properties style:min-row-height="0.946cm"/>
    </style:style>
    <style:style style:family="paragraph" style:name="P595" style:parent-style-name="12">
      <style:paragraph-properties fo:text-align="center" style:snap-to-layout-grid="false"/>
    </style:style>
    <style:style style:family="text" style:name="T1238">
      <style:text-properties style:font-name="바탕" style:font-name-asian="휴먼고딕"/>
    </style:style>
    <style:style style:family="table-cell" style:name="T21.R7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96" style:parent-style-name="12">
      <style:paragraph-properties fo:text-align="center" style:snap-to-layout-grid="false"/>
    </style:style>
    <style:style style:family="text" style:name="T1239">
      <style:text-properties style:font-name="바탕" style:font-name-asian="휴먼고딕"/>
    </style:style>
    <style:style style:family="table-cell" style:name="T21.R7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97" style:parent-style-name="12">
      <style:paragraph-properties style:snap-to-layout-grid="false"/>
    </style:style>
    <style:style style:family="text" style:name="T1240">
      <style:text-properties style:font-name="바탕" style:font-name-asian="휴먼고딕"/>
    </style:style>
    <style:style style:family="text" style:name="T1241">
      <style:text-properties style:font-name="바탕" style:font-name-asian="휴먼고딕"/>
    </style:style>
    <style:style style:family="text" style:name="T1242">
      <style:text-properties style:font-name="바탕" style:font-name-asian="휴먼고딕"/>
    </style:style>
    <style:style style:family="table-cell" style:name="T21.R7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7">
      <style:table-row-properties style:min-row-height="0.517cm"/>
    </style:style>
    <style:style style:family="paragraph" style:name="P598" style:parent-style-name="12">
      <style:paragraph-properties fo:text-align="center" style:snap-to-layout-grid="false"/>
    </style:style>
    <style:style style:family="text" style:name="T1243">
      <style:text-properties style:font-name="바탕" style:font-name-asian="휴먼고딕"/>
    </style:style>
    <style:style style:family="table-cell" style:name="T21.R8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599" style:parent-style-name="12">
      <style:paragraph-properties fo:text-align="center" style:snap-to-layout-grid="false"/>
    </style:style>
    <style:style style:family="text" style:name="T1244">
      <style:text-properties style:font-name="바탕" style:font-name-asian="휴먼고딕"/>
    </style:style>
    <style:style style:family="table-cell" style:name="T21.R8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00" style:parent-style-name="12">
      <style:paragraph-properties style:snap-to-layout-grid="false"/>
    </style:style>
    <style:style style:family="text" style:name="T1245">
      <style:text-properties style:font-name="바탕" style:font-name-asian="휴먼고딕"/>
    </style:style>
    <style:style style:family="text" style:name="T1246">
      <style:text-properties style:font-name="바탕" style:font-name-asian="휴먼고딕"/>
    </style:style>
    <style:style style:family="text" style:name="T1247">
      <style:text-properties style:font-name="바탕" style:font-name-asian="휴먼고딕"/>
    </style:style>
    <style:style style:family="table-cell" style:name="T21.R8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8">
      <style:table-row-properties style:min-row-height="0.517cm"/>
    </style:style>
    <style:style style:family="paragraph" style:name="P601" style:parent-style-name="12">
      <style:paragraph-properties fo:text-align="center" style:snap-to-layout-grid="false"/>
    </style:style>
    <style:style style:family="text" style:name="T1248">
      <style:text-properties style:font-name="바탕" style:font-name-asian="휴먼고딕"/>
    </style:style>
    <style:style style:family="table-cell" style:name="T21.R9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02" style:parent-style-name="12">
      <style:paragraph-properties fo:text-align="center" style:snap-to-layout-grid="false"/>
    </style:style>
    <style:style style:family="text" style:name="T1249">
      <style:text-properties style:font-name="바탕" style:font-name-asian="휴먼고딕"/>
    </style:style>
    <style:style style:family="table-cell" style:name="T21.R9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03" style:parent-style-name="12">
      <style:paragraph-properties style:snap-to-layout-grid="false"/>
    </style:style>
    <style:style style:family="text" style:name="T1250">
      <style:text-properties style:font-name="바탕" style:font-name-asian="휴먼고딕"/>
    </style:style>
    <style:style style:family="text" style:name="T1251">
      <style:text-properties style:font-name="바탕" style:font-name-asian="휴먼고딕"/>
    </style:style>
    <style:style style:family="text" style:name="T1252">
      <style:text-properties style:font-name="바탕" style:font-name-asian="휴먼고딕"/>
    </style:style>
    <style:style style:family="text" style:name="T1253">
      <style:text-properties style:font-name="바탕" style:font-name-asian="휴먼고딕"/>
    </style:style>
    <style:style style:family="text" style:name="T1254">
      <style:text-properties style:font-name="바탕" style:font-name-asian="휴먼고딕"/>
    </style:style>
    <style:style style:family="text" style:name="T1255">
      <style:text-properties style:font-name="바탕" style:font-name-asian="휴먼고딕"/>
    </style:style>
    <style:style style:family="text" style:name="T1256">
      <style:text-properties style:font-name="바탕" style:font-name-asian="휴먼고딕"/>
    </style:style>
    <style:style style:family="text" style:name="T1257">
      <style:text-properties style:font-name="바탕" style:font-name-asian="휴먼고딕"/>
    </style:style>
    <style:style style:family="text" style:name="T1258">
      <style:text-properties style:font-name="바탕" style:font-name-asian="휴먼고딕"/>
    </style:style>
    <style:style style:family="text" style:name="T1259">
      <style:text-properties style:font-name="바탕" style:font-name-asian="휴먼고딕"/>
    </style:style>
    <style:style style:family="text" style:name="T1260">
      <style:text-properties style:font-name="바탕" style:font-name-asian="휴먼고딕"/>
    </style:style>
    <style:style style:family="table-cell" style:name="T21.R9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9">
      <style:table-row-properties style:min-row-height="0.946cm"/>
    </style:style>
    <style:style style:family="paragraph" style:name="P604" style:parent-style-name="12">
      <style:paragraph-properties fo:text-align="center" style:snap-to-layout-grid="false"/>
    </style:style>
    <style:style style:family="text" style:name="T1261">
      <style:text-properties style:font-name="바탕" style:font-name-asian="휴먼고딕"/>
    </style:style>
    <style:style style:family="table-cell" style:name="T21.R10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05" style:parent-style-name="12">
      <style:paragraph-properties fo:text-align="center" style:snap-to-layout-grid="false"/>
    </style:style>
    <style:style style:family="text" style:name="T1262">
      <style:text-properties style:font-name="바탕" style:font-name-asian="휴먼고딕"/>
    </style:style>
    <style:style style:family="table-cell" style:name="T21.R10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06" style:parent-style-name="12">
      <style:paragraph-properties style:snap-to-layout-grid="false"/>
    </style:style>
    <style:style style:family="text" style:name="T1263">
      <style:text-properties style:font-name="바탕" style:font-name-asian="휴먼고딕"/>
    </style:style>
    <style:style style:family="text" style:name="T1264">
      <style:text-properties style:font-name="바탕" style:font-name-asian="휴먼고딕"/>
    </style:style>
    <style:style style:family="text" style:name="T1265">
      <style:text-properties style:font-name="바탕" style:font-name-asian="휴먼고딕"/>
    </style:style>
    <style:style style:family="text" style:name="T1266">
      <style:text-properties style:font-name="바탕" style:font-name-asian="휴먼고딕"/>
    </style:style>
    <style:style style:family="text" style:name="T1267">
      <style:text-properties style:font-name="바탕" style:font-name-asian="휴먼고딕"/>
    </style:style>
    <style:style style:family="text" style:name="T1268">
      <style:text-properties style:font-name="바탕" style:font-name-asian="휴먼고딕"/>
    </style:style>
    <style:style style:family="text" style:name="T1269">
      <style:text-properties style:font-name="바탕" style:font-name-asian="휴먼고딕"/>
    </style:style>
    <style:style style:family="table-cell" style:name="T21.R10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0">
      <style:table-row-properties style:min-row-height="0.946cm"/>
    </style:style>
    <style:style style:family="paragraph" style:name="P607" style:parent-style-name="12">
      <style:paragraph-properties fo:text-align="center" style:snap-to-layout-grid="false"/>
    </style:style>
    <style:style style:family="text" style:name="T1270">
      <style:text-properties style:font-name="바탕" style:font-name-asian="휴먼고딕"/>
    </style:style>
    <style:style style:family="table-cell" style:name="T21.R11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08" style:parent-style-name="12">
      <style:paragraph-properties fo:text-align="center" style:snap-to-layout-grid="false"/>
    </style:style>
    <style:style style:family="text" style:name="T1271">
      <style:text-properties style:font-name="바탕" style:font-name-asian="휴먼고딕"/>
    </style:style>
    <style:style style:family="table-cell" style:name="T21.R11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09" style:parent-style-name="12">
      <style:paragraph-properties style:snap-to-layout-grid="false"/>
    </style:style>
    <style:style style:family="text" style:name="T1272">
      <style:text-properties style:font-name="바탕" style:font-name-asian="휴먼고딕"/>
    </style:style>
    <style:style style:family="text" style:name="T1273">
      <style:text-properties style:font-name="바탕" style:font-name-asian="휴먼고딕"/>
    </style:style>
    <style:style style:family="text" style:name="T1274">
      <style:text-properties style:font-name="바탕" style:font-name-asian="휴먼고딕"/>
    </style:style>
    <style:style style:family="text" style:name="T1275">
      <style:text-properties style:font-name="바탕" style:font-name-asian="휴먼고딕"/>
    </style:style>
    <style:style style:family="text" style:name="T1276">
      <style:text-properties style:font-name="바탕" style:font-name-asian="휴먼고딕"/>
    </style:style>
    <style:style style:family="text" style:name="T1277">
      <style:text-properties style:font-name="바탕" style:font-name-asian="휴먼고딕"/>
    </style:style>
    <style:style style:family="text" style:name="T1278">
      <style:text-properties style:font-name="바탕" style:font-name-asian="휴먼고딕"/>
    </style:style>
    <style:style style:family="text" style:name="T1279">
      <style:text-properties style:font-name="바탕" style:font-name-asian="휴먼고딕"/>
    </style:style>
    <style:style style:family="text" style:name="T1280">
      <style:text-properties style:font-name="바탕" style:font-name-asian="휴먼고딕"/>
    </style:style>
    <style:style style:family="text" style:name="T1281">
      <style:text-properties style:font-name="바탕" style:font-name-asian="휴먼고딕"/>
    </style:style>
    <style:style style:family="text" style:name="T1282">
      <style:text-properties style:font-name="바탕" style:font-name-asian="휴먼고딕"/>
    </style:style>
    <style:style style:family="table-cell" style:name="T21.R11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1">
      <style:table-row-properties style:min-row-height="0.946cm"/>
    </style:style>
    <style:style style:family="paragraph" style:name="P610" style:parent-style-name="12">
      <style:paragraph-properties fo:text-align="center" style:snap-to-layout-grid="false"/>
    </style:style>
    <style:style style:family="text" style:name="T1283">
      <style:text-properties style:font-name="바탕" style:font-name-asian="휴먼고딕"/>
    </style:style>
    <style:style style:family="table-cell" style:name="T21.R12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11" style:parent-style-name="12">
      <style:paragraph-properties fo:text-align="center" style:snap-to-layout-grid="false"/>
    </style:style>
    <style:style style:family="text" style:name="T1284">
      <style:text-properties style:font-name="바탕" style:font-name-asian="휴먼고딕"/>
    </style:style>
    <style:style style:family="table-cell" style:name="T21.R12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12" style:parent-style-name="12">
      <style:paragraph-properties style:snap-to-layout-grid="false"/>
    </style:style>
    <style:style style:family="text" style:name="T1285">
      <style:text-properties style:font-name="바탕" style:font-name-asian="휴먼고딕"/>
    </style:style>
    <style:style style:family="text" style:name="T1286">
      <style:text-properties style:font-name="바탕" style:font-name-asian="휴먼고딕"/>
    </style:style>
    <style:style style:family="text" style:name="T1287">
      <style:text-properties style:font-name="바탕" style:font-name-asian="휴먼고딕"/>
    </style:style>
    <style:style style:family="text" style:name="T1288">
      <style:text-properties style:font-name="바탕" style:font-name-asian="휴먼고딕"/>
    </style:style>
    <style:style style:family="text" style:name="T1289">
      <style:text-properties style:font-name="바탕" style:font-name-asian="휴먼고딕"/>
    </style:style>
    <style:style style:family="text" style:name="T1290">
      <style:text-properties style:font-name="바탕" style:font-name-asian="휴먼고딕"/>
    </style:style>
    <style:style style:family="text" style:name="T1291">
      <style:text-properties style:font-name="바탕" style:font-name-asian="휴먼고딕"/>
    </style:style>
    <style:style style:family="text" style:name="T1292">
      <style:text-properties style:font-name="바탕" style:font-name-asian="휴먼고딕"/>
    </style:style>
    <style:style style:family="text" style:name="T1293">
      <style:text-properties style:font-name="바탕" style:font-name-asian="휴먼고딕"/>
    </style:style>
    <style:style style:family="text" style:name="T1294">
      <style:text-properties style:font-name="바탕" style:font-name-asian="휴먼고딕"/>
    </style:style>
    <style:style style:family="text" style:name="T1295">
      <style:text-properties style:font-name="바탕" style:font-name-asian="휴먼고딕"/>
    </style:style>
    <style:style style:family="table-cell" style:name="T21.R12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2">
      <style:table-row-properties style:min-row-height="0.946cm"/>
    </style:style>
    <style:style style:family="paragraph" style:name="P613" style:parent-style-name="12">
      <style:paragraph-properties fo:text-align="center" style:snap-to-layout-grid="false"/>
    </style:style>
    <style:style style:family="text" style:name="T1296">
      <style:text-properties style:font-name="바탕" style:font-name-asian="휴먼고딕"/>
    </style:style>
    <style:style style:family="table-cell" style:name="T21.R13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14" style:parent-style-name="12">
      <style:paragraph-properties fo:text-align="center" style:snap-to-layout-grid="false"/>
    </style:style>
    <style:style style:family="text" style:name="T1297">
      <style:text-properties style:font-name="바탕" style:font-name-asian="휴먼고딕"/>
    </style:style>
    <style:style style:family="table-cell" style:name="T21.R13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15" style:parent-style-name="12">
      <style:paragraph-properties style:snap-to-layout-grid="false"/>
    </style:style>
    <style:style style:family="text" style:name="T1298">
      <style:text-properties style:font-name="바탕" style:font-name-asian="휴먼고딕"/>
    </style:style>
    <style:style style:family="text" style:name="T1299">
      <style:text-properties style:font-name="바탕" style:font-name-asian="휴먼고딕"/>
    </style:style>
    <style:style style:family="text" style:name="T1300">
      <style:text-properties style:font-name="바탕" style:font-name-asian="휴먼고딕"/>
    </style:style>
    <style:style style:family="text" style:name="T1301">
      <style:text-properties style:font-name="바탕" style:font-name-asian="휴먼고딕"/>
    </style:style>
    <style:style style:family="text" style:name="T1302">
      <style:text-properties style:font-name="바탕" style:font-name-asian="휴먼고딕"/>
    </style:style>
    <style:style style:family="text" style:name="T1303">
      <style:text-properties style:font-name="바탕" style:font-name-asian="휴먼고딕"/>
    </style:style>
    <style:style style:family="text" style:name="T1304">
      <style:text-properties style:font-name="바탕" style:font-name-asian="휴먼고딕"/>
    </style:style>
    <style:style style:family="table-cell" style:name="T21.R13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3">
      <style:table-row-properties style:min-row-height="0.946cm"/>
    </style:style>
    <style:style style:family="paragraph" style:name="P616" style:parent-style-name="12">
      <style:paragraph-properties fo:text-align="center" style:snap-to-layout-grid="false"/>
    </style:style>
    <style:style style:family="text" style:name="T1305">
      <style:text-properties style:font-name="바탕" style:font-name-asian="휴먼고딕"/>
    </style:style>
    <style:style style:family="table-cell" style:name="T21.R14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17" style:parent-style-name="12">
      <style:paragraph-properties fo:text-align="center" style:snap-to-layout-grid="false"/>
    </style:style>
    <style:style style:family="text" style:name="T1306">
      <style:text-properties style:font-name="바탕" style:font-name-asian="휴먼고딕"/>
    </style:style>
    <style:style style:family="table-cell" style:name="T21.R14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18" style:parent-style-name="12">
      <style:paragraph-properties style:snap-to-layout-grid="false"/>
    </style:style>
    <style:style style:family="text" style:name="T1307">
      <style:text-properties style:font-name="바탕" style:font-name-asian="휴먼고딕"/>
    </style:style>
    <style:style style:family="text" style:name="T1308">
      <style:text-properties style:font-name="바탕" style:font-name-asian="휴먼고딕"/>
    </style:style>
    <style:style style:family="text" style:name="T1309">
      <style:text-properties style:font-name="바탕" style:font-name-asian="휴먼고딕"/>
    </style:style>
    <style:style style:family="text" style:name="T1310">
      <style:text-properties style:font-name="바탕" style:font-name-asian="휴먼고딕"/>
    </style:style>
    <style:style style:family="text" style:name="T1311">
      <style:text-properties style:font-name="바탕" style:font-name-asian="휴먼고딕"/>
    </style:style>
    <style:style style:family="text" style:name="T1312">
      <style:text-properties style:font-name="바탕" style:font-name-asian="휴먼고딕"/>
    </style:style>
    <style:style style:family="text" style:name="T1313">
      <style:text-properties style:font-name="바탕" style:font-name-asian="휴먼고딕"/>
    </style:style>
    <style:style style:family="text" style:name="T1314">
      <style:text-properties style:font-name="바탕" style:font-name-asian="휴먼고딕"/>
    </style:style>
    <style:style style:family="text" style:name="T1315">
      <style:text-properties style:font-name="바탕" style:font-name-asian="휴먼고딕"/>
    </style:style>
    <style:style style:family="table-cell" style:name="T21.R14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4">
      <style:table-row-properties style:min-row-height="0.946cm"/>
    </style:style>
    <style:style style:family="paragraph" style:name="P619" style:parent-style-name="12">
      <style:paragraph-properties fo:text-align="center" style:snap-to-layout-grid="false"/>
    </style:style>
    <style:style style:family="text" style:name="T1316">
      <style:text-properties style:font-name="바탕" style:font-name-asian="휴먼고딕"/>
    </style:style>
    <style:style style:family="table-cell" style:name="T21.R1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20" style:parent-style-name="12">
      <style:paragraph-properties fo:text-align="center" style:snap-to-layout-grid="false"/>
    </style:style>
    <style:style style:family="text" style:name="T1317">
      <style:text-properties style:font-name="바탕" style:font-name-asian="휴먼고딕"/>
    </style:style>
    <style:style style:family="table-cell" style:name="T21.R1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21" style:parent-style-name="12">
      <style:paragraph-properties style:snap-to-layout-grid="false"/>
    </style:style>
    <style:style style:family="text" style:name="T1318">
      <style:text-properties style:font-name="바탕" style:font-name-asian="휴먼고딕"/>
    </style:style>
    <style:style style:family="text" style:name="T1319">
      <style:text-properties style:font-name="바탕" style:font-name-asian="휴먼고딕"/>
    </style:style>
    <style:style style:family="text" style:name="T1320">
      <style:text-properties style:font-name="바탕" style:font-name-asian="휴먼고딕"/>
    </style:style>
    <style:style style:family="text" style:name="T1321">
      <style:text-properties style:font-name="바탕" style:font-name-asian="휴먼고딕"/>
    </style:style>
    <style:style style:family="text" style:name="T1322">
      <style:text-properties style:font-name="바탕" style:font-name-asian="휴먼고딕"/>
    </style:style>
    <style:style style:family="text" style:name="T1323">
      <style:text-properties style:font-name="바탕" style:font-name-asian="휴먼고딕"/>
    </style:style>
    <style:style style:family="text" style:name="T1324">
      <style:text-properties style:font-name="바탕" style:font-name-asian="휴먼고딕"/>
    </style:style>
    <style:style style:family="text" style:name="T1325">
      <style:text-properties style:font-name="바탕" style:font-name-asian="휴먼고딕"/>
    </style:style>
    <style:style style:family="text" style:name="T1326">
      <style:text-properties style:font-name="바탕" style:font-name-asian="휴먼고딕"/>
    </style:style>
    <style:style style:family="table-cell" style:name="T21.R1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5">
      <style:table-row-properties style:min-row-height="0.946cm"/>
    </style:style>
    <style:style style:family="paragraph" style:name="P622" style:parent-style-name="12">
      <style:paragraph-properties fo:text-align="center" style:snap-to-layout-grid="false"/>
    </style:style>
    <style:style style:family="text" style:name="T1327">
      <style:text-properties style:font-name="바탕" style:font-name-asian="휴먼고딕"/>
    </style:style>
    <style:style style:family="table-cell" style:name="T21.R16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23" style:parent-style-name="12">
      <style:paragraph-properties fo:text-align="center" style:snap-to-layout-grid="false"/>
    </style:style>
    <style:style style:family="text" style:name="T1328">
      <style:text-properties style:font-name="바탕" style:font-name-asian="휴먼고딕"/>
    </style:style>
    <style:style style:family="table-cell" style:name="T21.R16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24" style:parent-style-name="12">
      <style:paragraph-properties style:snap-to-layout-grid="false"/>
    </style:style>
    <style:style style:family="text" style:name="T1329">
      <style:text-properties style:font-name="바탕" style:font-name-asian="휴먼고딕"/>
    </style:style>
    <style:style style:family="text" style:name="T1330">
      <style:text-properties style:font-name="바탕" style:font-name-asian="휴먼고딕"/>
    </style:style>
    <style:style style:family="text" style:name="T1331">
      <style:text-properties style:font-name="바탕" style:font-name-asian="휴먼고딕"/>
    </style:style>
    <style:style style:family="text" style:name="T1332">
      <style:text-properties style:font-name="바탕" style:font-name-asian="휴먼고딕"/>
    </style:style>
    <style:style style:family="text" style:name="T1333">
      <style:text-properties style:font-name="바탕" style:font-name-asian="휴먼고딕"/>
    </style:style>
    <style:style style:family="text" style:name="T1334">
      <style:text-properties style:font-name="바탕" style:font-name-asian="휴먼고딕"/>
    </style:style>
    <style:style style:family="text" style:name="T1335">
      <style:text-properties style:font-name="바탕" style:font-name-asian="휴먼고딕"/>
    </style:style>
    <style:style style:family="text" style:name="T1336">
      <style:text-properties style:font-name="바탕" style:font-name-asian="휴먼고딕"/>
    </style:style>
    <style:style style:family="text" style:name="T1337">
      <style:text-properties style:font-name="바탕" style:font-name-asian="휴먼고딕"/>
    </style:style>
    <style:style style:family="table-cell" style:name="T21.R16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6">
      <style:table-row-properties style:min-row-height="0.946cm"/>
    </style:style>
    <style:style style:family="paragraph" style:name="P625" style:parent-style-name="12">
      <style:paragraph-properties fo:text-align="center" style:snap-to-layout-grid="false"/>
    </style:style>
    <style:style style:family="text" style:name="T1338">
      <style:text-properties style:font-name="바탕" style:font-name-asian="휴먼고딕"/>
    </style:style>
    <style:style style:family="table-cell" style:name="T21.R17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26" style:parent-style-name="12">
      <style:paragraph-properties fo:text-align="center" style:snap-to-layout-grid="false"/>
    </style:style>
    <style:style style:family="text" style:name="T1339">
      <style:text-properties style:font-name="바탕" style:font-name-asian="휴먼고딕"/>
    </style:style>
    <style:style style:family="table-cell" style:name="T21.R17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27" style:parent-style-name="12">
      <style:paragraph-properties style:snap-to-layout-grid="false"/>
    </style:style>
    <style:style style:family="text" style:name="T1340">
      <style:text-properties style:font-name="바탕" style:font-name-asian="휴먼고딕"/>
    </style:style>
    <style:style style:family="text" style:name="T1341">
      <style:text-properties style:font-name="바탕" style:font-name-asian="휴먼고딕"/>
    </style:style>
    <style:style style:family="text" style:name="T1342">
      <style:text-properties style:font-name="바탕" style:font-name-asian="휴먼고딕"/>
    </style:style>
    <style:style style:family="table-cell" style:name="T21.R17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7">
      <style:table-row-properties style:min-row-height="0.517cm"/>
    </style:style>
    <style:style style:family="paragraph" style:name="P628" style:parent-style-name="12">
      <style:paragraph-properties fo:text-align="center" style:snap-to-layout-grid="false"/>
    </style:style>
    <style:style style:family="text" style:name="T1343">
      <style:text-properties style:font-name="바탕" style:font-name-asian="휴먼고딕"/>
    </style:style>
    <style:style style:family="table-cell" style:name="T21.R18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29" style:parent-style-name="12">
      <style:paragraph-properties fo:text-align="center" style:snap-to-layout-grid="false"/>
    </style:style>
    <style:style style:family="text" style:name="T1344">
      <style:text-properties style:font-name="바탕" style:font-name-asian="휴먼고딕"/>
    </style:style>
    <style:style style:family="table-cell" style:name="T21.R18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30" style:parent-style-name="12">
      <style:paragraph-properties style:snap-to-layout-grid="false"/>
    </style:style>
    <style:style style:family="text" style:name="T1345">
      <style:text-properties style:font-name="바탕" style:font-name-asian="휴먼고딕"/>
    </style:style>
    <style:style style:family="text" style:name="T1346">
      <style:text-properties style:font-name="바탕" style:font-name-asian="휴먼고딕"/>
    </style:style>
    <style:style style:family="text" style:name="T1347">
      <style:text-properties style:font-name="바탕" style:font-name-asian="휴먼고딕"/>
    </style:style>
    <style:style style:family="text" style:name="T1348">
      <style:text-properties style:font-name="바탕" style:font-name-asian="휴먼고딕"/>
    </style:style>
    <style:style style:family="text" style:name="T1349">
      <style:text-properties style:font-name="바탕" style:font-name-asian="휴먼고딕"/>
    </style:style>
    <style:style style:family="text" style:name="T1350">
      <style:text-properties style:font-name="바탕" style:font-name-asian="휴먼고딕"/>
    </style:style>
    <style:style style:family="text" style:name="T1351">
      <style:text-properties style:font-name="바탕" style:font-name-asian="휴먼고딕"/>
    </style:style>
    <style:style style:family="text" style:name="T1352">
      <style:text-properties style:font-name="바탕" style:font-name-asian="휴먼고딕"/>
    </style:style>
    <style:style style:family="text" style:name="T1353">
      <style:text-properties style:font-name="바탕" style:font-name-asian="휴먼고딕"/>
    </style:style>
    <style:style style:family="table-cell" style:name="T21.R18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8">
      <style:table-row-properties style:min-row-height="0.946cm"/>
    </style:style>
    <style:style style:family="paragraph" style:name="P631" style:parent-style-name="12">
      <style:paragraph-properties fo:text-align="center" style:snap-to-layout-grid="false"/>
    </style:style>
    <style:style style:family="text" style:name="T1354">
      <style:text-properties style:font-name="바탕" style:font-name-asian="휴먼고딕"/>
    </style:style>
    <style:style style:family="table-cell" style:name="T21.R19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32" style:parent-style-name="12">
      <style:paragraph-properties fo:text-align="center" style:snap-to-layout-grid="false"/>
    </style:style>
    <style:style style:family="text" style:name="T1355">
      <style:text-properties style:font-name="바탕" style:font-name-asian="휴먼고딕"/>
    </style:style>
    <style:style style:family="table-cell" style:name="T21.R19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33" style:parent-style-name="12">
      <style:paragraph-properties style:snap-to-layout-grid="false"/>
    </style:style>
    <style:style style:family="text" style:name="T1356">
      <style:text-properties style:font-name="바탕" style:font-name-asian="휴먼고딕"/>
    </style:style>
    <style:style style:family="text" style:name="T1357">
      <style:text-properties style:font-name="바탕" style:font-name-asian="휴먼고딕"/>
    </style:style>
    <style:style style:family="text" style:name="T1358">
      <style:text-properties style:font-name="바탕" style:font-name-asian="휴먼고딕"/>
    </style:style>
    <style:style style:family="text" style:name="T1359">
      <style:text-properties style:font-name="바탕" style:font-name-asian="휴먼고딕"/>
    </style:style>
    <style:style style:family="text" style:name="T1360">
      <style:text-properties style:font-name="바탕" style:font-name-asian="휴먼고딕"/>
    </style:style>
    <style:style style:family="text" style:name="T1361">
      <style:text-properties style:font-name="바탕" style:font-name-asian="휴먼고딕"/>
    </style:style>
    <style:style style:family="text" style:name="T1362">
      <style:text-properties style:font-name="바탕" style:font-name-asian="휴먼고딕"/>
    </style:style>
    <style:style style:family="text" style:name="T1363">
      <style:text-properties style:font-name="바탕" style:font-name-asian="휴먼고딕"/>
    </style:style>
    <style:style style:family="text" style:name="T1364">
      <style:text-properties style:font-name="바탕" style:font-name-asian="휴먼고딕"/>
    </style:style>
    <style:style style:family="table-cell" style:name="T21.R19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1.R19">
      <style:table-row-properties style:min-row-height="0.946cm"/>
    </style:style>
    <style:style style:family="paragraph" style:name="P634" style:parent-style-name="0">
      <style:paragraph-properties fo:margin-left="0.604cm" fo:text-indent="-0.604cm" style:snap-to-layout-grid="false"/>
    </style:style>
    <style:style style:family="paragraph" style:name="P635" style:parent-style-name="0">
      <style:paragraph-properties fo:margin-left="0.604cm" fo:text-indent="-0.604cm" style:snap-to-layout-grid="false"/>
    </style:style>
    <style:style style:family="paragraph" style:name="P636" style:parent-style-name="0">
      <style:paragraph-properties fo:margin-left="0.604cm" fo:text-indent="-0.604cm" style:snap-to-layout-grid="false"/>
    </style:style>
    <style:style style:family="paragraph" style:name="P637" style:parent-style-name="14">
      <style:paragraph-properties fo:break-before="page" style:snap-to-layout-grid="false"/>
    </style:style>
    <style:style style:family="text" style:name="T1365">
      <style:text-properties style:font-name="바탕" style:font-name-asian="휴먼고딕"/>
    </style:style>
    <style:style style:family="text" style:name="T1366">
      <style:text-properties style:font-name="바탕" style:font-name-asian="휴먼고딕"/>
    </style:style>
    <style:style style:family="text" style:name="T1367">
      <style:text-properties style:font-name="바탕" style:font-name-asian="휴먼고딕"/>
    </style:style>
    <style:style style:family="text" style:name="T1368">
      <style:text-properties style:font-name="바탕" style:font-name-asian="휴먼고딕"/>
    </style:style>
    <style:style style:family="text" style:name="T1369">
      <style:text-properties style:font-name="바탕" style:font-name-asian="휴먼고딕"/>
    </style:style>
    <style:style style:family="text" style:name="T1370">
      <style:text-properties style:font-name="바탕" style:font-name-asian="휴먼고딕"/>
    </style:style>
    <style:style style:family="text" style:name="T1371">
      <style:text-properties style:font-name="바탕" style:font-name-asian="휴먼고딕"/>
    </style:style>
    <style:style style:family="text" style:name="T1372">
      <style:text-properties style:font-name="바탕" style:font-name-asian="휴먼고딕"/>
    </style:style>
    <style:style style:family="text" style:name="T1373">
      <style:text-properties style:font-name="바탕" style:font-name-asian="휴먼고딕"/>
    </style:style>
    <style:style style:family="text" style:name="T1374">
      <style:text-properties style:font-name="바탕" style:font-name-asian="휴먼고딕"/>
    </style:style>
    <style:style style:family="text" style:name="T1375">
      <style:text-properties style:font-name="바탕" style:font-name-asian="휴먼고딕"/>
    </style:style>
    <style:style style:family="text" style:name="T1376">
      <style:text-properties style:font-name="바탕" style:font-name-asian="휴먼고딕"/>
    </style:style>
    <style:style style:family="paragraph" style:name="P638" style:parent-style-name="0">
      <style:paragraph-properties fo:margin-left="0.604cm" fo:text-indent="-0.604cm" style:snap-to-layout-grid="false"/>
    </style:style>
    <style:style style:family="table" style:name="T22">
      <style:table-properties style:width="0.000cm" table:border-model="collapsing"/>
    </style:style>
    <style:style style:family="graphic" style:name="fr2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22.C176">
      <style:table-column-properties style:column-width="0.941cm"/>
    </style:style>
    <style:style style:family="table-column" style:name="T22.C177">
      <style:table-column-properties style:column-width="2.329cm"/>
    </style:style>
    <style:style style:family="table-column" style:name="T22.C178">
      <style:table-column-properties style:column-width="11.621cm"/>
    </style:style>
    <style:style style:family="paragraph" style:name="P639" style:parent-style-name="12">
      <style:paragraph-properties fo:text-align="center" style:snap-to-layout-grid="false"/>
    </style:style>
    <style:style style:family="text" style:name="T1377">
      <style:text-properties style:font-name="바탕" style:font-name-asian="휴먼고딕"/>
    </style:style>
    <style:style style:family="table-cell" style:name="T22.R1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40" style:parent-style-name="12">
      <style:paragraph-properties fo:text-align="center" style:snap-to-layout-grid="false"/>
    </style:style>
    <style:style style:family="text" style:name="T1378">
      <style:text-properties style:font-name="바탕" style:font-name-asian="휴먼고딕"/>
    </style:style>
    <style:style style:family="table-cell" style:name="T22.R1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41" style:parent-style-name="12">
      <style:paragraph-properties fo:text-align="center" style:snap-to-layout-grid="false"/>
    </style:style>
    <style:style style:family="text" style:name="T1379">
      <style:text-properties style:font-name="바탕" style:font-name-asian="휴먼고딕"/>
    </style:style>
    <style:style style:family="table-cell" style:name="T22.R1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">
      <style:table-row-properties style:min-row-height="0.517cm"/>
    </style:style>
    <style:style style:family="paragraph" style:name="P642" style:parent-style-name="12">
      <style:paragraph-properties fo:text-align="center" style:snap-to-layout-grid="false"/>
    </style:style>
    <style:style style:family="text" style:name="T1380">
      <style:text-properties style:font-name="바탕" style:font-name-asian="휴먼고딕"/>
    </style:style>
    <style:style style:family="table-cell" style:name="T22.R2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43" style:parent-style-name="12">
      <style:paragraph-properties fo:text-align="center" style:snap-to-layout-grid="false"/>
    </style:style>
    <style:style style:family="text" style:name="T1381">
      <style:text-properties style:font-name="바탕" style:font-name-asian="휴먼고딕"/>
    </style:style>
    <style:style style:family="table-cell" style:name="T22.R2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44" style:parent-style-name="12">
      <style:paragraph-properties style:snap-to-layout-grid="false"/>
    </style:style>
    <style:style style:family="text" style:name="T1382">
      <style:text-properties style:font-name="바탕" style:font-name-asian="휴먼고딕"/>
    </style:style>
    <style:style style:family="table-cell" style:name="T22.R2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2">
      <style:table-row-properties style:min-row-height="0.517cm"/>
    </style:style>
    <style:style style:family="paragraph" style:name="P645" style:parent-style-name="12">
      <style:paragraph-properties fo:text-align="center" style:snap-to-layout-grid="false"/>
    </style:style>
    <style:style style:family="text" style:name="T1383">
      <style:text-properties style:font-name="바탕" style:font-name-asian="휴먼고딕"/>
    </style:style>
    <style:style style:family="table-cell" style:name="T22.R3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46" style:parent-style-name="12">
      <style:paragraph-properties fo:text-align="center" style:snap-to-layout-grid="false"/>
    </style:style>
    <style:style style:family="text" style:name="T1384">
      <style:text-properties style:font-name="바탕" style:font-name-asian="휴먼고딕"/>
    </style:style>
    <style:style style:family="table-cell" style:name="T22.R3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47" style:parent-style-name="12">
      <style:paragraph-properties fo:margin-left="0.317cm" fo:text-indent="-0.317cm" style:snap-to-layout-grid="false"/>
    </style:style>
    <style:style style:family="text" style:name="T1385">
      <style:text-properties fo:color="#ff9900" style:font-name="바탕" style:font-name-asian="휴먼고딕"/>
    </style:style>
    <style:style style:family="text" style:name="T1386">
      <style:text-properties style:font-name="바탕" style:font-name-asian="휴먼고딕"/>
    </style:style>
    <style:style style:family="table-cell" style:name="T22.R3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3">
      <style:table-row-properties style:min-row-height="0.517cm"/>
    </style:style>
    <style:style style:family="paragraph" style:name="P648" style:parent-style-name="12">
      <style:paragraph-properties fo:text-align="center" style:snap-to-layout-grid="false"/>
    </style:style>
    <style:style style:family="text" style:name="T1387">
      <style:text-properties style:font-name="바탕" style:font-name-asian="휴먼고딕"/>
    </style:style>
    <style:style style:family="table-cell" style:name="T22.R4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49" style:parent-style-name="12">
      <style:paragraph-properties fo:text-align="center" style:snap-to-layout-grid="false"/>
    </style:style>
    <style:style style:family="text" style:name="T1388">
      <style:text-properties style:font-name="바탕" style:font-name-asian="휴먼고딕"/>
    </style:style>
    <style:style style:family="table-cell" style:name="T22.R4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50" style:parent-style-name="12">
      <style:paragraph-properties fo:margin-left="0.317cm" fo:text-indent="-0.317cm" style:snap-to-layout-grid="false"/>
    </style:style>
    <style:style style:family="text" style:name="T1389">
      <style:text-properties fo:color="#ff9900" style:font-name="바탕" style:font-name-asian="휴먼고딕"/>
    </style:style>
    <style:style style:family="text" style:name="T1390">
      <style:text-properties style:font-name="바탕" style:font-name-asian="휴먼고딕"/>
    </style:style>
    <style:style style:family="paragraph" style:name="P651" style:parent-style-name="12">
      <style:paragraph-properties fo:margin-left="0.317cm" fo:text-indent="-0.317cm" style:snap-to-layout-grid="false"/>
    </style:style>
    <style:style style:family="text" style:name="T1391">
      <style:text-properties fo:color="#ff9900" style:font-name="바탕" style:font-name-asian="휴먼고딕"/>
    </style:style>
    <style:style style:family="text" style:name="T1392">
      <style:text-properties style:font-name="바탕" style:font-name-asian="휴먼고딕"/>
    </style:style>
    <style:style style:family="text" style:name="T1393">
      <style:text-properties style:font-name="바탕" style:font-name-asian="휴먼고딕"/>
    </style:style>
    <style:style style:family="text" style:name="T1394">
      <style:text-properties style:font-name="바탕" style:font-name-asian="휴먼고딕"/>
    </style:style>
    <style:style style:family="text" style:name="T1395">
      <style:text-properties style:font-name="바탕" style:font-name-asian="휴먼고딕"/>
    </style:style>
    <style:style style:family="text" style:name="T1396">
      <style:text-properties style:font-name="바탕" style:font-name-asian="휴먼고딕"/>
    </style:style>
    <style:style style:family="table-cell" style:name="T22.R4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4">
      <style:table-row-properties style:min-row-height="2.662cm"/>
    </style:style>
    <style:style style:family="paragraph" style:name="P652" style:parent-style-name="12">
      <style:paragraph-properties fo:text-align="center" style:snap-to-layout-grid="false"/>
    </style:style>
    <style:style style:family="text" style:name="T1397">
      <style:text-properties style:font-name="바탕" style:font-name-asian="휴먼고딕"/>
    </style:style>
    <style:style style:family="table-cell" style:name="T22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53" style:parent-style-name="12">
      <style:paragraph-properties fo:text-align="center" style:snap-to-layout-grid="false"/>
    </style:style>
    <style:style style:family="text" style:name="T1398">
      <style:text-properties style:font-name="바탕" style:font-name-asian="휴먼고딕"/>
    </style:style>
    <style:style style:family="table-cell" style:name="T22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54" style:parent-style-name="12">
      <style:paragraph-properties fo:margin-left="0.317cm" fo:text-indent="-0.317cm" style:snap-to-layout-grid="false"/>
    </style:style>
    <style:style style:family="text" style:name="T1399">
      <style:text-properties fo:color="#ff9900" style:font-name="바탕" style:font-name-asian="휴먼고딕"/>
    </style:style>
    <style:style style:family="text" style:name="T1400">
      <style:text-properties style:font-name="바탕" style:font-name-asian="휴먼고딕"/>
    </style:style>
    <style:style style:family="text" style:name="T1401">
      <style:text-properties style:font-name="바탕" style:font-name-asian="휴먼고딕"/>
    </style:style>
    <style:style style:family="text" style:name="T1402">
      <style:text-properties style:font-name="바탕" style:font-name-asian="휴먼고딕"/>
    </style:style>
    <style:style style:family="text" style:name="T1403">
      <style:text-properties style:font-name="바탕" style:font-name-asian="휴먼고딕"/>
    </style:style>
    <style:style style:family="text" style:name="T1404">
      <style:text-properties style:font-name="바탕" style:font-name-asian="휴먼고딕"/>
    </style:style>
    <style:style style:family="text" style:name="T1405">
      <style:text-properties style:font-name="바탕" style:font-name-asian="휴먼고딕"/>
    </style:style>
    <style:style style:family="text" style:name="T1406">
      <style:text-properties style:font-name="바탕" style:font-name-asian="휴먼고딕"/>
    </style:style>
    <style:style style:family="text" style:name="T1407">
      <style:text-properties style:font-name="바탕" style:font-name-asian="휴먼고딕"/>
    </style:style>
    <style:style style:family="text" style:name="T1408">
      <style:text-properties style:font-name="바탕" style:font-name-asian="휴먼고딕"/>
    </style:style>
    <style:style style:family="paragraph" style:name="P655" style:parent-style-name="12">
      <style:paragraph-properties fo:margin-left="0.317cm" fo:text-indent="-0.317cm" style:snap-to-layout-grid="false"/>
    </style:style>
    <style:style style:family="text" style:name="T1409">
      <style:text-properties fo:color="#ff9900" style:font-name="바탕" style:font-name-asian="휴먼고딕"/>
    </style:style>
    <style:style style:family="text" style:name="T1410">
      <style:text-properties style:font-name="바탕" style:font-name-asian="휴먼고딕"/>
    </style:style>
    <style:style style:family="text" style:name="T1411">
      <style:text-properties style:font-name="바탕" style:font-name-asian="휴먼고딕"/>
    </style:style>
    <style:style style:family="text" style:name="T1412">
      <style:text-properties style:font-name="바탕" style:font-name-asian="휴먼고딕"/>
    </style:style>
    <style:style style:family="text" style:name="T1413">
      <style:text-properties style:font-name="바탕" style:font-name-asian="휴먼고딕"/>
    </style:style>
    <style:style style:family="text" style:name="T1414">
      <style:text-properties style:font-name="바탕" style:font-name-asian="휴먼고딕"/>
    </style:style>
    <style:style style:family="table-cell" style:name="T22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5">
      <style:table-row-properties style:min-row-height="2.662cm"/>
    </style:style>
    <style:style style:family="paragraph" style:name="P656" style:parent-style-name="12">
      <style:paragraph-properties fo:text-align="center" style:snap-to-layout-grid="false"/>
    </style:style>
    <style:style style:family="text" style:name="T1415">
      <style:text-properties style:font-name="바탕" style:font-name-asian="휴먼고딕"/>
    </style:style>
    <style:style style:family="table-cell" style:name="T22.R6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57" style:parent-style-name="12">
      <style:paragraph-properties fo:text-align="center" style:snap-to-layout-grid="false"/>
    </style:style>
    <style:style style:family="text" style:name="T1416">
      <style:text-properties style:font-name="바탕" style:font-name-asian="휴먼고딕"/>
    </style:style>
    <style:style style:family="table-cell" style:name="T22.R6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58" style:parent-style-name="12">
      <style:paragraph-properties style:snap-to-layout-grid="false"/>
    </style:style>
    <style:style style:family="text" style:name="T1417">
      <style:text-properties style:font-name="바탕" style:font-name-asian="휴먼고딕"/>
    </style:style>
    <style:style style:family="table-cell" style:name="T22.R6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6">
      <style:table-row-properties style:min-row-height="0.517cm"/>
    </style:style>
    <style:style style:family="paragraph" style:name="P659" style:parent-style-name="12">
      <style:paragraph-properties fo:text-align="center" style:snap-to-layout-grid="false"/>
    </style:style>
    <style:style style:family="text" style:name="T1418">
      <style:text-properties style:font-name="바탕" style:font-name-asian="휴먼고딕"/>
    </style:style>
    <style:style style:family="table-cell" style:name="T22.R7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60" style:parent-style-name="12">
      <style:paragraph-properties fo:text-align="center" style:snap-to-layout-grid="false"/>
    </style:style>
    <style:style style:family="text" style:name="T1419">
      <style:text-properties style:font-name="바탕" style:font-name-asian="휴먼고딕"/>
    </style:style>
    <style:style style:family="table-cell" style:name="T22.R7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61" style:parent-style-name="12">
      <style:paragraph-properties fo:margin-left="0.317cm" fo:text-indent="-0.317cm" style:snap-to-layout-grid="false"/>
    </style:style>
    <style:style style:family="text" style:name="T1420">
      <style:text-properties fo:color="#ff9900" style:font-name="바탕" style:font-name-asian="휴먼고딕"/>
    </style:style>
    <style:style style:family="text" style:name="T1421">
      <style:text-properties style:font-name="바탕" style:font-name-asian="휴먼고딕"/>
    </style:style>
    <style:style style:family="text" style:name="T1422">
      <style:text-properties style:font-name="바탕" style:font-name-asian="휴먼고딕"/>
    </style:style>
    <style:style style:family="text" style:name="T1423">
      <style:text-properties style:font-name="바탕" style:font-name-asian="휴먼고딕"/>
    </style:style>
    <style:style style:family="paragraph" style:name="P662" style:parent-style-name="12">
      <style:paragraph-properties fo:margin-left="0.317cm" fo:text-indent="-0.317cm" style:snap-to-layout-grid="false"/>
    </style:style>
    <style:style style:family="text" style:name="T1424">
      <style:text-properties fo:color="#ff9900" style:font-name="바탕" style:font-name-asian="휴먼고딕"/>
    </style:style>
    <style:style style:family="text" style:name="T1425">
      <style:text-properties style:font-name="바탕" style:font-name-asian="휴먼고딕"/>
    </style:style>
    <style:style style:family="text" style:name="T1426">
      <style:text-properties style:font-name="바탕" style:font-name-asian="휴먼고딕"/>
    </style:style>
    <style:style style:family="text" style:name="T1427">
      <style:text-properties style:font-name="바탕" style:font-name-asian="휴먼고딕"/>
    </style:style>
    <style:style style:family="text" style:name="T1428">
      <style:text-properties style:font-name="바탕" style:font-name-asian="휴먼고딕"/>
    </style:style>
    <style:style style:family="text" style:name="T1429">
      <style:text-properties style:font-name="바탕" style:font-name-asian="휴먼고딕"/>
    </style:style>
    <style:style style:family="text" style:name="T1430">
      <style:text-properties style:font-name="바탕" style:font-name-asian="휴먼고딕"/>
    </style:style>
    <style:style style:family="text" style:name="T1431">
      <style:text-properties style:font-name="바탕" style:font-name-asian="휴먼고딕"/>
    </style:style>
    <style:style style:family="table-cell" style:name="T22.R7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7">
      <style:table-row-properties style:min-row-height="2.233cm"/>
    </style:style>
    <style:style style:family="paragraph" style:name="P663" style:parent-style-name="12">
      <style:paragraph-properties fo:text-align="center" style:snap-to-layout-grid="false"/>
    </style:style>
    <style:style style:family="text" style:name="T1432">
      <style:text-properties style:font-name="바탕" style:font-name-asian="휴먼고딕"/>
    </style:style>
    <style:style style:family="table-cell" style:name="T22.R8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64" style:parent-style-name="12">
      <style:paragraph-properties fo:text-align="center" style:snap-to-layout-grid="false"/>
    </style:style>
    <style:style style:family="text" style:name="T1433">
      <style:text-properties style:font-name="바탕" style:font-name-asian="휴먼고딕"/>
    </style:style>
    <style:style style:family="table-cell" style:name="T22.R8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65" style:parent-style-name="12">
      <style:paragraph-properties fo:margin-left="0.317cm" fo:text-indent="-0.317cm" style:snap-to-layout-grid="false"/>
    </style:style>
    <style:style style:family="text" style:name="T1434">
      <style:text-properties fo:color="#ff9900" style:font-name="바탕" style:font-name-asian="휴먼고딕"/>
    </style:style>
    <style:style style:family="text" style:name="T1435">
      <style:text-properties style:font-name="바탕" style:font-name-asian="휴먼고딕"/>
    </style:style>
    <style:style style:family="text" style:name="T1436">
      <style:text-properties style:font-name="바탕" style:font-name-asian="휴먼고딕"/>
    </style:style>
    <style:style style:family="text" style:name="T1437">
      <style:text-properties style:font-name="바탕" style:font-name-asian="휴먼고딕"/>
    </style:style>
    <style:style style:family="text" style:name="T1438">
      <style:text-properties style:font-name="바탕" style:font-name-asian="휴먼고딕"/>
    </style:style>
    <style:style style:family="text" style:name="T1439">
      <style:text-properties style:font-name="바탕" style:font-name-asian="휴먼고딕"/>
    </style:style>
    <style:style style:family="table-cell" style:name="T22.R8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8">
      <style:table-row-properties style:min-row-height="1.375cm"/>
    </style:style>
    <style:style style:family="paragraph" style:name="P666" style:parent-style-name="12">
      <style:paragraph-properties fo:text-align="center" style:snap-to-layout-grid="false"/>
    </style:style>
    <style:style style:family="text" style:name="T1440">
      <style:text-properties style:font-name="바탕" style:font-name-asian="휴먼고딕"/>
    </style:style>
    <style:style style:family="table-cell" style:name="T22.R9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67" style:parent-style-name="12">
      <style:paragraph-properties fo:text-align="center" style:snap-to-layout-grid="false"/>
    </style:style>
    <style:style style:family="text" style:name="T1441">
      <style:text-properties style:font-name="바탕" style:font-name-asian="휴먼고딕"/>
    </style:style>
    <style:style style:family="table-cell" style:name="T22.R9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68" style:parent-style-name="12">
      <style:paragraph-properties fo:margin-left="0.317cm" fo:text-indent="-0.317cm" style:snap-to-layout-grid="false"/>
    </style:style>
    <style:style style:family="text" style:name="T1442">
      <style:text-properties fo:color="#ff9900" style:font-name="바탕" style:font-name-asian="휴먼고딕"/>
    </style:style>
    <style:style style:family="text" style:name="T1443">
      <style:text-properties style:font-name="바탕" style:font-name-asian="휴먼고딕"/>
    </style:style>
    <style:style style:family="text" style:name="T1444">
      <style:text-properties style:font-name="바탕" style:font-name-asian="휴먼고딕"/>
    </style:style>
    <style:style style:family="text" style:name="T1445">
      <style:text-properties style:font-name="바탕" style:font-name-asian="휴먼고딕"/>
    </style:style>
    <style:style style:family="text" style:name="T1446">
      <style:text-properties style:font-name="바탕" style:font-name-asian="휴먼고딕"/>
    </style:style>
    <style:style style:family="text" style:name="T1447">
      <style:text-properties style:font-name="바탕" style:font-name-asian="휴먼고딕"/>
    </style:style>
    <style:style style:family="text" style:name="T1448">
      <style:text-properties style:font-name="바탕" style:font-name-asian="휴먼고딕"/>
    </style:style>
    <style:style style:family="text" style:name="T1449">
      <style:text-properties style:font-name="바탕" style:font-name-asian="휴먼고딕"/>
    </style:style>
    <style:style style:family="text" style:name="T1450">
      <style:text-properties style:font-name="바탕" style:font-name-asian="휴먼고딕"/>
    </style:style>
    <style:style style:family="text" style:name="T1451">
      <style:text-properties style:font-name="바탕" style:font-name-asian="휴먼고딕"/>
    </style:style>
    <style:style style:family="text" style:name="T1452">
      <style:text-properties style:font-name="바탕" style:font-name-asian="휴먼고딕"/>
    </style:style>
    <style:style style:family="text" style:name="T1453">
      <style:text-properties style:font-name="바탕" style:font-name-asian="휴먼고딕"/>
    </style:style>
    <style:style style:family="text" style:name="T1454">
      <style:text-properties style:font-name="바탕" style:font-name-asian="휴먼고딕"/>
    </style:style>
    <style:style style:family="text" style:name="T1455">
      <style:text-properties style:font-name="바탕" style:font-name-asian="휴먼고딕"/>
    </style:style>
    <style:style style:family="paragraph" style:name="P669" style:parent-style-name="12">
      <style:paragraph-properties fo:margin-left="0.317cm" fo:text-indent="-0.317cm" style:snap-to-layout-grid="false"/>
    </style:style>
    <style:style style:family="text" style:name="T1456">
      <style:text-properties fo:color="#ff9900" style:font-name="바탕" style:font-name-asian="휴먼고딕"/>
    </style:style>
    <style:style style:family="text" style:name="T1457">
      <style:text-properties style:font-name="바탕" style:font-name-asian="휴먼고딕"/>
    </style:style>
    <style:style style:family="text" style:name="T1458">
      <style:text-properties style:font-name="바탕" style:font-name-asian="휴먼고딕"/>
    </style:style>
    <style:style style:family="text" style:name="T1459">
      <style:text-properties style:font-name="바탕" style:font-name-asian="휴먼고딕"/>
    </style:style>
    <style:style style:family="text" style:name="T1460">
      <style:text-properties style:font-name="바탕" style:font-name-asian="휴먼고딕"/>
    </style:style>
    <style:style style:family="text" style:name="T1461">
      <style:text-properties style:font-name="바탕" style:font-name-asian="휴먼고딕"/>
    </style:style>
    <style:style style:family="table-cell" style:name="T22.R9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9">
      <style:table-row-properties style:min-row-height="3.091cm"/>
    </style:style>
    <style:style style:family="paragraph" style:name="P670" style:parent-style-name="12">
      <style:paragraph-properties fo:text-align="center" style:snap-to-layout-grid="false"/>
    </style:style>
    <style:style style:family="text" style:name="T1462">
      <style:text-properties style:font-name="바탕" style:font-name-asian="휴먼고딕"/>
    </style:style>
    <style:style style:family="table-cell" style:name="T22.R10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71" style:parent-style-name="12">
      <style:paragraph-properties fo:text-align="center" style:snap-to-layout-grid="false"/>
    </style:style>
    <style:style style:family="text" style:name="T1463">
      <style:text-properties style:font-name="바탕" style:font-name-asian="휴먼고딕"/>
    </style:style>
    <style:style style:family="table-cell" style:name="T22.R10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72" style:parent-style-name="12">
      <style:paragraph-properties fo:margin-left="0.317cm" fo:text-indent="-0.317cm" style:snap-to-layout-grid="false"/>
    </style:style>
    <style:style style:family="text" style:name="T1464">
      <style:text-properties fo:color="#ff9900" style:font-name="바탕" style:font-name-asian="휴먼고딕"/>
    </style:style>
    <style:style style:family="text" style:name="T1465">
      <style:text-properties style:font-name="바탕" style:font-name-asian="휴먼고딕"/>
    </style:style>
    <style:style style:family="paragraph" style:name="P673" style:parent-style-name="12">
      <style:paragraph-properties fo:margin-left="0.317cm" fo:text-indent="-0.317cm" style:snap-to-layout-grid="false"/>
    </style:style>
    <style:style style:family="text" style:name="T1466">
      <style:text-properties fo:color="#ff9900" style:font-name="바탕" style:font-name-asian="휴먼고딕"/>
    </style:style>
    <style:style style:family="text" style:name="T1467">
      <style:text-properties style:font-name="바탕" style:font-name-asian="휴먼고딕"/>
    </style:style>
    <style:style style:family="table-cell" style:name="T22.R10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0">
      <style:table-row-properties style:min-row-height="1.804cm"/>
    </style:style>
    <style:style style:family="paragraph" style:name="P674" style:parent-style-name="12">
      <style:paragraph-properties fo:text-align="center" style:snap-to-layout-grid="false"/>
    </style:style>
    <style:style style:family="text" style:name="T1468">
      <style:text-properties style:font-name="바탕" style:font-name-asian="휴먼고딕"/>
    </style:style>
    <style:style style:family="table-cell" style:name="T22.R11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75" style:parent-style-name="12">
      <style:paragraph-properties fo:text-align="center" style:snap-to-layout-grid="false"/>
    </style:style>
    <style:style style:family="text" style:name="T1469">
      <style:text-properties style:font-name="바탕" style:font-name-asian="휴먼고딕"/>
    </style:style>
    <style:style style:family="table-cell" style:name="T22.R11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76" style:parent-style-name="12">
      <style:paragraph-properties style:snap-to-layout-grid="false"/>
    </style:style>
    <style:style style:family="text" style:name="T1470">
      <style:text-properties style:font-name="바탕" style:font-name-asian="휴먼고딕"/>
    </style:style>
    <style:style style:family="table-cell" style:name="T22.R11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1">
      <style:table-row-properties style:min-row-height="0.517cm"/>
    </style:style>
    <style:style style:family="paragraph" style:name="P677" style:parent-style-name="12">
      <style:paragraph-properties fo:text-align="center" style:snap-to-layout-grid="false"/>
    </style:style>
    <style:style style:family="text" style:name="T1471">
      <style:text-properties style:font-name="바탕" style:font-name-asian="휴먼고딕"/>
    </style:style>
    <style:style style:family="table-cell" style:name="T22.R12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78" style:parent-style-name="12">
      <style:paragraph-properties fo:text-align="center" style:snap-to-layout-grid="false"/>
    </style:style>
    <style:style style:family="text" style:name="T1472">
      <style:text-properties style:font-name="바탕" style:font-name-asian="휴먼고딕"/>
    </style:style>
    <style:style style:family="table-cell" style:name="T22.R12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79" style:parent-style-name="12">
      <style:paragraph-properties fo:margin-left="0.317cm" fo:text-indent="-0.317cm" style:snap-to-layout-grid="false"/>
    </style:style>
    <style:style style:family="text" style:name="T1473">
      <style:text-properties fo:color="#ff9900" style:font-name="바탕" style:font-name-asian="휴먼고딕"/>
    </style:style>
    <style:style style:family="text" style:name="T1474">
      <style:text-properties style:font-name="바탕" style:font-name-asian="휴먼고딕"/>
    </style:style>
    <style:style style:family="text" style:name="T1475">
      <style:text-properties style:font-name="바탕" style:font-name-asian="휴먼고딕"/>
    </style:style>
    <style:style style:family="text" style:name="T1476">
      <style:text-properties style:font-name="바탕" style:font-name-asian="휴먼고딕"/>
    </style:style>
    <style:style style:family="text" style:name="T1477">
      <style:text-properties style:font-name="바탕" style:font-name-asian="휴먼고딕"/>
    </style:style>
    <style:style style:family="text" style:name="T1478">
      <style:text-properties style:font-name="바탕" style:font-name-asian="휴먼고딕"/>
    </style:style>
    <style:style style:family="table-cell" style:name="T22.R12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2">
      <style:table-row-properties style:min-row-height="1.375cm"/>
    </style:style>
    <style:style style:family="paragraph" style:name="P680" style:parent-style-name="12">
      <style:paragraph-properties fo:text-align="center" style:snap-to-layout-grid="false"/>
    </style:style>
    <style:style style:family="text" style:name="T1479">
      <style:text-properties style:font-name="바탕" style:font-name-asian="휴먼고딕"/>
    </style:style>
    <style:style style:family="table-cell" style:name="T22.R13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81" style:parent-style-name="12">
      <style:paragraph-properties fo:text-align="center" style:snap-to-layout-grid="false"/>
    </style:style>
    <style:style style:family="text" style:name="T1480">
      <style:text-properties style:font-name="바탕" style:font-name-asian="휴먼고딕"/>
    </style:style>
    <style:style style:family="table-cell" style:name="T22.R13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82" style:parent-style-name="12">
      <style:paragraph-properties style:snap-to-layout-grid="false"/>
    </style:style>
    <style:style style:family="text" style:name="T1481">
      <style:text-properties style:font-name="바탕" style:font-name-asian="휴먼고딕"/>
    </style:style>
    <style:style style:family="table-cell" style:name="T22.R13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3">
      <style:table-row-properties style:min-row-height="0.517cm"/>
    </style:style>
    <style:style style:family="paragraph" style:name="P683" style:parent-style-name="12">
      <style:paragraph-properties fo:text-align="center" style:snap-to-layout-grid="false"/>
    </style:style>
    <style:style style:family="text" style:name="T1482">
      <style:text-properties style:font-name="바탕" style:font-name-asian="휴먼고딕"/>
    </style:style>
    <style:style style:family="table-cell" style:name="T22.R14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84" style:parent-style-name="12">
      <style:paragraph-properties fo:text-align="center" style:snap-to-layout-grid="false"/>
    </style:style>
    <style:style style:family="text" style:name="T1483">
      <style:text-properties style:font-name="바탕" style:font-name-asian="휴먼고딕"/>
    </style:style>
    <style:style style:family="table-cell" style:name="T22.R14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85" style:parent-style-name="12">
      <style:paragraph-properties fo:margin-left="0.317cm" fo:text-indent="-0.317cm" style:snap-to-layout-grid="false"/>
    </style:style>
    <style:style style:family="text" style:name="T1484">
      <style:text-properties fo:color="#ff9900" style:font-name="바탕" style:font-name-asian="휴먼고딕"/>
    </style:style>
    <style:style style:family="text" style:name="T1485">
      <style:text-properties style:font-name="바탕" style:font-name-asian="휴먼고딕"/>
    </style:style>
    <style:style style:family="table-cell" style:name="T22.R14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4">
      <style:table-row-properties style:min-row-height="1.375cm"/>
    </style:style>
    <style:style style:family="paragraph" style:name="P686" style:parent-style-name="12">
      <style:paragraph-properties fo:text-align="center" style:snap-to-layout-grid="false"/>
    </style:style>
    <style:style style:family="text" style:name="T1486">
      <style:text-properties style:font-name="바탕" style:font-name-asian="휴먼고딕"/>
    </style:style>
    <style:style style:family="table-cell" style:name="T22.R1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87" style:parent-style-name="12">
      <style:paragraph-properties fo:text-align="center" style:snap-to-layout-grid="false"/>
    </style:style>
    <style:style style:family="text" style:name="T1487">
      <style:text-properties style:font-name="바탕" style:font-name-asian="휴먼고딕"/>
    </style:style>
    <style:style style:family="table-cell" style:name="T22.R1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88" style:parent-style-name="12">
      <style:paragraph-properties style:snap-to-layout-grid="false"/>
    </style:style>
    <style:style style:family="text" style:name="T1488">
      <style:text-properties style:font-name="바탕" style:font-name-asian="휴먼고딕"/>
    </style:style>
    <style:style style:family="table-cell" style:name="T22.R1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5">
      <style:table-row-properties style:min-row-height="0.517cm"/>
    </style:style>
    <style:style style:family="paragraph" style:name="P689" style:parent-style-name="12">
      <style:paragraph-properties fo:text-align="center" style:snap-to-layout-grid="false"/>
    </style:style>
    <style:style style:family="text" style:name="T1489">
      <style:text-properties style:font-name="바탕" style:font-name-asian="휴먼고딕"/>
    </style:style>
    <style:style style:family="table-cell" style:name="T22.R16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90" style:parent-style-name="12">
      <style:paragraph-properties fo:text-align="center" style:snap-to-layout-grid="false"/>
    </style:style>
    <style:style style:family="text" style:name="T1490">
      <style:text-properties style:font-name="바탕" style:font-name-asian="휴먼고딕"/>
    </style:style>
    <style:style style:family="table-cell" style:name="T22.R16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91" style:parent-style-name="12">
      <style:paragraph-properties fo:margin-left="0.317cm" fo:text-indent="-0.317cm" style:snap-to-layout-grid="false"/>
    </style:style>
    <style:style style:family="text" style:name="T1491">
      <style:text-properties fo:color="#ff9900" style:font-name="바탕" style:font-name-asian="휴먼고딕"/>
    </style:style>
    <style:style style:family="text" style:name="T1492">
      <style:text-properties style:font-name="바탕" style:font-name-asian="휴먼고딕"/>
    </style:style>
    <style:style style:family="text" style:name="T1493">
      <style:text-properties style:font-name="바탕" style:font-name-asian="휴먼고딕"/>
    </style:style>
    <style:style style:family="text" style:name="T1494">
      <style:text-properties style:font-name="바탕" style:font-name-asian="휴먼고딕"/>
    </style:style>
    <style:style style:family="paragraph" style:name="P692" style:parent-style-name="12">
      <style:paragraph-properties fo:margin-left="0.317cm" fo:text-indent="-0.317cm" style:snap-to-layout-grid="false"/>
    </style:style>
    <style:style style:family="text" style:name="T1495">
      <style:text-properties fo:color="#ff9900" style:font-name="바탕" style:font-name-asian="휴먼고딕"/>
    </style:style>
    <style:style style:family="text" style:name="T1496">
      <style:text-properties style:font-name="바탕" style:font-name-asian="휴먼고딕"/>
    </style:style>
    <style:style style:family="text" style:name="T1497">
      <style:text-properties style:font-name="바탕" style:font-name-asian="휴먼고딕"/>
    </style:style>
    <style:style style:family="text" style:name="T1498">
      <style:text-properties style:font-name="바탕" style:font-name-asian="휴먼고딕"/>
    </style:style>
    <style:style style:family="text" style:name="T1499">
      <style:text-properties style:font-name="바탕" style:font-name-asian="휴먼고딕"/>
    </style:style>
    <style:style style:family="text" style:name="T1500">
      <style:text-properties style:font-name="바탕" style:font-name-asian="휴먼고딕"/>
    </style:style>
    <style:style style:family="table-cell" style:name="T22.R16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6">
      <style:table-row-properties style:min-row-height="2.662cm"/>
    </style:style>
    <style:style style:family="paragraph" style:name="P693" style:parent-style-name="12">
      <style:paragraph-properties fo:text-align="center" style:snap-to-layout-grid="false"/>
    </style:style>
    <style:style style:family="text" style:name="T1501">
      <style:text-properties style:font-name="바탕" style:font-name-asian="휴먼고딕"/>
    </style:style>
    <style:style style:family="table-cell" style:name="T22.R17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94" style:parent-style-name="12">
      <style:paragraph-properties fo:text-align="center" style:snap-to-layout-grid="false"/>
    </style:style>
    <style:style style:family="text" style:name="T1502">
      <style:text-properties style:font-name="바탕" style:font-name-asian="휴먼고딕"/>
    </style:style>
    <style:style style:family="table-cell" style:name="T22.R17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95" style:parent-style-name="12">
      <style:paragraph-properties fo:margin-left="0.317cm" fo:text-indent="-0.317cm" style:snap-to-layout-grid="false"/>
    </style:style>
    <style:style style:family="text" style:name="T1503">
      <style:text-properties fo:color="#ff9900" style:font-name="바탕" style:font-name-asian="휴먼고딕"/>
    </style:style>
    <style:style style:family="text" style:name="T1504">
      <style:text-properties style:font-name="바탕" style:font-name-asian="휴먼고딕"/>
    </style:style>
    <style:style style:family="text" style:name="T1505">
      <style:text-properties style:font-name="바탕" style:font-name-asian="휴먼고딕"/>
    </style:style>
    <style:style style:family="text" style:name="T1506">
      <style:text-properties style:font-name="바탕" style:font-name-asian="휴먼고딕"/>
    </style:style>
    <style:style style:family="text" style:name="T1507">
      <style:text-properties style:font-name="바탕" style:font-name-asian="휴먼고딕"/>
    </style:style>
    <style:style style:family="text" style:name="T1508">
      <style:text-properties style:font-name="바탕" style:font-name-asian="휴먼고딕"/>
    </style:style>
    <style:style style:family="text" style:name="T1509">
      <style:text-properties style:font-name="바탕" style:font-name-asian="휴먼고딕"/>
    </style:style>
    <style:style style:family="text" style:name="T1510">
      <style:text-properties style:font-name="바탕" style:font-name-asian="휴먼고딕"/>
    </style:style>
    <style:style style:family="text" style:name="T1511">
      <style:text-properties style:font-name="바탕" style:font-name-asian="휴먼고딕"/>
    </style:style>
    <style:style style:family="text" style:name="T1512">
      <style:text-properties style:font-name="바탕" style:font-name-asian="휴먼고딕"/>
    </style:style>
    <style:style style:family="text" style:name="T1513">
      <style:text-properties style:font-name="바탕" style:font-name-asian="휴먼고딕"/>
    </style:style>
    <style:style style:family="text" style:name="T1514">
      <style:text-properties style:font-name="바탕" style:font-name-asian="휴먼고딕"/>
    </style:style>
    <style:style style:family="text" style:name="T1515">
      <style:text-properties style:font-name="바탕" style:font-name-asian="휴먼고딕"/>
    </style:style>
    <style:style style:family="text" style:name="T1516">
      <style:text-properties style:font-name="바탕" style:font-name-asian="휴먼고딕"/>
    </style:style>
    <style:style style:family="paragraph" style:name="P696" style:parent-style-name="12">
      <style:paragraph-properties fo:margin-left="0.317cm" fo:text-indent="-0.317cm" style:snap-to-layout-grid="false"/>
    </style:style>
    <style:style style:family="text" style:name="T1517">
      <style:text-properties fo:color="#ff9900" style:font-name="바탕" style:font-name-asian="휴먼고딕"/>
    </style:style>
    <style:style style:family="text" style:name="T1518">
      <style:text-properties style:font-name="바탕" style:font-name-asian="휴먼고딕"/>
    </style:style>
    <style:style style:family="text" style:name="T1519">
      <style:text-properties style:font-name="바탕" style:font-name-asian="휴먼고딕"/>
    </style:style>
    <style:style style:family="text" style:name="T1520">
      <style:text-properties style:font-name="바탕" style:font-name-asian="휴먼고딕"/>
    </style:style>
    <style:style style:family="text" style:name="T1521">
      <style:text-properties style:font-name="바탕" style:font-name-asian="휴먼고딕"/>
    </style:style>
    <style:style style:family="text" style:name="T1522">
      <style:text-properties style:font-name="바탕" style:font-name-asian="휴먼고딕"/>
    </style:style>
    <style:style style:family="text" style:name="T1523">
      <style:text-properties style:font-name="바탕" style:font-name-asian="휴먼고딕"/>
    </style:style>
    <style:style style:family="text" style:name="T1524">
      <style:text-properties style:font-name="바탕" style:font-name-asian="휴먼고딕"/>
    </style:style>
    <style:style style:family="table-cell" style:name="T22.R17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7">
      <style:table-row-properties style:min-row-height="3.091cm"/>
    </style:style>
    <style:style style:family="paragraph" style:name="P697" style:parent-style-name="12">
      <style:paragraph-properties fo:text-align="center" style:snap-to-layout-grid="false"/>
    </style:style>
    <style:style style:family="text" style:name="T1525">
      <style:text-properties style:font-name="바탕" style:font-name-asian="휴먼고딕"/>
    </style:style>
    <style:style style:family="table-cell" style:name="T22.R18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98" style:parent-style-name="12">
      <style:paragraph-properties fo:text-align="center" style:snap-to-layout-grid="false"/>
    </style:style>
    <style:style style:family="text" style:name="T1526">
      <style:text-properties style:font-name="바탕" style:font-name-asian="휴먼고딕"/>
    </style:style>
    <style:style style:family="table-cell" style:name="T22.R18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699" style:parent-style-name="12">
      <style:paragraph-properties fo:margin-left="0.317cm" fo:text-indent="-0.317cm" style:snap-to-layout-grid="false"/>
    </style:style>
    <style:style style:family="text" style:name="T1527">
      <style:text-properties fo:color="#ff9900" style:font-name="바탕" style:font-name-asian="휴먼고딕"/>
    </style:style>
    <style:style style:family="text" style:name="T1528">
      <style:text-properties style:font-name="바탕" style:font-name-asian="휴먼고딕"/>
    </style:style>
    <style:style style:family="text" style:name="T1529">
      <style:text-properties style:font-name="바탕" style:font-name-asian="휴먼고딕"/>
    </style:style>
    <style:style style:family="text" style:name="T1530">
      <style:text-properties style:font-name="바탕" style:font-name-asian="휴먼고딕"/>
    </style:style>
    <style:style style:family="text" style:name="T1531">
      <style:text-properties style:font-name="바탕" style:font-name-asian="휴먼고딕"/>
    </style:style>
    <style:style style:family="text" style:name="T1532">
      <style:text-properties style:font-name="바탕" style:font-name-asian="휴먼고딕"/>
    </style:style>
    <style:style style:family="paragraph" style:name="P700" style:parent-style-name="12">
      <style:paragraph-properties fo:margin-left="0.317cm" fo:text-indent="-0.317cm" style:snap-to-layout-grid="false"/>
    </style:style>
    <style:style style:family="text" style:name="T1533">
      <style:text-properties fo:color="#ff9900" style:font-name="바탕" style:font-name-asian="휴먼고딕"/>
    </style:style>
    <style:style style:family="text" style:name="T1534">
      <style:text-properties style:font-name="바탕" style:font-name-asian="휴먼고딕"/>
    </style:style>
    <style:style style:family="text" style:name="T1535">
      <style:text-properties style:font-name="바탕" style:font-name-asian="휴먼고딕"/>
    </style:style>
    <style:style style:family="text" style:name="T1536">
      <style:text-properties style:font-name="바탕" style:font-name-asian="휴먼고딕"/>
    </style:style>
    <style:style style:family="text" style:name="T1537">
      <style:text-properties style:font-name="바탕" style:font-name-asian="휴먼고딕"/>
    </style:style>
    <style:style style:family="text" style:name="T1538">
      <style:text-properties style:font-name="바탕" style:font-name-asian="휴먼고딕"/>
    </style:style>
    <style:style style:family="text" style:name="T1539">
      <style:text-properties style:font-name="바탕" style:font-name-asian="휴먼고딕"/>
    </style:style>
    <style:style style:family="text" style:name="T1540">
      <style:text-properties style:font-name="바탕" style:font-name-asian="휴먼고딕"/>
    </style:style>
    <style:style style:family="table-cell" style:name="T22.R18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8">
      <style:table-row-properties style:min-row-height="2.233cm"/>
    </style:style>
    <style:style style:family="paragraph" style:name="P701" style:parent-style-name="12">
      <style:paragraph-properties fo:text-align="center" style:snap-to-layout-grid="false"/>
    </style:style>
    <style:style style:family="text" style:name="T1541">
      <style:text-properties style:font-name="바탕" style:font-name-asian="휴먼고딕"/>
    </style:style>
    <style:style style:family="table-cell" style:name="T22.R19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02" style:parent-style-name="12">
      <style:paragraph-properties fo:text-align="center" style:snap-to-layout-grid="false"/>
    </style:style>
    <style:style style:family="text" style:name="T1542">
      <style:text-properties style:font-name="바탕" style:font-name-asian="휴먼고딕"/>
    </style:style>
    <style:style style:family="table-cell" style:name="T22.R19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03" style:parent-style-name="12">
      <style:paragraph-properties fo:margin-left="0.317cm" fo:text-indent="-0.317cm" style:snap-to-layout-grid="false"/>
    </style:style>
    <style:style style:family="text" style:name="T1543">
      <style:text-properties fo:color="#ff9900" style:font-name="바탕" style:font-name-asian="휴먼고딕"/>
    </style:style>
    <style:style style:family="text" style:name="T1544">
      <style:text-properties style:font-name="바탕" style:font-name-asian="휴먼고딕"/>
    </style:style>
    <style:style style:family="text" style:name="T1545">
      <style:text-properties style:font-name="바탕" style:font-name-asian="휴먼고딕"/>
    </style:style>
    <style:style style:family="text" style:name="T1546">
      <style:text-properties style:font-name="바탕" style:font-name-asian="휴먼고딕"/>
    </style:style>
    <style:style style:family="text" style:name="T1547">
      <style:text-properties style:font-name="바탕" style:font-name-asian="휴먼고딕"/>
    </style:style>
    <style:style style:family="text" style:name="T1548">
      <style:text-properties style:font-name="바탕" style:font-name-asian="휴먼고딕"/>
    </style:style>
    <style:style style:family="text" style:name="T1549">
      <style:text-properties style:font-name="바탕" style:font-name-asian="휴먼고딕"/>
    </style:style>
    <style:style style:family="text" style:name="T1550">
      <style:text-properties style:font-name="바탕" style:font-name-asian="휴먼고딕"/>
    </style:style>
    <style:style style:family="text" style:name="T1551">
      <style:text-properties style:font-name="바탕" style:font-name-asian="휴먼고딕"/>
    </style:style>
    <style:style style:family="text" style:name="T1552">
      <style:text-properties style:font-name="바탕" style:font-name-asian="휴먼고딕"/>
    </style:style>
    <style:style style:family="table-cell" style:name="T22.R19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2.R19">
      <style:table-row-properties style:min-row-height="1.804cm"/>
    </style:style>
    <style:style style:family="paragraph" style:name="P704" style:parent-style-name="0">
      <style:paragraph-properties fo:margin-left="0.604cm" fo:text-indent="-0.604cm" style:snap-to-layout-grid="false"/>
    </style:style>
    <style:style style:family="paragraph" style:name="P705" style:parent-style-name="0">
      <style:paragraph-properties fo:margin-left="0.604cm" fo:text-indent="-0.604cm" style:snap-to-layout-grid="false"/>
    </style:style>
    <style:style style:family="paragraph" style:name="P706" style:parent-style-name="0">
      <style:paragraph-properties fo:margin-left="0.604cm" fo:text-indent="-0.604cm" style:snap-to-layout-grid="false"/>
    </style:style>
    <style:style style:family="paragraph" style:name="P707" style:parent-style-name="0">
      <style:paragraph-properties fo:margin-left="0.604cm" fo:text-indent="-0.604cm" style:snap-to-layout-grid="false"/>
    </style:style>
    <style:style style:family="paragraph" style:name="P708" style:parent-style-name="0">
      <style:paragraph-properties fo:margin-left="0.604cm" fo:text-indent="-0.604cm" style:snap-to-layout-grid="false"/>
    </style:style>
    <style:style style:family="paragraph" style:name="P709" style:parent-style-name="0">
      <style:paragraph-properties fo:margin-left="0.604cm" fo:text-indent="-0.604cm" style:snap-to-layout-grid="false"/>
    </style:style>
    <style:style style:family="paragraph" style:name="P710" style:parent-style-name="0">
      <style:paragraph-properties fo:margin-left="0.604cm" fo:text-indent="-0.604cm" style:snap-to-layout-grid="false"/>
    </style:style>
    <style:style style:family="paragraph" style:name="P711" style:parent-style-name="0">
      <style:paragraph-properties fo:margin-left="0.604cm" fo:text-indent="-0.604cm" style:snap-to-layout-grid="false"/>
    </style:style>
    <style:style style:family="paragraph" style:name="P712" style:parent-style-name="0">
      <style:paragraph-properties fo:margin-left="0.604cm" fo:text-indent="-0.604cm" style:snap-to-layout-grid="false"/>
    </style:style>
    <style:style style:family="paragraph" style:name="P713" style:parent-style-name="0">
      <style:paragraph-properties fo:margin-left="0.604cm" fo:text-indent="-0.604cm" style:snap-to-layout-grid="false"/>
    </style:style>
    <style:style style:family="paragraph" style:name="P714" style:parent-style-name="0">
      <style:paragraph-properties fo:margin-left="0.604cm" fo:text-indent="-0.604cm" style:snap-to-layout-grid="false"/>
    </style:style>
    <style:style style:family="paragraph" style:name="P715" style:parent-style-name="0">
      <style:paragraph-properties fo:margin-left="0.604cm" fo:text-indent="-0.604cm" style:snap-to-layout-grid="false"/>
    </style:style>
    <style:style style:family="paragraph" style:name="P716" style:parent-style-name="0">
      <style:paragraph-properties fo:margin-left="0.604cm" fo:text-indent="-0.604cm" style:snap-to-layout-grid="false"/>
    </style:style>
    <style:style style:family="paragraph" style:name="P717" style:parent-style-name="0">
      <style:paragraph-properties fo:margin-left="0.604cm" fo:text-indent="-0.604cm" style:snap-to-layout-grid="false"/>
    </style:style>
    <style:style style:family="paragraph" style:name="P718" style:parent-style-name="0">
      <style:paragraph-properties fo:margin-left="0.604cm" fo:text-indent="-0.604cm" style:snap-to-layout-grid="false"/>
    </style:style>
    <style:style style:family="paragraph" style:name="P719" style:parent-style-name="0">
      <style:paragraph-properties fo:margin-left="0.604cm" fo:text-indent="-0.604cm" style:snap-to-layout-grid="false"/>
    </style:style>
    <style:style style:family="paragraph" style:name="P720" style:parent-style-name="14">
      <style:paragraph-properties style:snap-to-layout-grid="false"/>
    </style:style>
    <style:style style:family="text" style:name="T1553">
      <style:text-properties style:font-name="바탕" style:font-name-asian="휴먼고딕"/>
    </style:style>
    <style:style style:family="text" style:name="T1554">
      <style:text-properties style:font-name="바탕" style:font-name-asian="휴먼고딕"/>
    </style:style>
    <style:style style:family="text" style:name="T1555">
      <style:text-properties style:font-name="바탕" style:font-name-asian="휴먼고딕"/>
    </style:style>
    <style:style style:family="text" style:name="T1556">
      <style:text-properties style:font-name="바탕" style:font-name-asian="휴먼고딕"/>
    </style:style>
    <style:style style:family="text" style:name="T1557">
      <style:text-properties style:font-name="바탕" style:font-name-asian="휴먼고딕"/>
    </style:style>
    <style:style style:family="text" style:name="T1558">
      <style:text-properties style:font-name="바탕" style:font-name-asian="휴먼고딕"/>
    </style:style>
    <style:style style:family="text" style:name="T1559">
      <style:text-properties style:font-name="바탕" style:font-name-asian="휴먼고딕"/>
    </style:style>
    <style:style style:family="text" style:name="T1560">
      <style:text-properties style:font-name="바탕" style:font-name-asian="휴먼고딕"/>
    </style:style>
    <style:style style:family="text" style:name="T1561">
      <style:text-properties style:font-name="바탕" style:font-name-asian="휴먼고딕"/>
    </style:style>
    <style:style style:family="text" style:name="T1562">
      <style:text-properties style:font-name="바탕" style:font-name-asian="휴먼고딕"/>
    </style:style>
    <style:style style:family="text" style:name="T1563">
      <style:text-properties style:font-name="바탕" style:font-name-asian="휴먼고딕"/>
    </style:style>
    <style:style style:family="text" style:name="T1564">
      <style:text-properties style:font-name="바탕" style:font-name-asian="휴먼고딕"/>
    </style:style>
    <style:style style:family="paragraph" style:name="P721" style:parent-style-name="0">
      <style:paragraph-properties fo:margin-left="0.604cm" fo:text-indent="-0.604cm" style:snap-to-layout-grid="false"/>
    </style:style>
    <style:style style:family="table" style:name="T23">
      <style:table-properties style:width="0.000cm" table:border-model="collapsing"/>
    </style:style>
    <style:style style:family="graphic" style:name="fr2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23.C179">
      <style:table-column-properties style:column-width="0.941cm"/>
    </style:style>
    <style:style style:family="table-column" style:name="T23.C180">
      <style:table-column-properties style:column-width="2.329cm"/>
    </style:style>
    <style:style style:family="table-column" style:name="T23.C181">
      <style:table-column-properties style:column-width="11.621cm"/>
    </style:style>
    <style:style style:family="paragraph" style:name="P722" style:parent-style-name="12">
      <style:paragraph-properties fo:text-align="center" style:snap-to-layout-grid="false"/>
    </style:style>
    <style:style style:family="text" style:name="T1565">
      <style:text-properties style:font-name="바탕" style:font-name-asian="휴먼고딕"/>
    </style:style>
    <style:style style:family="table-cell" style:name="T23.R1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23" style:parent-style-name="12">
      <style:paragraph-properties fo:text-align="center" style:snap-to-layout-grid="false"/>
    </style:style>
    <style:style style:family="text" style:name="T1566">
      <style:text-properties style:font-name="바탕" style:font-name-asian="휴먼고딕"/>
    </style:style>
    <style:style style:family="table-cell" style:name="T23.R1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24" style:parent-style-name="12">
      <style:paragraph-properties fo:text-align="center" style:snap-to-layout-grid="false"/>
    </style:style>
    <style:style style:family="text" style:name="T1567">
      <style:text-properties style:font-name="바탕" style:font-name-asian="휴먼고딕"/>
    </style:style>
    <style:style style:family="table-cell" style:name="T23.R1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">
      <style:table-row-properties style:min-row-height="0.517cm"/>
    </style:style>
    <style:style style:family="paragraph" style:name="P725" style:parent-style-name="12">
      <style:paragraph-properties fo:text-align="center" style:snap-to-layout-grid="false"/>
    </style:style>
    <style:style style:family="text" style:name="T1568">
      <style:text-properties style:font-name="바탕" style:font-name-asian="휴먼고딕"/>
    </style:style>
    <style:style style:family="table-cell" style:name="T23.R2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26" style:parent-style-name="12">
      <style:paragraph-properties fo:text-align="center" style:snap-to-layout-grid="false"/>
    </style:style>
    <style:style style:family="text" style:name="T1569">
      <style:text-properties style:font-name="바탕" style:font-name-asian="휴먼고딕"/>
    </style:style>
    <style:style style:family="table-cell" style:name="T23.R2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27" style:parent-style-name="12">
      <style:paragraph-properties fo:margin-left="0.317cm" fo:text-indent="-0.317cm" style:snap-to-layout-grid="false"/>
    </style:style>
    <style:style style:family="text" style:name="T1570">
      <style:text-properties fo:color="#ff9900" style:font-name="바탕" style:font-name-asian="휴먼고딕"/>
    </style:style>
    <style:style style:family="text" style:name="T1571">
      <style:text-properties style:font-name="바탕" style:font-name-asian="휴먼고딕"/>
    </style:style>
    <style:style style:family="text" style:name="T1572">
      <style:text-properties style:font-name="바탕" style:font-name-asian="휴먼고딕"/>
    </style:style>
    <style:style style:family="text" style:name="T1573">
      <style:text-properties style:font-name="바탕" style:font-name-asian="휴먼고딕"/>
    </style:style>
    <style:style style:family="text" style:name="T1574">
      <style:text-properties style:font-name="바탕" style:font-name-asian="휴먼고딕"/>
    </style:style>
    <style:style style:family="text" style:name="T1575">
      <style:text-properties style:font-name="바탕" style:font-name-asian="휴먼고딕"/>
    </style:style>
    <style:style style:family="text" style:name="T1576">
      <style:text-properties style:font-name="바탕" style:font-name-asian="휴먼고딕"/>
    </style:style>
    <style:style style:family="text" style:name="T1577">
      <style:text-properties style:font-name="바탕" style:font-name-asian="휴먼고딕"/>
    </style:style>
    <style:style style:family="text" style:name="T1578">
      <style:text-properties style:font-name="바탕" style:font-name-asian="휴먼고딕"/>
    </style:style>
    <style:style style:family="text" style:name="T1579">
      <style:text-properties style:font-name="바탕" style:font-name-asian="휴먼고딕"/>
    </style:style>
    <style:style style:family="text" style:name="T1580">
      <style:text-properties style:font-name="바탕" style:font-name-asian="휴먼고딕"/>
    </style:style>
    <style:style style:family="text" style:name="T1581">
      <style:text-properties style:font-name="바탕" style:font-name-asian="휴먼고딕"/>
    </style:style>
    <style:style style:family="paragraph" style:name="P728" style:parent-style-name="12">
      <style:paragraph-properties fo:margin-left="0.317cm" fo:text-indent="-0.317cm" style:snap-to-layout-grid="false"/>
    </style:style>
    <style:style style:family="text" style:name="T1582">
      <style:text-properties fo:color="#ff9900" style:font-name="바탕" style:font-name-asian="휴먼고딕"/>
    </style:style>
    <style:style style:family="text" style:name="T1583">
      <style:text-properties style:font-name="바탕" style:font-name-asian="휴먼고딕"/>
    </style:style>
    <style:style style:family="text" style:name="T1584">
      <style:text-properties style:font-name="바탕" style:font-name-asian="휴먼고딕"/>
    </style:style>
    <style:style style:family="text" style:name="T1585">
      <style:text-properties style:font-name="바탕" style:font-name-asian="휴먼고딕"/>
    </style:style>
    <style:style style:family="table-cell" style:name="T23.R2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2">
      <style:table-row-properties style:min-row-height="3.091cm"/>
    </style:style>
    <style:style style:family="paragraph" style:name="P729" style:parent-style-name="12">
      <style:paragraph-properties fo:text-align="center" style:snap-to-layout-grid="false"/>
    </style:style>
    <style:style style:family="text" style:name="T1586">
      <style:text-properties style:font-name="바탕" style:font-name-asian="휴먼고딕"/>
    </style:style>
    <style:style style:family="table-cell" style:name="T23.R3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30" style:parent-style-name="12">
      <style:paragraph-properties fo:text-align="center" style:snap-to-layout-grid="false"/>
    </style:style>
    <style:style style:family="text" style:name="T1587">
      <style:text-properties style:font-name="바탕" style:font-name-asian="휴먼고딕"/>
    </style:style>
    <style:style style:family="table-cell" style:name="T23.R3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31" style:parent-style-name="12">
      <style:paragraph-properties fo:margin-left="0.317cm" fo:text-indent="-0.317cm" style:snap-to-layout-grid="false"/>
    </style:style>
    <style:style style:family="text" style:name="T1588">
      <style:text-properties fo:color="#ff9900" style:font-name="바탕" style:font-name-asian="휴먼고딕"/>
    </style:style>
    <style:style style:family="text" style:name="T1589">
      <style:text-properties style:font-name="바탕" style:font-name-asian="휴먼고딕"/>
    </style:style>
    <style:style style:family="table-cell" style:name="T23.R3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3">
      <style:table-row-properties style:min-row-height="0.517cm"/>
    </style:style>
    <style:style style:family="paragraph" style:name="P732" style:parent-style-name="12">
      <style:paragraph-properties fo:text-align="center" style:snap-to-layout-grid="false"/>
    </style:style>
    <style:style style:family="text" style:name="T1590">
      <style:text-properties style:font-name="바탕" style:font-name-asian="휴먼고딕"/>
    </style:style>
    <style:style style:family="table-cell" style:name="T23.R4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33" style:parent-style-name="12">
      <style:paragraph-properties fo:text-align="center" style:snap-to-layout-grid="false"/>
    </style:style>
    <style:style style:family="text" style:name="T1591">
      <style:text-properties style:font-name="바탕" style:font-name-asian="휴먼고딕"/>
    </style:style>
    <style:style style:family="table-cell" style:name="T23.R4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34" style:parent-style-name="12">
      <style:paragraph-properties fo:margin-left="0.317cm" fo:text-indent="-0.317cm" style:snap-to-layout-grid="false"/>
    </style:style>
    <style:style style:family="text" style:name="T1592">
      <style:text-properties fo:color="#ff9900" style:font-name="바탕" style:font-name-asian="휴먼고딕"/>
    </style:style>
    <style:style style:family="text" style:name="T1593">
      <style:text-properties style:font-name="바탕" style:font-name-asian="휴먼고딕"/>
    </style:style>
    <style:style style:family="text" style:name="T1594">
      <style:text-properties style:font-name="바탕" style:font-name-asian="휴먼고딕"/>
    </style:style>
    <style:style style:family="text" style:name="T1595">
      <style:text-properties style:font-name="바탕" style:font-name-asian="휴먼고딕"/>
    </style:style>
    <style:style style:family="text" style:name="T1596">
      <style:text-properties style:font-name="바탕" style:font-name-asian="휴먼고딕"/>
    </style:style>
    <style:style style:family="text" style:name="T1597">
      <style:text-properties style:font-name="바탕" style:font-name-asian="휴먼고딕"/>
    </style:style>
    <style:style style:family="text" style:name="T1598">
      <style:text-properties style:font-name="바탕" style:font-name-asian="휴먼고딕"/>
    </style:style>
    <style:style style:family="text" style:name="T1599">
      <style:text-properties style:font-name="바탕" style:font-name-asian="휴먼고딕"/>
    </style:style>
    <style:style style:family="table-cell" style:name="T23.R4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4">
      <style:table-row-properties style:min-row-height="1.375cm"/>
    </style:style>
    <style:style style:family="paragraph" style:name="P735" style:parent-style-name="12">
      <style:paragraph-properties fo:text-align="center" style:snap-to-layout-grid="false"/>
    </style:style>
    <style:style style:family="text" style:name="T1600">
      <style:text-properties style:font-name="바탕" style:font-name-asian="휴먼고딕"/>
    </style:style>
    <style:style style:family="table-cell" style:name="T23.R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36" style:parent-style-name="12">
      <style:paragraph-properties fo:text-align="center" style:snap-to-layout-grid="false"/>
    </style:style>
    <style:style style:family="text" style:name="T1601">
      <style:text-properties style:font-name="바탕" style:font-name-asian="휴먼고딕"/>
    </style:style>
    <style:style style:family="table-cell" style:name="T23.R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37" style:parent-style-name="12">
      <style:paragraph-properties style:snap-to-layout-grid="false"/>
    </style:style>
    <style:style style:family="text" style:name="T1602">
      <style:text-properties style:font-name="바탕" style:font-name-asian="휴먼고딕"/>
    </style:style>
    <style:style style:family="table-cell" style:name="T23.R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5">
      <style:table-row-properties style:min-row-height="0.517cm"/>
    </style:style>
    <style:style style:family="paragraph" style:name="P738" style:parent-style-name="12">
      <style:paragraph-properties fo:text-align="center" style:snap-to-layout-grid="false"/>
    </style:style>
    <style:style style:family="text" style:name="T1603">
      <style:text-properties style:font-name="바탕" style:font-name-asian="휴먼고딕"/>
    </style:style>
    <style:style style:family="table-cell" style:name="T23.R6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39" style:parent-style-name="12">
      <style:paragraph-properties fo:text-align="center" style:snap-to-layout-grid="false"/>
    </style:style>
    <style:style style:family="text" style:name="T1604">
      <style:text-properties style:font-name="바탕" style:font-name-asian="휴먼고딕"/>
    </style:style>
    <style:style style:family="table-cell" style:name="T23.R6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40" style:parent-style-name="12">
      <style:paragraph-properties fo:margin-left="0.317cm" fo:text-indent="-0.317cm" style:snap-to-layout-grid="false"/>
    </style:style>
    <style:style style:family="text" style:name="T1605">
      <style:text-properties fo:color="#ff9900" style:font-name="바탕" style:font-name-asian="휴먼고딕"/>
    </style:style>
    <style:style style:family="text" style:name="T1606">
      <style:text-properties style:font-name="바탕" style:font-name-asian="휴먼고딕"/>
    </style:style>
    <style:style style:family="text" style:name="T1607">
      <style:text-properties style:font-name="바탕" style:font-name-asian="휴먼고딕"/>
    </style:style>
    <style:style style:family="text" style:name="T1608">
      <style:text-properties style:font-name="바탕" style:font-name-asian="휴먼고딕"/>
    </style:style>
    <style:style style:family="text" style:name="T1609">
      <style:text-properties style:font-name="바탕" style:font-name-asian="휴먼고딕"/>
    </style:style>
    <style:style style:family="text" style:name="T1610">
      <style:text-properties style:font-name="바탕" style:font-name-asian="휴먼고딕"/>
    </style:style>
    <style:style style:family="text" style:name="T1611">
      <style:text-properties style:font-name="바탕" style:font-name-asian="휴먼고딕"/>
    </style:style>
    <style:style style:family="text" style:name="T1612">
      <style:text-properties style:font-name="바탕" style:font-name-asian="휴먼고딕"/>
    </style:style>
    <style:style style:family="paragraph" style:name="P741" style:parent-style-name="12">
      <style:paragraph-properties fo:margin-left="0.317cm" fo:text-indent="-0.317cm" style:snap-to-layout-grid="false"/>
    </style:style>
    <style:style style:family="text" style:name="T1613">
      <style:text-properties fo:color="#ff9900" style:font-name="바탕" style:font-name-asian="휴먼고딕"/>
    </style:style>
    <style:style style:family="text" style:name="T1614">
      <style:text-properties style:font-name="바탕" style:font-name-asian="휴먼고딕"/>
    </style:style>
    <style:style style:family="text" style:name="T1615">
      <style:text-properties style:font-name="바탕" style:font-name-asian="휴먼고딕"/>
    </style:style>
    <style:style style:family="text" style:name="T1616">
      <style:text-properties style:font-name="바탕" style:font-name-asian="휴먼고딕"/>
    </style:style>
    <style:style style:family="table-cell" style:name="T23.R6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6">
      <style:table-row-properties style:min-row-height="1.804cm"/>
    </style:style>
    <style:style style:family="paragraph" style:name="P742" style:parent-style-name="12">
      <style:paragraph-properties fo:text-align="center" style:snap-to-layout-grid="false"/>
    </style:style>
    <style:style style:family="text" style:name="T1617">
      <style:text-properties style:font-name="바탕" style:font-name-asian="휴먼고딕"/>
    </style:style>
    <style:style style:family="table-cell" style:name="T23.R7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43" style:parent-style-name="12">
      <style:paragraph-properties fo:text-align="center" style:snap-to-layout-grid="false"/>
    </style:style>
    <style:style style:family="text" style:name="T1618">
      <style:text-properties style:font-name="바탕" style:font-name-asian="휴먼고딕"/>
    </style:style>
    <style:style style:family="table-cell" style:name="T23.R7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44" style:parent-style-name="12">
      <style:paragraph-properties fo:margin-left="0.317cm" fo:text-indent="-0.317cm" style:snap-to-layout-grid="false"/>
    </style:style>
    <style:style style:family="text" style:name="T1619">
      <style:text-properties fo:color="#ff9900" style:font-name="바탕" style:font-name-asian="휴먼고딕"/>
    </style:style>
    <style:style style:family="text" style:name="T1620">
      <style:text-properties style:font-name="바탕" style:font-name-asian="휴먼고딕"/>
    </style:style>
    <style:style style:family="table-cell" style:name="T23.R7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7">
      <style:table-row-properties style:min-row-height="0.946cm"/>
    </style:style>
    <style:style style:family="paragraph" style:name="P745" style:parent-style-name="12">
      <style:paragraph-properties fo:text-align="center" style:snap-to-layout-grid="false"/>
    </style:style>
    <style:style style:family="text" style:name="T1621">
      <style:text-properties style:font-name="바탕" style:font-name-asian="휴먼고딕"/>
    </style:style>
    <style:style style:family="table-cell" style:name="T23.R8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46" style:parent-style-name="12">
      <style:paragraph-properties fo:text-align="center" style:snap-to-layout-grid="false"/>
    </style:style>
    <style:style style:family="text" style:name="T1622">
      <style:text-properties style:font-name="바탕" style:font-name-asian="휴먼고딕"/>
    </style:style>
    <style:style style:family="table-cell" style:name="T23.R8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47" style:parent-style-name="12">
      <style:paragraph-properties fo:margin-left="0.317cm" fo:text-indent="-0.317cm" style:snap-to-layout-grid="false"/>
    </style:style>
    <style:style style:family="text" style:name="T1623">
      <style:text-properties fo:color="#ff9900" style:font-name="바탕" style:font-name-asian="휴먼고딕"/>
    </style:style>
    <style:style style:family="text" style:name="T1624">
      <style:text-properties style:font-name="바탕" style:font-name-asian="휴먼고딕"/>
    </style:style>
    <style:style style:family="text" style:name="T1625">
      <style:text-properties style:font-name="바탕" style:font-name-asian="휴먼고딕"/>
    </style:style>
    <style:style style:family="text" style:name="T1626">
      <style:text-properties style:font-name="바탕" style:font-name-asian="휴먼고딕"/>
    </style:style>
    <style:style style:family="text" style:name="T1627">
      <style:text-properties style:font-name="바탕" style:font-name-asian="휴먼고딕"/>
    </style:style>
    <style:style style:family="text" style:name="T1628">
      <style:text-properties style:font-name="바탕" style:font-name-asian="휴먼고딕"/>
    </style:style>
    <style:style style:family="text" style:name="T1629">
      <style:text-properties style:font-name="바탕" style:font-name-asian="휴먼고딕"/>
    </style:style>
    <style:style style:family="text" style:name="T1630">
      <style:text-properties style:font-name="바탕" style:font-name-asian="휴먼고딕"/>
    </style:style>
    <style:style style:family="table-cell" style:name="T23.R8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8">
      <style:table-row-properties style:min-row-height="0.946cm"/>
    </style:style>
    <style:style style:family="paragraph" style:name="P748" style:parent-style-name="12">
      <style:paragraph-properties fo:text-align="center" style:snap-to-layout-grid="false"/>
    </style:style>
    <style:style style:family="text" style:name="T1631">
      <style:text-properties style:font-name="바탕" style:font-name-asian="휴먼고딕"/>
    </style:style>
    <style:style style:family="table-cell" style:name="T23.R9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49" style:parent-style-name="12">
      <style:paragraph-properties fo:text-align="center" style:snap-to-layout-grid="false"/>
    </style:style>
    <style:style style:family="text" style:name="T1632">
      <style:text-properties style:font-name="바탕" style:font-name-asian="휴먼고딕"/>
    </style:style>
    <style:style style:family="table-cell" style:name="T23.R9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50" style:parent-style-name="12">
      <style:paragraph-properties fo:margin-left="0.317cm" fo:text-indent="-0.317cm" style:snap-to-layout-grid="false"/>
    </style:style>
    <style:style style:family="text" style:name="T1633">
      <style:text-properties fo:color="#ff9900" style:font-name="바탕" style:font-name-asian="휴먼고딕"/>
    </style:style>
    <style:style style:family="text" style:name="T1634">
      <style:text-properties style:font-name="바탕" style:font-name-asian="휴먼고딕"/>
    </style:style>
    <style:style style:family="text" style:name="T1635">
      <style:text-properties style:font-name="바탕" style:font-name-asian="휴먼고딕"/>
    </style:style>
    <style:style style:family="text" style:name="T1636">
      <style:text-properties style:font-name="바탕" style:font-name-asian="휴먼고딕"/>
    </style:style>
    <style:style style:family="text" style:name="T1637">
      <style:text-properties style:font-name="바탕" style:font-name-asian="휴먼고딕"/>
    </style:style>
    <style:style style:family="text" style:name="T1638">
      <style:text-properties style:font-name="바탕" style:font-name-asian="휴먼고딕"/>
    </style:style>
    <style:style style:family="table-cell" style:name="T23.R9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9">
      <style:table-row-properties style:min-row-height="0.946cm"/>
    </style:style>
    <style:style style:family="paragraph" style:name="P751" style:parent-style-name="12">
      <style:paragraph-properties fo:text-align="center" style:snap-to-layout-grid="false"/>
    </style:style>
    <style:style style:family="text" style:name="T1639">
      <style:text-properties style:font-name="바탕" style:font-name-asian="휴먼고딕"/>
    </style:style>
    <style:style style:family="table-cell" style:name="T23.R10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52" style:parent-style-name="12">
      <style:paragraph-properties fo:text-align="center" style:snap-to-layout-grid="false"/>
    </style:style>
    <style:style style:family="text" style:name="T1640">
      <style:text-properties style:font-name="바탕" style:font-name-asian="휴먼고딕"/>
    </style:style>
    <style:style style:family="table-cell" style:name="T23.R10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53" style:parent-style-name="12">
      <style:paragraph-properties fo:margin-left="0.317cm" fo:text-indent="-0.317cm" style:snap-to-layout-grid="false"/>
    </style:style>
    <style:style style:family="text" style:name="T1641">
      <style:text-properties fo:color="#ff9900" style:font-name="바탕" style:font-name-asian="휴먼고딕"/>
    </style:style>
    <style:style style:family="text" style:name="T1642">
      <style:text-properties style:font-name="바탕" style:font-name-asian="휴먼고딕"/>
    </style:style>
    <style:style style:family="text" style:name="T1643">
      <style:text-properties style:font-name="바탕" style:font-name-asian="휴먼고딕"/>
    </style:style>
    <style:style style:family="text" style:name="T1644">
      <style:text-properties style:font-name="바탕" style:font-name-asian="휴먼고딕"/>
    </style:style>
    <style:style style:family="paragraph" style:name="P754" style:parent-style-name="12">
      <style:paragraph-properties fo:margin-left="0.317cm" fo:text-indent="-0.317cm" style:snap-to-layout-grid="false"/>
    </style:style>
    <style:style style:family="text" style:name="T1645">
      <style:text-properties fo:color="#ff9900" style:font-name="바탕" style:font-name-asian="휴먼고딕"/>
    </style:style>
    <style:style style:family="text" style:name="T1646">
      <style:text-properties style:font-name="바탕" style:font-name-asian="휴먼고딕"/>
    </style:style>
    <style:style style:family="table-cell" style:name="T23.R10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0">
      <style:table-row-properties style:min-row-height="1.804cm"/>
    </style:style>
    <style:style style:family="paragraph" style:name="P755" style:parent-style-name="12">
      <style:paragraph-properties fo:text-align="center" style:snap-to-layout-grid="false"/>
    </style:style>
    <style:style style:family="text" style:name="T1647">
      <style:text-properties style:font-name="바탕" style:font-name-asian="휴먼고딕"/>
    </style:style>
    <style:style style:family="table-cell" style:name="T23.R11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56" style:parent-style-name="12">
      <style:paragraph-properties fo:text-align="center" style:snap-to-layout-grid="false"/>
    </style:style>
    <style:style style:family="text" style:name="T1648">
      <style:text-properties style:font-name="바탕" style:font-name-asian="휴먼고딕"/>
    </style:style>
    <style:style style:family="table-cell" style:name="T23.R11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57" style:parent-style-name="12">
      <style:paragraph-properties fo:margin-left="0.317cm" fo:text-indent="-0.317cm" style:snap-to-layout-grid="false"/>
    </style:style>
    <style:style style:family="text" style:name="T1649">
      <style:text-properties fo:color="#ff9900" style:font-name="바탕" style:font-name-asian="휴먼고딕"/>
    </style:style>
    <style:style style:family="text" style:name="T1650">
      <style:text-properties style:font-name="바탕" style:font-name-asian="휴먼고딕"/>
    </style:style>
    <style:style style:family="text" style:name="T1651">
      <style:text-properties style:font-name="바탕" style:font-name-asian="휴먼고딕"/>
    </style:style>
    <style:style style:family="text" style:name="T1652">
      <style:text-properties style:font-name="바탕" style:font-name-asian="휴먼고딕"/>
    </style:style>
    <style:style style:family="text" style:name="T1653">
      <style:text-properties style:font-name="바탕" style:font-name-asian="휴먼고딕"/>
    </style:style>
    <style:style style:family="text" style:name="T1654">
      <style:text-properties style:font-name="바탕" style:font-name-asian="휴먼고딕"/>
    </style:style>
    <style:style style:family="text" style:name="T1655">
      <style:text-properties style:font-name="바탕" style:font-name-asian="휴먼고딕"/>
    </style:style>
    <style:style style:family="text" style:name="T1656">
      <style:text-properties style:font-name="바탕" style:font-name-asian="휴먼고딕"/>
    </style:style>
    <style:style style:family="text" style:name="T1657">
      <style:text-properties style:font-name="바탕" style:font-name-asian="휴먼고딕"/>
    </style:style>
    <style:style style:family="text" style:name="T1658">
      <style:text-properties style:font-name="바탕" style:font-name-asian="휴먼고딕"/>
    </style:style>
    <style:style style:family="text" style:name="T1659">
      <style:text-properties style:font-name="바탕" style:font-name-asian="휴먼고딕"/>
    </style:style>
    <style:style style:family="text" style:name="T1660">
      <style:text-properties style:font-name="바탕" style:font-name-asian="휴먼고딕"/>
    </style:style>
    <style:style style:family="text" style:name="T1661">
      <style:text-properties style:font-name="바탕" style:font-name-asian="휴먼고딕"/>
    </style:style>
    <style:style style:family="text" style:name="T1662">
      <style:text-properties style:font-name="바탕" style:font-name-asian="휴먼고딕"/>
    </style:style>
    <style:style style:family="text" style:name="T1663">
      <style:text-properties style:font-name="바탕" style:font-name-asian="휴먼고딕"/>
    </style:style>
    <style:style style:family="text" style:name="T1664">
      <style:text-properties style:font-name="바탕" style:font-name-asian="휴먼고딕"/>
    </style:style>
    <style:style style:family="text" style:name="T1665">
      <style:text-properties style:font-name="바탕" style:font-name-asian="휴먼고딕"/>
    </style:style>
    <style:style style:family="text" style:name="T1666">
      <style:text-properties style:font-name="바탕" style:font-name-asian="휴먼고딕"/>
    </style:style>
    <style:style style:family="text" style:name="T1667">
      <style:text-properties style:font-name="바탕" style:font-name-asian="휴먼고딕"/>
    </style:style>
    <style:style style:family="text" style:name="T1668">
      <style:text-properties style:font-name="바탕" style:font-name-asian="휴먼고딕"/>
    </style:style>
    <style:style style:family="paragraph" style:name="P758" style:parent-style-name="12">
      <style:paragraph-properties fo:margin-left="0.317cm" fo:text-indent="-0.317cm" style:snap-to-layout-grid="false"/>
    </style:style>
    <style:style style:family="text" style:name="T1669">
      <style:text-properties fo:color="#ff9900" style:font-name="바탕" style:font-name-asian="휴먼고딕"/>
    </style:style>
    <style:style style:family="text" style:name="T1670">
      <style:text-properties style:font-name="바탕" style:font-name-asian="휴먼고딕"/>
    </style:style>
    <style:style style:family="text" style:name="T1671">
      <style:text-properties style:font-name="바탕" style:font-name-asian="휴먼고딕"/>
    </style:style>
    <style:style style:family="text" style:name="T1672">
      <style:text-properties style:font-name="바탕" style:font-name-asian="휴먼고딕"/>
    </style:style>
    <style:style style:family="text" style:name="T1673">
      <style:text-properties style:font-name="바탕" style:font-name-asian="휴먼고딕"/>
    </style:style>
    <style:style style:family="text" style:name="T1674">
      <style:text-properties style:font-name="바탕" style:font-name-asian="휴먼고딕"/>
    </style:style>
    <style:style style:family="text" style:name="T1675">
      <style:text-properties style:font-name="바탕" style:font-name-asian="휴먼고딕"/>
    </style:style>
    <style:style style:family="text" style:name="T1676">
      <style:text-properties style:font-name="바탕" style:font-name-asian="휴먼고딕"/>
    </style:style>
    <style:style style:family="table-cell" style:name="T23.R11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1">
      <style:table-row-properties style:min-row-height="3.091cm"/>
    </style:style>
    <style:style style:family="paragraph" style:name="P759" style:parent-style-name="12">
      <style:paragraph-properties fo:text-align="center" style:snap-to-layout-grid="false"/>
    </style:style>
    <style:style style:family="text" style:name="T1677">
      <style:text-properties style:font-name="바탕" style:font-name-asian="휴먼고딕"/>
    </style:style>
    <style:style style:family="table-cell" style:name="T23.R12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60" style:parent-style-name="12">
      <style:paragraph-properties fo:text-align="center" style:snap-to-layout-grid="false"/>
    </style:style>
    <style:style style:family="text" style:name="T1678">
      <style:text-properties style:font-name="바탕" style:font-name-asian="휴먼고딕"/>
    </style:style>
    <style:style style:family="table-cell" style:name="T23.R12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61" style:parent-style-name="12">
      <style:paragraph-properties style:snap-to-layout-grid="false"/>
    </style:style>
    <style:style style:family="text" style:name="T1679">
      <style:text-properties style:font-name="바탕" style:font-name-asian="휴먼고딕"/>
    </style:style>
    <style:style style:family="table-cell" style:name="T23.R12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2">
      <style:table-row-properties style:min-row-height="0.517cm"/>
    </style:style>
    <style:style style:family="paragraph" style:name="P762" style:parent-style-name="12">
      <style:paragraph-properties fo:text-align="center" style:snap-to-layout-grid="false"/>
    </style:style>
    <style:style style:family="text" style:name="T1680">
      <style:text-properties style:font-name="바탕" style:font-name-asian="휴먼고딕"/>
    </style:style>
    <style:style style:family="table-cell" style:name="T23.R13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63" style:parent-style-name="12">
      <style:paragraph-properties fo:text-align="center" style:snap-to-layout-grid="false"/>
    </style:style>
    <style:style style:family="text" style:name="T1681">
      <style:text-properties style:font-name="바탕" style:font-name-asian="휴먼고딕"/>
    </style:style>
    <style:style style:family="table-cell" style:name="T23.R13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64" style:parent-style-name="0">
      <style:paragraph-properties fo:line-height="135%" fo:margin-left="0.106cm" fo:margin-right="0.106cm" style:snap-to-layout-grid="false"/>
    </style:style>
    <style:style style:family="text" style:name="T1682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23.R13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3">
      <style:table-row-properties style:min-row-height="0.517cm"/>
    </style:style>
    <style:style style:family="paragraph" style:name="P765" style:parent-style-name="12">
      <style:paragraph-properties fo:text-align="center" style:snap-to-layout-grid="false"/>
    </style:style>
    <style:style style:family="text" style:name="T1683">
      <style:text-properties style:font-name="바탕" style:font-name-asian="휴먼고딕"/>
    </style:style>
    <style:style style:family="table-cell" style:name="T23.R14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66" style:parent-style-name="12">
      <style:paragraph-properties fo:text-align="center" style:snap-to-layout-grid="false"/>
    </style:style>
    <style:style style:family="text" style:name="T1684">
      <style:text-properties style:font-name="바탕" style:font-name-asian="휴먼고딕"/>
    </style:style>
    <style:style style:family="table-cell" style:name="T23.R14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67" style:parent-style-name="12">
      <style:paragraph-properties fo:margin-left="0.317cm" fo:text-indent="-0.317cm" style:snap-to-layout-grid="false"/>
    </style:style>
    <style:style style:family="text" style:name="T1685">
      <style:text-properties fo:color="#ff9900" style:font-name="바탕" style:font-name-asian="휴먼고딕"/>
    </style:style>
    <style:style style:family="text" style:name="T1686">
      <style:text-properties style:font-name="바탕" style:font-name-asian="휴먼고딕"/>
    </style:style>
    <style:style style:family="text" style:name="T1687">
      <style:text-properties style:font-name="바탕" style:font-name-asian="휴먼고딕"/>
    </style:style>
    <style:style style:family="text" style:name="T1688">
      <style:text-properties style:font-name="바탕" style:font-name-asian="휴먼고딕"/>
    </style:style>
    <style:style style:family="text" style:name="T1689">
      <style:text-properties style:font-name="바탕" style:font-name-asian="휴먼고딕"/>
    </style:style>
    <style:style style:family="text" style:name="T1690">
      <style:text-properties style:font-name="바탕" style:font-name-asian="휴먼고딕"/>
    </style:style>
    <style:style style:family="table-cell" style:name="T23.R14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4">
      <style:table-row-properties style:min-row-height="0.946cm"/>
    </style:style>
    <style:style style:family="paragraph" style:name="P768" style:parent-style-name="12">
      <style:paragraph-properties fo:text-align="center" style:snap-to-layout-grid="false"/>
    </style:style>
    <style:style style:family="text" style:name="T1691">
      <style:text-properties style:font-name="바탕" style:font-name-asian="휴먼고딕"/>
    </style:style>
    <style:style style:family="table-cell" style:name="T23.R15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69" style:parent-style-name="12">
      <style:paragraph-properties fo:text-align="center" style:snap-to-layout-grid="false"/>
    </style:style>
    <style:style style:family="text" style:name="T1692">
      <style:text-properties style:font-name="바탕" style:font-name-asian="휴먼고딕"/>
    </style:style>
    <style:style style:family="table-cell" style:name="T23.R15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70" style:parent-style-name="12">
      <style:paragraph-properties fo:margin-left="0.317cm" fo:text-indent="-0.317cm" style:snap-to-layout-grid="false"/>
    </style:style>
    <style:style style:family="text" style:name="T1693">
      <style:text-properties fo:color="#ff9900" style:font-name="바탕" style:font-name-asian="휴먼고딕"/>
    </style:style>
    <style:style style:family="text" style:name="T1694">
      <style:text-properties style:font-name="바탕" style:font-name-asian="휴먼고딕"/>
    </style:style>
    <style:style style:family="text" style:name="T1695">
      <style:text-properties style:font-name="바탕" style:font-name-asian="휴먼고딕"/>
    </style:style>
    <style:style style:family="text" style:name="T1696">
      <style:text-properties style:font-name="바탕" style:font-name-asian="휴먼고딕"/>
    </style:style>
    <style:style style:family="text" style:name="T1697">
      <style:text-properties style:font-name="바탕" style:font-name-asian="휴먼고딕"/>
    </style:style>
    <style:style style:family="text" style:name="T1698">
      <style:text-properties style:font-name="바탕" style:font-name-asian="휴먼고딕"/>
    </style:style>
    <style:style style:family="table-cell" style:name="T23.R15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5">
      <style:table-row-properties style:min-row-height="0.946cm"/>
    </style:style>
    <style:style style:family="paragraph" style:name="P771" style:parent-style-name="12">
      <style:paragraph-properties fo:text-align="center" style:snap-to-layout-grid="false"/>
    </style:style>
    <style:style style:family="text" style:name="T1699">
      <style:text-properties style:font-name="바탕" style:font-name-asian="휴먼고딕"/>
    </style:style>
    <style:style style:family="table-cell" style:name="T23.R16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72" style:parent-style-name="12">
      <style:paragraph-properties fo:text-align="center" style:snap-to-layout-grid="false"/>
    </style:style>
    <style:style style:family="text" style:name="T1700">
      <style:text-properties style:font-name="바탕" style:font-name-asian="휴먼고딕"/>
    </style:style>
    <style:style style:family="table-cell" style:name="T23.R16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73" style:parent-style-name="12">
      <style:paragraph-properties fo:margin-left="0.317cm" fo:text-indent="-0.317cm" style:snap-to-layout-grid="false"/>
    </style:style>
    <style:style style:family="text" style:name="T1701">
      <style:text-properties fo:color="#ff9900" style:font-name="바탕" style:font-name-asian="휴먼고딕"/>
    </style:style>
    <style:style style:family="text" style:name="T1702">
      <style:text-properties style:font-name="바탕" style:font-name-asian="휴먼고딕"/>
    </style:style>
    <style:style style:family="paragraph" style:name="P774" style:parent-style-name="12">
      <style:paragraph-properties fo:margin-left="0.317cm" fo:text-indent="-0.317cm" style:snap-to-layout-grid="false"/>
    </style:style>
    <style:style style:family="text" style:name="T1703">
      <style:text-properties fo:color="#ff9900" style:font-name="바탕" style:font-name-asian="휴먼고딕"/>
    </style:style>
    <style:style style:family="text" style:name="T1704">
      <style:text-properties style:font-name="바탕" style:font-name-asian="휴먼고딕"/>
    </style:style>
    <style:style style:family="text" style:name="T1705">
      <style:text-properties style:font-name="바탕" style:font-name-asian="휴먼고딕"/>
    </style:style>
    <style:style style:family="text" style:name="T1706">
      <style:text-properties style:font-name="바탕" style:font-name-asian="휴먼고딕"/>
    </style:style>
    <style:style style:family="text" style:name="T1707">
      <style:text-properties style:font-name="바탕" style:font-name-asian="휴먼고딕"/>
    </style:style>
    <style:style style:family="text" style:name="T1708">
      <style:text-properties style:font-name="바탕" style:font-name-asian="휴먼고딕"/>
    </style:style>
    <style:style style:family="text" style:name="T1709">
      <style:text-properties style:font-name="바탕" style:font-name-asian="휴먼고딕"/>
    </style:style>
    <style:style style:family="text" style:name="T1710">
      <style:text-properties style:font-name="바탕" style:font-name-asian="휴먼고딕"/>
    </style:style>
    <style:style style:family="text" style:name="T1711">
      <style:text-properties style:font-name="바탕" style:font-name-asian="휴먼고딕"/>
    </style:style>
    <style:style style:family="text" style:name="T1712">
      <style:text-properties style:font-name="바탕" style:font-name-asian="휴먼고딕"/>
    </style:style>
    <style:style style:family="text" style:name="T1713">
      <style:text-properties style:font-name="바탕" style:font-name-asian="휴먼고딕"/>
    </style:style>
    <style:style style:family="text" style:name="T1714">
      <style:text-properties style:font-name="바탕" style:font-name-asian="휴먼고딕"/>
    </style:style>
    <style:style style:family="text" style:name="T1715">
      <style:text-properties style:font-name="바탕" style:font-name-asian="휴먼고딕"/>
    </style:style>
    <style:style style:family="table-cell" style:name="T23.R16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6">
      <style:table-row-properties style:min-row-height="1.804cm"/>
    </style:style>
    <style:style style:family="paragraph" style:name="P775" style:parent-style-name="12">
      <style:paragraph-properties fo:text-align="center" style:snap-to-layout-grid="false"/>
    </style:style>
    <style:style style:family="text" style:name="T1716">
      <style:text-properties style:font-name="바탕" style:font-name-asian="휴먼고딕"/>
    </style:style>
    <style:style style:family="table-cell" style:name="T23.R17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76" style:parent-style-name="12">
      <style:paragraph-properties fo:text-align="center" style:snap-to-layout-grid="false"/>
    </style:style>
    <style:style style:family="text" style:name="T1717">
      <style:text-properties style:font-name="바탕" style:font-name-asian="휴먼고딕"/>
    </style:style>
    <style:style style:family="table-cell" style:name="T23.R17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77" style:parent-style-name="12">
      <style:paragraph-properties fo:margin-left="0.317cm" fo:text-indent="-0.317cm" style:snap-to-layout-grid="false"/>
    </style:style>
    <style:style style:family="text" style:name="T1718">
      <style:text-properties fo:color="#ff9900" style:font-name="바탕" style:font-name-asian="휴먼고딕"/>
    </style:style>
    <style:style style:family="text" style:name="T1719">
      <style:text-properties style:font-name="바탕" style:font-name-asian="휴먼고딕"/>
    </style:style>
    <style:style style:family="text" style:name="T1720">
      <style:text-properties style:font-name="바탕" style:font-name-asian="휴먼고딕"/>
    </style:style>
    <style:style style:family="text" style:name="T1721">
      <style:text-properties style:font-name="바탕" style:font-name-asian="휴먼고딕"/>
    </style:style>
    <style:style style:family="text" style:name="T1722">
      <style:text-properties style:font-name="바탕" style:font-name-asian="휴먼고딕"/>
    </style:style>
    <style:style style:family="text" style:name="T1723">
      <style:text-properties style:font-name="바탕" style:font-name-asian="휴먼고딕"/>
    </style:style>
    <style:style style:family="text" style:name="T1724">
      <style:text-properties style:font-name="바탕" style:font-name-asian="휴먼고딕"/>
    </style:style>
    <style:style style:family="text" style:name="T1725">
      <style:text-properties style:font-name="바탕" style:font-name-asian="휴먼고딕"/>
    </style:style>
    <style:style style:family="table-cell" style:name="T23.R17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7">
      <style:table-row-properties style:min-row-height="0.946cm"/>
    </style:style>
    <style:style style:family="paragraph" style:name="P778" style:parent-style-name="12">
      <style:paragraph-properties fo:text-align="center" style:snap-to-layout-grid="false"/>
    </style:style>
    <style:style style:family="text" style:name="T1726">
      <style:text-properties style:font-name="바탕" style:font-name-asian="휴먼고딕"/>
    </style:style>
    <style:style style:family="table-cell" style:name="T23.R18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79" style:parent-style-name="12">
      <style:paragraph-properties fo:text-align="center" style:snap-to-layout-grid="false"/>
    </style:style>
    <style:style style:family="text" style:name="T1727">
      <style:text-properties style:font-name="바탕" style:font-name-asian="휴먼고딕"/>
    </style:style>
    <style:style style:family="table-cell" style:name="T23.R18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80" style:parent-style-name="12">
      <style:paragraph-properties fo:margin-left="0.317cm" fo:text-indent="-0.317cm" style:snap-to-layout-grid="false"/>
    </style:style>
    <style:style style:family="text" style:name="T1728">
      <style:text-properties fo:color="#ff9900" style:font-name="바탕" style:font-name-asian="휴먼고딕"/>
    </style:style>
    <style:style style:family="text" style:name="T1729">
      <style:text-properties style:font-name="바탕" style:font-name-asian="휴먼고딕"/>
    </style:style>
    <style:style style:family="text" style:name="T1730">
      <style:text-properties style:font-name="바탕" style:font-name-asian="휴먼고딕"/>
    </style:style>
    <style:style style:family="text" style:name="T1731">
      <style:text-properties style:font-name="바탕" style:font-name-asian="휴먼고딕"/>
    </style:style>
    <style:style style:family="text" style:name="T1732">
      <style:text-properties style:font-name="바탕" style:font-name-asian="휴먼고딕"/>
    </style:style>
    <style:style style:family="text" style:name="T1733">
      <style:text-properties style:font-name="바탕" style:font-name-asian="휴먼고딕"/>
    </style:style>
    <style:style style:family="text" style:name="T1734">
      <style:text-properties style:font-name="바탕" style:font-name-asian="휴먼고딕"/>
    </style:style>
    <style:style style:family="text" style:name="T1735">
      <style:text-properties style:font-name="바탕" style:font-name-asian="휴먼고딕"/>
    </style:style>
    <style:style style:family="text" style:name="T1736">
      <style:text-properties style:font-name="바탕" style:font-name-asian="휴먼고딕"/>
    </style:style>
    <style:style style:family="text" style:name="T1737">
      <style:text-properties style:font-name="바탕" style:font-name-asian="휴먼고딕"/>
    </style:style>
    <style:style style:family="paragraph" style:name="P781" style:parent-style-name="12">
      <style:paragraph-properties fo:margin-left="0.317cm" fo:text-indent="-0.317cm" style:snap-to-layout-grid="false"/>
    </style:style>
    <style:style style:family="text" style:name="T1738">
      <style:text-properties fo:color="#ff9900" style:font-name="바탕" style:font-name-asian="휴먼고딕"/>
    </style:style>
    <style:style style:family="text" style:name="T1739">
      <style:text-properties style:font-name="바탕" style:font-name-asian="휴먼고딕"/>
    </style:style>
    <style:style style:family="table-cell" style:name="T23.R18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8">
      <style:table-row-properties style:min-row-height="1.804cm"/>
    </style:style>
    <style:style style:family="paragraph" style:name="P782" style:parent-style-name="12">
      <style:paragraph-properties fo:text-align="center" style:snap-to-layout-grid="false"/>
    </style:style>
    <style:style style:family="text" style:name="T1740">
      <style:text-properties style:font-name="바탕" style:font-name-asian="휴먼고딕"/>
    </style:style>
    <style:style style:family="table-cell" style:name="T23.R19_C0">
      <style:table-cell-properties fo:border-bottom="0.020cm solid #ff9900" fo:border-left="none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83" style:parent-style-name="12">
      <style:paragraph-properties fo:text-align="center" style:snap-to-layout-grid="false"/>
    </style:style>
    <style:style style:family="text" style:name="T1741">
      <style:text-properties style:font-name="바탕" style:font-name-asian="휴먼고딕"/>
    </style:style>
    <style:style style:family="table-cell" style:name="T23.R19_C1">
      <style:table-cell-properties fo:border-bottom="0.020cm solid #ff9900" fo:border-left="0.020cm solid #ff9900" fo:border-right="0.020cm solid #ff9900" fo:border-top="0.020cm solid #ff9900" fo:padding-bottom="0.050cm" fo:padding-left="0.050cm" fo:padding-right="0.050cm" fo:padding-top="0.050cm" style:vertical-align="middle"/>
    </style:style>
    <style:style style:family="paragraph" style:name="P784" style:parent-style-name="12">
      <style:paragraph-properties fo:margin-left="0.317cm" fo:text-indent="-0.317cm" style:snap-to-layout-grid="false"/>
    </style:style>
    <style:style style:family="text" style:name="T1742">
      <style:text-properties fo:color="#ff9900" style:font-name="바탕" style:font-name-asian="휴먼고딕"/>
    </style:style>
    <style:style style:family="text" style:name="T1743">
      <style:text-properties style:font-name="바탕" style:font-name-asian="휴먼고딕"/>
    </style:style>
    <style:style style:family="text" style:name="T1744">
      <style:text-properties style:font-name="바탕" style:font-name-asian="휴먼고딕"/>
    </style:style>
    <style:style style:family="text" style:name="T1745">
      <style:text-properties style:font-name="바탕" style:font-name-asian="휴먼고딕"/>
    </style:style>
    <style:style style:family="text" style:name="T1746">
      <style:text-properties style:font-name="바탕" style:font-name-asian="휴먼고딕"/>
    </style:style>
    <style:style style:family="text" style:name="T1747">
      <style:text-properties style:font-name="바탕" style:font-name-asian="휴먼고딕"/>
    </style:style>
    <style:style style:family="paragraph" style:name="P785" style:parent-style-name="12">
      <style:paragraph-properties fo:margin-left="0.317cm" fo:text-indent="-0.317cm" style:snap-to-layout-grid="false"/>
    </style:style>
    <style:style style:family="text" style:name="T1748">
      <style:text-properties fo:color="#ff9900" style:font-name="바탕" style:font-name-asian="휴먼고딕"/>
    </style:style>
    <style:style style:family="text" style:name="T1749">
      <style:text-properties style:font-name="바탕" style:font-name-asian="휴먼고딕"/>
    </style:style>
    <style:style style:family="text" style:name="T1750">
      <style:text-properties style:font-name="바탕" style:font-name-asian="휴먼고딕"/>
    </style:style>
    <style:style style:family="text" style:name="T1751">
      <style:text-properties style:font-name="바탕" style:font-name-asian="휴먼고딕"/>
    </style:style>
    <style:style style:family="table-cell" style:name="T23.R19_C2">
      <style:table-cell-properties fo:border-bottom="0.020cm solid #ff9900" fo:border-left="0.020cm solid #ff9900" fo:border-right="none" fo:border-top="0.020cm solid #ff9900" fo:padding-bottom="0.050cm" fo:padding-left="0.050cm" fo:padding-right="0.050cm" fo:padding-top="0.050cm" style:vertical-align="middle"/>
    </style:style>
    <style:style style:family="table-row" style:name="T23.R19">
      <style:table-row-properties style:min-row-height="1.375cm"/>
    </style:style>
    <style:style style:family="paragraph" style:name="P786" style:parent-style-name="0">
      <style:paragraph-properties fo:margin-left="0.604cm" fo:text-indent="-0.604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</text:span><text:span text:style-name="T10">담당 </text:span><text:span text:style-name="T11">: </text:span><text:span text:style-name="T12">이경민 간사 </text:span><text:span text:style-name="T13">010-7266-7727 welfar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</text:span><text:span text:style-name="T18">초과보육 확대 관련 공개질의서에 대한 보건복지부와 </text:span><text:span text:style-name="T19">17</text:span><text:span text:style-name="T20">개 지자체 답변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6. 4. 1. (</text:span><text:span text:style-name="T23">총 </text:span><text:span text:style-name="T24">12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보도자료</text:span></text:p></table:table-cell></table:table-row></table:table></draw:text-box></draw:frame></text:p>
      <text:p text:style-name="P12"><draw:frame draw:style-name="fr2" draw:z-index="0" svg:width="14.920cm" svg:x="0.000cm" svg:y="-3.965cm" text:anchor-type="as-char"><draw:text-box fo:min-height="3.965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초과보육 확대 관련 공개질의서에 대한 보건복지부와 </text:span><text:span text:style-name="T29">17</text:span><text:span text:style-name="T30">개 지자체 답변 </text:span></text:p><text:p text:style-name="P14"><text:span text:style-name="T31">관련 없는 법적근거 제시하고 아동인권 및 보육교사 노동조건에 대한 고민 없이 서면의결 등으로 결정</text:span></text:p><text:p text:style-name="P15"><text:span text:style-name="T32">초과보육에 대한 확대를 철회하고 보육의 공공성 증진을 우선 추진해야</text:span></text:p></table:table-cell></table:table-row></table:table></draw:text-box></draw:frame></text:p>
      <text:p text:style-name="P16"/>
      <text:p text:style-name="P17"><text:span text:style-name="T33">1. </text:span><text:span text:style-name="T34">참여연대 사회복지위원회</text:span><text:span text:style-name="T35">(</text:span><text:span text:style-name="T36">위원장 </text:span><text:span text:style-name="T37">: </text:span><text:span text:style-name="T38">남찬섭 동아대 교수</text:span><text:span text:style-name="T39">)</text:span><text:span text:style-name="T40">는 </text:span><text:span text:style-name="T41">3/9</text:span><text:span text:style-name="T42">일 보건복지부와 </text:span><text:span text:style-name="T43">17</text:span><text:span text:style-name="T44">개 시도보육정책위원회에 초과보육</text:span><text:span text:style-name="T45">(</text:span><text:span text:style-name="T46">법정 교사대 아동비율 초과보육</text:span><text:span text:style-name="T47">) </text:span><text:span text:style-name="T48">확대에 대한 근거와 입장을 묻는 공개질의서를 발송했으며 </text:span><text:span text:style-name="T49">3/30</text:span><text:span text:style-name="T50">일까지 수신자로부터 모든 응답을 받았고 답변을 정리하여 공개합니다</text:span><text:span text:style-name="T51">. </text:span></text:p>
      <text:p text:style-name="P18"/>
      <text:p text:style-name="P19"><text:span text:style-name="T52">2. </text:span><text:span text:style-name="T53">일부 유보조건을 둔 곳도 있지만 모든 </text:span><text:span text:style-name="T54">17</text:span><text:span text:style-name="T55">개 시도는 초과보육 확대를 편성하기로 결정하였습니다</text:span><text:span text:style-name="T56">. </text:span><text:span text:style-name="T57">대부분의 지역은 해당반 보육교사에게 추가 수당을 지급</text:span><text:span text:style-name="T58">, </text:span><text:span text:style-name="T59">어린이집운영위원회에서 심의 및 의결 등의 탄력편성 조건을 제시하고 있습니다</text:span><text:span text:style-name="T60">&lt;</text:span><text:span text:style-name="T61">표</text:span><text:span text:style-name="T62">1&gt;. </text:span><text:span text:style-name="T63">그러나 현재 보육교사의 근무시간은 근로기준법이 정한 시간보다 길고</text:span><text:span text:style-name="T64">, </text:span><text:span text:style-name="T65">휴식 및 휴가를 제대로 사용하지 못하는 상황으로 보육교사의 노동환경 및 처우 문제 해결이 시급합니다</text:span><text:span text:style-name="T66">. </text:span><text:span text:style-name="T67">이 문제의 해결 없이 탄력 보육을 실시하게 되면 현재 보육교사의 노동환경은 더욱 열악해 질 것임이 자명합니다</text:span><text:span text:style-name="T68">. </text:span></text:p>
      <text:p text:style-name="P20"/>
      <text:p text:style-name="P21"><text:span text:style-name="T69">3. </text:span><text:span text:style-name="T70">공개질의서에 대한 응답은 다음과 같습니다</text:span><text:span text:style-name="T71">. </text:span><text:span text:style-name="T72">첫 번째</text:span><text:span text:style-name="T73">, </text:span><text:span text:style-name="T74">초과보육 확대의 법적 근거를 묻는 질문에</text:span><text:span text:style-name="T75">‘</text:span><text:span text:style-name="T76">영유아보육법 제</text:span><text:span text:style-name="T77">17</text:span><text:span text:style-name="T78">조</text:span><text:span text:style-name="T79">, </text:span><text:span text:style-name="T80">동법 시행규칙 제</text:span><text:span text:style-name="T81">10</text:span><text:span text:style-name="T82">조 및 동법 시행규칙 별표</text:span><text:span text:style-name="T83">2 </text:span><text:span text:style-name="T84">보육교직원의 배치기준</text:span><text:span text:style-name="T85">’</text:span><text:span text:style-name="T86">을 근거로 들고 있는데</text:span><text:span text:style-name="T87">, </text:span><text:span text:style-name="T88">위 법규정 상으로 교사 일인당 아동 비율이 만 </text:span><text:span text:style-name="T89">0</text:span><text:span text:style-name="T90">세는 </text:span><text:span text:style-name="T91">3</text:span><text:span text:style-name="T92">명</text:span><text:span text:style-name="T93">, </text:span><text:span text:style-name="T94">만 </text:span><text:span text:style-name="T95">1</text:span><text:span text:style-name="T96">세는 </text:span><text:span text:style-name="T97">5</text:span><text:span text:style-name="T98">명</text:span><text:span text:style-name="T99">, </text:span><text:span text:style-name="T100">만 </text:span><text:span text:style-name="T101">2</text:span><text:span text:style-name="T102">세는 </text:span><text:span text:style-name="T103">7</text:span><text:span text:style-name="T104">명</text:span><text:span text:style-name="T105">, </text:span><text:span text:style-name="T106">만 </text:span><text:span text:style-name="T107">3</text:span><text:span text:style-name="T108">세는 </text:span><text:span text:style-name="T109">15</text:span><text:span text:style-name="T110">명</text:span><text:span text:style-name="T111">, </text:span><text:span text:style-name="T112">만 </text:span><text:span text:style-name="T113">4</text:span><text:span text:style-name="T114">세 이상은 </text:span><text:span text:style-name="T115">20</text:span><text:span text:style-name="T116">명으로 규정하고 있어 초과보육 확대에 대한 근거가 되지 않음이 명백합니다</text:span><text:span text:style-name="T117">&lt;</text:span><text:span text:style-name="T118">표</text:span><text:span text:style-name="T119">2&gt;. </text:span><text:span text:style-name="T120">따라서 보건복지부 및 </text:span><text:span text:style-name="T121">17</text:span><text:span text:style-name="T122">개 시도보육정책위원회는 법적 근거 없이 초과보육 확대를 추진했다고 볼 수 있습니다</text:span><text:span text:style-name="T123">. </text:span><text:line-break/><text:span text:style-name="T124">두 번째</text:span><text:span text:style-name="T125">, </text:span><text:span text:style-name="T126">초과보육은 적절한 돌봄을 제공받을 아동의 권리를 침해하고</text:span><text:span text:style-name="T127">, </text:span><text:span text:style-name="T128">열악한 교사의 노동조건을 악화시킬 수 있다는 질문에 보건복지부</text:span><text:span text:style-name="T129">, </text:span><text:span text:style-name="T130">인천</text:span><text:span text:style-name="T131">, </text:span><text:span text:style-name="T132">경기</text:span><text:span text:style-name="T133">, </text:span><text:span text:style-name="T134">충북</text:span><text:span text:style-name="T135">, </text:span><text:span text:style-name="T136">전북은 응답하지 않았습니다</text:span><text:span text:style-name="T137">. </text:span><text:span text:style-name="T138">대부분의 시도보육정책위원회는 국공립어린이집 확충</text:span><text:span text:style-name="T139">, </text:span><text:span text:style-name="T140">보육교사 처우개선 등을 위해 노력하고 있고 초과보육으로 발생하는 수입금은 해당교사에게 지급하겠다는 입장만을 밝힐 뿐</text:span><text:span text:style-name="T141">, </text:span><text:span text:style-name="T142">아동의 인권 및 보육교사의 노동조건 등에 대한 고민과 근본적인 대안이 없음을 확인할 수 있었습니다</text:span><text:span text:style-name="T143">&lt;</text:span><text:span text:style-name="T144">표</text:span><text:span text:style-name="T145">3&gt;. </text:span><text:line-break/><text:span text:style-name="T146">세 번째</text:span><text:span text:style-name="T147">, </text:span><text:span text:style-name="T148">초과보육 확대 편성이 저출산</text:span><text:span text:style-name="T149">‧</text:span><text:span text:style-name="T150">고령화 대책에 역행한다는 것에 대한 질문에 대해 두 번째 질문처럼 국공립어린이집 확충</text:span><text:span text:style-name="T151">, </text:span><text:span text:style-name="T152">보육교사 처우개선 등에 대해 노력할 것이라는 응답이 주를 이루었습니다</text:span><text:span text:style-name="T153">&lt;</text:span><text:span text:style-name="T154">표</text:span><text:span text:style-name="T155">4&gt;. </text:span></text:p>
      <text:p text:style-name="P22"/>
      <text:p text:style-name="P23"><text:span text:style-name="T156">4. </text:span><text:span text:style-name="T157">초과보육 확대 편성 논의를 </text:span><text:span text:style-name="T158">17</text:span><text:span text:style-name="T159">개 지자체 중 인천</text:span><text:span text:style-name="T160">, </text:span><text:span text:style-name="T161">대전</text:span><text:span text:style-name="T162">, </text:span><text:span text:style-name="T163">울산</text:span><text:span text:style-name="T164">, </text:span><text:span text:style-name="T165">광주</text:span><text:span text:style-name="T166">, </text:span><text:span text:style-name="T167">세종</text:span><text:span text:style-name="T168">, </text:span><text:span text:style-name="T169">강원</text:span><text:span text:style-name="T170">, </text:span><text:span text:style-name="T171">충북</text:span><text:span text:style-name="T172">, </text:span><text:span text:style-name="T173">충남</text:span><text:span text:style-name="T174">, </text:span><text:span text:style-name="T175">경남 총 </text:span><text:span text:style-name="T176">9</text:span><text:span text:style-name="T177">개 지역은 서면으로 심사하였습니다</text:span><text:span text:style-name="T178">. </text:span><text:span text:style-name="T179">초과보육은 아동의 인권</text:span><text:span text:style-name="T180">, </text:span><text:span text:style-name="T181">보육교사의 처우문제와 직결되는 중요한 사안임에도 서면심사를 통해 논의했다는 것은 시도보육정책위원회가 사안의 심각성을 인지하지 못하고 있음을 보여주는 것이며</text:span><text:span text:style-name="T182">, </text:span><text:span text:style-name="T183">절차적 요건의 형식적 충족에 치중하여 보다 실질적인 민주적 논의과정을 무시하였음을 확인할 수 있습니다</text:span><text:span text:style-name="T184">. </text:span></text:p>
      <text:p text:style-name="P24"/>
      <text:p text:style-name="P25"><text:span text:style-name="T185">5. </text:span><text:span text:style-name="T186">현재 우리나라 어린이집의 대부분은 민간에 맡겨져 정부의 관리감독이 제대로 이루어지지 않고 있어 보육의 질 저하 문제 등이 빈번하게 발생하고 있습니다</text:span><text:span text:style-name="T187">. </text:span><text:span text:style-name="T188">따라서 여실히 드러난 보육환경 문제 해결이 선행되어야 하며 이와같은 해결 없이 초과보육을 도입하면 보육교사 노동환경은 더욱 악화되고 아동은 결코 양질의 서비스를 받을 수 없어 절적한 돌봄을 제공받을 아동의 권리를 침해하게 됩니다</text:span><text:span text:style-name="T189">. </text:span><text:span text:style-name="T190">이에 참여연대 사회복지위원회는 보건복지부 및 </text:span><text:span text:style-name="T191">17</text:span><text:span text:style-name="T192">개 지자체는 초과보육에 대한 입장을 철회하고 국공립어린이집 확충 및 보육교사 처우개선 등을 위해 노력해야 할 것임을 강조하는 바입니다</text:span><text:span text:style-name="T193">. </text:span><text:span text:style-name="T194">끝</text:span><text:span text:style-name="T195">. </text:span></text:p>
      <text:p text:style-name="P26"/>
      <text:p text:style-name="P27"/>
      <text:p text:style-name="P28"><text:span text:style-name="T196">▣ </text:span><text:span text:style-name="T197">첨부자료</text:span></text:p>
      <text:p text:style-name="P29"><text:span text:style-name="T198">1. </text:span><text:span text:style-name="T199">공개질의서 답변</text:span></text:p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><text:span text:style-name="T200">[</text:span><text:span text:style-name="T201">첨부자료</text:span><text:span text:style-name="T202">] </text:span></text:p>
      <text:p text:style-name="P39"/>
      <text:p text:style-name="P40"><text:span text:style-name="T203">&lt;</text:span><text:span text:style-name="T204">표</text:span><text:span text:style-name="T205">1&gt; 17</text:span><text:span text:style-name="T206">개 지자체 초과보육 확대 논의 결과</text:span></text:p>
      <text:p text:style-name="P41"><draw:frame draw:style-name="fr3" draw:z-index="0" svg:width="14.891cm" svg:x="0.000cm" svg:y="0.000cm" text:anchor-type="paragraph"><draw:text-box fo:min-height="18.283cm"><table:table table:name="T3" table:style-name="T3" text:anchor-type="paragraph"><table:table-column table:style-name="T3.C68"/><table:table-column table:style-name="T3.C69"/><table:table-column table:style-name="T3.C70"/><table:table-row table:style-name="T3.R1"><table:table-cell table:style-name="T3.R1_C0"><text:p text:style-name="P42"><text:span text:style-name="T207">번호</text:span></text:p></table:table-cell><table:table-cell table:style-name="T3.R1_C1"><text:p text:style-name="P43"><text:span text:style-name="T208">지역</text:span></text:p></table:table-cell><table:table-cell table:style-name="T3.R1_C2"><text:p text:style-name="P44"><text:span text:style-name="T209">결과내용</text:span></text:p></table:table-cell></table:table-row><table:table-row table:style-name="T3.R2"><table:table-cell table:style-name="T3.R2_C0"><text:p text:style-name="P45"><text:span text:style-name="T210">1</text:span></text:p></table:table-cell><table:table-cell table:style-name="T3.R2_C1"><text:p text:style-name="P46"><text:span text:style-name="T211">서울</text:span></text:p></table:table-cell><table:table-cell table:style-name="T3.R2_C2"><text:p text:style-name="P47"><draw:frame draw:style-name="fr4" draw:z-index="0" svg:width="11.790cm" svg:x="0.000cm" svg:y="-1.668cm" text:anchor-type="as-char"><draw:text-box fo:min-height="1.668cm"><table:table table:name="T4" table:style-name="T4" text:anchor-type="paragraph"><table:table-column table:style-name="T4.C71"/><table:table-column table:style-name="T4.C72"/><table:table-column table:style-name="T4.C73"/><table:table-column table:style-name="T4.C74"/><table:table-column table:style-name="T4.C75"/><table:table-column table:style-name="T4.C76"/><table:table-row table:style-name="T4.R1"><table:table-cell table:style-name="T4.R1_C0"><text:p text:style-name="P48"><text:span text:style-name="T212">반별정원</text:span></text:p></table:table-cell><table:table-cell table:style-name="T4.R1_C1"><text:p text:style-name="P49"><text:span text:style-name="T213">만</text:span><text:span text:style-name="T214">0</text:span><text:span text:style-name="T215">세</text:span></text:p></table:table-cell><table:table-cell table:style-name="T4.R1_C2"><text:p text:style-name="P50"><text:span text:style-name="T216">만</text:span><text:span text:style-name="T217">1</text:span><text:span text:style-name="T218">세</text:span></text:p></table:table-cell><table:table-cell table:style-name="T4.R1_C3"><text:p text:style-name="P51"><text:span text:style-name="T219">만</text:span><text:span text:style-name="T220">2</text:span><text:span text:style-name="T221">세</text:span></text:p></table:table-cell><table:table-cell table:style-name="T4.R1_C4"><text:p text:style-name="P52"><text:span text:style-name="T222">만</text:span><text:span text:style-name="T223">3</text:span><text:span text:style-name="T224">세</text:span></text:p></table:table-cell><table:table-cell table:style-name="T4.R1_C5"><text:p text:style-name="P53"><text:span text:style-name="T225">만</text:span><text:span text:style-name="T226">4</text:span><text:span text:style-name="T227">세이상</text:span></text:p></table:table-cell></table:table-row><table:table-row table:style-name="T4.R2"><table:table-cell table:style-name="T4.R2_C0"><text:p text:style-name="P54"><text:span text:style-name="T228">원칙</text:span></text:p></table:table-cell><table:table-cell table:style-name="T4.R2_C1"><text:p text:style-name="P55"><text:span text:style-name="T229">3</text:span><text:span text:style-name="T230">명</text:span></text:p></table:table-cell><table:table-cell table:style-name="T4.R2_C2"><text:p text:style-name="P56"><text:span text:style-name="T231">5</text:span><text:span text:style-name="T232">명</text:span></text:p></table:table-cell><table:table-cell table:style-name="T4.R2_C3"><text:p text:style-name="P57"><text:span text:style-name="T233">7</text:span><text:span text:style-name="T234">명</text:span></text:p></table:table-cell><table:table-cell table:style-name="T4.R2_C4"><text:p text:style-name="P58"><text:span text:style-name="T235">15</text:span><text:span text:style-name="T236">명</text:span></text:p></table:table-cell><table:table-cell table:style-name="T4.R2_C5"><text:p text:style-name="P59"><text:span text:style-name="T237">20</text:span><text:span text:style-name="T238">명</text:span></text:p></table:table-cell></table:table-row><table:table-row table:style-name="T4.R3"><table:table-cell table:style-name="T4.R3_C0"><text:p text:style-name="P60"><text:span text:style-name="T239">가능인원</text:span></text:p></table:table-cell><table:table-cell table:style-name="T4.R3_C1"><text:p text:style-name="P61"><text:span text:style-name="T240">-</text:span></text:p></table:table-cell><table:table-cell table:style-name="T4.R3_C2"><text:p text:style-name="P62"><text:span text:style-name="T241">1</text:span><text:span text:style-name="T242">명</text:span></text:p></table:table-cell><table:table-cell table:style-name="T4.R3_C3"><text:p text:style-name="P63"><text:span text:style-name="T243">1</text:span><text:span text:style-name="T244">명</text:span></text:p></table:table-cell><table:table-cell table:style-name="T4.R3_C4"><text:p text:style-name="P64"><text:span text:style-name="T245">2</text:span><text:span text:style-name="T246">명</text:span></text:p></table:table-cell><table:table-cell table:style-name="T4.R3_C5"><text:p text:style-name="P65"><text:span text:style-name="T247">2</text:span><text:span text:style-name="T248">명</text:span></text:p></table:table-cell></table:table-row><table:table-row table:style-name="T4.R4"><table:table-cell table:style-name="T4.R4_C0"><text:p text:style-name="P66"><text:span text:style-name="T249">허용반 수</text:span></text:p></table:table-cell><table:table-cell table:style-name="T4.R4_C1"><text:p text:style-name="P67"/></table:table-cell><table:table-cell table:style-name="T4.R4_C2"><text:p text:style-name="P68"><text:span text:style-name="T250">1</text:span><text:span text:style-name="T251">개반</text:span></text:p></table:table-cell><table:table-cell table:style-name="T4.R4_C3"><text:p text:style-name="P69"><text:span text:style-name="T252">1</text:span><text:span text:style-name="T253">개반</text:span></text:p></table:table-cell><table:table-cell table:style-name="T4.R4_C4"><text:p text:style-name="P70"><text:span text:style-name="T254">2</text:span><text:span text:style-name="T255">개반</text:span></text:p></table:table-cell><table:table-cell table:style-name="T4.R4_C5"><text:p text:style-name="P71"><text:span text:style-name="T256">2</text:span><text:span text:style-name="T257">개반</text:span></text:p></table:table-cell></table:table-row></table:table></draw:text-box></draw:frame></text:p><text:p text:style-name="P72"><text:span text:style-name="T258">⦁</text:span><text:span text:style-name="T259">재원아동의 상급반 편성시</text:span><text:span text:style-name="T260">, </text:span><text:span text:style-name="T261">승급 영유아의 수가 승급 반별 정원을 초과하는 경우</text:span></text:p><text:p text:style-name="P73"><text:span text:style-name="T262">⦁</text:span><text:span text:style-name="T263">재원하는 장애아동의 초등학교 입학 유예의 경우</text:span></text:p><text:p text:style-name="P74"><text:span text:style-name="T264">&lt;</text:span><text:span text:style-name="T265">탄력편성 조건</text:span><text:span text:style-name="T266">&gt;</text:span></text:p><text:p text:style-name="P75"><text:span text:style-name="T267">⦁</text:span><text:span text:style-name="T268">영유아 </text:span><text:span text:style-name="T269">1</text:span><text:span text:style-name="T270">인당 보육실 면적기준을 준수</text:span></text:p><text:p text:style-name="P76"><text:span text:style-name="T271">⦁</text:span><text:span text:style-name="T272">보조교사를 배치하고 해당반의 보육업무를 우선지원해야 함</text:span></text:p><text:p text:style-name="P77"><text:span text:style-name="T273">⦁</text:span><text:span text:style-name="T274">해당반 교사에게 영아반 월 </text:span><text:span text:style-name="T275">10</text:span><text:span text:style-name="T276">만 원</text:span><text:span text:style-name="T277">, </text:span><text:span text:style-name="T278">유아반 월 </text:span><text:span text:style-name="T279">7</text:span><text:span text:style-name="T280">만 원 이상을 별도 수당으로 지급해야 함</text:span></text:p><text:p text:style-name="P78"><text:span text:style-name="T281">⦁</text:span><text:span text:style-name="T282">어린이집운영위원회 심의의결</text:span><text:span text:style-name="T283">(</text:span><text:span text:style-name="T284">과반수 이상 참석</text:span><text:span text:style-name="T285">, </text:span><text:span text:style-name="T286">과반수 이상 찬성</text:span><text:span text:style-name="T287">) </text:span><text:span text:style-name="T288">및 해당반 영유아 수 증가에 대하여 보육교사의 동의를 얻어야 함</text:span></text:p><text:p text:style-name="P79"><text:span text:style-name="T289">⦁</text:span><text:span text:style-name="T290">기준 및 조건이행을 위반한 어린이집은 반별 정원 편성의 예외적용이 불가함</text:span></text:p></table:table-cell></table:table-row><table:table-row table:style-name="T4.R5"><table:table-cell table:style-name="T4.R5_C0"><text:p text:style-name="P80"><text:span text:style-name="T291">2</text:span></text:p></table:table-cell><table:table-cell table:style-name="T4.R5_C1"><text:p text:style-name="P81"><text:span text:style-name="T292">부산</text:span></text:p></table:table-cell><table:table-cell table:style-name="T4.R5_C2"><text:p text:style-name="P82"><draw:frame draw:style-name="fr5" draw:z-index="0" svg:width="11.790cm" svg:x="0.000cm" svg:y="-1.668cm" text:anchor-type="as-char"><draw:text-box fo:min-height="1.668cm"><table:table table:name="T5" table:style-name="T5" text:anchor-type="paragraph"><table:table-column table:style-name="T5.C77"/><table:table-column table:style-name="T5.C78"/><table:table-column table:style-name="T5.C79"/><table:table-column table:style-name="T5.C80"/><table:table-column table:style-name="T5.C81"/><table:table-column table:style-name="T5.C82"/><table:table-row table:style-name="T5.R1"><table:table-cell table:style-name="T5.R1_C0"><text:p text:style-name="P83"><text:span text:style-name="T293">반별정원</text:span></text:p></table:table-cell><table:table-cell table:style-name="T5.R1_C1"><text:p text:style-name="P84"><text:span text:style-name="T294">만</text:span><text:span text:style-name="T295">0</text:span><text:span text:style-name="T296">세</text:span></text:p></table:table-cell><table:table-cell table:style-name="T5.R1_C2"><text:p text:style-name="P85"><text:span text:style-name="T297">만</text:span><text:span text:style-name="T298">1</text:span><text:span text:style-name="T299">세</text:span></text:p></table:table-cell><table:table-cell table:style-name="T5.R1_C3"><text:p text:style-name="P86"><text:span text:style-name="T300">만</text:span><text:span text:style-name="T301">2</text:span><text:span text:style-name="T302">세</text:span></text:p></table:table-cell><table:table-cell table:style-name="T5.R1_C4"><text:p text:style-name="P87"><text:span text:style-name="T303">만</text:span><text:span text:style-name="T304">3</text:span><text:span text:style-name="T305">세</text:span></text:p></table:table-cell><table:table-cell table:style-name="T5.R1_C5"><text:p text:style-name="P88"><text:span text:style-name="T306">만</text:span><text:span text:style-name="T307">4</text:span><text:span text:style-name="T308">세이상</text:span></text:p></table:table-cell></table:table-row><table:table-row table:style-name="T5.R2"><table:table-cell table:style-name="T5.R2_C0"><text:p text:style-name="P89"><text:span text:style-name="T309">원칙</text:span></text:p></table:table-cell><table:table-cell table:style-name="T5.R2_C1"><text:p text:style-name="P90"><text:span text:style-name="T310">3</text:span><text:span text:style-name="T311">명</text:span></text:p></table:table-cell><table:table-cell table:style-name="T5.R2_C2"><text:p text:style-name="P91"><text:span text:style-name="T312">5</text:span><text:span text:style-name="T313">명</text:span></text:p></table:table-cell><table:table-cell table:style-name="T5.R2_C3"><text:p text:style-name="P92"><text:span text:style-name="T314">7</text:span><text:span text:style-name="T315">명</text:span></text:p></table:table-cell><table:table-cell table:style-name="T5.R2_C4"><text:p text:style-name="P93"><text:span text:style-name="T316">15</text:span><text:span text:style-name="T317">명</text:span></text:p></table:table-cell><table:table-cell table:style-name="T5.R2_C5"><text:p text:style-name="P94"><text:span text:style-name="T318">20</text:span><text:span text:style-name="T319">명</text:span></text:p></table:table-cell></table:table-row><table:table-row table:style-name="T5.R3"><table:table-cell table:style-name="T5.R3_C0"><text:p text:style-name="P95"><text:span text:style-name="T320">가능인원</text:span></text:p></table:table-cell><table:table-cell table:style-name="T5.R3_C1"><text:p text:style-name="P96"><text:span text:style-name="T321">-</text:span></text:p></table:table-cell><table:table-cell table:style-name="T5.R3_C2"><text:p text:style-name="P97"><text:span text:style-name="T322">1</text:span><text:span text:style-name="T323">명</text:span></text:p></table:table-cell><table:table-cell table:style-name="T5.R3_C3"><text:p text:style-name="P98"><text:span text:style-name="T324">1</text:span><text:span text:style-name="T325">명</text:span></text:p></table:table-cell><table:table-cell table:style-name="T5.R3_C4"><text:p text:style-name="P99"><text:span text:style-name="T326">3</text:span><text:span text:style-name="T327">명</text:span></text:p></table:table-cell><table:table-cell table:style-name="T5.R3_C5"><text:p text:style-name="P100"><text:span text:style-name="T328">3</text:span><text:span text:style-name="T329">명</text:span></text:p></table:table-cell></table:table-row><table:table-row table:style-name="T5.R4"><table:table-cell table:style-name="T5.R4_C0"><text:p text:style-name="P101"><text:span text:style-name="T330">허용반 수</text:span></text:p></table:table-cell><table:table-cell table:style-name="T5.R4_C1"><text:p text:style-name="P102"/></table:table-cell><table:table-cell table:style-name="T5.R4_C2"><text:p text:style-name="P103"><text:span text:style-name="T331">2</text:span><text:span text:style-name="T332">개반</text:span></text:p></table:table-cell><table:table-cell table:style-name="T5.R4_C3"><text:p text:style-name="P104"><text:span text:style-name="T333">2</text:span><text:span text:style-name="T334">개반</text:span></text:p></table:table-cell><table:table-cell table:style-name="T5.R4_C4"><text:p text:style-name="P105"/></table:table-cell><table:table-cell table:style-name="T5.R4_C5"><text:p text:style-name="P106"/></table:table-cell></table:table-row></table:table></draw:text-box></draw:frame></text:p><text:p text:style-name="P107"><text:span text:style-name="T335">&lt;</text:span><text:span text:style-name="T336">탄력편성 조건</text:span><text:span text:style-name="T337">&gt;</text:span></text:p><text:p text:style-name="P108"><text:span text:style-name="T338">⦁</text:span><text:span text:style-name="T339">탄력편성 보육료의 </text:span><text:span text:style-name="T340">40% </text:span><text:span text:style-name="T341">이상을 해당교사에게 수당으로 지급</text:span></text:p><text:p text:style-name="P109"><text:span text:style-name="T342">⦁</text:span><text:span text:style-name="T343">어린이집 운영위원회 심의 및 해당반 학부모 전체</text:span><text:span text:style-name="T344">, </text:span><text:span text:style-name="T345">보육교사 동의서 징구</text:span></text:p><text:p text:style-name="P110"><text:span text:style-name="T346">⦁</text:span><text:span text:style-name="T347">위반 시 어린이집 탄력편성 불가</text:span></text:p></table:table-cell></table:table-row><table:table-row table:style-name="T5.R5"><table:table-cell table:style-name="T5.R5_C0"><text:p text:style-name="P111"><text:span text:style-name="T348">3</text:span></text:p></table:table-cell><table:table-cell table:style-name="T5.R5_C1"><text:p text:style-name="P112"><text:span text:style-name="T349">대구</text:span></text:p></table:table-cell><table:table-cell table:style-name="T5.R5_C2"><text:p text:style-name="P113"><draw:frame draw:style-name="fr6" draw:z-index="0" svg:width="11.790cm" svg:x="0.000cm" svg:y="-1.668cm" text:anchor-type="as-char"><draw:text-box fo:min-height="1.668cm"><table:table table:name="T6" table:style-name="T6" text:anchor-type="paragraph"><table:table-column table:style-name="T6.C83"/><table:table-column table:style-name="T6.C84"/><table:table-column table:style-name="T6.C85"/><table:table-column table:style-name="T6.C86"/><table:table-column table:style-name="T6.C87"/><table:table-column table:style-name="T6.C88"/><table:table-row table:style-name="T6.R1"><table:table-cell table:style-name="T6.R1_C0"><text:p text:style-name="P114"><text:span text:style-name="T350">반별정원</text:span></text:p></table:table-cell><table:table-cell table:style-name="T6.R1_C1"><text:p text:style-name="P115"><text:span text:style-name="T351">만</text:span><text:span text:style-name="T352">0</text:span><text:span text:style-name="T353">세</text:span></text:p></table:table-cell><table:table-cell table:style-name="T6.R1_C2"><text:p text:style-name="P116"><text:span text:style-name="T354">만</text:span><text:span text:style-name="T355">1</text:span><text:span text:style-name="T356">세</text:span></text:p></table:table-cell><table:table-cell table:style-name="T6.R1_C3"><text:p text:style-name="P117"><text:span text:style-name="T357">만</text:span><text:span text:style-name="T358">2</text:span><text:span text:style-name="T359">세</text:span></text:p></table:table-cell><table:table-cell table:style-name="T6.R1_C4"><text:p text:style-name="P118"><text:span text:style-name="T360">만</text:span><text:span text:style-name="T361">3</text:span><text:span text:style-name="T362">세</text:span></text:p></table:table-cell><table:table-cell table:style-name="T6.R1_C5"><text:p text:style-name="P119"><text:span text:style-name="T363">만</text:span><text:span text:style-name="T364">4</text:span><text:span text:style-name="T365">세이상</text:span></text:p></table:table-cell></table:table-row><table:table-row table:style-name="T6.R2"><table:table-cell table:style-name="T6.R2_C0"><text:p text:style-name="P120"><text:span text:style-name="T366">원칙</text:span></text:p></table:table-cell><table:table-cell table:style-name="T6.R2_C1"><text:p text:style-name="P121"><text:span text:style-name="T367">3</text:span><text:span text:style-name="T368">명</text:span></text:p></table:table-cell><table:table-cell table:style-name="T6.R2_C2"><text:p text:style-name="P122"><text:span text:style-name="T369">5</text:span><text:span text:style-name="T370">명</text:span></text:p></table:table-cell><table:table-cell table:style-name="T6.R2_C3"><text:p text:style-name="P123"><text:span text:style-name="T371">7</text:span><text:span text:style-name="T372">명</text:span></text:p></table:table-cell><table:table-cell table:style-name="T6.R2_C4"><text:p text:style-name="P124"><text:span text:style-name="T373">15</text:span><text:span text:style-name="T374">명</text:span></text:p></table:table-cell><table:table-cell table:style-name="T6.R2_C5"><text:p text:style-name="P125"><text:span text:style-name="T375">20</text:span><text:span text:style-name="T376">명</text:span></text:p></table:table-cell></table:table-row><table:table-row table:style-name="T6.R3"><table:table-cell table:style-name="T6.R3_C0"><text:p text:style-name="P126"><text:span text:style-name="T377">가능인원</text:span></text:p></table:table-cell><table:table-cell table:style-name="T6.R3_C1"><text:p text:style-name="P127"><text:span text:style-name="T378">-</text:span></text:p></table:table-cell><table:table-cell table:style-name="T6.R3_C2"><text:p text:style-name="P128"><text:span text:style-name="T379">1</text:span><text:span text:style-name="T380">명</text:span></text:p></table:table-cell><table:table-cell table:style-name="T6.R3_C3"><text:p text:style-name="P129"><text:span text:style-name="T381">1</text:span><text:span text:style-name="T382">명</text:span></text:p></table:table-cell><table:table-cell table:style-name="T6.R3_C4"><text:p text:style-name="P130"><text:span text:style-name="T383">1</text:span><text:span text:style-name="T384">명</text:span></text:p></table:table-cell><table:table-cell table:style-name="T6.R3_C5"><text:p text:style-name="P131"><text:span text:style-name="T385">-</text:span></text:p></table:table-cell></table:table-row><table:table-row table:style-name="T6.R4"><table:table-cell table:style-name="T6.R4_C0"><text:p text:style-name="P132"><text:span text:style-name="T386">허용반 수</text:span></text:p></table:table-cell><table:table-cell table:style-name="T6.R4_C1"><text:p text:style-name="P133"/></table:table-cell><table:table-cell table:style-name="T6.R4_C2"><text:p text:style-name="P134"><text:span text:style-name="T387">2</text:span><text:span text:style-name="T388">개반</text:span></text:p></table:table-cell><table:table-cell table:style-name="T6.R4_C3"><text:p text:style-name="P135"><text:span text:style-name="T389">3</text:span><text:span text:style-name="T390">개반</text:span></text:p></table:table-cell><table:table-cell table:style-name="T6.R4_C4"><text:p text:style-name="P136"><text:span text:style-name="T391">4</text:span><text:span text:style-name="T392">개반</text:span></text:p></table:table-cell><table:table-cell table:style-name="T6.R4_C5"><text:p text:style-name="P137"/></table:table-cell></table:table-row></table:table></draw:text-box></draw:frame></text:p><text:p text:style-name="P138"><text:span text:style-name="T393">⦁</text:span><text:span text:style-name="T394">재원아동의 상급반 편성시</text:span><text:span text:style-name="T395">, </text:span><text:span text:style-name="T396">승급 영유아의 수가 승급반별 정원을 초과하는 경우</text:span><text:span text:style-name="T397">(3/1~6/30</text:span><text:span text:style-name="T398">까지 입소 우선순위에 의거 가능</text:span><text:span text:style-name="T399">)</text:span></text:p><text:p text:style-name="P139"><text:span text:style-name="T400">⦁</text:span><text:span text:style-name="T401">재원하는 장애 아동의 초등학교 입학 유예의 경우</text:span></text:p><text:p text:style-name="P140"><text:span text:style-name="T402">⦁</text:span><text:span text:style-name="T403">형제 동반입소의 경우</text:span></text:p><text:p text:style-name="P141"/><text:p text:style-name="P142"><text:span text:style-name="T404">&lt;</text:span><text:span text:style-name="T405">탄력편성 조건</text:span><text:span text:style-name="T406">&gt;</text:span></text:p><text:p text:style-name="P143"><text:span text:style-name="T407">⦁</text:span><text:span text:style-name="T408">탄력편성반 교사수당으로 월 </text:span><text:span text:style-name="T409">7</text:span><text:span text:style-name="T410">만 원 이상을 지급해야 함</text:span></text:p><text:p text:style-name="P144"><text:span text:style-name="T411">⦁</text:span><text:span text:style-name="T412">어린이집 운영위원회 심의</text:span><text:span text:style-name="T413">, </text:span><text:span text:style-name="T414">의결을 거쳐야 함</text:span></text:p></table:table-cell></table:table-row><table:table-row table:style-name="T6.R5"><table:table-cell table:style-name="T6.R5_C0"><text:p text:style-name="P145"><text:span text:style-name="T415">4</text:span></text:p></table:table-cell><table:table-cell table:style-name="T6.R5_C1"><text:p text:style-name="P146"><text:span text:style-name="T416">인천</text:span></text:p></table:table-cell><table:table-cell table:style-name="T6.R5_C2"><text:p text:style-name="P147"><draw:frame draw:style-name="fr7" draw:z-index="0" svg:width="11.790cm" svg:x="0.000cm" svg:y="-1.668cm" text:anchor-type="as-char"><draw:text-box fo:min-height="1.668cm"><table:table table:name="T7" table:style-name="T7" text:anchor-type="paragraph"><table:table-column table:style-name="T7.C89"/><table:table-column table:style-name="T7.C90"/><table:table-column table:style-name="T7.C91"/><table:table-column table:style-name="T7.C92"/><table:table-column table:style-name="T7.C93"/><table:table-column table:style-name="T7.C94"/><table:table-row table:style-name="T7.R1"><table:table-cell table:style-name="T7.R1_C0"><text:p text:style-name="P148"><text:span text:style-name="T417">반별정원</text:span></text:p></table:table-cell><table:table-cell table:style-name="T7.R1_C1"><text:p text:style-name="P149"><text:span text:style-name="T418">만</text:span><text:span text:style-name="T419">0</text:span><text:span text:style-name="T420">세</text:span></text:p></table:table-cell><table:table-cell table:style-name="T7.R1_C2"><text:p text:style-name="P150"><text:span text:style-name="T421">만</text:span><text:span text:style-name="T422">1</text:span><text:span text:style-name="T423">세</text:span></text:p></table:table-cell><table:table-cell table:style-name="T7.R1_C3"><text:p text:style-name="P151"><text:span text:style-name="T424">만</text:span><text:span text:style-name="T425">2</text:span><text:span text:style-name="T426">세</text:span></text:p></table:table-cell><table:table-cell table:style-name="T7.R1_C4"><text:p text:style-name="P152"><text:span text:style-name="T427">만</text:span><text:span text:style-name="T428">3</text:span><text:span text:style-name="T429">세</text:span></text:p></table:table-cell><table:table-cell table:style-name="T7.R1_C5"><text:p text:style-name="P153"><text:span text:style-name="T430">만</text:span><text:span text:style-name="T431">4</text:span><text:span text:style-name="T432">세이상</text:span></text:p></table:table-cell></table:table-row><table:table-row table:style-name="T7.R2"><table:table-cell table:style-name="T7.R2_C0"><text:p text:style-name="P154"><text:span text:style-name="T433">원칙</text:span></text:p></table:table-cell><table:table-cell table:style-name="T7.R2_C1"><text:p text:style-name="P155"><text:span text:style-name="T434">3</text:span><text:span text:style-name="T435">명</text:span></text:p></table:table-cell><table:table-cell table:style-name="T7.R2_C2"><text:p text:style-name="P156"><text:span text:style-name="T436">5</text:span><text:span text:style-name="T437">명</text:span></text:p></table:table-cell><table:table-cell table:style-name="T7.R2_C3"><text:p text:style-name="P157"><text:span text:style-name="T438">7</text:span><text:span text:style-name="T439">명</text:span></text:p></table:table-cell><table:table-cell table:style-name="T7.R2_C4"><text:p text:style-name="P158"><text:span text:style-name="T440">15</text:span><text:span text:style-name="T441">명</text:span></text:p></table:table-cell><table:table-cell table:style-name="T7.R2_C5"><text:p text:style-name="P159"><text:span text:style-name="T442">20</text:span><text:span text:style-name="T443">명</text:span></text:p></table:table-cell></table:table-row><table:table-row table:style-name="T7.R3"><table:table-cell table:style-name="T7.R3_C0"><text:p text:style-name="P160"><text:span text:style-name="T444">가능인원</text:span></text:p></table:table-cell><table:table-cell table:style-name="T7.R3_C1"><text:p text:style-name="P161"><text:span text:style-name="T445">-</text:span></text:p></table:table-cell><table:table-cell table:style-name="T7.R3_C2"><text:p text:style-name="P162"><text:span text:style-name="T446">1</text:span><text:span text:style-name="T447">명</text:span></text:p></table:table-cell><table:table-cell table:style-name="T7.R3_C3"><text:p text:style-name="P163"><text:span text:style-name="T448">2</text:span><text:span text:style-name="T449">명</text:span></text:p></table:table-cell><table:table-cell table:style-name="T7.R3_C4"><text:p text:style-name="P164"><text:span text:style-name="T450">3</text:span><text:span text:style-name="T451">명</text:span></text:p></table:table-cell><table:table-cell table:style-name="T7.R3_C5"><text:p text:style-name="P165"><text:span text:style-name="T452">3</text:span><text:span text:style-name="T453">명</text:span></text:p></table:table-cell></table:table-row><table:table-row table:style-name="T7.R4"><table:table-cell table:style-name="T7.R4_C0"><text:p text:style-name="P166"><text:span text:style-name="T454">허용반 수</text:span></text:p></table:table-cell><table:table-cell table:style-name="T7.R4_C1"><text:p text:style-name="P167"/></table:table-cell><table:table-cell table:style-name="T7.R4_C2"><text:p text:style-name="P168"/></table:table-cell><table:table-cell table:style-name="T7.R4_C3"><text:p text:style-name="P169"/></table:table-cell><table:table-cell table:style-name="T7.R4_C4"><text:p text:style-name="P170"/></table:table-cell><table:table-cell table:style-name="T7.R4_C5"><text:p text:style-name="P171"/></table:table-cell></table:table-row></table:table></draw:text-box></draw:frame></text:p><text:p text:style-name="P172"><text:span text:style-name="T455">⦁</text:span><text:span text:style-name="T456">반별 정원 모집 시 정원에 미달된 반이 있는 경우</text:span></text:p><text:p text:style-name="P173"><text:span text:style-name="T457">⦁</text:span><text:span text:style-name="T458">중간 퇴소 등으로 결원이 발생한 반이 있는 경우</text:span></text:p><text:p text:style-name="P174"/><text:p text:style-name="P175"><text:span text:style-name="T459">&lt;</text:span><text:span text:style-name="T460">탄력편성 조건</text:span><text:span text:style-name="T461">&gt;</text:span></text:p><text:p text:style-name="P176"><text:span text:style-name="T462">⦁</text:span><text:span text:style-name="T463">반별 정원 모집 시 정원에 미달된 방</text:span><text:span text:style-name="T464">, </text:span><text:span text:style-name="T465">중간 퇴소 등으로 결원이 발생한 반이 있는 경우는 탄력편성 불가</text:span></text:p><text:p text:style-name="P177"><text:span text:style-name="T466">⦁</text:span><text:span text:style-name="T467">수입금의 </text:span><text:span text:style-name="T468">20%</text:span><text:span text:style-name="T469">이상의 별도수당을 해당교사에게 지급해야 함</text:span></text:p><text:p text:style-name="P178"><text:span text:style-name="T470">⦁</text:span><text:span text:style-name="T471">어린이집 운영위원회</text:span><text:span text:style-name="T472">(</text:span><text:span text:style-name="T473">과반수 참석에 과반수 찬성</text:span><text:span text:style-name="T474">-</text:span><text:span text:style-name="T475">학부모</text:span><text:span text:style-name="T476">, </text:span><text:span text:style-name="T477">교사</text:span><text:span text:style-name="T478">1</text:span><text:span text:style-name="T479">인 이상 반드시 참석</text:span><text:span text:style-name="T480">) </text:span><text:span text:style-name="T481">심의</text:span><text:span text:style-name="T482">, </text:span><text:span text:style-name="T483">의결을 거쳐야 함</text:span></text:p></table:table-cell></table:table-row><table:table-row table:style-name="T7.R5"><table:table-cell table:style-name="T7.R5_C0"><text:p text:style-name="P179"><text:span text:style-name="T484">5</text:span></text:p></table:table-cell><table:table-cell table:style-name="T7.R5_C1"><text:p text:style-name="P180"><text:span text:style-name="T485">광주</text:span></text:p></table:table-cell><table:table-cell table:style-name="T7.R5_C2"><text:p text:style-name="P181"><draw:frame draw:style-name="fr8" draw:z-index="0" svg:width="11.790cm" svg:x="0.000cm" svg:y="-1.668cm" text:anchor-type="as-char"><draw:text-box fo:min-height="1.668cm"><table:table table:name="T8" table:style-name="T8" text:anchor-type="paragraph"><table:table-column table:style-name="T8.C95"/><table:table-column table:style-name="T8.C96"/><table:table-column table:style-name="T8.C97"/><table:table-column table:style-name="T8.C98"/><table:table-column table:style-name="T8.C99"/><table:table-column table:style-name="T8.C100"/><table:table-row table:style-name="T8.R1"><table:table-cell table:style-name="T8.R1_C0"><text:p text:style-name="P182"><text:span text:style-name="T486">반별정원</text:span></text:p></table:table-cell><table:table-cell table:style-name="T8.R1_C1"><text:p text:style-name="P183"><text:span text:style-name="T487">만</text:span><text:span text:style-name="T488">0</text:span><text:span text:style-name="T489">세</text:span></text:p></table:table-cell><table:table-cell table:style-name="T8.R1_C2"><text:p text:style-name="P184"><text:span text:style-name="T490">만</text:span><text:span text:style-name="T491">1</text:span><text:span text:style-name="T492">세</text:span></text:p></table:table-cell><table:table-cell table:style-name="T8.R1_C3"><text:p text:style-name="P185"><text:span text:style-name="T493">만</text:span><text:span text:style-name="T494">2</text:span><text:span text:style-name="T495">세</text:span></text:p></table:table-cell><table:table-cell table:style-name="T8.R1_C4"><text:p text:style-name="P186"><text:span text:style-name="T496">만</text:span><text:span text:style-name="T497">3</text:span><text:span text:style-name="T498">세</text:span></text:p></table:table-cell><table:table-cell table:style-name="T8.R1_C5"><text:p text:style-name="P187"><text:span text:style-name="T499">만</text:span><text:span text:style-name="T500">4</text:span><text:span text:style-name="T501">세이상</text:span></text:p></table:table-cell></table:table-row><table:table-row table:style-name="T8.R2"><table:table-cell table:style-name="T8.R2_C0"><text:p text:style-name="P188"><text:span text:style-name="T502">원칙</text:span></text:p></table:table-cell><table:table-cell table:style-name="T8.R2_C1"><text:p text:style-name="P189"><text:span text:style-name="T503">3</text:span><text:span text:style-name="T504">명</text:span></text:p></table:table-cell><table:table-cell table:style-name="T8.R2_C2"><text:p text:style-name="P190"><text:span text:style-name="T505">5</text:span><text:span text:style-name="T506">명</text:span></text:p></table:table-cell><table:table-cell table:style-name="T8.R2_C3"><text:p text:style-name="P191"><text:span text:style-name="T507">7</text:span><text:span text:style-name="T508">명</text:span></text:p></table:table-cell><table:table-cell table:style-name="T8.R2_C4"><text:p text:style-name="P192"><text:span text:style-name="T509">15</text:span><text:span text:style-name="T510">명</text:span></text:p></table:table-cell><table:table-cell table:style-name="T8.R2_C5"><text:p text:style-name="P193"><text:span text:style-name="T511">20</text:span><text:span text:style-name="T512">명</text:span></text:p></table:table-cell></table:table-row><table:table-row table:style-name="T8.R3"><table:table-cell table:style-name="T8.R3_C0"><text:p text:style-name="P194"><text:span text:style-name="T513">가능인원</text:span></text:p></table:table-cell><table:table-cell table:style-name="T8.R3_C1"><text:p text:style-name="P195"><text:span text:style-name="T514">-</text:span></text:p></table:table-cell><table:table-cell table:style-name="T8.R3_C2"><text:p text:style-name="P196"><text:span text:style-name="T515">1</text:span><text:span text:style-name="T516">명</text:span></text:p></table:table-cell><table:table-cell table:style-name="T8.R3_C3"><text:p text:style-name="P197"><text:span text:style-name="T517">2</text:span><text:span text:style-name="T518">명</text:span></text:p></table:table-cell><table:table-cell table:style-name="T8.R3_C4"><text:p text:style-name="P198"><text:span text:style-name="T519">3</text:span><text:span text:style-name="T520">명</text:span></text:p></table:table-cell><table:table-cell table:style-name="T8.R3_C5"><text:p text:style-name="P199"><text:span text:style-name="T521">3</text:span><text:span text:style-name="T522">명</text:span></text:p></table:table-cell></table:table-row><table:table-row table:style-name="T8.R4"><table:table-cell table:style-name="T8.R4_C0"><text:p text:style-name="P200"><text:span text:style-name="T523">허용반 수</text:span></text:p></table:table-cell><table:table-cell table:style-name="T8.R4_C1"><text:p text:style-name="P201"/></table:table-cell><table:table-cell table:style-name="T8.R4_C2"><text:p text:style-name="P202"/></table:table-cell><table:table-cell table:style-name="T8.R4_C3"><text:p text:style-name="P203"/></table:table-cell><table:table-cell table:style-name="T8.R4_C4"><text:p text:style-name="P204"/></table:table-cell><table:table-cell table:style-name="T8.R4_C5"><text:p text:style-name="P205"/></table:table-cell></table:table-row></table:table></draw:text-box></draw:frame></text:p><text:p text:style-name="P206"><text:span text:style-name="T524">&lt;</text:span><text:span text:style-name="T525">탄력편성 조건</text:span><text:span text:style-name="T526">&gt;</text:span></text:p><text:p text:style-name="P207"><text:span text:style-name="T527">⦁</text:span><text:span text:style-name="T528">수입금을 해당 반 보육교사의 인건비 추가지급과 처우개선 급여</text:span><text:span text:style-name="T529">, </text:span><text:span text:style-name="T530">보조교사 채용 등에 우선 사용하여야 함</text:span></text:p></table:table-cell></table:table-row><table:table-row table:style-name="T8.R5"><table:table-cell table:style-name="T8.R5_C0"><text:p text:style-name="P208"><text:span text:style-name="T531">6</text:span></text:p></table:table-cell><table:table-cell table:style-name="T8.R5_C1"><text:p text:style-name="P209"><text:span text:style-name="T532">대전</text:span></text:p></table:table-cell><table:table-cell table:style-name="T8.R5_C2"><text:p text:style-name="P210"><draw:frame draw:style-name="fr9" draw:z-index="0" svg:width="11.790cm" svg:x="0.000cm" svg:y="-1.668cm" text:anchor-type="as-char"><draw:text-box fo:min-height="1.668cm"><table:table table:name="T9" table:style-name="T9" text:anchor-type="paragraph"><table:table-column table:style-name="T9.C101"/><table:table-column table:style-name="T9.C102"/><table:table-column table:style-name="T9.C103"/><table:table-column table:style-name="T9.C104"/><table:table-column table:style-name="T9.C105"/><table:table-column table:style-name="T9.C106"/><table:table-row table:style-name="T9.R1"><table:table-cell table:style-name="T9.R1_C0"><text:p text:style-name="P211"><text:span text:style-name="T533">반별정원</text:span></text:p></table:table-cell><table:table-cell table:style-name="T9.R1_C1"><text:p text:style-name="P212"><text:span text:style-name="T534">만</text:span><text:span text:style-name="T535">0</text:span><text:span text:style-name="T536">세</text:span></text:p></table:table-cell><table:table-cell table:style-name="T9.R1_C2"><text:p text:style-name="P213"><text:span text:style-name="T537">만</text:span><text:span text:style-name="T538">1</text:span><text:span text:style-name="T539">세</text:span></text:p></table:table-cell><table:table-cell table:style-name="T9.R1_C3"><text:p text:style-name="P214"><text:span text:style-name="T540">만</text:span><text:span text:style-name="T541">2</text:span><text:span text:style-name="T542">세</text:span></text:p></table:table-cell><table:table-cell table:style-name="T9.R1_C4"><text:p text:style-name="P215"><text:span text:style-name="T543">만</text:span><text:span text:style-name="T544">3</text:span><text:span text:style-name="T545">세</text:span></text:p></table:table-cell><table:table-cell table:style-name="T9.R1_C5"><text:p text:style-name="P216"><text:span text:style-name="T546">만</text:span><text:span text:style-name="T547">4</text:span><text:span text:style-name="T548">세이상</text:span></text:p></table:table-cell></table:table-row><table:table-row table:style-name="T9.R2"><table:table-cell table:style-name="T9.R2_C0"><text:p text:style-name="P217"><text:span text:style-name="T549">원칙</text:span></text:p></table:table-cell><table:table-cell table:style-name="T9.R2_C1"><text:p text:style-name="P218"><text:span text:style-name="T550">3</text:span><text:span text:style-name="T551">명</text:span></text:p></table:table-cell><table:table-cell table:style-name="T9.R2_C2"><text:p text:style-name="P219"><text:span text:style-name="T552">5</text:span><text:span text:style-name="T553">명</text:span></text:p></table:table-cell><table:table-cell table:style-name="T9.R2_C3"><text:p text:style-name="P220"><text:span text:style-name="T554">7</text:span><text:span text:style-name="T555">명</text:span></text:p></table:table-cell><table:table-cell table:style-name="T9.R2_C4"><text:p text:style-name="P221"><text:span text:style-name="T556">15</text:span><text:span text:style-name="T557">명</text:span></text:p></table:table-cell><table:table-cell table:style-name="T9.R2_C5"><text:p text:style-name="P222"><text:span text:style-name="T558">20</text:span><text:span text:style-name="T559">명</text:span></text:p></table:table-cell></table:table-row><table:table-row table:style-name="T9.R3"><table:table-cell table:style-name="T9.R3_C0"><text:p text:style-name="P223"><text:span text:style-name="T560">가능인원</text:span></text:p></table:table-cell><table:table-cell table:style-name="T9.R3_C1"><text:p text:style-name="P224"><text:span text:style-name="T561">-</text:span></text:p></table:table-cell><table:table-cell table:style-name="T9.R3_C2"><text:p text:style-name="P225"><text:span text:style-name="T562">1</text:span><text:span text:style-name="T563">명</text:span></text:p></table:table-cell><table:table-cell table:style-name="T9.R3_C3"><text:p text:style-name="P226"><text:span text:style-name="T564">2</text:span><text:span text:style-name="T565">명</text:span></text:p></table:table-cell><table:table-cell table:style-name="T9.R3_C4"><text:p text:style-name="P227"><text:span text:style-name="T566">3</text:span><text:span text:style-name="T567">명</text:span></text:p></table:table-cell><table:table-cell table:style-name="T9.R3_C5"><text:p text:style-name="P228"><text:span text:style-name="T568">3</text:span><text:span text:style-name="T569">명</text:span></text:p></table:table-cell></table:table-row><table:table-row table:style-name="T9.R4"><table:table-cell table:style-name="T9.R4_C0"><text:p text:style-name="P229"><text:span text:style-name="T570">허용반 수</text:span></text:p></table:table-cell><table:table-cell table:style-name="T9.R4_C1"><text:p text:style-name="P230"/></table:table-cell><table:table-cell table:style-name="T9.R4_C2"><text:p text:style-name="P231"/></table:table-cell><table:table-cell table:style-name="T9.R4_C3"><text:p text:style-name="P232"/></table:table-cell><table:table-cell table:style-name="T9.R4_C4"><text:p text:style-name="P233"/></table:table-cell><table:table-cell table:style-name="T9.R4_C5"><text:p text:style-name="P234"/></table:table-cell></table:table-row></table:table></draw:text-box></draw:frame></text:p><text:p text:style-name="P235"><text:span text:style-name="T571">&lt;</text:span><text:span text:style-name="T572">탄력편성 조건</text:span><text:span text:style-name="T573">&gt;</text:span></text:p><text:p text:style-name="P236"><text:span text:style-name="T574">⦁</text:span><text:span text:style-name="T575">반별 정원의 탄력편성은 총정원의 범위 내 결정</text:span></text:p><text:p text:style-name="P237"><text:span text:style-name="T576">⦁</text:span><text:span text:style-name="T577">만 </text:span><text:span text:style-name="T578">0</text:span><text:span text:style-name="T579">세아를 포함 상위반 및 혼합반 편성 시 탄력편성 금지</text:span></text:p><text:p text:style-name="P238"><text:span text:style-name="T580">⦁</text:span><text:span text:style-name="T581">어린이집 전용 면적과 보육실 면적 등을 준수</text:span></text:p><text:p text:style-name="P239"><text:span text:style-name="T582">⦁</text:span><text:span text:style-name="T583">수입금은 해당 반 보육교사의 인건비 추가지급</text:span><text:span text:style-name="T584">, </text:span><text:span text:style-name="T585">처우개선 급여</text:span><text:span text:style-name="T586">, </text:span><text:span text:style-name="T587">보조교사 채용 등에 우선 사용해야 함</text:span></text:p></table:table-cell></table:table-row><table:table-row table:style-name="T9.R5"><table:table-cell table:style-name="T9.R5_C0"><text:p text:style-name="P240"><text:span text:style-name="T588">7</text:span></text:p></table:table-cell><table:table-cell table:style-name="T9.R5_C1"><text:p text:style-name="P241"><text:span text:style-name="T589">울산</text:span></text:p></table:table-cell><table:table-cell table:style-name="T9.R5_C2"><text:p text:style-name="P242"><draw:frame draw:style-name="fr10" draw:z-index="0" svg:width="11.790cm" svg:x="0.000cm" svg:y="-1.668cm" text:anchor-type="as-char"><draw:text-box fo:min-height="1.668cm"><table:table table:name="T10" table:style-name="T10" text:anchor-type="paragraph"><table:table-column table:style-name="T10.C107"/><table:table-column table:style-name="T10.C108"/><table:table-column table:style-name="T10.C109"/><table:table-column table:style-name="T10.C110"/><table:table-column table:style-name="T10.C111"/><table:table-column table:style-name="T10.C112"/><table:table-row table:style-name="T10.R1"><table:table-cell table:style-name="T10.R1_C0"><text:p text:style-name="P243"><text:span text:style-name="T590">반별정원</text:span></text:p></table:table-cell><table:table-cell table:style-name="T10.R1_C1"><text:p text:style-name="P244"><text:span text:style-name="T591">만</text:span><text:span text:style-name="T592">0</text:span><text:span text:style-name="T593">세</text:span></text:p></table:table-cell><table:table-cell table:style-name="T10.R1_C2"><text:p text:style-name="P245"><text:span text:style-name="T594">만</text:span><text:span text:style-name="T595">1</text:span><text:span text:style-name="T596">세</text:span></text:p></table:table-cell><table:table-cell table:style-name="T10.R1_C3"><text:p text:style-name="P246"><text:span text:style-name="T597">만</text:span><text:span text:style-name="T598">2</text:span><text:span text:style-name="T599">세</text:span></text:p></table:table-cell><table:table-cell table:style-name="T10.R1_C4"><text:p text:style-name="P247"><text:span text:style-name="T600">만</text:span><text:span text:style-name="T601">3</text:span><text:span text:style-name="T602">세</text:span></text:p></table:table-cell><table:table-cell table:style-name="T10.R1_C5"><text:p text:style-name="P248"><text:span text:style-name="T603">만</text:span><text:span text:style-name="T604">4</text:span><text:span text:style-name="T605">세이상</text:span></text:p></table:table-cell></table:table-row><table:table-row table:style-name="T10.R2"><table:table-cell table:style-name="T10.R2_C0"><text:p text:style-name="P249"><text:span text:style-name="T606">원칙</text:span></text:p></table:table-cell><table:table-cell table:style-name="T10.R2_C1"><text:p text:style-name="P250"><text:span text:style-name="T607">3</text:span><text:span text:style-name="T608">명</text:span></text:p></table:table-cell><table:table-cell table:style-name="T10.R2_C2"><text:p text:style-name="P251"><text:span text:style-name="T609">5</text:span><text:span text:style-name="T610">명</text:span></text:p></table:table-cell><table:table-cell table:style-name="T10.R2_C3"><text:p text:style-name="P252"><text:span text:style-name="T611">7</text:span><text:span text:style-name="T612">명</text:span></text:p></table:table-cell><table:table-cell table:style-name="T10.R2_C4"><text:p text:style-name="P253"><text:span text:style-name="T613">15</text:span><text:span text:style-name="T614">명</text:span></text:p></table:table-cell><table:table-cell table:style-name="T10.R2_C5"><text:p text:style-name="P254"><text:span text:style-name="T615">20</text:span><text:span text:style-name="T616">명</text:span></text:p></table:table-cell></table:table-row><table:table-row table:style-name="T10.R3"><table:table-cell table:style-name="T10.R3_C0"><text:p text:style-name="P255"><text:span text:style-name="T617">가능인원</text:span></text:p></table:table-cell><table:table-cell table:style-name="T10.R3_C1"><text:p text:style-name="P256"><text:span text:style-name="T618">-</text:span></text:p></table:table-cell><table:table-cell table:style-name="T10.R3_C2"><text:p text:style-name="P257"><text:span text:style-name="T619">1</text:span><text:span text:style-name="T620">명</text:span></text:p></table:table-cell><table:table-cell table:style-name="T10.R3_C3"><text:p text:style-name="P258"><text:span text:style-name="T621">2</text:span><text:span text:style-name="T622">명</text:span></text:p></table:table-cell><table:table-cell table:style-name="T10.R3_C4"><text:p text:style-name="P259"><text:span text:style-name="T623">3</text:span><text:span text:style-name="T624">명</text:span></text:p></table:table-cell><table:table-cell table:style-name="T10.R3_C5"><text:p text:style-name="P260"><text:span text:style-name="T625">3</text:span><text:span text:style-name="T626">명</text:span></text:p></table:table-cell></table:table-row><table:table-row table:style-name="T10.R4"><table:table-cell table:style-name="T10.R4_C0"><text:p text:style-name="P261"><text:span text:style-name="T627">허용반 수</text:span></text:p></table:table-cell><table:table-cell table:style-name="T10.R4_C1"><text:p text:style-name="P262"/></table:table-cell><table:table-cell table:style-name="T10.R4_C2"><text:p text:style-name="P263"/></table:table-cell><table:table-cell table:style-name="T10.R4_C3"><text:p text:style-name="P264"/></table:table-cell><table:table-cell table:style-name="T10.R4_C4"><text:p text:style-name="P265"/></table:table-cell><table:table-cell table:style-name="T10.R4_C5"><text:p text:style-name="P266"/></table:table-cell></table:table-row></table:table></draw:text-box></draw:frame></text:p><text:p text:style-name="P267"><text:span text:style-name="T628">&lt;</text:span><text:span text:style-name="T629">탄력편성 조건</text:span><text:span text:style-name="T630">&gt;</text:span></text:p><text:p text:style-name="P268"><text:span text:style-name="T631">⦁</text:span><text:span text:style-name="T632">반별 정원의 탄력편성은 총정원의 범위 내 결정</text:span></text:p><text:p text:style-name="P269"><text:span text:style-name="T633">⦁</text:span><text:span text:style-name="T634">수입금을 해당 반 보육교사의 인건비 추가지급과 처우개선 급여</text:span><text:span text:style-name="T635">, </text:span><text:span text:style-name="T636">보조교사 채용 등에 우선 사용해야 함</text:span></text:p></table:table-cell></table:table-row><table:table-row table:style-name="T10.R5"><table:table-cell table:style-name="T10.R5_C0"><text:p text:style-name="P270"><text:span text:style-name="T637">8</text:span></text:p></table:table-cell><table:table-cell table:style-name="T10.R5_C1"><text:p text:style-name="P271"><text:span text:style-name="T638">세종시</text:span></text:p></table:table-cell><table:table-cell table:style-name="T10.R5_C2"><text:p text:style-name="P272"><draw:frame draw:style-name="fr11" draw:z-index="0" svg:width="11.790cm" svg:x="0.000cm" svg:y="-1.668cm" text:anchor-type="as-char"><draw:text-box fo:min-height="1.668cm"><table:table table:name="T11" table:style-name="T11" text:anchor-type="paragraph"><table:table-column table:style-name="T11.C113"/><table:table-column table:style-name="T11.C114"/><table:table-column table:style-name="T11.C115"/><table:table-column table:style-name="T11.C116"/><table:table-column table:style-name="T11.C117"/><table:table-column table:style-name="T11.C118"/><table:table-row table:style-name="T11.R1"><table:table-cell table:style-name="T11.R1_C0"><text:p text:style-name="P273"><text:span text:style-name="T639">반별정원</text:span></text:p></table:table-cell><table:table-cell table:style-name="T11.R1_C1"><text:p text:style-name="P274"><text:span text:style-name="T640">만</text:span><text:span text:style-name="T641">0</text:span><text:span text:style-name="T642">세</text:span></text:p></table:table-cell><table:table-cell table:style-name="T11.R1_C2"><text:p text:style-name="P275"><text:span text:style-name="T643">만</text:span><text:span text:style-name="T644">1</text:span><text:span text:style-name="T645">세</text:span></text:p></table:table-cell><table:table-cell table:style-name="T11.R1_C3"><text:p text:style-name="P276"><text:span text:style-name="T646">만</text:span><text:span text:style-name="T647">2</text:span><text:span text:style-name="T648">세</text:span></text:p></table:table-cell><table:table-cell table:style-name="T11.R1_C4"><text:p text:style-name="P277"><text:span text:style-name="T649">만</text:span><text:span text:style-name="T650">3</text:span><text:span text:style-name="T651">세</text:span></text:p></table:table-cell><table:table-cell table:style-name="T11.R1_C5"><text:p text:style-name="P278"><text:span text:style-name="T652">만</text:span><text:span text:style-name="T653">4</text:span><text:span text:style-name="T654">세이상</text:span></text:p></table:table-cell></table:table-row><table:table-row table:style-name="T11.R2"><table:table-cell table:style-name="T11.R2_C0"><text:p text:style-name="P279"><text:span text:style-name="T655">원칙</text:span></text:p></table:table-cell><table:table-cell table:style-name="T11.R2_C1"><text:p text:style-name="P280"><text:span text:style-name="T656">3</text:span><text:span text:style-name="T657">명</text:span></text:p></table:table-cell><table:table-cell table:style-name="T11.R2_C2"><text:p text:style-name="P281"><text:span text:style-name="T658">5</text:span><text:span text:style-name="T659">명</text:span></text:p></table:table-cell><table:table-cell table:style-name="T11.R2_C3"><text:p text:style-name="P282"><text:span text:style-name="T660">7</text:span><text:span text:style-name="T661">명</text:span></text:p></table:table-cell><table:table-cell table:style-name="T11.R2_C4"><text:p text:style-name="P283"><text:span text:style-name="T662">15</text:span><text:span text:style-name="T663">명</text:span></text:p></table:table-cell><table:table-cell table:style-name="T11.R2_C5"><text:p text:style-name="P284"><text:span text:style-name="T664">20</text:span><text:span text:style-name="T665">명</text:span></text:p></table:table-cell></table:table-row><table:table-row table:style-name="T11.R3"><table:table-cell table:style-name="T11.R3_C0"><text:p text:style-name="P285"><text:span text:style-name="T666">가능인원</text:span></text:p></table:table-cell><table:table-cell table:style-name="T11.R3_C1"><text:p text:style-name="P286"><text:span text:style-name="T667">-</text:span></text:p></table:table-cell><table:table-cell table:style-name="T11.R3_C2"><text:p text:style-name="P287"><text:span text:style-name="T668">1</text:span><text:span text:style-name="T669">명</text:span></text:p></table:table-cell><table:table-cell table:style-name="T11.R3_C3"><text:p text:style-name="P288"><text:span text:style-name="T670">2</text:span><text:span text:style-name="T671">명</text:span></text:p></table:table-cell><table:table-cell table:style-name="T11.R3_C4"><text:p text:style-name="P289"><text:span text:style-name="T672">3</text:span><text:span text:style-name="T673">명</text:span></text:p></table:table-cell><table:table-cell table:style-name="T11.R3_C5"><text:p text:style-name="P290"><text:span text:style-name="T674">3</text:span><text:span text:style-name="T675">명</text:span></text:p></table:table-cell></table:table-row><table:table-row table:style-name="T11.R4"><table:table-cell table:style-name="T11.R4_C0"><text:p text:style-name="P291"><text:span text:style-name="T676">허용반 수</text:span></text:p></table:table-cell><table:table-cell table:style-name="T11.R4_C1"><text:p text:style-name="P292"/></table:table-cell><table:table-cell table:style-name="T11.R4_C2"><text:p text:style-name="P293"/></table:table-cell><table:table-cell table:style-name="T11.R4_C3"><text:p text:style-name="P294"/></table:table-cell><table:table-cell table:style-name="T11.R4_C4"><text:p text:style-name="P295"/></table:table-cell><table:table-cell table:style-name="T11.R4_C5"><text:p text:style-name="P296"/></table:table-cell></table:table-row></table:table></draw:text-box></draw:frame></text:p><text:p text:style-name="P297"><text:span text:style-name="T677">&lt;</text:span><text:span text:style-name="T678">탄력편성 조건</text:span><text:span text:style-name="T679">&gt;</text:span></text:p><text:p text:style-name="P298"><text:span text:style-name="T680">⦁</text:span><text:span text:style-name="T681">수입금을 해당 반 보육교사의 인건비 추가지급과 처우개선 급여</text:span><text:span text:style-name="T682">, </text:span><text:span text:style-name="T683">보조교사 채용 등에 우선 사용해야 함</text:span></text:p><text:p text:style-name="P299"><text:span text:style-name="T684">⦁</text:span><text:span text:style-name="T685">탄력 편성 반 보육실 면적 확보</text:span></text:p><text:p text:style-name="P300"><text:span text:style-name="T686">⦁</text:span><text:span text:style-name="T687">반별 정원 탄력편성은 총정원 범위 내에서 이루어져야하며</text:span><text:span text:style-name="T688">, </text:span><text:span text:style-name="T689">영유아 수의 합이 해당연령별 교사 대 아동비율의 아동수 미만이어야 함</text:span></text:p><text:p text:style-name="P301"><text:span text:style-name="T690">⦁</text:span><text:span text:style-name="T691">탄력 평성 반 보조교사</text:span><text:span text:style-name="T692">, </text:span><text:span text:style-name="T693">평가인증보육도우미 등 보조인력이 있을 경우 우선 인정</text:span><text:span text:style-name="T694">, </text:span><text:span text:style-name="T695">보조인력 채용 계획 및 해당반 교사 처우개선 급여 지급 계획 제출시도 인정</text:span></text:p><text:p text:style-name="P302"><text:span text:style-name="T696">⦁</text:span><text:span text:style-name="T697">어린이집운영위원회 심의</text:span><text:span text:style-name="T698">, </text:span><text:span text:style-name="T699">의결</text:span><text:span text:style-name="T700">(</text:span><text:span text:style-name="T701">과반수 이상 참석</text:span><text:span text:style-name="T702">, </text:span><text:span text:style-name="T703">과반수 이상 찬성</text:span><text:span text:style-name="T704">) </text:span><text:span text:style-name="T705">및 해당반 영유아수 증가에 대하여 보육교사의 동의를 얻어야 함</text:span></text:p><text:p text:style-name="P303"><text:span text:style-name="T706">⦁</text:span><text:span text:style-name="T707">위의 사항을 위반한 어린이집은 탄력평성 반정원 적용불가</text:span></text:p></table:table-cell></table:table-row><table:table-row table:style-name="T11.R5"><table:table-cell table:style-name="T11.R5_C0"><text:p text:style-name="P304"><text:span text:style-name="T708">9</text:span></text:p></table:table-cell><table:table-cell table:style-name="T11.R5_C1"><text:p text:style-name="P305"><text:span text:style-name="T709">경기도</text:span></text:p></table:table-cell><table:table-cell table:style-name="T11.R5_C2"><text:p text:style-name="P306"><draw:frame draw:style-name="fr12" draw:z-index="0" svg:width="11.790cm" svg:x="0.000cm" svg:y="-1.668cm" text:anchor-type="as-char"><draw:text-box fo:min-height="1.668cm"><table:table table:name="T12" table:style-name="T12" text:anchor-type="paragraph"><table:table-column table:style-name="T12.C119"/><table:table-column table:style-name="T12.C120"/><table:table-column table:style-name="T12.C121"/><table:table-column table:style-name="T12.C122"/><table:table-column table:style-name="T12.C123"/><table:table-column table:style-name="T12.C124"/><table:table-row table:style-name="T12.R1"><table:table-cell table:style-name="T12.R1_C0"><text:p text:style-name="P307"><text:span text:style-name="T710">반별정원</text:span></text:p></table:table-cell><table:table-cell table:style-name="T12.R1_C1"><text:p text:style-name="P308"><text:span text:style-name="T711">만</text:span><text:span text:style-name="T712">0</text:span><text:span text:style-name="T713">세</text:span></text:p></table:table-cell><table:table-cell table:style-name="T12.R1_C2"><text:p text:style-name="P309"><text:span text:style-name="T714">만</text:span><text:span text:style-name="T715">1</text:span><text:span text:style-name="T716">세</text:span></text:p></table:table-cell><table:table-cell table:style-name="T12.R1_C3"><text:p text:style-name="P310"><text:span text:style-name="T717">만</text:span><text:span text:style-name="T718">2</text:span><text:span text:style-name="T719">세</text:span></text:p></table:table-cell><table:table-cell table:style-name="T12.R1_C4"><text:p text:style-name="P311"><text:span text:style-name="T720">만</text:span><text:span text:style-name="T721">3</text:span><text:span text:style-name="T722">세</text:span></text:p></table:table-cell><table:table-cell table:style-name="T12.R1_C5"><text:p text:style-name="P312"><text:span text:style-name="T723">만</text:span><text:span text:style-name="T724">4</text:span><text:span text:style-name="T725">세이상</text:span></text:p></table:table-cell></table:table-row><table:table-row table:style-name="T12.R2"><table:table-cell table:style-name="T12.R2_C0"><text:p text:style-name="P313"><text:span text:style-name="T726">원칙</text:span></text:p></table:table-cell><table:table-cell table:style-name="T12.R2_C1"><text:p text:style-name="P314"><text:span text:style-name="T727">3</text:span><text:span text:style-name="T728">명</text:span></text:p></table:table-cell><table:table-cell table:style-name="T12.R2_C2"><text:p text:style-name="P315"><text:span text:style-name="T729">5</text:span><text:span text:style-name="T730">명</text:span></text:p></table:table-cell><table:table-cell table:style-name="T12.R2_C3"><text:p text:style-name="P316"><text:span text:style-name="T731">7</text:span><text:span text:style-name="T732">명</text:span></text:p></table:table-cell><table:table-cell table:style-name="T12.R2_C4"><text:p text:style-name="P317"><text:span text:style-name="T733">15</text:span><text:span text:style-name="T734">명</text:span></text:p></table:table-cell><table:table-cell table:style-name="T12.R2_C5"><text:p text:style-name="P318"><text:span text:style-name="T735">20</text:span><text:span text:style-name="T736">명</text:span></text:p></table:table-cell></table:table-row><table:table-row table:style-name="T12.R3"><table:table-cell table:style-name="T12.R3_C0"><text:p text:style-name="P319"><text:span text:style-name="T737">가능인원</text:span></text:p></table:table-cell><table:table-cell table:style-name="T12.R3_C1"><text:p text:style-name="P320"><text:span text:style-name="T738">-</text:span></text:p></table:table-cell><table:table-cell table:style-name="T12.R3_C2"><text:p text:style-name="P321"><text:span text:style-name="T739">1</text:span><text:span text:style-name="T740">명</text:span></text:p></table:table-cell><table:table-cell table:style-name="T12.R3_C3"><text:p text:style-name="P322"><text:span text:style-name="T741">2</text:span><text:span text:style-name="T742">명</text:span></text:p></table:table-cell><table:table-cell table:style-name="T12.R3_C4"><text:p text:style-name="P323"><text:span text:style-name="T743">3</text:span><text:span text:style-name="T744">명</text:span></text:p></table:table-cell><table:table-cell table:style-name="T12.R3_C5"><text:p text:style-name="P324"><text:span text:style-name="T745">3</text:span><text:span text:style-name="T746">명</text:span></text:p></table:table-cell></table:table-row><table:table-row table:style-name="T12.R4"><table:table-cell table:style-name="T12.R4_C0"><text:p text:style-name="P325"><text:span text:style-name="T747">허용반 수</text:span></text:p></table:table-cell><table:table-cell table:style-name="T12.R4_C1"><text:p text:style-name="P326"/></table:table-cell><table:table-cell table:style-name="T12.R4_C2"><text:p text:style-name="P327"/></table:table-cell><table:table-cell table:style-name="T12.R4_C3"><text:p text:style-name="P328"/></table:table-cell><table:table-cell table:style-name="T12.R4_C4"><text:p text:style-name="P329"/></table:table-cell><table:table-cell table:style-name="T12.R4_C5"><text:p text:style-name="P330"/></table:table-cell></table:table-row></table:table></draw:text-box></draw:frame></text:p><text:p text:style-name="P331"><text:span text:style-name="T748">&lt;</text:span><text:span text:style-name="T749">탄력편성 조건</text:span><text:span text:style-name="T750">&gt;</text:span></text:p><text:p text:style-name="P332"><text:span text:style-name="T751">⦁</text:span><text:span text:style-name="T752">만 </text:span><text:span text:style-name="T753">0</text:span><text:span text:style-name="T754">세아를 포함하여 상위반 및 혼합반 편성 시 탄력편성 금지</text:span></text:p><text:p text:style-name="P333"><text:span text:style-name="T755">⦁</text:span><text:span text:style-name="T756">수입금을 해당 반 보육교사의 인건비 추가지급과 처우개선 급여</text:span><text:span text:style-name="T757">, </text:span><text:span text:style-name="T758">보조교사 채용 등에 우선 사용해야 함</text:span></text:p><text:p text:style-name="P334"><text:span text:style-name="T759">⦁</text:span><text:span text:style-name="T760">반별 정원 탄력편성은 총정원 범위내에서 이루어져야하며</text:span><text:span text:style-name="T761">, </text:span><text:span text:style-name="T762">영유아 수의 합이 해당연령별 교사 대 아동비율의 아동수 미만이어야 함</text:span></text:p><text:p text:style-name="P335"><text:span text:style-name="T763">⦁</text:span><text:span text:style-name="T764">어린이집 전용명적과 보육실 면적은 준수해야 함</text:span></text:p></table:table-cell></table:table-row><table:table-row table:style-name="T12.R5"><table:table-cell table:style-name="T12.R5_C0"><text:p text:style-name="P336"><text:span text:style-name="T765">10</text:span></text:p></table:table-cell><table:table-cell table:style-name="T12.R5_C1"><text:p text:style-name="P337"><text:span text:style-name="T766">강원도</text:span></text:p></table:table-cell><table:table-cell table:style-name="T12.R5_C2"><text:p text:style-name="P338"><draw:frame draw:style-name="fr13" draw:z-index="0" svg:width="11.790cm" svg:x="0.000cm" svg:y="-1.668cm" text:anchor-type="as-char"><draw:text-box fo:min-height="1.668cm"><table:table table:name="T13" table:style-name="T13" text:anchor-type="paragraph"><table:table-column table:style-name="T13.C125"/><table:table-column table:style-name="T13.C126"/><table:table-column table:style-name="T13.C127"/><table:table-column table:style-name="T13.C128"/><table:table-column table:style-name="T13.C129"/><table:table-column table:style-name="T13.C130"/><table:table-row table:style-name="T13.R1"><table:table-cell table:style-name="T13.R1_C0"><text:p text:style-name="P339"><text:span text:style-name="T767">반별정원</text:span></text:p></table:table-cell><table:table-cell table:style-name="T13.R1_C1"><text:p text:style-name="P340"><text:span text:style-name="T768">만</text:span><text:span text:style-name="T769">0</text:span><text:span text:style-name="T770">세</text:span></text:p></table:table-cell><table:table-cell table:style-name="T13.R1_C2"><text:p text:style-name="P341"><text:span text:style-name="T771">만</text:span><text:span text:style-name="T772">1</text:span><text:span text:style-name="T773">세</text:span></text:p></table:table-cell><table:table-cell table:style-name="T13.R1_C3"><text:p text:style-name="P342"><text:span text:style-name="T774">만</text:span><text:span text:style-name="T775">2</text:span><text:span text:style-name="T776">세</text:span></text:p></table:table-cell><table:table-cell table:style-name="T13.R1_C4"><text:p text:style-name="P343"><text:span text:style-name="T777">만</text:span><text:span text:style-name="T778">3</text:span><text:span text:style-name="T779">세</text:span></text:p></table:table-cell><table:table-cell table:style-name="T13.R1_C5"><text:p text:style-name="P344"><text:span text:style-name="T780">만</text:span><text:span text:style-name="T781">4</text:span><text:span text:style-name="T782">세이상</text:span></text:p></table:table-cell></table:table-row><table:table-row table:style-name="T13.R2"><table:table-cell table:style-name="T13.R2_C0"><text:p text:style-name="P345"><text:span text:style-name="T783">원칙</text:span></text:p></table:table-cell><table:table-cell table:style-name="T13.R2_C1"><text:p text:style-name="P346"><text:span text:style-name="T784">3</text:span><text:span text:style-name="T785">명</text:span></text:p></table:table-cell><table:table-cell table:style-name="T13.R2_C2"><text:p text:style-name="P347"><text:span text:style-name="T786">5</text:span><text:span text:style-name="T787">명</text:span></text:p></table:table-cell><table:table-cell table:style-name="T13.R2_C3"><text:p text:style-name="P348"><text:span text:style-name="T788">7</text:span><text:span text:style-name="T789">명</text:span></text:p></table:table-cell><table:table-cell table:style-name="T13.R2_C4"><text:p text:style-name="P349"><text:span text:style-name="T790">15</text:span><text:span text:style-name="T791">명</text:span></text:p></table:table-cell><table:table-cell table:style-name="T13.R2_C5"><text:p text:style-name="P350"><text:span text:style-name="T792">20</text:span><text:span text:style-name="T793">명</text:span></text:p></table:table-cell></table:table-row><table:table-row table:style-name="T13.R3"><table:table-cell table:style-name="T13.R3_C0"><text:p text:style-name="P351"><text:span text:style-name="T794">가능인원</text:span></text:p></table:table-cell><table:table-cell table:style-name="T13.R3_C1"><text:p text:style-name="P352"><text:span text:style-name="T795">-</text:span></text:p></table:table-cell><table:table-cell table:style-name="T13.R3_C2"><text:p text:style-name="P353"><text:span text:style-name="T796">1</text:span><text:span text:style-name="T797">명</text:span></text:p></table:table-cell><table:table-cell table:style-name="T13.R3_C3"><text:p text:style-name="P354"><text:span text:style-name="T798">2</text:span><text:span text:style-name="T799">명</text:span></text:p></table:table-cell><table:table-cell table:style-name="T13.R3_C4"><text:p text:style-name="P355"><text:span text:style-name="T800">3</text:span><text:span text:style-name="T801">명</text:span></text:p></table:table-cell><table:table-cell table:style-name="T13.R3_C5"><text:p text:style-name="P356"><text:span text:style-name="T802">3</text:span><text:span text:style-name="T803">명</text:span></text:p></table:table-cell></table:table-row><table:table-row table:style-name="T13.R4"><table:table-cell table:style-name="T13.R4_C0"><text:p text:style-name="P357"><text:span text:style-name="T804">허용반 수</text:span></text:p></table:table-cell><table:table-cell table:style-name="T13.R4_C1"><text:p text:style-name="P358"/></table:table-cell><table:table-cell table:style-name="T13.R4_C2"><text:p text:style-name="P359"/></table:table-cell><table:table-cell table:style-name="T13.R4_C3"><text:p text:style-name="P360"/></table:table-cell><table:table-cell table:style-name="T13.R4_C4"><text:p text:style-name="P361"/></table:table-cell><table:table-cell table:style-name="T13.R4_C5"><text:p text:style-name="P362"/></table:table-cell></table:table-row></table:table></draw:text-box></draw:frame></text:p><text:p text:style-name="P363"><text:span text:style-name="T805">&lt;</text:span><text:span text:style-name="T806">탄력편성 조건</text:span><text:span text:style-name="T807">&gt;</text:span></text:p><text:p text:style-name="P364"><text:span text:style-name="T808">⦁</text:span><text:span text:style-name="T809">보조교사를 배치하고 보육업무를 우선 지원하도록 함</text:span></text:p><text:p text:style-name="P365"><text:span text:style-name="T810">⦁</text:span><text:span text:style-name="T811">추가수입금 </text:span><text:span text:style-name="T812">30% </text:span><text:span text:style-name="T813">이상을 해당 보육교사 처우개선비에 사용해야 함</text:span></text:p><text:p text:style-name="P366"><text:span text:style-name="T814">⦁</text:span><text:span text:style-name="T815">어린이집 운영위원회 심의</text:span><text:span text:style-name="T816">, </text:span><text:span text:style-name="T817">의결</text:span><text:span text:style-name="T818">(</text:span><text:span text:style-name="T819">과반수 이상 참석</text:span><text:span text:style-name="T820">, </text:span><text:span text:style-name="T821">과반수 이상 찬성</text:span><text:span text:style-name="T822">) </text:span><text:span text:style-name="T823">및 해당반 영유아수 증가에 대하여 보육교사의 동의를 얻어야 함</text:span></text:p></table:table-cell></table:table-row><table:table-row table:style-name="T13.R5"><table:table-cell table:style-name="T13.R5_C0"><text:p text:style-name="P367"><text:span text:style-name="T824">11</text:span></text:p></table:table-cell><table:table-cell table:style-name="T13.R5_C1"><text:p text:style-name="P368"><text:span text:style-name="T825">충청북도</text:span></text:p></table:table-cell><table:table-cell table:style-name="T13.R5_C2"><text:p text:style-name="P369"><draw:frame draw:style-name="fr14" draw:z-index="0" svg:width="11.790cm" svg:x="0.000cm" svg:y="-1.668cm" text:anchor-type="as-char"><draw:text-box fo:min-height="1.668cm"><table:table table:name="T14" table:style-name="T14" text:anchor-type="paragraph"><table:table-column table:style-name="T14.C131"/><table:table-column table:style-name="T14.C132"/><table:table-column table:style-name="T14.C133"/><table:table-column table:style-name="T14.C134"/><table:table-column table:style-name="T14.C135"/><table:table-column table:style-name="T14.C136"/><table:table-row table:style-name="T14.R1"><table:table-cell table:style-name="T14.R1_C0"><text:p text:style-name="P370"><text:span text:style-name="T826">반별정원</text:span></text:p></table:table-cell><table:table-cell table:style-name="T14.R1_C1"><text:p text:style-name="P371"><text:span text:style-name="T827">만</text:span><text:span text:style-name="T828">0</text:span><text:span text:style-name="T829">세</text:span></text:p></table:table-cell><table:table-cell table:style-name="T14.R1_C2"><text:p text:style-name="P372"><text:span text:style-name="T830">만</text:span><text:span text:style-name="T831">1</text:span><text:span text:style-name="T832">세</text:span></text:p></table:table-cell><table:table-cell table:style-name="T14.R1_C3"><text:p text:style-name="P373"><text:span text:style-name="T833">만</text:span><text:span text:style-name="T834">2</text:span><text:span text:style-name="T835">세</text:span></text:p></table:table-cell><table:table-cell table:style-name="T14.R1_C4"><text:p text:style-name="P374"><text:span text:style-name="T836">만</text:span><text:span text:style-name="T837">3</text:span><text:span text:style-name="T838">세</text:span></text:p></table:table-cell><table:table-cell table:style-name="T14.R1_C5"><text:p text:style-name="P375"><text:span text:style-name="T839">만</text:span><text:span text:style-name="T840">4</text:span><text:span text:style-name="T841">세이상</text:span></text:p></table:table-cell></table:table-row><table:table-row table:style-name="T14.R2"><table:table-cell table:style-name="T14.R2_C0"><text:p text:style-name="P376"><text:span text:style-name="T842">원칙</text:span></text:p></table:table-cell><table:table-cell table:style-name="T14.R2_C1"><text:p text:style-name="P377"><text:span text:style-name="T843">3</text:span><text:span text:style-name="T844">명</text:span></text:p></table:table-cell><table:table-cell table:style-name="T14.R2_C2"><text:p text:style-name="P378"><text:span text:style-name="T845">5</text:span><text:span text:style-name="T846">명</text:span></text:p></table:table-cell><table:table-cell table:style-name="T14.R2_C3"><text:p text:style-name="P379"><text:span text:style-name="T847">7</text:span><text:span text:style-name="T848">명</text:span></text:p></table:table-cell><table:table-cell table:style-name="T14.R2_C4"><text:p text:style-name="P380"><text:span text:style-name="T849">15</text:span><text:span text:style-name="T850">명</text:span></text:p></table:table-cell><table:table-cell table:style-name="T14.R2_C5"><text:p text:style-name="P381"><text:span text:style-name="T851">20</text:span><text:span text:style-name="T852">명</text:span></text:p></table:table-cell></table:table-row><table:table-row table:style-name="T14.R3"><table:table-cell table:style-name="T14.R3_C0"><text:p text:style-name="P382"><text:span text:style-name="T853">가능인원</text:span></text:p></table:table-cell><table:table-cell table:style-name="T14.R3_C1"><text:p text:style-name="P383"><text:span text:style-name="T854">-</text:span></text:p></table:table-cell><table:table-cell table:style-name="T14.R3_C2"><text:p text:style-name="P384"><text:span text:style-name="T855">1</text:span><text:span text:style-name="T856">명</text:span></text:p></table:table-cell><table:table-cell table:style-name="T14.R3_C3"><text:p text:style-name="P385"><text:span text:style-name="T857">2</text:span><text:span text:style-name="T858">명</text:span></text:p></table:table-cell><table:table-cell table:style-name="T14.R3_C4"><text:p text:style-name="P386"><text:span text:style-name="T859">3</text:span><text:span text:style-name="T860">명</text:span></text:p></table:table-cell><table:table-cell table:style-name="T14.R3_C5"><text:p text:style-name="P387"/></table:table-cell></table:table-row><table:table-row table:style-name="T14.R4"><table:table-cell table:style-name="T14.R4_C0"><text:p text:style-name="P388"><text:span text:style-name="T861">허용반 수</text:span></text:p></table:table-cell><table:table-cell table:style-name="T14.R4_C1"><text:p text:style-name="P389"/></table:table-cell><table:table-cell table:style-name="T14.R4_C2"><text:p text:style-name="P390"><text:span text:style-name="T862">2</text:span><text:span text:style-name="T863">개반</text:span></text:p></table:table-cell><table:table-cell table:style-name="T14.R4_C3"><text:p text:style-name="P391"><text:span text:style-name="T864">2</text:span><text:span text:style-name="T865">개반</text:span></text:p></table:table-cell><table:table-cell table:style-name="T14.R4_C4"><text:p text:style-name="P392"/></table:table-cell><table:table-cell table:style-name="T14.R4_C5"><text:p text:style-name="P393"/></table:table-cell></table:table-row></table:table></draw:text-box></draw:frame></text:p><text:p text:style-name="P394"><text:span text:style-name="T866">&lt;</text:span><text:span text:style-name="T867">탄력편성 조건</text:span><text:span text:style-name="T868">&gt;</text:span></text:p><text:p text:style-name="P395"><text:span text:style-name="T869">⦁</text:span><text:span text:style-name="T870">추가수입금의 </text:span><text:span text:style-name="T871">20% </text:span><text:span text:style-name="T872">이상을 보육교사의 처우개선을 위해 사용하고</text:span><text:span text:style-name="T873">, 30% </text:span><text:span text:style-name="T874">이상은 교재 및 교부비 등 아동 보육을 위한 비용으로 사용해야 함</text:span></text:p><text:p text:style-name="P396"><text:span text:style-name="T875">⦁</text:span><text:span text:style-name="T876">탄력편성 승인조거 미이행시 패널티 부여 </text:span></text:p></table:table-cell></table:table-row><table:table-row table:style-name="T14.R5"><table:table-cell table:style-name="T14.R5_C0"><text:p text:style-name="P397"><text:span text:style-name="T877">12</text:span></text:p></table:table-cell><table:table-cell table:style-name="T14.R5_C1"><text:p text:style-name="P398"><text:span text:style-name="T878">충청남도</text:span></text:p></table:table-cell><table:table-cell table:style-name="T14.R5_C2"><text:p text:style-name="P399"><draw:frame draw:style-name="fr15" draw:z-index="0" svg:width="11.790cm" svg:x="0.000cm" svg:y="-1.668cm" text:anchor-type="as-char"><draw:text-box fo:min-height="1.668cm"><table:table table:name="T15" table:style-name="T15" text:anchor-type="paragraph"><table:table-column table:style-name="T15.C137"/><table:table-column table:style-name="T15.C138"/><table:table-column table:style-name="T15.C139"/><table:table-column table:style-name="T15.C140"/><table:table-column table:style-name="T15.C141"/><table:table-column table:style-name="T15.C142"/><table:table-row table:style-name="T15.R1"><table:table-cell table:style-name="T15.R1_C0"><text:p text:style-name="P400"><text:span text:style-name="T879">반별정원</text:span></text:p></table:table-cell><table:table-cell table:style-name="T15.R1_C1"><text:p text:style-name="P401"><text:span text:style-name="T880">만</text:span><text:span text:style-name="T881">0</text:span><text:span text:style-name="T882">세</text:span></text:p></table:table-cell><table:table-cell table:style-name="T15.R1_C2"><text:p text:style-name="P402"><text:span text:style-name="T883">만</text:span><text:span text:style-name="T884">1</text:span><text:span text:style-name="T885">세</text:span></text:p></table:table-cell><table:table-cell table:style-name="T15.R1_C3"><text:p text:style-name="P403"><text:span text:style-name="T886">만</text:span><text:span text:style-name="T887">2</text:span><text:span text:style-name="T888">세</text:span></text:p></table:table-cell><table:table-cell table:style-name="T15.R1_C4"><text:p text:style-name="P404"><text:span text:style-name="T889">만</text:span><text:span text:style-name="T890">3</text:span><text:span text:style-name="T891">세</text:span></text:p></table:table-cell><table:table-cell table:style-name="T15.R1_C5"><text:p text:style-name="P405"><text:span text:style-name="T892">만</text:span><text:span text:style-name="T893">4</text:span><text:span text:style-name="T894">세이상</text:span></text:p></table:table-cell></table:table-row><table:table-row table:style-name="T15.R2"><table:table-cell table:style-name="T15.R2_C0"><text:p text:style-name="P406"><text:span text:style-name="T895">원칙</text:span></text:p></table:table-cell><table:table-cell table:style-name="T15.R2_C1"><text:p text:style-name="P407"><text:span text:style-name="T896">3</text:span><text:span text:style-name="T897">명</text:span></text:p></table:table-cell><table:table-cell table:style-name="T15.R2_C2"><text:p text:style-name="P408"><text:span text:style-name="T898">5</text:span><text:span text:style-name="T899">명</text:span></text:p></table:table-cell><table:table-cell table:style-name="T15.R2_C3"><text:p text:style-name="P409"><text:span text:style-name="T900">7</text:span><text:span text:style-name="T901">명</text:span></text:p></table:table-cell><table:table-cell table:style-name="T15.R2_C4"><text:p text:style-name="P410"><text:span text:style-name="T902">15</text:span><text:span text:style-name="T903">명</text:span></text:p></table:table-cell><table:table-cell table:style-name="T15.R2_C5"><text:p text:style-name="P411"><text:span text:style-name="T904">20</text:span><text:span text:style-name="T905">명</text:span></text:p></table:table-cell></table:table-row><table:table-row table:style-name="T15.R3"><table:table-cell table:style-name="T15.R3_C0"><text:p text:style-name="P412"><text:span text:style-name="T906">가능인원</text:span></text:p></table:table-cell><table:table-cell table:style-name="T15.R3_C1"><text:p text:style-name="P413"><text:span text:style-name="T907">-</text:span></text:p></table:table-cell><table:table-cell table:style-name="T15.R3_C2"><text:p text:style-name="P414"><text:span text:style-name="T908">1</text:span><text:span text:style-name="T909">명</text:span></text:p></table:table-cell><table:table-cell table:style-name="T15.R3_C3"><text:p text:style-name="P415"><text:span text:style-name="T910">2</text:span><text:span text:style-name="T911">명</text:span></text:p></table:table-cell><table:table-cell table:style-name="T15.R3_C4"><text:p text:style-name="P416"><text:span text:style-name="T912">3</text:span><text:span text:style-name="T913">명</text:span></text:p></table:table-cell><table:table-cell table:style-name="T15.R3_C5"><text:p text:style-name="P417"><text:span text:style-name="T914">3</text:span><text:span text:style-name="T915">명</text:span></text:p></table:table-cell></table:table-row><table:table-row table:style-name="T15.R4"><table:table-cell table:style-name="T15.R4_C0"><text:p text:style-name="P418"><text:span text:style-name="T916">허용반 수</text:span></text:p></table:table-cell><table:table-cell table:style-name="T15.R4_C1"><text:p text:style-name="P419"/></table:table-cell><table:table-cell table:style-name="T15.R4_C2"><text:p text:style-name="P420"/></table:table-cell><table:table-cell table:style-name="T15.R4_C3"><text:p text:style-name="P421"/></table:table-cell><table:table-cell table:style-name="T15.R4_C4"><text:p text:style-name="P422"/></table:table-cell><table:table-cell table:style-name="T15.R4_C5"><text:p text:style-name="P423"/></table:table-cell></table:table-row></table:table></draw:text-box></draw:frame></text:p><text:p text:style-name="P424"><text:span text:style-name="T917">&lt;</text:span><text:span text:style-name="T918">탄력편성 조건</text:span><text:span text:style-name="T919">&gt;</text:span></text:p><text:p text:style-name="P425"><text:span text:style-name="T920">⦁</text:span><text:span text:style-name="T921">수입금을 해당 반 보육교사의 인건비 추가지급과 처우개선 급여</text:span><text:span text:style-name="T922">, </text:span><text:span text:style-name="T923">보조교사 채용 등에 우선 사용해야 함</text:span></text:p></table:table-cell></table:table-row><table:table-row table:style-name="T15.R5"><table:table-cell table:style-name="T15.R5_C0"><text:p text:style-name="P426"><text:span text:style-name="T924">13</text:span></text:p></table:table-cell><table:table-cell table:style-name="T15.R5_C1"><text:p text:style-name="P427"><text:span text:style-name="T925">전라북도</text:span></text:p></table:table-cell><table:table-cell table:style-name="T15.R5_C2"><text:p text:style-name="P428"><draw:frame draw:style-name="fr16" draw:z-index="0" svg:width="11.790cm" svg:x="0.000cm" svg:y="-1.668cm" text:anchor-type="as-char"><draw:text-box fo:min-height="1.668cm"><table:table table:name="T16" table:style-name="T16" text:anchor-type="paragraph"><table:table-column table:style-name="T16.C143"/><table:table-column table:style-name="T16.C144"/><table:table-column table:style-name="T16.C145"/><table:table-column table:style-name="T16.C146"/><table:table-column table:style-name="T16.C147"/><table:table-column table:style-name="T16.C148"/><table:table-row table:style-name="T16.R1"><table:table-cell table:style-name="T16.R1_C0"><text:p text:style-name="P429"><text:span text:style-name="T926">반별정원</text:span></text:p></table:table-cell><table:table-cell table:style-name="T16.R1_C1"><text:p text:style-name="P430"><text:span text:style-name="T927">만</text:span><text:span text:style-name="T928">0</text:span><text:span text:style-name="T929">세</text:span></text:p></table:table-cell><table:table-cell table:style-name="T16.R1_C2"><text:p text:style-name="P431"><text:span text:style-name="T930">만</text:span><text:span text:style-name="T931">1</text:span><text:span text:style-name="T932">세</text:span></text:p></table:table-cell><table:table-cell table:style-name="T16.R1_C3"><text:p text:style-name="P432"><text:span text:style-name="T933">만</text:span><text:span text:style-name="T934">2</text:span><text:span text:style-name="T935">세</text:span></text:p></table:table-cell><table:table-cell table:style-name="T16.R1_C4"><text:p text:style-name="P433"><text:span text:style-name="T936">만</text:span><text:span text:style-name="T937">3</text:span><text:span text:style-name="T938">세</text:span></text:p></table:table-cell><table:table-cell table:style-name="T16.R1_C5"><text:p text:style-name="P434"><text:span text:style-name="T939">만</text:span><text:span text:style-name="T940">4</text:span><text:span text:style-name="T941">세이상</text:span></text:p></table:table-cell></table:table-row><table:table-row table:style-name="T16.R2"><table:table-cell table:style-name="T16.R2_C0"><text:p text:style-name="P435"><text:span text:style-name="T942">원칙</text:span></text:p></table:table-cell><table:table-cell table:style-name="T16.R2_C1"><text:p text:style-name="P436"><text:span text:style-name="T943">3</text:span><text:span text:style-name="T944">명</text:span></text:p></table:table-cell><table:table-cell table:style-name="T16.R2_C2"><text:p text:style-name="P437"><text:span text:style-name="T945">5</text:span><text:span text:style-name="T946">명</text:span></text:p></table:table-cell><table:table-cell table:style-name="T16.R2_C3"><text:p text:style-name="P438"><text:span text:style-name="T947">7</text:span><text:span text:style-name="T948">명</text:span></text:p></table:table-cell><table:table-cell table:style-name="T16.R2_C4"><text:p text:style-name="P439"><text:span text:style-name="T949">15</text:span><text:span text:style-name="T950">명</text:span></text:p></table:table-cell><table:table-cell table:style-name="T16.R2_C5"><text:p text:style-name="P440"><text:span text:style-name="T951">20</text:span><text:span text:style-name="T952">명</text:span></text:p></table:table-cell></table:table-row><table:table-row table:style-name="T16.R3"><table:table-cell table:style-name="T16.R3_C0"><text:p text:style-name="P441"><text:span text:style-name="T953">가능인원</text:span></text:p></table:table-cell><table:table-cell table:style-name="T16.R3_C1"><text:p text:style-name="P442"><text:span text:style-name="T954">-</text:span></text:p></table:table-cell><table:table-cell table:style-name="T16.R3_C2"><text:p text:style-name="P443"><text:span text:style-name="T955">1</text:span><text:span text:style-name="T956">명</text:span></text:p></table:table-cell><table:table-cell table:style-name="T16.R3_C3"><text:p text:style-name="P444"><text:span text:style-name="T957">1</text:span><text:span text:style-name="T958">명</text:span></text:p></table:table-cell><table:table-cell table:style-name="T16.R3_C4"><text:p text:style-name="P445"><text:span text:style-name="T959">2</text:span><text:span text:style-name="T960">명</text:span></text:p></table:table-cell><table:table-cell table:style-name="T16.R3_C5"><text:p text:style-name="P446"><text:span text:style-name="T961">2</text:span><text:span text:style-name="T962">명</text:span></text:p></table:table-cell></table:table-row><table:table-row table:style-name="T16.R4"><table:table-cell table:style-name="T16.R4_C0"><text:p text:style-name="P447"><text:span text:style-name="T963">허용반 수</text:span></text:p></table:table-cell><table:table-cell table:style-name="T16.R4_C1"><text:p text:style-name="P448"/></table:table-cell><table:table-cell table:style-name="T16.R4_C2"><text:p text:style-name="P449"><text:span text:style-name="T964">2</text:span><text:span text:style-name="T965">개반</text:span></text:p></table:table-cell><table:table-cell table:style-name="T16.R4_C3"><text:p text:style-name="P450"/></table:table-cell><table:table-cell table:style-name="T16.R4_C4"><text:p text:style-name="P451"/></table:table-cell><table:table-cell table:style-name="T16.R4_C5"><text:p text:style-name="P452"/></table:table-cell></table:table-row></table:table></draw:text-box></draw:frame></text:p><text:p text:style-name="P453"><text:span text:style-name="T966">&lt;</text:span><text:span text:style-name="T967">탄력편성 조건</text:span><text:span text:style-name="T968">&gt;</text:span></text:p><text:p text:style-name="P454"><text:span text:style-name="T969">⦁</text:span><text:span text:style-name="T970">수입금의 </text:span><text:span text:style-name="T971">20% </text:span><text:span text:style-name="T972">이상을 해당반 보육교사 인건비로 추가 지급</text:span></text:p><text:p text:style-name="P455"><text:span text:style-name="T973">⦁</text:span><text:span text:style-name="T974">조건 위반한 어린이집은 반별 정원 탄력편성 인정 불가</text:span></text:p></table:table-cell></table:table-row><table:table-row table:style-name="T16.R5"><table:table-cell table:style-name="T16.R5_C0"><text:p text:style-name="P456"><text:span text:style-name="T975">14</text:span></text:p></table:table-cell><table:table-cell table:style-name="T16.R5_C1"><text:p text:style-name="P457"><text:span text:style-name="T976">전라남도</text:span></text:p></table:table-cell><table:table-cell table:style-name="T16.R5_C2"><text:p text:style-name="P458"><draw:frame draw:style-name="fr17" draw:z-index="0" svg:width="11.790cm" svg:x="0.000cm" svg:y="-1.668cm" text:anchor-type="as-char"><draw:text-box fo:min-height="1.668cm"><table:table table:name="T17" table:style-name="T17" text:anchor-type="paragraph"><table:table-column table:style-name="T17.C149"/><table:table-column table:style-name="T17.C150"/><table:table-column table:style-name="T17.C151"/><table:table-column table:style-name="T17.C152"/><table:table-column table:style-name="T17.C153"/><table:table-column table:style-name="T17.C154"/><table:table-row table:style-name="T17.R1"><table:table-cell table:style-name="T17.R1_C0"><text:p text:style-name="P459"><text:span text:style-name="T977">반별정원</text:span></text:p></table:table-cell><table:table-cell table:style-name="T17.R1_C1"><text:p text:style-name="P460"><text:span text:style-name="T978">만</text:span><text:span text:style-name="T979">0</text:span><text:span text:style-name="T980">세</text:span></text:p></table:table-cell><table:table-cell table:style-name="T17.R1_C2"><text:p text:style-name="P461"><text:span text:style-name="T981">만</text:span><text:span text:style-name="T982">1</text:span><text:span text:style-name="T983">세</text:span></text:p></table:table-cell><table:table-cell table:style-name="T17.R1_C3"><text:p text:style-name="P462"><text:span text:style-name="T984">만</text:span><text:span text:style-name="T985">2</text:span><text:span text:style-name="T986">세</text:span></text:p></table:table-cell><table:table-cell table:style-name="T17.R1_C4"><text:p text:style-name="P463"><text:span text:style-name="T987">만</text:span><text:span text:style-name="T988">3</text:span><text:span text:style-name="T989">세</text:span></text:p></table:table-cell><table:table-cell table:style-name="T17.R1_C5"><text:p text:style-name="P464"><text:span text:style-name="T990">만</text:span><text:span text:style-name="T991">4</text:span><text:span text:style-name="T992">세이상</text:span></text:p></table:table-cell></table:table-row><table:table-row table:style-name="T17.R2"><table:table-cell table:style-name="T17.R2_C0"><text:p text:style-name="P465"><text:span text:style-name="T993">원칙</text:span></text:p></table:table-cell><table:table-cell table:style-name="T17.R2_C1"><text:p text:style-name="P466"><text:span text:style-name="T994">3</text:span><text:span text:style-name="T995">명</text:span></text:p></table:table-cell><table:table-cell table:style-name="T17.R2_C2"><text:p text:style-name="P467"><text:span text:style-name="T996">5</text:span><text:span text:style-name="T997">명</text:span></text:p></table:table-cell><table:table-cell table:style-name="T17.R2_C3"><text:p text:style-name="P468"><text:span text:style-name="T998">7</text:span><text:span text:style-name="T999">명</text:span></text:p></table:table-cell><table:table-cell table:style-name="T17.R2_C4"><text:p text:style-name="P469"><text:span text:style-name="T1000">15</text:span><text:span text:style-name="T1001">명</text:span></text:p></table:table-cell><table:table-cell table:style-name="T17.R2_C5"><text:p text:style-name="P470"><text:span text:style-name="T1002">20</text:span><text:span text:style-name="T1003">명</text:span></text:p></table:table-cell></table:table-row><table:table-row table:style-name="T17.R3"><table:table-cell table:style-name="T17.R3_C0"><text:p text:style-name="P471"><text:span text:style-name="T1004">가능인원</text:span></text:p></table:table-cell><table:table-cell table:style-name="T17.R3_C1"><text:p text:style-name="P472"><text:span text:style-name="T1005">-</text:span></text:p></table:table-cell><table:table-cell table:style-name="T17.R3_C2"><text:p text:style-name="P473"><text:span text:style-name="T1006">1</text:span><text:span text:style-name="T1007">명</text:span></text:p></table:table-cell><table:table-cell table:style-name="T17.R3_C3"><text:p text:style-name="P474"><text:span text:style-name="T1008">2</text:span><text:span text:style-name="T1009">명</text:span></text:p></table:table-cell><table:table-cell table:style-name="T17.R3_C4"><text:p text:style-name="P475"><text:span text:style-name="T1010">3</text:span><text:span text:style-name="T1011">명</text:span></text:p></table:table-cell><table:table-cell table:style-name="T17.R3_C5"><text:p text:style-name="P476"><text:span text:style-name="T1012">3</text:span><text:span text:style-name="T1013">명</text:span></text:p></table:table-cell></table:table-row><table:table-row table:style-name="T17.R4"><table:table-cell table:style-name="T17.R4_C0"><text:p text:style-name="P477"><text:span text:style-name="T1014">허용반 수</text:span></text:p></table:table-cell><table:table-cell table:style-name="T17.R4_C1"><text:p text:style-name="P478"/></table:table-cell><table:table-cell table:style-name="T17.R4_C2"><text:p text:style-name="P479"><text:span text:style-name="T1015">3</text:span><text:span text:style-name="T1016">개반</text:span></text:p></table:table-cell><table:table-cell table:style-name="T17.R4_C3"><text:p text:style-name="P480"/></table:table-cell><table:table-cell table:style-name="T17.R4_C4"><text:p text:style-name="P481"/></table:table-cell><table:table-cell table:style-name="T17.R4_C5"><text:p text:style-name="P482"/></table:table-cell></table:table-row></table:table></draw:text-box></draw:frame></text:p><text:p text:style-name="P483"><text:span text:style-name="T1017">&lt;</text:span><text:span text:style-name="T1018">탄력편성 조건</text:span><text:span text:style-name="T1019">&gt;</text:span></text:p><text:p text:style-name="P484"><text:span text:style-name="T1020">⦁</text:span><text:span text:style-name="T1021">수입금을 해당 반 보육교사의 인건비 추가지급과 처우개선 급여</text:span><text:span text:style-name="T1022">, </text:span><text:span text:style-name="T1023">보조교사 채용 등에 우선 사용해야 함</text:span></text:p></table:table-cell></table:table-row><table:table-row table:style-name="T17.R5"><table:table-cell table:style-name="T17.R5_C0"><text:p text:style-name="P485"><text:span text:style-name="T1024">15</text:span></text:p></table:table-cell><table:table-cell table:style-name="T17.R5_C1"><text:p text:style-name="P486"><text:span text:style-name="T1025">경상북도</text:span></text:p></table:table-cell><table:table-cell table:style-name="T17.R5_C2"><text:p text:style-name="P487"><draw:frame draw:style-name="fr18" draw:z-index="0" svg:width="11.790cm" svg:x="0.000cm" svg:y="-1.668cm" text:anchor-type="as-char"><draw:text-box fo:min-height="1.668cm"><table:table table:name="T18" table:style-name="T18" text:anchor-type="paragraph"><table:table-column table:style-name="T18.C155"/><table:table-column table:style-name="T18.C156"/><table:table-column table:style-name="T18.C157"/><table:table-column table:style-name="T18.C158"/><table:table-column table:style-name="T18.C159"/><table:table-column table:style-name="T18.C160"/><table:table-row table:style-name="T18.R1"><table:table-cell table:style-name="T18.R1_C0"><text:p text:style-name="P488"><text:span text:style-name="T1026">반별정원</text:span></text:p></table:table-cell><table:table-cell table:style-name="T18.R1_C1"><text:p text:style-name="P489"><text:span text:style-name="T1027">만</text:span><text:span text:style-name="T1028">0</text:span><text:span text:style-name="T1029">세</text:span></text:p></table:table-cell><table:table-cell table:style-name="T18.R1_C2"><text:p text:style-name="P490"><text:span text:style-name="T1030">만</text:span><text:span text:style-name="T1031">1</text:span><text:span text:style-name="T1032">세</text:span></text:p></table:table-cell><table:table-cell table:style-name="T18.R1_C3"><text:p text:style-name="P491"><text:span text:style-name="T1033">만</text:span><text:span text:style-name="T1034">2</text:span><text:span text:style-name="T1035">세</text:span></text:p></table:table-cell><table:table-cell table:style-name="T18.R1_C4"><text:p text:style-name="P492"><text:span text:style-name="T1036">만</text:span><text:span text:style-name="T1037">3</text:span><text:span text:style-name="T1038">세</text:span></text:p></table:table-cell><table:table-cell table:style-name="T18.R1_C5"><text:p text:style-name="P493"><text:span text:style-name="T1039">만</text:span><text:span text:style-name="T1040">4</text:span><text:span text:style-name="T1041">세이상</text:span></text:p></table:table-cell></table:table-row><table:table-row table:style-name="T18.R2"><table:table-cell table:style-name="T18.R2_C0"><text:p text:style-name="P494"><text:span text:style-name="T1042">원칙</text:span></text:p></table:table-cell><table:table-cell table:style-name="T18.R2_C1"><text:p text:style-name="P495"><text:span text:style-name="T1043">3</text:span><text:span text:style-name="T1044">명</text:span></text:p></table:table-cell><table:table-cell table:style-name="T18.R2_C2"><text:p text:style-name="P496"><text:span text:style-name="T1045">5</text:span><text:span text:style-name="T1046">명</text:span></text:p></table:table-cell><table:table-cell table:style-name="T18.R2_C3"><text:p text:style-name="P497"><text:span text:style-name="T1047">7</text:span><text:span text:style-name="T1048">명</text:span></text:p></table:table-cell><table:table-cell table:style-name="T18.R2_C4"><text:p text:style-name="P498"><text:span text:style-name="T1049">15</text:span><text:span text:style-name="T1050">명</text:span></text:p></table:table-cell><table:table-cell table:style-name="T18.R2_C5"><text:p text:style-name="P499"><text:span text:style-name="T1051">20</text:span><text:span text:style-name="T1052">명</text:span></text:p></table:table-cell></table:table-row><table:table-row table:style-name="T18.R3"><table:table-cell table:style-name="T18.R3_C0"><text:p text:style-name="P500"><text:span text:style-name="T1053">가능인원</text:span></text:p></table:table-cell><table:table-cell table:style-name="T18.R3_C1"><text:p text:style-name="P501"><text:span text:style-name="T1054">-</text:span></text:p></table:table-cell><table:table-cell table:style-name="T18.R3_C2"><text:p text:style-name="P502"><text:span text:style-name="T1055">1</text:span><text:span text:style-name="T1056">명</text:span></text:p></table:table-cell><table:table-cell table:style-name="T18.R3_C3"><text:p text:style-name="P503"><text:span text:style-name="T1057">2</text:span><text:span text:style-name="T1058">명</text:span></text:p></table:table-cell><table:table-cell table:style-name="T18.R3_C4"><text:p text:style-name="P504"><text:span text:style-name="T1059">3</text:span><text:span text:style-name="T1060">명</text:span></text:p></table:table-cell><table:table-cell table:style-name="T18.R3_C5"><text:p text:style-name="P505"><text:span text:style-name="T1061">3</text:span><text:span text:style-name="T1062">명</text:span></text:p></table:table-cell></table:table-row><table:table-row table:style-name="T18.R4"><table:table-cell table:style-name="T18.R4_C0"><text:p text:style-name="P506"><text:span text:style-name="T1063">허용반 수</text:span></text:p></table:table-cell><table:table-cell table:style-name="T18.R4_C1"><text:p text:style-name="P507"/></table:table-cell><table:table-cell table:style-name="T18.R4_C2"><text:p text:style-name="P508"><text:span text:style-name="T1064">3</text:span><text:span text:style-name="T1065">개반</text:span></text:p></table:table-cell><table:table-cell table:style-name="T18.R4_C3"><text:p text:style-name="P509"/></table:table-cell><table:table-cell table:style-name="T18.R4_C4"><text:p text:style-name="P510"/></table:table-cell><table:table-cell table:style-name="T18.R4_C5"><text:p text:style-name="P511"/></table:table-cell></table:table-row></table:table></draw:text-box></draw:frame></text:p><text:p text:style-name="P512"><text:span text:style-name="T1066">&lt;</text:span><text:span text:style-name="T1067">탄력편성 조건</text:span><text:span text:style-name="T1068">&gt;</text:span></text:p><text:p text:style-name="P513"><text:span text:style-name="T1069">⦁</text:span><text:span text:style-name="T1070">어린이집 총정원 범위 내에서 탄력편성 가능</text:span></text:p><text:p text:style-name="P514"><text:span text:style-name="T1071">⦁</text:span><text:span text:style-name="T1072">수입금을 해당 반 보육교사의 인건비 추가지급과 처우개선 급여</text:span><text:span text:style-name="T1073">, </text:span><text:span text:style-name="T1074">보조교사 채용 등에 우선 사용해야 함</text:span></text:p></table:table-cell></table:table-row><table:table-row table:style-name="T18.R5"><table:table-cell table:style-name="T18.R5_C0"><text:p text:style-name="P515"><text:span text:style-name="T1075">16</text:span></text:p></table:table-cell><table:table-cell table:style-name="T18.R5_C1"><text:p text:style-name="P516"><text:span text:style-name="T1076">경상남도</text:span></text:p></table:table-cell><table:table-cell table:style-name="T18.R5_C2"><text:p text:style-name="P517"><draw:frame draw:style-name="fr19" draw:z-index="0" svg:width="11.790cm" svg:x="0.000cm" svg:y="-1.668cm" text:anchor-type="as-char"><draw:text-box fo:min-height="1.668cm"><table:table table:name="T19" table:style-name="T19" text:anchor-type="paragraph"><table:table-column table:style-name="T19.C161"/><table:table-column table:style-name="T19.C162"/><table:table-column table:style-name="T19.C163"/><table:table-column table:style-name="T19.C164"/><table:table-column table:style-name="T19.C165"/><table:table-column table:style-name="T19.C166"/><table:table-row table:style-name="T19.R1"><table:table-cell table:style-name="T19.R1_C0"><text:p text:style-name="P518"><text:span text:style-name="T1077">반별정원</text:span></text:p></table:table-cell><table:table-cell table:style-name="T19.R1_C1"><text:p text:style-name="P519"><text:span text:style-name="T1078">만</text:span><text:span text:style-name="T1079">0</text:span><text:span text:style-name="T1080">세</text:span></text:p></table:table-cell><table:table-cell table:style-name="T19.R1_C2"><text:p text:style-name="P520"><text:span text:style-name="T1081">만</text:span><text:span text:style-name="T1082">1</text:span><text:span text:style-name="T1083">세</text:span></text:p></table:table-cell><table:table-cell table:style-name="T19.R1_C3"><text:p text:style-name="P521"><text:span text:style-name="T1084">만</text:span><text:span text:style-name="T1085">2</text:span><text:span text:style-name="T1086">세</text:span></text:p></table:table-cell><table:table-cell table:style-name="T19.R1_C4"><text:p text:style-name="P522"><text:span text:style-name="T1087">만</text:span><text:span text:style-name="T1088">3</text:span><text:span text:style-name="T1089">세</text:span></text:p></table:table-cell><table:table-cell table:style-name="T19.R1_C5"><text:p text:style-name="P523"><text:span text:style-name="T1090">만</text:span><text:span text:style-name="T1091">4</text:span><text:span text:style-name="T1092">세이상</text:span></text:p></table:table-cell></table:table-row><table:table-row table:style-name="T19.R2"><table:table-cell table:style-name="T19.R2_C0"><text:p text:style-name="P524"><text:span text:style-name="T1093">원칙</text:span></text:p></table:table-cell><table:table-cell table:style-name="T19.R2_C1"><text:p text:style-name="P525"><text:span text:style-name="T1094">3</text:span><text:span text:style-name="T1095">명</text:span></text:p></table:table-cell><table:table-cell table:style-name="T19.R2_C2"><text:p text:style-name="P526"><text:span text:style-name="T1096">5</text:span><text:span text:style-name="T1097">명</text:span></text:p></table:table-cell><table:table-cell table:style-name="T19.R2_C3"><text:p text:style-name="P527"><text:span text:style-name="T1098">7</text:span><text:span text:style-name="T1099">명</text:span></text:p></table:table-cell><table:table-cell table:style-name="T19.R2_C4"><text:p text:style-name="P528"><text:span text:style-name="T1100">15</text:span><text:span text:style-name="T1101">명</text:span></text:p></table:table-cell><table:table-cell table:style-name="T19.R2_C5"><text:p text:style-name="P529"><text:span text:style-name="T1102">20</text:span><text:span text:style-name="T1103">명</text:span></text:p></table:table-cell></table:table-row><table:table-row table:style-name="T19.R3"><table:table-cell table:style-name="T19.R3_C0"><text:p text:style-name="P530"><text:span text:style-name="T1104">가능인원</text:span></text:p></table:table-cell><table:table-cell table:style-name="T19.R3_C1"><text:p text:style-name="P531"><text:span text:style-name="T1105">-</text:span></text:p></table:table-cell><table:table-cell table:style-name="T19.R3_C2"><text:p text:style-name="P532"><text:span text:style-name="T1106">1</text:span><text:span text:style-name="T1107">명</text:span></text:p></table:table-cell><table:table-cell table:style-name="T19.R3_C3"><text:p text:style-name="P533"><text:span text:style-name="T1108">2</text:span><text:span text:style-name="T1109">명</text:span></text:p></table:table-cell><table:table-cell table:style-name="T19.R3_C4"><text:p text:style-name="P534"><text:span text:style-name="T1110">3</text:span><text:span text:style-name="T1111">명</text:span></text:p></table:table-cell><table:table-cell table:style-name="T19.R3_C5"><text:p text:style-name="P535"><text:span text:style-name="T1112">3</text:span><text:span text:style-name="T1113">명</text:span></text:p></table:table-cell></table:table-row><table:table-row table:style-name="T19.R4"><table:table-cell table:style-name="T19.R4_C0"><text:p text:style-name="P536"><text:span text:style-name="T1114">허용반 수</text:span></text:p></table:table-cell><table:table-cell table:style-name="T19.R4_C1"><text:p text:style-name="P537"/></table:table-cell><table:table-cell table:style-name="T19.R4_C2"><text:p text:style-name="P538"><text:span text:style-name="T1115">3</text:span><text:span text:style-name="T1116">개반</text:span></text:p></table:table-cell><table:table-cell table:style-name="T19.R4_C3"><text:p text:style-name="P539"/></table:table-cell><table:table-cell table:style-name="T19.R4_C4"><text:p text:style-name="P540"/></table:table-cell><table:table-cell table:style-name="T19.R4_C5"><text:p text:style-name="P541"/></table:table-cell></table:table-row></table:table></draw:text-box></draw:frame></text:p><text:p text:style-name="P542"><text:span text:style-name="T1117">&lt;</text:span><text:span text:style-name="T1118">탄력편성 조건</text:span><text:span text:style-name="T1119">&gt;</text:span></text:p><text:p text:style-name="P543"><text:span text:style-name="T1120">⦁</text:span><text:span text:style-name="T1121">어린이집 총정원 범위 내에서 탄력편성 가능</text:span></text:p><text:p text:style-name="P544"><text:span text:style-name="T1122">⦁</text:span><text:span text:style-name="T1123">수입금을 해당 반 보육교사의 인건비 추가지급과 처우개선 급여</text:span><text:span text:style-name="T1124">, </text:span><text:span text:style-name="T1125">보조교사 채용 등에 우선 사용해야 함</text:span></text:p></table:table-cell></table:table-row><table:table-row table:style-name="T19.R5"><table:table-cell table:style-name="T19.R5_C0"><text:p text:style-name="P545"><text:span text:style-name="T1126">17</text:span></text:p></table:table-cell><table:table-cell table:style-name="T19.R5_C1"><text:p text:style-name="P546"><text:span text:style-name="T1127">제주도</text:span></text:p></table:table-cell><table:table-cell table:style-name="T19.R5_C2"><text:p text:style-name="P547"><draw:frame draw:style-name="fr20" draw:z-index="0" svg:width="11.790cm" svg:x="0.000cm" svg:y="-1.668cm" text:anchor-type="as-char"><draw:text-box fo:min-height="1.668cm"><table:table table:name="T20" table:style-name="T20" text:anchor-type="paragraph"><table:table-column table:style-name="T20.C167"/><table:table-column table:style-name="T20.C168"/><table:table-column table:style-name="T20.C169"/><table:table-column table:style-name="T20.C170"/><table:table-column table:style-name="T20.C171"/><table:table-column table:style-name="T20.C172"/><table:table-row table:style-name="T20.R1"><table:table-cell table:style-name="T20.R1_C0"><text:p text:style-name="P548"><text:span text:style-name="T1128">반별정원</text:span></text:p></table:table-cell><table:table-cell table:style-name="T20.R1_C1"><text:p text:style-name="P549"><text:span text:style-name="T1129">만</text:span><text:span text:style-name="T1130">0</text:span><text:span text:style-name="T1131">세</text:span></text:p></table:table-cell><table:table-cell table:style-name="T20.R1_C2"><text:p text:style-name="P550"><text:span text:style-name="T1132">만</text:span><text:span text:style-name="T1133">1</text:span><text:span text:style-name="T1134">세</text:span></text:p></table:table-cell><table:table-cell table:style-name="T20.R1_C3"><text:p text:style-name="P551"><text:span text:style-name="T1135">만</text:span><text:span text:style-name="T1136">2</text:span><text:span text:style-name="T1137">세</text:span></text:p></table:table-cell><table:table-cell table:style-name="T20.R1_C4"><text:p text:style-name="P552"><text:span text:style-name="T1138">만</text:span><text:span text:style-name="T1139">3</text:span><text:span text:style-name="T1140">세</text:span></text:p></table:table-cell><table:table-cell table:style-name="T20.R1_C5"><text:p text:style-name="P553"><text:span text:style-name="T1141">만</text:span><text:span text:style-name="T1142">4</text:span><text:span text:style-name="T1143">세이상</text:span></text:p></table:table-cell></table:table-row><table:table-row table:style-name="T20.R2"><table:table-cell table:style-name="T20.R2_C0"><text:p text:style-name="P554"><text:span text:style-name="T1144">원칙</text:span></text:p></table:table-cell><table:table-cell table:style-name="T20.R2_C1"><text:p text:style-name="P555"><text:span text:style-name="T1145">3</text:span><text:span text:style-name="T1146">명</text:span></text:p></table:table-cell><table:table-cell table:style-name="T20.R2_C2"><text:p text:style-name="P556"><text:span text:style-name="T1147">5</text:span><text:span text:style-name="T1148">명</text:span></text:p></table:table-cell><table:table-cell table:style-name="T20.R2_C3"><text:p text:style-name="P557"><text:span text:style-name="T1149">7</text:span><text:span text:style-name="T1150">명</text:span></text:p></table:table-cell><table:table-cell table:style-name="T20.R2_C4"><text:p text:style-name="P558"><text:span text:style-name="T1151">15</text:span><text:span text:style-name="T1152">명</text:span></text:p></table:table-cell><table:table-cell table:style-name="T20.R2_C5"><text:p text:style-name="P559"><text:span text:style-name="T1153">20</text:span><text:span text:style-name="T1154">명</text:span></text:p></table:table-cell></table:table-row><table:table-row table:style-name="T20.R3"><table:table-cell table:style-name="T20.R3_C0"><text:p text:style-name="P560"><text:span text:style-name="T1155">가능인원</text:span></text:p></table:table-cell><table:table-cell table:style-name="T20.R3_C1"><text:p text:style-name="P561"><text:span text:style-name="T1156">-</text:span></text:p></table:table-cell><table:table-cell table:style-name="T20.R3_C2"><text:p text:style-name="P562"><text:span text:style-name="T1157">1</text:span><text:span text:style-name="T1158">명</text:span></text:p></table:table-cell><table:table-cell table:style-name="T20.R3_C3"><text:p text:style-name="P563"><text:span text:style-name="T1159">2</text:span><text:span text:style-name="T1160">명</text:span></text:p></table:table-cell><table:table-cell table:style-name="T20.R3_C4"><text:p text:style-name="P564"><text:span text:style-name="T1161">3</text:span><text:span text:style-name="T1162">명</text:span></text:p></table:table-cell><table:table-cell table:style-name="T20.R3_C5"><text:p text:style-name="P565"><text:span text:style-name="T1163">3</text:span><text:span text:style-name="T1164">명</text:span></text:p></table:table-cell></table:table-row><table:table-row table:style-name="T20.R4"><table:table-cell table:style-name="T20.R4_C0"><text:p text:style-name="P566"><text:span text:style-name="T1165">허용반 수</text:span></text:p></table:table-cell><table:table-cell table:style-name="T20.R4_C1"><text:p text:style-name="P567"/></table:table-cell><table:table-cell table:style-name="T20.R4_C2"><text:p text:style-name="P568"><text:span text:style-name="T1166">2</text:span><text:span text:style-name="T1167">개반</text:span></text:p></table:table-cell><table:table-cell table:style-name="T20.R4_C3"><text:p text:style-name="P569"><text:span text:style-name="T1168">2</text:span><text:span text:style-name="T1169">개반</text:span></text:p></table:table-cell><table:table-cell table:style-name="T20.R4_C4"><text:p text:style-name="P570"/></table:table-cell><table:table-cell table:style-name="T20.R4_C5"><text:p text:style-name="P571"/></table:table-cell></table:table-row></table:table></draw:text-box></draw:frame></text:p><text:p text:style-name="P572"><text:span text:style-name="T1170">&lt;</text:span><text:span text:style-name="T1171">탄력편성 조건</text:span><text:span text:style-name="T1172">&gt;</text:span></text:p><text:p text:style-name="P573"><text:span text:style-name="T1173">⦁</text:span><text:span text:style-name="T1174">추가수입금의 </text:span><text:span text:style-name="T1175">30% </text:span><text:span text:style-name="T1176">이상을 해당 보육교사 처우개선비 등으로 사용해야 함</text:span></text:p></table:table-cell></table:table-row></table:table></draw:text-box></draw:frame></text:p>
      <text:p text:style-name="P574"/>
      <text:p text:style-name="P575"><text:span text:style-name="T1177">&lt;</text:span><text:span text:style-name="T1178">표</text:span><text:span text:style-name="T1179">2&gt; </text:span><text:span text:style-name="T1180">초과보육</text:span><text:span text:style-name="T1181">(</text:span><text:span text:style-name="T1182">반별 탄력편성</text:span><text:span text:style-name="T1183">)</text:span><text:span text:style-name="T1184">의 법적 근거는 무엇인가</text:span><text:span text:style-name="T1185">? </text:span></text:p>
      <text:p text:style-name="P576"><draw:frame draw:style-name="fr21" draw:z-index="0" svg:width="14.891cm" svg:x="0.000cm" svg:y="-15.832cm" text:anchor-type="as-char"><draw:text-box fo:min-height="15.832cm"><table:table table:name="T21" table:style-name="T21" text:anchor-type="paragraph"><table:table-column table:style-name="T21.C173"/><table:table-column table:style-name="T21.C174"/><table:table-column table:style-name="T21.C175"/><table:table-row table:style-name="T21.R1"><table:table-cell table:style-name="T21.R1_C0"><text:p text:style-name="P577"><text:span text:style-name="T1186">번호</text:span></text:p></table:table-cell><table:table-cell table:style-name="T21.R1_C1"><text:p text:style-name="P578"><text:span text:style-name="T1187">지역</text:span></text:p></table:table-cell><table:table-cell table:style-name="T21.R1_C2"><text:p text:style-name="P579"><text:span text:style-name="T1188">답변</text:span></text:p></table:table-cell></table:table-row><table:table-row table:style-name="T21.R2"><table:table-cell table:style-name="T21.R2_C0"><text:p text:style-name="P580"><text:span text:style-name="T1189">1</text:span></text:p></table:table-cell><table:table-cell table:style-name="T21.R2_C1"><text:p text:style-name="P581"><text:span text:style-name="T1190">보건복지부</text:span></text:p></table:table-cell><table:table-cell table:style-name="T21.R2_C2"><text:p text:style-name="P582"><text:span text:style-name="T1191">영유아보육법 제</text:span><text:span text:style-name="T1192">17</text:span><text:span text:style-name="T1193">조</text:span><text:span text:style-name="T1194">, </text:span><text:span text:style-name="T1195">동법 시행규칙 제</text:span><text:span text:style-name="T1196">10</text:span><text:span text:style-name="T1197">조 및 동법 시행규칙 별표</text:span><text:span text:style-name="T1198">2 </text:span><text:span text:style-name="T1199">보육교직원의 배치기준을 근거로 함</text:span></text:p></table:table-cell></table:table-row><table:table-row table:style-name="T21.R3"><table:table-cell table:style-name="T21.R3_C0"><text:p text:style-name="P583"><text:span text:style-name="T1200">2</text:span></text:p></table:table-cell><table:table-cell table:style-name="T21.R3_C1"><text:p text:style-name="P584"><text:span text:style-name="T1201">서울</text:span></text:p></table:table-cell><table:table-cell table:style-name="T21.R3_C2"><text:p text:style-name="P585"><text:span text:style-name="T1202">영유아보육법 시행규칙 제</text:span><text:span text:style-name="T1203">10</text:span><text:span text:style-name="T1204">조 별표</text:span><text:span text:style-name="T1205">2</text:span><text:span text:style-name="T1206">를 근거로 함</text:span></text:p></table:table-cell></table:table-row><table:table-row table:style-name="T21.R4"><table:table-cell table:style-name="T21.R4_C0"><text:p text:style-name="P586"><text:span text:style-name="T1207">3</text:span></text:p></table:table-cell><table:table-cell table:style-name="T21.R4_C1"><text:p text:style-name="P587"><text:span text:style-name="T1208">부산</text:span></text:p></table:table-cell><table:table-cell table:style-name="T21.R4_C2"><text:p text:style-name="P588"><text:span text:style-name="T1209">영유아보육법 시행규칙 제</text:span><text:span text:style-name="T1210">10</text:span><text:span text:style-name="T1211">조 별표</text:span><text:span text:style-name="T1212">2 </text:span><text:span text:style-name="T1213">및 보건복지부 </text:span><text:span text:style-name="T1214">2016</text:span><text:span text:style-name="T1215">년 보육사업안내를 근거로 함</text:span></text:p></table:table-cell></table:table-row><table:table-row table:style-name="T21.R5"><table:table-cell table:style-name="T21.R5_C0"><text:p text:style-name="P589"><text:span text:style-name="T1216">4</text:span></text:p></table:table-cell><table:table-cell table:style-name="T21.R5_C1"><text:p text:style-name="P590"><text:span text:style-name="T1217">대구</text:span></text:p></table:table-cell><table:table-cell table:style-name="T21.R5_C2"><text:p text:style-name="P591"><text:span text:style-name="T1218">영유아보육법 제</text:span><text:span text:style-name="T1219">17</text:span><text:span text:style-name="T1220">조</text:span><text:span text:style-name="T1221">, </text:span><text:span text:style-name="T1222">동법 시행규칙 제</text:span><text:span text:style-name="T1223">10</text:span><text:span text:style-name="T1224">조 및 동법 시행규칙 별표</text:span><text:span text:style-name="T1225">2 </text:span><text:span text:style-name="T1226">보육교직원의 배치기준을 근거로 함</text:span></text:p></table:table-cell></table:table-row><table:table-row table:style-name="T21.R6"><table:table-cell table:style-name="T21.R6_C0"><text:p text:style-name="P592"><text:span text:style-name="T1227">5</text:span></text:p></table:table-cell><table:table-cell table:style-name="T21.R6_C1"><text:p text:style-name="P593"><text:span text:style-name="T1228">인천</text:span></text:p></table:table-cell><table:table-cell table:style-name="T21.R6_C2"><text:p text:style-name="P594"><text:span text:style-name="T1229">영유아보육법 제</text:span><text:span text:style-name="T1230">17</text:span><text:span text:style-name="T1231">조</text:span><text:span text:style-name="T1232">, </text:span><text:span text:style-name="T1233">동법 시행규칙 제</text:span><text:span text:style-name="T1234">10</text:span><text:span text:style-name="T1235">조 및 동법 시행규칙 별표</text:span><text:span text:style-name="T1236">2 </text:span><text:span text:style-name="T1237">보육교직원의 배치기준을 근거로 함</text:span></text:p></table:table-cell></table:table-row><table:table-row table:style-name="T21.R7"><table:table-cell table:style-name="T21.R7_C0"><text:p text:style-name="P595"><text:span text:style-name="T1238">6</text:span></text:p></table:table-cell><table:table-cell table:style-name="T21.R7_C1"><text:p text:style-name="P596"><text:span text:style-name="T1239">광주</text:span></text:p></table:table-cell><table:table-cell table:style-name="T21.R7_C2"><text:p text:style-name="P597"><text:span text:style-name="T1240">보건복지부 </text:span><text:span text:style-name="T1241">2016</text:span><text:span text:style-name="T1242">년 보육사업안내를 근거로 함</text:span></text:p></table:table-cell></table:table-row><table:table-row table:style-name="T21.R8"><table:table-cell table:style-name="T21.R8_C0"><text:p text:style-name="P598"><text:span text:style-name="T1243">7</text:span></text:p></table:table-cell><table:table-cell table:style-name="T21.R8_C1"><text:p text:style-name="P599"><text:span text:style-name="T1244">대전</text:span></text:p></table:table-cell><table:table-cell table:style-name="T21.R8_C2"><text:p text:style-name="P600"><text:span text:style-name="T1245">보건복지부 </text:span><text:span text:style-name="T1246">2016</text:span><text:span text:style-name="T1247">년 보육사업안내를 근거로 함</text:span></text:p></table:table-cell></table:table-row><table:table-row table:style-name="T21.R9"><table:table-cell table:style-name="T21.R9_C0"><text:p text:style-name="P601"><text:span text:style-name="T1248">8</text:span></text:p></table:table-cell><table:table-cell table:style-name="T21.R9_C1"><text:p text:style-name="P602"><text:span text:style-name="T1249">울산</text:span></text:p></table:table-cell><table:table-cell table:style-name="T21.R9_C2"><text:p text:style-name="P603"><text:span text:style-name="T1250">영유아보육법 제</text:span><text:span text:style-name="T1251">17</text:span><text:span text:style-name="T1252">조</text:span><text:span text:style-name="T1253">, </text:span><text:span text:style-name="T1254">동법 시행규칙 제</text:span><text:span text:style-name="T1255">10</text:span><text:span text:style-name="T1256">조 및 동법 시행규칙 별표</text:span><text:span text:style-name="T1257">2 </text:span><text:span text:style-name="T1258">보육교직원의 배치기준 및 보건복지부 </text:span><text:span text:style-name="T1259">2016</text:span><text:span text:style-name="T1260">년 보육사업안내를 근거로 함</text:span></text:p></table:table-cell></table:table-row><table:table-row table:style-name="T21.R10"><table:table-cell table:style-name="T21.R10_C0"><text:p text:style-name="P604"><text:span text:style-name="T1261">9</text:span></text:p></table:table-cell><table:table-cell table:style-name="T21.R10_C1"><text:p text:style-name="P605"><text:span text:style-name="T1262">세종시</text:span></text:p></table:table-cell><table:table-cell table:style-name="T21.R10_C2"><text:p text:style-name="P606"><text:span text:style-name="T1263">영유아보육법 시행규칙 제</text:span><text:span text:style-name="T1264">10</text:span><text:span text:style-name="T1265">조 별표</text:span><text:span text:style-name="T1266">2 </text:span><text:span text:style-name="T1267">및 보건복지부 </text:span><text:span text:style-name="T1268">2016</text:span><text:span text:style-name="T1269">년 보육사업안내를 근거로 함</text:span></text:p></table:table-cell></table:table-row><table:table-row table:style-name="T21.R11"><table:table-cell table:style-name="T21.R11_C0"><text:p text:style-name="P607"><text:span text:style-name="T1270">10</text:span></text:p></table:table-cell><table:table-cell table:style-name="T21.R11_C1"><text:p text:style-name="P608"><text:span text:style-name="T1271">경기도</text:span></text:p></table:table-cell><table:table-cell table:style-name="T21.R11_C2"><text:p text:style-name="P609"><text:span text:style-name="T1272">영유아보육법 제</text:span><text:span text:style-name="T1273">17</text:span><text:span text:style-name="T1274">조</text:span><text:span text:style-name="T1275">, </text:span><text:span text:style-name="T1276">동법 시행규칙 제</text:span><text:span text:style-name="T1277">10</text:span><text:span text:style-name="T1278">조 및 동법 시행규칙 별표</text:span><text:span text:style-name="T1279">2 </text:span><text:span text:style-name="T1280">보육교직원의 배치기준 및 보건복지부 </text:span><text:span text:style-name="T1281">2016</text:span><text:span text:style-name="T1282">년 보육사업안내를 근거로 함</text:span></text:p></table:table-cell></table:table-row><table:table-row table:style-name="T21.R12"><table:table-cell table:style-name="T21.R12_C0"><text:p text:style-name="P610"><text:span text:style-name="T1283">11</text:span></text:p></table:table-cell><table:table-cell table:style-name="T21.R12_C1"><text:p text:style-name="P611"><text:span text:style-name="T1284">강원도</text:span></text:p></table:table-cell><table:table-cell table:style-name="T21.R12_C2"><text:p text:style-name="P612"><text:span text:style-name="T1285">영유아보육법 제</text:span><text:span text:style-name="T1286">17</text:span><text:span text:style-name="T1287">조</text:span><text:span text:style-name="T1288">, </text:span><text:span text:style-name="T1289">동법 시행규칙 제</text:span><text:span text:style-name="T1290">10</text:span><text:span text:style-name="T1291">조 및 동법 시행규칙 별표</text:span><text:span text:style-name="T1292">2 </text:span><text:span text:style-name="T1293">보육교직원의 배치기준 및 보건복지부 </text:span><text:span text:style-name="T1294">2016</text:span><text:span text:style-name="T1295">년 보육사업안내를 근거로 함</text:span></text:p></table:table-cell></table:table-row><table:table-row table:style-name="T21.R13"><table:table-cell table:style-name="T21.R13_C0"><text:p text:style-name="P613"><text:span text:style-name="T1296">12</text:span></text:p></table:table-cell><table:table-cell table:style-name="T21.R13_C1"><text:p text:style-name="P614"><text:span text:style-name="T1297">충청북도</text:span></text:p></table:table-cell><table:table-cell table:style-name="T21.R13_C2"><text:p text:style-name="P615"><text:span text:style-name="T1298">영유아보육법 시행규칙 제</text:span><text:span text:style-name="T1299">10</text:span><text:span text:style-name="T1300">조 별표</text:span><text:span text:style-name="T1301">2 </text:span><text:span text:style-name="T1302">및 보건복지부 </text:span><text:span text:style-name="T1303">2016</text:span><text:span text:style-name="T1304">년 보육사업안내를 근거로 함</text:span></text:p></table:table-cell></table:table-row><table:table-row table:style-name="T21.R14"><table:table-cell table:style-name="T21.R14_C0"><text:p text:style-name="P616"><text:span text:style-name="T1305">13</text:span></text:p></table:table-cell><table:table-cell table:style-name="T21.R14_C1"><text:p text:style-name="P617"><text:span text:style-name="T1306">충청남도</text:span></text:p></table:table-cell><table:table-cell table:style-name="T21.R14_C2"><text:p text:style-name="P618"><text:span text:style-name="T1307">영유아보육법 제</text:span><text:span text:style-name="T1308">17</text:span><text:span text:style-name="T1309">조</text:span><text:span text:style-name="T1310">, </text:span><text:span text:style-name="T1311">동법 시행규칙 제</text:span><text:span text:style-name="T1312">10</text:span><text:span text:style-name="T1313">조 및 동법 시행규칙 별표</text:span><text:span text:style-name="T1314">2 </text:span><text:span text:style-name="T1315">보육교직원의 배치기준을 근거로 함</text:span></text:p></table:table-cell></table:table-row><table:table-row table:style-name="T21.R15"><table:table-cell table:style-name="T21.R15_C0"><text:p text:style-name="P619"><text:span text:style-name="T1316">14</text:span></text:p></table:table-cell><table:table-cell table:style-name="T21.R15_C1"><text:p text:style-name="P620"><text:span text:style-name="T1317">전라북도</text:span></text:p></table:table-cell><table:table-cell table:style-name="T21.R15_C2"><text:p text:style-name="P621"><text:span text:style-name="T1318">영유아보육법 제</text:span><text:span text:style-name="T1319">17</text:span><text:span text:style-name="T1320">조</text:span><text:span text:style-name="T1321">, </text:span><text:span text:style-name="T1322">동법 시행규칙 제</text:span><text:span text:style-name="T1323">10</text:span><text:span text:style-name="T1324">조 및 동법 시행규칙 별표</text:span><text:span text:style-name="T1325">2 </text:span><text:span text:style-name="T1326">보육교직원의 배치기준을 근거로 함</text:span></text:p></table:table-cell></table:table-row><table:table-row table:style-name="T21.R16"><table:table-cell table:style-name="T21.R16_C0"><text:p text:style-name="P622"><text:span text:style-name="T1327">15</text:span></text:p></table:table-cell><table:table-cell table:style-name="T21.R16_C1"><text:p text:style-name="P623"><text:span text:style-name="T1328">전라남도</text:span></text:p></table:table-cell><table:table-cell table:style-name="T21.R16_C2"><text:p text:style-name="P624"><text:span text:style-name="T1329">영유아보육법 제</text:span><text:span text:style-name="T1330">17</text:span><text:span text:style-name="T1331">조</text:span><text:span text:style-name="T1332">, </text:span><text:span text:style-name="T1333">동법 시행규칙 제</text:span><text:span text:style-name="T1334">10</text:span><text:span text:style-name="T1335">조 및 동법 시행규칙 별표</text:span><text:span text:style-name="T1336">2 </text:span><text:span text:style-name="T1337">보육교직원의 배치기준을 근거로 함</text:span></text:p></table:table-cell></table:table-row><table:table-row table:style-name="T21.R17"><table:table-cell table:style-name="T21.R17_C0"><text:p text:style-name="P625"><text:span text:style-name="T1338">16</text:span></text:p></table:table-cell><table:table-cell table:style-name="T21.R17_C1"><text:p text:style-name="P626"><text:span text:style-name="T1339">경상북도</text:span></text:p></table:table-cell><table:table-cell table:style-name="T21.R17_C2"><text:p text:style-name="P627"><text:span text:style-name="T1340">보건복지부 </text:span><text:span text:style-name="T1341">2016</text:span><text:span text:style-name="T1342">년 보육사업안내를 근거로 함</text:span></text:p></table:table-cell></table:table-row><table:table-row table:style-name="T21.R18"><table:table-cell table:style-name="T21.R18_C0"><text:p text:style-name="P628"><text:span text:style-name="T1343">17</text:span></text:p></table:table-cell><table:table-cell table:style-name="T21.R18_C1"><text:p text:style-name="P629"><text:span text:style-name="T1344">경상남도</text:span></text:p></table:table-cell><table:table-cell table:style-name="T21.R18_C2"><text:p text:style-name="P630"><text:span text:style-name="T1345">영유아보육법 제</text:span><text:span text:style-name="T1346">17</text:span><text:span text:style-name="T1347">조</text:span><text:span text:style-name="T1348">, </text:span><text:span text:style-name="T1349">동법 시행규칙 제</text:span><text:span text:style-name="T1350">10</text:span><text:span text:style-name="T1351">조 및 동법 시행규칙 별표</text:span><text:span text:style-name="T1352">2 </text:span><text:span text:style-name="T1353">보육교직원의 배치기준을 근거로 함</text:span></text:p></table:table-cell></table:table-row><table:table-row table:style-name="T21.R19"><table:table-cell table:style-name="T21.R19_C0"><text:p text:style-name="P631"><text:span text:style-name="T1354">18</text:span></text:p></table:table-cell><table:table-cell table:style-name="T21.R19_C1"><text:p text:style-name="P632"><text:span text:style-name="T1355">제주시</text:span></text:p></table:table-cell><table:table-cell table:style-name="T21.R19_C2"><text:p text:style-name="P633"><text:span text:style-name="T1356">영유아보육법 제</text:span><text:span text:style-name="T1357">17</text:span><text:span text:style-name="T1358">조</text:span><text:span text:style-name="T1359">, </text:span><text:span text:style-name="T1360">동법 시행규칙 제</text:span><text:span text:style-name="T1361">10</text:span><text:span text:style-name="T1362">조 및 동법 시행규칙 별표</text:span><text:span text:style-name="T1363">2 </text:span><text:span text:style-name="T1364">보육교직원의 배치기준을 근거로 함</text:span></text:p></table:table-cell></table:table-row></table:table></draw:text-box></draw:frame></text:p>
      <text:p text:style-name="P634"/>
      <text:p text:style-name="P635"/>
      <text:p text:style-name="P636"/>
      <text:p text:style-name="P637"><text:span text:style-name="T1365">&lt;</text:span><text:span text:style-name="T1366">표</text:span><text:span text:style-name="T1367">3&gt; </text:span><text:span text:style-name="T1368">초과보육</text:span><text:span text:style-name="T1369">(</text:span><text:span text:style-name="T1370">반별 탄력편성</text:span><text:span text:style-name="T1371">)</text:span><text:span text:style-name="T1372">은 </text:span><text:span text:style-name="T1373">적절한 돌봄을 제공받을 아동의 권리를 침해하고</text:span><text:span text:style-name="T1374">, </text:span><text:span text:style-name="T1375">열악한 교사의 노동조건을 악화시킬 수 있다는 것에 대한 입장은 무엇인가</text:span><text:span text:style-name="T1376">?</text:span></text:p>
      <text:p text:style-name="P638"><draw:frame draw:style-name="fr22" draw:z-index="0" svg:width="14.891cm" svg:x="0.000cm" svg:y="0.000cm" text:anchor-type="paragraph"><draw:text-box fo:min-height="20.198cm"><table:table table:name="T22" table:style-name="T22" text:anchor-type="paragraph"><table:table-column table:style-name="T22.C176"/><table:table-column table:style-name="T22.C177"/><table:table-column table:style-name="T22.C178"/><table:table-row table:style-name="T22.R1"><table:table-cell table:style-name="T22.R1_C0"><text:p text:style-name="P639"><text:span text:style-name="T1377">번호</text:span></text:p></table:table-cell><table:table-cell table:style-name="T22.R1_C1"><text:p text:style-name="P640"><text:span text:style-name="T1378">지역</text:span></text:p></table:table-cell><table:table-cell table:style-name="T22.R1_C2"><text:p text:style-name="P641"><text:span text:style-name="T1379">답변</text:span></text:p></table:table-cell></table:table-row><table:table-row table:style-name="T22.R2"><table:table-cell table:style-name="T22.R2_C0"><text:p text:style-name="P642"><text:span text:style-name="T1380">1</text:span></text:p></table:table-cell><table:table-cell table:style-name="T22.R2_C1"><text:p text:style-name="P643"><text:span text:style-name="T1381">보건복지부</text:span></text:p></table:table-cell><table:table-cell table:style-name="T22.R2_C2"><text:p text:style-name="P644"><text:span text:style-name="T1382">무응답</text:span></text:p></table:table-cell></table:table-row><table:table-row table:style-name="T22.R3"><table:table-cell table:style-name="T22.R3_C0"><text:p text:style-name="P645"><text:span text:style-name="T1383">2</text:span></text:p></table:table-cell><table:table-cell table:style-name="T22.R3_C1"><text:p text:style-name="P646"><text:span text:style-name="T1384">서울</text:span></text:p></table:table-cell><table:table-cell table:style-name="T22.R3_C2"><text:p text:style-name="P647"><text:span text:style-name="T1385">⦁</text:span><text:span text:style-name="T1386">반별 탄력편성을 실시하지 않아 응답하지 않음</text:span></text:p></table:table-cell></table:table-row><table:table-row table:style-name="T22.R4"><table:table-cell table:style-name="T22.R4_C0"><text:p text:style-name="P648"><text:span text:style-name="T1387">3</text:span></text:p></table:table-cell><table:table-cell table:style-name="T22.R4_C1"><text:p text:style-name="P649"><text:span text:style-name="T1388">부산</text:span></text:p></table:table-cell><table:table-cell table:style-name="T22.R4_C2"><text:p text:style-name="P650"><text:span text:style-name="T1389">⦁</text:span><text:span text:style-name="T1390">반별 탄력편성 조건으로 어린이집 운영위원회 심의 및 해당반 학부모 전체와 보육교사의 동의서를 징수하는 절차를 이행하도록 하여 아동과 교사의 권리보호 장치를 마련하였음 </text:span></text:p><text:p text:style-name="P651"><text:span text:style-name="T1391">⦁</text:span><text:span text:style-name="T1392">어린이집 보조교사 및 대체교사를 지원하고 있으며</text:span><text:span text:style-name="T1393">, </text:span><text:span text:style-name="T1394">시비사업으로 보육교사 복지수당과 연구수당</text:span><text:span text:style-name="T1395">, </text:span><text:span text:style-name="T1396">특수근무수당을 지급하는 등 보육교사의 처우개선에 노력하고 있음</text:span></text:p></table:table-cell></table:table-row><table:table-row table:style-name="T22.R5"><table:table-cell table:style-name="T22.R5_C0"><text:p text:style-name="P652"><text:span text:style-name="T1397">4</text:span></text:p></table:table-cell><table:table-cell table:style-name="T22.R5_C1"><text:p text:style-name="P653"><text:span text:style-name="T1398">대구</text:span></text:p></table:table-cell><table:table-cell table:style-name="T22.R5_C2"><text:p text:style-name="P654"><text:span text:style-name="T1399">⦁</text:span><text:span text:style-name="T1400">국공립어린이집</text:span><text:span text:style-name="T1401">, </text:span><text:span text:style-name="T1402">직장어린이집</text:span><text:span text:style-name="T1403">, </text:span><text:span text:style-name="T1404">공공형어린이집을 확충해 나가고 있으며</text:span><text:span text:style-name="T1405">, </text:span><text:span text:style-name="T1406">평가인증제도와 부모모니터링단 운영</text:span><text:span text:style-name="T1407">, </text:span><text:span text:style-name="T1408">어린이집 실내 공기질 관리사업 등 안심하고 믿을 수 있는 보육환경을 조성하고 있음</text:span></text:p><text:p text:style-name="P655"><text:span text:style-name="T1409">⦁</text:span><text:span text:style-name="T1410">영유아의 안전한 보육환경</text:span><text:span text:style-name="T1411">, </text:span><text:span text:style-name="T1412">보육교사의 근무여건</text:span><text:span text:style-name="T1413">, </text:span><text:span text:style-name="T1414">어린이집의 운영 효율성 등을 종합적으로 고려하여 최소한의 어린이집 반별 정원 탄력 편성만 가능하도록 하였음</text:span></text:p></table:table-cell></table:table-row><table:table-row table:style-name="T22.R6"><table:table-cell table:style-name="T22.R6_C0"><text:p text:style-name="P656"><text:span text:style-name="T1415">5</text:span></text:p></table:table-cell><table:table-cell table:style-name="T22.R6_C1"><text:p text:style-name="P657"><text:span text:style-name="T1416">인천</text:span></text:p></table:table-cell><table:table-cell table:style-name="T22.R6_C2"><text:p text:style-name="P658"><text:span text:style-name="T1417">무응답</text:span></text:p></table:table-cell></table:table-row><table:table-row table:style-name="T22.R7"><table:table-cell table:style-name="T22.R7_C0"><text:p text:style-name="P659"><text:span text:style-name="T1418">6</text:span></text:p></table:table-cell><table:table-cell table:style-name="T22.R7_C1"><text:p text:style-name="P660"><text:span text:style-name="T1419">광주</text:span></text:p></table:table-cell><table:table-cell table:style-name="T22.R7_C2"><text:p text:style-name="P661"><text:span text:style-name="T1420">⦁</text:span><text:span text:style-name="T1421">국공립 및 직장어린이집 확충</text:span><text:span text:style-name="T1422">, </text:span><text:span text:style-name="T1423">공공형어린이집 선정 등을 통해 보육의 공공성 강화를 지속적으로 추진 중</text:span></text:p><text:p text:style-name="P662"><text:span text:style-name="T1424">⦁</text:span><text:span text:style-name="T1425">보조교사 및 대체교사 확대 배치</text:span><text:span text:style-name="T1426">, </text:span><text:span text:style-name="T1427">처우개선비 증액 지원 등과 시 자체사업으로 추진하고 있는 보육교사 처우개선수당 지원</text:span><text:span text:style-name="T1428">, </text:span><text:span text:style-name="T1429">보육도우미 파견</text:span><text:span text:style-name="T1430">, </text:span><text:span text:style-name="T1431">가정민간어린이집 취사부 지원 등 교사 근로조건 향상을 위해 노력 중임</text:span></text:p></table:table-cell></table:table-row><table:table-row table:style-name="T22.R8"><table:table-cell table:style-name="T22.R8_C0"><text:p text:style-name="P663"><text:span text:style-name="T1432">7</text:span></text:p></table:table-cell><table:table-cell table:style-name="T22.R8_C1"><text:p text:style-name="P664"><text:span text:style-name="T1433">대전</text:span></text:p></table:table-cell><table:table-cell table:style-name="T22.R8_C2"><text:p text:style-name="P665"><text:span text:style-name="T1434">⦁</text:span><text:span text:style-name="T1435">보건복지부 </text:span><text:span text:style-name="T1436">2016</text:span><text:span text:style-name="T1437">년 보육사업 지침의 어린이집 반별 정원 탄력편성 개정과 관련하여 보육환경</text:span><text:span text:style-name="T1438">, </text:span><text:span text:style-name="T1439">어린이집 운영 여건 등을 고려하여 보육정책위원회 서면 심의를 거쳐 결정하게 되었음</text:span></text:p></table:table-cell></table:table-row><table:table-row table:style-name="T22.R9"><table:table-cell table:style-name="T22.R9_C0"><text:p text:style-name="P666"><text:span text:style-name="T1440">8</text:span></text:p></table:table-cell><table:table-cell table:style-name="T22.R9_C1"><text:p text:style-name="P667"><text:span text:style-name="T1441">울산</text:span></text:p></table:table-cell><table:table-cell table:style-name="T22.R9_C2"><text:p text:style-name="P668"><text:span text:style-name="T1442">⦁</text:span><text:span text:style-name="T1443">국공립어린이집</text:span><text:span text:style-name="T1444">, </text:span><text:span text:style-name="T1445">공공형어린이집 등 확대와 보육교직원 사기진작을 위해 다양한 보육시책을 추진하고 있는데 국공립어린이집은 매년 </text:span><text:span text:style-name="T1446">1~2</text:span><text:span text:style-name="T1447">개소씩 확대하여 왔고 올해에는 </text:span><text:span text:style-name="T1448">8</text:span><text:span text:style-name="T1449">개소를 확충하여 아동에게 질 높은 보육서비스를 제공할 것이며</text:span><text:span text:style-name="T1450">, </text:span><text:span text:style-name="T1451">공공형어린이집 역시 현재 </text:span><text:span text:style-name="T1452">65</text:span><text:span text:style-name="T1453">개소에서 </text:span><text:span text:style-name="T1454">75</text:span><text:span text:style-name="T1455">개소로 확대할 예정임</text:span></text:p><text:p text:style-name="P669"><text:span text:style-name="T1456">⦁</text:span><text:span text:style-name="T1457">정부지원 대체교사 외 보육교사의 보수교육 및 긴급상황 발생시 대체교사를 추가로 지원하고 있으며</text:span><text:span text:style-name="T1458">, </text:span><text:span text:style-name="T1459">보조교사 지원</text:span><text:span text:style-name="T1460">, </text:span><text:span text:style-name="T1461">별도의 보육교사의 처우개선비 지원 등 보육교사의 근로여건 개선을 병행할 것임</text:span></text:p></table:table-cell></table:table-row><table:table-row table:style-name="T22.R10"><table:table-cell table:style-name="T22.R10_C0"><text:p text:style-name="P670"><text:span text:style-name="T1462">9</text:span></text:p></table:table-cell><table:table-cell table:style-name="T22.R10_C1"><text:p text:style-name="P671"><text:span text:style-name="T1463">세종시</text:span></text:p></table:table-cell><table:table-cell table:style-name="T22.R10_C2"><text:p text:style-name="P672"><text:span text:style-name="T1464">⦁</text:span><text:span text:style-name="T1465">반별 탄력편성으로 적절한 돌봄을 제공받을 아동의 권리를 침해하고 열악한 교사의 노동조건 악화 등에 공감하는 부분이 있음 </text:span></text:p><text:p text:style-name="P673"><text:span text:style-name="T1466">⦁</text:span><text:span text:style-name="T1467">세종시는 여건과 상황을 충분히 고려하여 조건을 마련하여 시행할 것이며 조건 미 충족 시에는 반별 정원 편성의 예외 적용 불가할 것임</text:span></text:p></table:table-cell></table:table-row><table:table-row table:style-name="T22.R11"><table:table-cell table:style-name="T22.R11_C0"><text:p text:style-name="P674"><text:span text:style-name="T1468">10</text:span></text:p></table:table-cell><table:table-cell table:style-name="T22.R11_C1"><text:p text:style-name="P675"><text:span text:style-name="T1469">경기도</text:span></text:p></table:table-cell><table:table-cell table:style-name="T22.R11_C2"><text:p text:style-name="P676"><text:span text:style-name="T1470">무응답</text:span></text:p></table:table-cell></table:table-row><table:table-row table:style-name="T22.R12"><table:table-cell table:style-name="T22.R12_C0"><text:p text:style-name="P677"><text:span text:style-name="T1471">11</text:span></text:p></table:table-cell><table:table-cell table:style-name="T22.R12_C1"><text:p text:style-name="P678"><text:span text:style-name="T1472">강원도</text:span></text:p></table:table-cell><table:table-cell table:style-name="T22.R12_C2"><text:p text:style-name="P679"><text:span text:style-name="T1473">⦁</text:span><text:span text:style-name="T1474">보건복지부의 </text:span><text:span text:style-name="T1475">2016</text:span><text:span text:style-name="T1476">년 보육사업안내에 따라 보육정책심의위원회를 통해 결정되었고</text:span><text:span text:style-name="T1477">, </text:span><text:span text:style-name="T1478">보육교사의 근로조건이 악화될 것을 대비하여 추가수입금을 해당 교사에게 지급하도록 하는 규정으로 두었음</text:span></text:p></table:table-cell></table:table-row><table:table-row table:style-name="T22.R13"><table:table-cell table:style-name="T22.R13_C0"><text:p text:style-name="P680"><text:span text:style-name="T1479">12</text:span></text:p></table:table-cell><table:table-cell table:style-name="T22.R13_C1"><text:p text:style-name="P681"><text:span text:style-name="T1480">충청북도</text:span></text:p></table:table-cell><table:table-cell table:style-name="T22.R13_C2"><text:p text:style-name="P682"><text:span text:style-name="T1481">무응답</text:span></text:p></table:table-cell></table:table-row><table:table-row table:style-name="T22.R14"><table:table-cell table:style-name="T22.R14_C0"><text:p text:style-name="P683"><text:span text:style-name="T1482">13</text:span></text:p></table:table-cell><table:table-cell table:style-name="T22.R14_C1"><text:p text:style-name="P684"><text:span text:style-name="T1483">충청남도</text:span></text:p></table:table-cell><table:table-cell table:style-name="T22.R14_C2"><text:p text:style-name="P685"><text:span text:style-name="T1484">⦁</text:span><text:span text:style-name="T1485">담임교사의 업무경감을 위해 보조교사를 지원하고 연가사용이나 보수교육 참석 시에는 대체교사를 지원하며 교사 처우개선비 지원 등 보육교사의 근로여건 향상을 위해 다양한 사업을 추진하고 있음 </text:span></text:p></table:table-cell></table:table-row><table:table-row table:style-name="T22.R15"><table:table-cell table:style-name="T22.R15_C0"><text:p text:style-name="P686"><text:span text:style-name="T1486">14</text:span></text:p></table:table-cell><table:table-cell table:style-name="T22.R15_C1"><text:p text:style-name="P687"><text:span text:style-name="T1487">전라북도</text:span></text:p></table:table-cell><table:table-cell table:style-name="T22.R15_C2"><text:p text:style-name="P688"><text:span text:style-name="T1488">무응답</text:span></text:p></table:table-cell></table:table-row><table:table-row table:style-name="T22.R16"><table:table-cell table:style-name="T22.R16_C0"><text:p text:style-name="P689"><text:span text:style-name="T1489">15</text:span></text:p></table:table-cell><table:table-cell table:style-name="T22.R16_C1"><text:p text:style-name="P690"><text:span text:style-name="T1490">전라남도</text:span></text:p></table:table-cell><table:table-cell table:style-name="T22.R16_C2"><text:p text:style-name="P691"><text:span text:style-name="T1491">⦁</text:span><text:span text:style-name="T1492">반별정원의 탄력편성은 총정원의 범위 내에서 이루지고 있으며</text:span><text:span text:style-name="T1493">, </text:span><text:span text:style-name="T1494">연령별 탄력편성 영유아수의 합이 해당연령별 교사대 아동비율의 아동수 미만으로 규정하여 초과보육으로 인한 아동의 돌봄 제공권리를 최소화하였음</text:span></text:p><text:p text:style-name="P692"><text:span text:style-name="T1495">⦁</text:span><text:span text:style-name="T1496">교사 </text:span><text:span text:style-name="T1497">1</text:span><text:span text:style-name="T1498">인당 보육인원의 증가에 따라 발생할 수 있는 수입금을 해당 반 교육교사의 인건비 추가지급과 처우개선비 급여</text:span><text:span text:style-name="T1499">, </text:span><text:span text:style-name="T1500">보조교사 채용 등에 우선 사용하도록 함</text:span></text:p></table:table-cell></table:table-row><table:table-row table:style-name="T22.R17"><table:table-cell table:style-name="T22.R17_C0"><text:p text:style-name="P693"><text:span text:style-name="T1501">16</text:span></text:p></table:table-cell><table:table-cell table:style-name="T22.R17_C1"><text:p text:style-name="P694"><text:span text:style-name="T1502">경상북도</text:span></text:p></table:table-cell><table:table-cell table:style-name="T22.R17_C2"><text:p text:style-name="P695"><text:span text:style-name="T1503">⦁</text:span><text:span text:style-name="T1504">보육대상 아동 및 시설 수가 매년 감소하고 있어</text:span><text:span text:style-name="T1505">(</text:span><text:span text:style-name="T1506">전년대비 시설수 </text:span><text:span text:style-name="T1507">3.7%, </text:span><text:span text:style-name="T1508">아동수 </text:span><text:span text:style-name="T1509">3.3%) </text:span><text:span text:style-name="T1510">보육시설 정원 충원율이 </text:span><text:span text:style-name="T1511">75%</text:span><text:span text:style-name="T1512">이지만</text:span><text:span text:style-name="T1513">, </text:span><text:span text:style-name="T1514">교직원 처우개선을 위하여 특수시책으로 월 </text:span><text:span text:style-name="T1515">10</text:span><text:span text:style-name="T1516">만원의 처우개선비 도비로 지급하고 있음</text:span></text:p><text:p text:style-name="P696"><text:span text:style-name="T1517">⦁</text:span><text:span text:style-name="T1518">국공립어린이집 확충 및 기능보강 사업 확대 추진</text:span><text:span text:style-name="T1519">, </text:span><text:span text:style-name="T1520">공공형어린이집 지속 확충</text:span><text:span text:style-name="T1521">, </text:span><text:span text:style-name="T1522">직장어린이집 설치 의무화 및 미이행 시설 이행강제금 부과</text:span><text:span text:style-name="T1523">, </text:span><text:span text:style-name="T1524">평가인증의 확대 등으로 아동과 교사가 쾌적한 환경에서 생활할 수 있도록 보육 시설 개선에 많은 노력을 기울이고 있음</text:span></text:p></table:table-cell></table:table-row><table:table-row table:style-name="T22.R18"><table:table-cell table:style-name="T22.R18_C0"><text:p text:style-name="P697"><text:span text:style-name="T1525">17</text:span></text:p></table:table-cell><table:table-cell table:style-name="T22.R18_C1"><text:p text:style-name="P698"><text:span text:style-name="T1526">경상남도</text:span></text:p></table:table-cell><table:table-cell table:style-name="T22.R18_C2"><text:p text:style-name="P699"><text:span text:style-name="T1527">⦁</text:span><text:span text:style-name="T1528">보육의 공공성 강화와 보육서비스 질 제고를 위해 국공립 어린이집 확충</text:span><text:span text:style-name="T1529">, </text:span><text:span text:style-name="T1530">공공형 어린이집 확대</text:span><text:span text:style-name="T1531">, </text:span><text:span text:style-name="T1532">평가인증 조력비 지원사업 등을  시행하고 있음</text:span></text:p><text:p text:style-name="P700"><text:span text:style-name="T1533">⦁</text:span><text:span text:style-name="T1534">보육교직원 근무환경 개선</text:span><text:span text:style-name="T1535">·</text:span><text:span text:style-name="T1536">처우개선비 지원</text:span><text:span text:style-name="T1537">, </text:span><text:span text:style-name="T1538">어린이집 내 보조</text:span><text:span text:style-name="T1539">·</text:span><text:span text:style-name="T1540">대체 교사 배치 지원 등을 통해 보육교사 근무환경 개선과 업무경감을 위한 다각적인 노력을 하고 있음</text:span></text:p></table:table-cell></table:table-row><table:table-row table:style-name="T22.R19"><table:table-cell table:style-name="T22.R19_C0"><text:p text:style-name="P701"><text:span text:style-name="T1541">18</text:span></text:p></table:table-cell><table:table-cell table:style-name="T22.R19_C1"><text:p text:style-name="P702"><text:span text:style-name="T1542">제주시</text:span></text:p></table:table-cell><table:table-cell table:style-name="T22.R19_C2"><text:p text:style-name="P703"><text:span text:style-name="T1543">⦁</text:span><text:span text:style-name="T1544">보육정책심의위원회에서 반별 탄력보육으로 인한 보육교사의 노동조건 등에 대한 우려가 있었으며 이에 대한 대책으로 만</text:span><text:span text:style-name="T1545">1</text:span><text:span text:style-name="T1546">세 및 만</text:span><text:span text:style-name="T1547">2</text:span><text:span text:style-name="T1548">세 반의 경우는 </text:span><text:span text:style-name="T1549">2</text:span><text:span text:style-name="T1550">개반만 허용하고 수입금의 </text:span><text:span text:style-name="T1551">30% </text:span><text:span text:style-name="T1552">이상으로 해당 보육교사의 처우개선비로 사용하도록 결정하였음 </text:span></text:p></table:table-cell></table:table-row></table:table></draw:text-box></draw:frame></text:p>
      <text:p text:style-name="P704"/>
      <text:p text:style-name="P705"/>
      <text:p text:style-name="P706"/>
      <text:p text:style-name="P707"/>
      <text:p text:style-name="P708"/>
      <text:p text:style-name="P709"/>
      <text:p text:style-name="P710"/>
      <text:p text:style-name="P711"/>
      <text:p text:style-name="P712"/>
      <text:p text:style-name="P713"/>
      <text:p text:style-name="P714"/>
      <text:p text:style-name="P715"/>
      <text:p text:style-name="P716"/>
      <text:p text:style-name="P717"/>
      <text:p text:style-name="P718"/>
      <text:p text:style-name="P719"/>
      <text:p text:style-name="P720"><text:span text:style-name="T1553">&lt;</text:span><text:span text:style-name="T1554">표</text:span><text:span text:style-name="T1555">4&gt; </text:span><text:span text:style-name="T1556">초과보육</text:span><text:span text:style-name="T1557">(</text:span><text:span text:style-name="T1558">반별 탄력편성</text:span><text:span text:style-name="T1559">)</text:span><text:span text:style-name="T1560">이 </text:span><text:span text:style-name="T1561">저출산</text:span><text:span text:style-name="T1562">‧</text:span><text:span text:style-name="T1563">고령화 대책에 역행한다는 것에 대한 입장은 무엇인가</text:span><text:span text:style-name="T1564">?</text:span></text:p>
      <text:p text:style-name="P721"><draw:frame draw:style-name="fr23" draw:z-index="0" svg:width="14.891cm" svg:x="0.000cm" svg:y="0.000cm" text:anchor-type="paragraph"><draw:text-box fo:min-height="20.286cm"><table:table table:name="T23" table:style-name="T23" text:anchor-type="paragraph"><table:table-column table:style-name="T23.C179"/><table:table-column table:style-name="T23.C180"/><table:table-column table:style-name="T23.C181"/><table:table-row table:style-name="T23.R1"><table:table-cell table:style-name="T23.R1_C0"><text:p text:style-name="P722"><text:span text:style-name="T1565">번호</text:span></text:p></table:table-cell><table:table-cell table:style-name="T23.R1_C1"><text:p text:style-name="P723"><text:span text:style-name="T1566">지역</text:span></text:p></table:table-cell><table:table-cell table:style-name="T23.R1_C2"><text:p text:style-name="P724"><text:span text:style-name="T1567">답변</text:span></text:p></table:table-cell></table:table-row><table:table-row table:style-name="T23.R2"><table:table-cell table:style-name="T23.R2_C0"><text:p text:style-name="P725"><text:span text:style-name="T1568">1</text:span></text:p></table:table-cell><table:table-cell table:style-name="T23.R2_C1"><text:p text:style-name="P726"><text:span text:style-name="T1569">보건복지부</text:span></text:p></table:table-cell><table:table-cell table:style-name="T23.R2_C2"><text:p text:style-name="P727"><text:span text:style-name="T1570">⦁</text:span><text:span text:style-name="T1571">안심하고 믿을 수 있는 보육서비스 제공을 위해 국공립어린이집 확충</text:span><text:span text:style-name="T1572">(</text:span><text:span text:style-name="T1573">매년 </text:span><text:span text:style-name="T1574">150</text:span><text:span text:style-name="T1575">개소</text:span><text:span text:style-name="T1576">), </text:span><text:span text:style-name="T1577">직장어린이집 설치 이행강제금제도 실시</text:span><text:span text:style-name="T1578">, </text:span><text:span text:style-name="T1579">공공형어린이집 확대</text:span><text:span text:style-name="T1580">, </text:span><text:span text:style-name="T1581">평가인증의무화 등을 시행 중에 있음</text:span></text:p><text:p text:style-name="P728"><text:span text:style-name="T1582">⦁</text:span><text:span text:style-name="T1583">보조교사 및 대체교사 지원 확대</text:span><text:span text:style-name="T1584">, </text:span><text:span text:style-name="T1585">교사 처우개선비 지원 등을 통한 보육교사의 근로여건 향상을 위한 노력도 병행하고 있으며 향후 보조교사를 어린이집에 지속적으로 확대 배치하여 보육교사의 업무부담을 완화하고 안전한 보육환경을 조성하기 위해 노력을 하겠음</text:span></text:p></table:table-cell></table:table-row><table:table-row table:style-name="T23.R3"><table:table-cell table:style-name="T23.R3_C0"><text:p text:style-name="P729"><text:span text:style-name="T1586">2</text:span></text:p></table:table-cell><table:table-cell table:style-name="T23.R3_C1"><text:p text:style-name="P730"><text:span text:style-name="T1587">서울</text:span></text:p></table:table-cell><table:table-cell table:style-name="T23.R3_C2"><text:p text:style-name="P731"><text:span text:style-name="T1588">⦁</text:span><text:span text:style-name="T1589">반별 탄력편성을 실시하지 않아 응답하지 않음</text:span></text:p></table:table-cell></table:table-row><table:table-row table:style-name="T23.R4"><table:table-cell table:style-name="T23.R4_C0"><text:p text:style-name="P732"><text:span text:style-name="T1590">3</text:span></text:p></table:table-cell><table:table-cell table:style-name="T23.R4_C1"><text:p text:style-name="P733"><text:span text:style-name="T1591">부산</text:span></text:p></table:table-cell><table:table-cell table:style-name="T23.R4_C2"><text:p text:style-name="P734"><text:span text:style-name="T1592">⦁</text:span><text:span text:style-name="T1593">국공립어린이집</text:span><text:span text:style-name="T1594">, </text:span><text:span text:style-name="T1595">직장어린이집</text:span><text:span text:style-name="T1596">, </text:span><text:span text:style-name="T1597">공공형어린이집을 확충해 나가고 평가인증제도와 부모 모니터링단 운영</text:span><text:span text:style-name="T1598">, </text:span><text:span text:style-name="T1599">어린이집 실내 공기질 관리사업을 통해 양질의 안심하고 믿을 수 있는 보육환경을 조성을 추진하고 있음</text:span></text:p></table:table-cell></table:table-row><table:table-row table:style-name="T23.R5"><table:table-cell table:style-name="T23.R5_C0"><text:p text:style-name="P735"><text:span text:style-name="T1600">4</text:span></text:p></table:table-cell><table:table-cell table:style-name="T23.R5_C1"><text:p text:style-name="P736"><text:span text:style-name="T1601">대구</text:span></text:p></table:table-cell><table:table-cell table:style-name="T23.R5_C2"><text:p text:style-name="P737"><text:span text:style-name="T1602">무응답</text:span></text:p></table:table-cell></table:table-row><table:table-row table:style-name="T23.R6"><table:table-cell table:style-name="T23.R6_C0"><text:p text:style-name="P738"><text:span text:style-name="T1603">5</text:span></text:p></table:table-cell><table:table-cell table:style-name="T23.R6_C1"><text:p text:style-name="P739"><text:span text:style-name="T1604">인천</text:span></text:p></table:table-cell><table:table-cell table:style-name="T23.R6_C2"><text:p text:style-name="P740"><text:span text:style-name="T1605">⦁</text:span><text:span text:style-name="T1606">국공립어린이집 확충</text:span><text:span text:style-name="T1607">, </text:span><text:span text:style-name="T1608">공공형 어린이집 확대</text:span><text:span text:style-name="T1609">, </text:span><text:span text:style-name="T1610">인천형어린이집 추진</text:span><text:span text:style-name="T1611">, </text:span><text:span text:style-name="T1612">평가인증 의무화 등을 시행하여 추진하고 있음</text:span></text:p><text:p text:style-name="P741"><text:span text:style-name="T1613">⦁</text:span><text:span text:style-name="T1614">보조교사 및 대체교사 지원 확대</text:span><text:span text:style-name="T1615">, </text:span><text:span text:style-name="T1616">교사 근무환경개선비 및 교사 처우개선비 지원 등을 통한 보육교사의 근로여건 향상을 위한 노력을 병행하고 있음</text:span></text:p></table:table-cell></table:table-row><table:table-row table:style-name="T23.R7"><table:table-cell table:style-name="T23.R7_C0"><text:p text:style-name="P742"><text:span text:style-name="T1617">6</text:span></text:p></table:table-cell><table:table-cell table:style-name="T23.R7_C1"><text:p text:style-name="P743"><text:span text:style-name="T1618">광주</text:span></text:p></table:table-cell><table:table-cell table:style-name="T23.R7_C2"><text:p text:style-name="P744"><text:span text:style-name="T1619">⦁</text:span><text:span text:style-name="T1620">반별 탄력보육은 아동의 어린이집에 대한 접근성 제고 등 차원에서 기존에 시행중이던 것을 유지하는 것임</text:span></text:p></table:table-cell></table:table-row><table:table-row table:style-name="T23.R8"><table:table-cell table:style-name="T23.R8_C0"><text:p text:style-name="P745"><text:span text:style-name="T1621">7</text:span></text:p></table:table-cell><table:table-cell table:style-name="T23.R8_C1"><text:p text:style-name="P746"><text:span text:style-name="T1622">대전</text:span></text:p></table:table-cell><table:table-cell table:style-name="T23.R8_C2"><text:p text:style-name="P747"><text:span text:style-name="T1623">⦁</text:span><text:span text:style-name="T1624">국공립어린이집 확충</text:span><text:span text:style-name="T1625">, </text:span><text:span text:style-name="T1626">공공형어린이집 확대</text:span><text:span text:style-name="T1627">, </text:span><text:span text:style-name="T1628">보육교사 수당 </text:span><text:span text:style-name="T1629">8</text:span><text:span text:style-name="T1630">개 사업 지원 등 보육 품질 강화와 보육교사의 처우개선이 이루어 질 수 있도록 노력하고 있음</text:span></text:p></table:table-cell></table:table-row><table:table-row table:style-name="T23.R9"><table:table-cell table:style-name="T23.R9_C0"><text:p text:style-name="P748"><text:span text:style-name="T1631">8</text:span></text:p></table:table-cell><table:table-cell table:style-name="T23.R9_C1"><text:p text:style-name="P749"><text:span text:style-name="T1632">울산</text:span></text:p></table:table-cell><table:table-cell table:style-name="T23.R9_C2"><text:p text:style-name="P750"><text:span text:style-name="T1633">⦁</text:span><text:span text:style-name="T1634">출산진화 사회환경 조성</text:span><text:span text:style-name="T1635">, </text:span><text:span text:style-name="T1636">출산지원 사업</text:span><text:span text:style-name="T1637">, </text:span><text:span text:style-name="T1638">다자녀 가정 우대분위기 조성 등의 정책을 시행하고 있음</text:span></text:p></table:table-cell></table:table-row><table:table-row table:style-name="T23.R10"><table:table-cell table:style-name="T23.R10_C0"><text:p text:style-name="P751"><text:span text:style-name="T1639">9</text:span></text:p></table:table-cell><table:table-cell table:style-name="T23.R10_C1"><text:p text:style-name="P752"><text:span text:style-name="T1640">세종시</text:span></text:p></table:table-cell><table:table-cell table:style-name="T23.R10_C2"><text:p text:style-name="P753"><text:span text:style-name="T1641">⦁</text:span><text:span text:style-name="T1642">세종시는 유입인구 증가에 다라 영유아수가 급증하고 있음</text:span><text:span text:style-name="T1643">. </text:span><text:span text:style-name="T1644">특히 도심지역의 인구집중으로 어린이집 부족현상 발생</text:span></text:p><text:p text:style-name="P754"><text:span text:style-name="T1645">⦁</text:span><text:span text:style-name="T1646">반별정원 탄력편성 시행에 부정적 측면으로 공감하고 있으며 이를 최소화 할 수 있도록 승인 조건을 마련하여 시행하겠음</text:span></text:p></table:table-cell></table:table-row><table:table-row table:style-name="T23.R11"><table:table-cell table:style-name="T23.R11_C0"><text:p text:style-name="P755"><text:span text:style-name="T1647">10</text:span></text:p></table:table-cell><table:table-cell table:style-name="T23.R11_C1"><text:p text:style-name="P756"><text:span text:style-name="T1648">경기도</text:span></text:p></table:table-cell><table:table-cell table:style-name="T23.R11_C2"><text:p text:style-name="P757"><text:span text:style-name="T1649">⦁</text:span><text:span text:style-name="T1650">안심하고 믿을 수 있는 보육을 위하여 국공립어린이집 확충</text:span><text:span text:style-name="T1651">, </text:span><text:span text:style-name="T1652">공공형 어린이집 확대</text:span><text:span text:style-name="T1653">, </text:span><text:span text:style-name="T1654">어린이집 평가인증</text:span><text:span text:style-name="T1655">, </text:span><text:span text:style-name="T1656">가정보육교사제도</text:span><text:span text:style-name="T1657">, </text:span><text:span text:style-name="T1658">아이러브맘 카페운영</text:span><text:span text:style-name="T1659">, 0</text:span><text:span text:style-name="T1660">세아전용 어린이집</text:span><text:span text:style-name="T1661">, </text:span><text:span text:style-name="T1662">시간연장형 어린이집</text:span><text:span text:style-name="T1663">, 24</text:span><text:span text:style-name="T1664">시간 </text:span><text:span text:style-name="T1665">3</text:span><text:span text:style-name="T1666">교대 어린이집</text:span><text:span text:style-name="T1667">, </text:span><text:span text:style-name="T1668">영아전담 및 장애아통합전문어린이집 운영 지원 등을 시행하고 있음 </text:span></text:p><text:p text:style-name="P758"><text:span text:style-name="T1669">⦁</text:span><text:span text:style-name="T1670">보조교사</text:span><text:span text:style-name="T1671">, </text:span><text:span text:style-name="T1672">대체교사 지원 확대 및 경기도 특색사업으로 처우개선비</text:span><text:span text:style-name="T1673">, </text:span><text:span text:style-name="T1674">특수근무수당</text:span><text:span text:style-name="T1675">, </text:span><text:span text:style-name="T1676">대체인력 지원 등 보육교사의 근로여건 향상과 영유아의 보육서비스 질 개선을 위해 노력하고 있음 </text:span></text:p></table:table-cell></table:table-row><table:table-row table:style-name="T23.R12"><table:table-cell table:style-name="T23.R12_C0"><text:p text:style-name="P759"><text:span text:style-name="T1677">11</text:span></text:p></table:table-cell><table:table-cell table:style-name="T23.R12_C1"><text:p text:style-name="P760"><text:span text:style-name="T1678">강원도</text:span></text:p></table:table-cell><table:table-cell table:style-name="T23.R12_C2"><text:p text:style-name="P761"><text:span text:style-name="T1679">무응답</text:span></text:p></table:table-cell></table:table-row><table:table-row table:style-name="T23.R13"><table:table-cell table:style-name="T23.R13_C0"><text:p text:style-name="P762"><text:span text:style-name="T1680">12</text:span></text:p></table:table-cell><table:table-cell table:style-name="T23.R13_C1"><text:p text:style-name="P763"><text:span text:style-name="T1681">충청북도</text:span></text:p></table:table-cell><table:table-cell table:style-name="T23.R13_C2"><text:p text:style-name="P764"><text:span text:style-name="T1682">무응답</text:span></text:p></table:table-cell></table:table-row><table:table-row table:style-name="T23.R14"><table:table-cell table:style-name="T23.R14_C0"><text:p text:style-name="P765"><text:span text:style-name="T1683">13</text:span></text:p></table:table-cell><table:table-cell table:style-name="T23.R14_C1"><text:p text:style-name="P766"><text:span text:style-name="T1684">충청남도</text:span></text:p></table:table-cell><table:table-cell table:style-name="T23.R14_C2"><text:p text:style-name="P767"><text:span text:style-name="T1685">⦁</text:span><text:span text:style-name="T1686">국공립어린이집 및 직장어린이집 설치</text:span><text:span text:style-name="T1687">, </text:span><text:span text:style-name="T1688">공공형어린이집 확대</text:span><text:span text:style-name="T1689">, </text:span><text:span text:style-name="T1690">평가인증 어린이집 확대 등을 추진하고 있음 </text:span></text:p></table:table-cell></table:table-row><table:table-row table:style-name="T23.R15"><table:table-cell table:style-name="T23.R15_C0"><text:p text:style-name="P768"><text:span text:style-name="T1691">14</text:span></text:p></table:table-cell><table:table-cell table:style-name="T23.R15_C1"><text:p text:style-name="P769"><text:span text:style-name="T1692">전라북도</text:span></text:p></table:table-cell><table:table-cell table:style-name="T23.R15_C2"><text:p text:style-name="P770"><text:span text:style-name="T1693">⦁</text:span><text:span text:style-name="T1694">국공립어린이집 지속 확충</text:span><text:span text:style-name="T1695">, </text:span><text:span text:style-name="T1696">직장어린이집 설치</text:span><text:span text:style-name="T1697">, </text:span><text:span text:style-name="T1698">공공형어린이집 지속 확대 및 평가인증제도를 실시하고 있음 </text:span></text:p></table:table-cell></table:table-row><table:table-row table:style-name="T23.R16"><table:table-cell table:style-name="T23.R16_C0"><text:p text:style-name="P771"><text:span text:style-name="T1699">15</text:span></text:p></table:table-cell><table:table-cell table:style-name="T23.R16_C1"><text:p text:style-name="P772"><text:span text:style-name="T1700">전라남도</text:span></text:p></table:table-cell><table:table-cell table:style-name="T23.R16_C2"><text:p text:style-name="P773"><text:span text:style-name="T1701">⦁</text:span><text:span text:style-name="T1702">농어촌지역 특례인정으로 초과보육을 시행하고 있는 상황임 </text:span></text:p><text:p text:style-name="P774"><text:span text:style-name="T1703">⦁</text:span><text:span text:style-name="T1704">2018</text:span><text:span text:style-name="T1705">년까지 국공립어린이집 </text:span><text:span text:style-name="T1706">102</text:span><text:span text:style-name="T1707">개소</text:span><text:span text:style-name="T1708">, </text:span><text:span text:style-name="T1709">전남도인증어린이집 </text:span><text:span text:style-name="T1710">200</text:span><text:span text:style-name="T1711">개소</text:span><text:span text:style-name="T1712">, </text:span><text:span text:style-name="T1713">공공형어린이집 </text:span><text:span text:style-name="T1714">84</text:span><text:span text:style-name="T1715">개소까지 확충할 계획이며 보육서비스의 질을 높이기 위해 평가인증률를 높일 예정임</text:span></text:p></table:table-cell></table:table-row><table:table-row table:style-name="T23.R17"><table:table-cell table:style-name="T23.R17_C0"><text:p text:style-name="P775"><text:span text:style-name="T1716">16</text:span></text:p></table:table-cell><table:table-cell table:style-name="T23.R17_C1"><text:p text:style-name="P776"><text:span text:style-name="T1717">경상북도</text:span></text:p></table:table-cell><table:table-cell table:style-name="T23.R17_C2"><text:p text:style-name="P777"><text:span text:style-name="T1718">⦁</text:span><text:span text:style-name="T1719">아동 수 부족으로 </text:span><text:span text:style-name="T1720">2015</text:span><text:span text:style-name="T1721">년 </text:span><text:span text:style-name="T1722">82</text:span><text:span text:style-name="T1723">개소의 어린이집이 폐원하였음</text:span><text:span text:style-name="T1724">. </text:span><text:span text:style-name="T1725">감소되는 아동 수 및 보육교사의 노동여건 등을 고려하여 탄력편성을 시행하도록 함</text:span></text:p></table:table-cell></table:table-row><table:table-row table:style-name="T23.R18"><table:table-cell table:style-name="T23.R18_C0"><text:p text:style-name="P778"><text:span text:style-name="T1726">17</text:span></text:p></table:table-cell><table:table-cell table:style-name="T23.R18_C1"><text:p text:style-name="P779"><text:span text:style-name="T1727">경상남도</text:span></text:p></table:table-cell><table:table-cell table:style-name="T23.R18_C2"><text:p text:style-name="P780"><text:span text:style-name="T1728">⦁</text:span><text:span text:style-name="T1729">경남 도내 </text:span><text:span text:style-name="T1730">18</text:span><text:span text:style-name="T1731">개 시군 중 </text:span><text:span text:style-name="T1732">10</text:span><text:span text:style-name="T1733">개 군지역과 </text:span><text:span text:style-name="T1734">8</text:span><text:span text:style-name="T1735">개 시의 일부지역은 영유아보육법 시행규칙 제</text:span><text:span text:style-name="T1736">40</text:span><text:span text:style-name="T1737">조에 의거해 특례규정을 적용받고 있는 상황임</text:span></text:p><text:p text:style-name="P781"><text:span text:style-name="T1738">⦁</text:span><text:span text:style-name="T1739">그 외 일부 인구밀집 지역 아동의 이동편익을 증진을 고려하여 탄력보육을 시행하도록 함</text:span></text:p></table:table-cell></table:table-row><table:table-row table:style-name="T23.R19"><table:table-cell table:style-name="T23.R19_C0"><text:p text:style-name="P782"><text:span text:style-name="T1740">18</text:span></text:p></table:table-cell><table:table-cell table:style-name="T23.R19_C1"><text:p text:style-name="P783"><text:span text:style-name="T1741">제주시</text:span></text:p></table:table-cell><table:table-cell table:style-name="T23.R19_C2"><text:p text:style-name="P784"><text:span text:style-name="T1742">⦁</text:span><text:span text:style-name="T1743">국공립어린이집 확충</text:span><text:span text:style-name="T1744">, </text:span><text:span text:style-name="T1745">공공형 어린이집 확대</text:span><text:span text:style-name="T1746">, </text:span><text:span text:style-name="T1747">평가 인증을 추진</text:span></text:p><text:p text:style-name="P785"><text:span text:style-name="T1748">⦁</text:span><text:span text:style-name="T1749">보조교사 및 대체교사 지원 확대</text:span><text:span text:style-name="T1750">, </text:span><text:span text:style-name="T1751">교사 처우개선비 지원 등을 통한 보육교사의 근로여건 향상을 위한 노력을 하고 있음</text:span></text:p></table:table-cell></table:table-row></table:table></draw:text-box></draw:frame></text:p>
      <text:p text:style-name="P786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14" style:parent-style-name="Standard">
      <style:paragraph-properties fo:line-height="160%" fo:margin-bottom="0.106cm" fo:margin-left="1.058cm" fo:margin-right="0.706cm" fo:padding-bottom="0.000cm" fo:padding-left="0.000cm" fo:padding-right="0.000cm" fo:padding-top="0.000cm" fo:text-align="left" style:snap-to-layout-grid="false" style:vertical-align="baseline"/>
      <style:text-properties fo:color="#000000" fo:font-size="10.0pt" fo:font-weight="bold" fo:letter-spacing="-0.5pt" style:font-name="HCI Hollyhock" style:font-name-asian="휴먼고딕" style:font-size-asian="10.0pt" style:font-weight-asian="bold"/>
    </style:style>
    <style:style style:class="text" style:family="paragraph" style:name="12" style:parent-style-name="Standard">
      <style:paragraph-properties fo:line-height="135%" fo:margin-left="0.106cm" fo:margin-right="0.106cm" fo:padding-bottom="0.000cm" fo:padding-left="0.000cm" fo:padding-right="0.000cm" fo:padding-top="0.000cm" fo:text-align="left" style:snap-to-layout-grid="false" style:vertical-align="baseline"/>
      <style:text-properties fo:color="#000000" fo:font-size="9.0pt" fo:font-weight="bold" fo:letter-spacing="-0.5pt" style:font-name="HCI Hollyhock" style:font-name-asian="휴먼고딕" style:font-size-asian="9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4월 1일 금요일 오전 10:26:1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