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바탕체" svg:font-family="바탕체"/>
    <style:font-face style:font-family-generic="system" style:font-pitch="variable" style:name="바탕" svg:font-family="바탕"/>
    <style:font-face style:font-family-generic="system" style:font-pitch="variable" style:name="함초롬돋움" svg:font-family="함초롬돋움"/>
    <style:font-face style:font-family-generic="system" style:font-pitch="variable" style:name="나눔고딕" svg:font-family="나눔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함초롬돋움" svg:font-family="함초롬돋움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나눔고딕" svg:font-family="나눔고딕"/>
    <style:font-face style:font-family-generic="system" style:font-pitch="variable" style:name="함초롬돋움" svg:font-family="함초롬돋움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나눔고딕" svg:font-family="나눔고딕"/>
    <style:font-face style:font-family-generic="system" style:font-pitch="variable" style:name="HY헤드라인M" svg:font-family="HY헤드라인M"/>
    <style:font-face style:font-family-generic="system" style:font-pitch="variable" style:name="맑은 고딕" svg:font-family="맑은 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함초롬바탕" svg:font-family="함초롬바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</office:font-face-decls>
  <office:automatic-styles>
    <style:style style:family="paragraph" style:name="P1" style:parent-style-name="0">
      <style:paragraph-properties fo:margin-left="0.353cm" fo:text-indent="-0.353cm" style:snap-to-layout-grid="true"/>
    </style:style>
    <style:style style:family="graphic" style:name="gr1">
      <style:graphic-properties draw:auto-grow-height="false" draw:auto-grow-width="false" draw:fill="none" draw:stroke="dash" draw:stroke-dash="Hwp_Dash" draw:textarea-horizontal-align="justify" draw:textarea-vertical-align="middle" style:horizontal-pos="from-left" style:horizontal-rel="paragraph" style:number-wrapped-paragraphs="no-limit" style:run-through="background" style:vertical-pos="from-top" style:vertical-rel="paragraph" style:wrap="run-through" svg:stroke-color="#787878" svg:stroke-width="0.100cm"/>
    </style:style>
    <style:style style:family="paragraph" style:name="P2" style:parent-style-name="0">
      <style:paragraph-properties fo:text-align="center" style:snap-to-layout-grid="true"/>
    </style:style>
    <style:style style:family="paragraph" style:name="P3" style:parent-style-name="0">
      <style:paragraph-properties fo:text-align="center" style:snap-to-layout-grid="true"/>
    </style:style>
    <style:style style:family="table" style:name="T1">
      <style:table-properties fo:background-color="#4c4c4c" style:width="0.000cm" table:border-model="collapsing"/>
    </style:style>
    <style:style style:family="graphic" style:name="fr2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6.501cm"/>
    </style:style>
    <style:style style:family="paragraph" style:name="P4" style:parent-style-name="0">
      <style:paragraph-properties fo:line-height="140%" fo:text-align="center" style:snap-to-layout-grid="false"/>
    </style:style>
    <style:style style:family="paragraph" style:name="P5" style:parent-style-name="0">
      <style:paragraph-properties fo:line-height="130%" fo:margin-left="0.353cm" fo:text-align="center" fo:text-indent="-0.353cm" style:snap-to-layout-grid="false"/>
    </style:style>
    <style:style style:family="paragraph" style:name="P6" style:parent-style-name="0">
      <style:paragraph-properties fo:text-align="center" style:snap-to-layout-grid="false"/>
    </style:style>
    <style:style style:family="text" style:name="T1">
      <style:text-properties fo:color="#ffffff" fo:font-size="25.0pt" fo:font-weight="bold" fo:letter-spacing="-3.8pt" style:font-name="바탕" style:font-name-asian="HY견고딕" style:font-size-asian="25.0pt" style:font-weight-asian="bold"/>
    </style:style>
    <style:style style:family="text" style:name="T2">
      <style:text-properties fo:color="#ffffff" fo:font-size="25.0pt" style:font-name="HY견고딕" style:font-name-asian="HY견고딕" style:font-size-asian="25.0pt"/>
    </style:style>
    <style:style style:family="text" style:name="T3">
      <style:text-properties fo:color="#ffffff" fo:font-size="25.0pt" fo:font-weight="bold" fo:letter-spacing="-3.8pt" style:font-name="바탕" style:font-name-asian="HY견고딕" style:font-size-asian="25.0pt" style:font-weight-asian="bold"/>
    </style:style>
    <style:style style:family="text" style:name="T4">
      <style:text-properties fo:color="#ffffff" fo:font-size="25.0pt" style:font-name="HY견고딕" style:font-name-asian="HY견고딕" style:font-size-asian="25.0pt"/>
    </style:style>
    <style:style style:family="paragraph" style:name="P7" style:parent-style-name="0">
      <style:paragraph-properties fo:text-align="center" style:snap-to-layout-grid="false"/>
    </style:style>
    <style:style style:family="text" style:name="T5">
      <style:text-properties fo:color="#ffffff" fo:font-size="26.0pt" fo:font-weight="bold" fo:letter-spacing="-3.9pt" style:font-name="바탕" style:font-name-asian="HY견고딕" style:font-size-asian="26.0pt" style:font-weight-asian="bold"/>
    </style:style>
    <style:style style:family="paragraph" style:name="P8" style:parent-style-name="0">
      <style:paragraph-properties fo:line-height="130%" fo:margin-left="0.353cm" fo:text-align="center" fo:text-indent="-0.353cm" style:snap-to-layout-grid="false"/>
    </style:style>
    <style:style style:family="table-cell" style:name="T1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1">
      <style:table-row-properties style:min-row-height="3.726cm"/>
    </style:style>
    <style:style style:family="paragraph" style:name="P9" style:parent-style-name="0">
      <style:paragraph-properties fo:line-height="140%" fo:text-align="center" style:snap-to-layout-grid="false"/>
    </style:style>
    <style:style style:family="paragraph" style:name="P10" style:parent-style-name="0">
      <style:paragraph-properties fo:text-align="center" style:snap-to-layout-grid="true"/>
    </style:style>
    <style:style style:family="paragraph" style:name="P11" style:parent-style-name="0">
      <style:paragraph-properties fo:text-align="center" style:snap-to-layout-grid="true"/>
    </style:style>
    <style:style style:family="paragraph" style:name="P12" style:parent-style-name="0">
      <style:paragraph-properties fo:text-align="center" style:snap-to-layout-grid="true"/>
    </style:style>
    <style:style style:family="paragraph" style:name="P13" style:parent-style-name="0">
      <style:paragraph-properties fo:text-align="center" style:snap-to-layout-grid="true"/>
    </style:style>
    <style:style style:family="paragraph" style:name="P14" style:parent-style-name="0">
      <style:paragraph-properties fo:text-align="center" style:snap-to-layout-grid="true"/>
    </style:style>
    <style:style style:family="text" style:name="T6">
      <style:text-properties fo:font-weight="bold" fo:letter-spacing="-1.2pt" style:font-name="바탕" style:font-name-asian="바탕" style:font-weight-asian="bold"/>
    </style:style>
    <style:style style:family="paragraph" style:name="P15" style:parent-style-name="0">
      <style:paragraph-properties style:snap-to-layout-grid="true"/>
    </style:style>
    <style:style style:family="text" style:name="T7">
      <style:text-properties fo:font-size="20.0pt" fo:font-weight="bold" fo:letter-spacing="-2.4pt" style:font-name="바탕" style:font-name-asian="함초롬돋움" style:font-size-asian="20.0pt" style:font-weight-asian="bold"/>
    </style:style>
    <style:style style:family="text" style:name="T8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9">
      <style:text-properties fo:font-size="20.0pt" style:font-name="바탕" style:font-name-asian="맑은 고딕" style:font-size-asian="20.0pt"/>
    </style:style>
    <style:style style:family="text" style:name="T10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1">
      <style:text-properties fo:font-size="20.0pt" style:font-name="맑은 고딕" style:font-name-asian="맑은 고딕" style:font-size-asian="20.0pt"/>
    </style:style>
    <style:style style:family="text" style:name="T12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3">
      <style:text-properties fo:font-size="20.0pt" style:font-name="맑은 고딕" style:font-name-asian="맑은 고딕" style:font-size-asian="20.0pt"/>
    </style:style>
    <style:style style:family="text" style:name="T14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5">
      <style:text-properties fo:font-size="20.0pt" style:font-name="맑은 고딕" style:font-name-asian="맑은 고딕" style:font-size-asian="20.0pt"/>
    </style:style>
    <style:style style:family="text" style:name="T16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7">
      <style:text-properties fo:font-size="20.0pt" style:font-name="맑은 고딕" style:font-name-asian="맑은 고딕" style:font-size-asian="20.0pt"/>
    </style:style>
    <style:style style:family="text" style:name="T18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9">
      <style:text-properties fo:font-size="20.0pt" style:font-name="맑은 고딕" style:font-name-asian="맑은 고딕" style:font-size-asian="20.0pt"/>
    </style:style>
    <style:style style:family="text" style:name="T20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1">
      <style:text-properties fo:font-size="20.0pt" style:font-name="맑은 고딕" style:font-name-asian="맑은 고딕" style:font-size-asian="20.0pt"/>
    </style:style>
    <style:style style:family="text" style:name="T22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paragraph" style:name="P16" style:parent-style-name="0">
      <style:paragraph-properties style:snap-to-layout-grid="true"/>
    </style:style>
    <style:style style:family="text" style:name="T23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4">
      <style:text-properties fo:font-size="20.0pt" style:font-name="바탕" style:font-name-asian="맑은 고딕" style:font-size-asian="20.0pt"/>
    </style:style>
    <style:style style:family="text" style:name="T25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6">
      <style:text-properties fo:font-size="20.0pt" style:font-name="맑은 고딕" style:font-name-asian="맑은 고딕" style:font-size-asian="20.0pt"/>
    </style:style>
    <style:style style:family="text" style:name="T27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8">
      <style:text-properties fo:font-size="20.0pt" style:font-name="맑은 고딕" style:font-name-asian="맑은 고딕" style:font-size-asian="20.0pt"/>
    </style:style>
    <style:style style:family="text" style:name="T29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paragraph" style:name="P17" style:parent-style-name="0">
      <style:paragraph-properties fo:margin-left="0.353cm" fo:text-align="center" fo:text-indent="-0.353cm" style:snap-to-layout-grid="true"/>
    </style:style>
    <style:style style:family="paragraph" style:name="P18" style:parent-style-name="0">
      <style:paragraph-properties fo:margin-left="0.353cm" fo:text-indent="-0.353cm" style:snap-to-layout-grid="true"/>
    </style:style>
    <style:style style:family="paragraph" style:name="P19" style:parent-style-name="0">
      <style:paragraph-properties fo:margin-left="0.353cm" fo:text-indent="-0.353cm" style:snap-to-layout-grid="true"/>
    </style:style>
    <style:style style:family="paragraph" style:name="P20" style:parent-style-name="0">
      <style:paragraph-properties fo:margin-left="0.353cm" fo:text-indent="-0.353cm" style:snap-to-layout-grid="true"/>
    </style:style>
    <style:style style:family="paragraph" style:name="P21" style:parent-style-name="0">
      <style:paragraph-properties fo:margin-left="0.353cm" fo:text-align="center" fo:text-indent="-0.353cm" style:snap-to-layout-grid="true"/>
    </style:style>
    <style:style style:family="text" style:name="T30">
      <style:text-properties fo:font-size="12.0pt" style:font-name="맑은 고딕" style:font-name-asian="맑은 고딕" style:font-size-asian="12.0pt"/>
    </style:style>
    <style:style style:family="text" style:name="T31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32">
      <style:text-properties fo:font-size="12.0pt" style:font-name="맑은 고딕" style:font-name-asian="맑은 고딕" style:font-size-asian="12.0pt"/>
    </style:style>
    <style:style style:family="paragraph" style:name="P22" style:parent-style-name="0">
      <style:paragraph-properties fo:margin-left="0.353cm" fo:text-align="center" fo:text-indent="-0.353cm" style:snap-to-layout-grid="true"/>
    </style:style>
    <style:style style:family="text" style:name="T33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23" style:parent-style-name="0">
      <style:paragraph-properties fo:margin-left="0.353cm" fo:text-align="center" fo:text-indent="-0.353cm" style:snap-to-layout-grid="true"/>
    </style:style>
    <style:style style:family="text" style:name="T34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24" style:parent-style-name="0">
      <style:paragraph-properties fo:margin-left="0.353cm" fo:text-align="center" fo:text-indent="-0.353cm" style:snap-to-layout-grid="true"/>
    </style:style>
    <style:style style:family="paragraph" style:name="P25" style:parent-style-name="0">
      <style:paragraph-properties fo:margin-left="0.353cm" fo:text-align="center" fo:text-indent="-0.353cm" style:snap-to-layout-grid="true"/>
    </style:style>
    <style:style style:family="text" style:name="T35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26" style:parent-style-name="0">
      <style:paragraph-properties fo:margin-left="0.353cm" fo:text-align="center" fo:text-indent="-0.353cm" style:snap-to-layout-grid="true"/>
    </style:style>
    <style:style style:family="paragraph" style:name="P27" style:parent-style-name="0">
      <style:paragraph-properties fo:margin-left="0.353cm" fo:text-align="center" fo:text-indent="-0.353cm" style:snap-to-layout-grid="true"/>
    </style:style>
    <style:style style:family="paragraph" style:name="P28" style:parent-style-name="0">
      <style:paragraph-properties fo:margin-left="0.353cm" fo:text-align="center" fo:text-indent="-0.353cm" style:snap-to-layout-grid="true"/>
    </style:style>
    <style:style style:family="paragraph" style:name="P29" style:parent-style-name="0">
      <style:paragraph-properties fo:margin-left="0.353cm" fo:text-align="center" fo:text-indent="-0.353cm" style:snap-to-layout-grid="true"/>
    </style:style>
    <style:style style:family="paragraph" style:name="P30" style:parent-style-name="0">
      <style:paragraph-properties fo:margin-left="0.353cm" fo:text-align="center" fo:text-indent="-0.353cm" style:snap-to-layout-grid="true"/>
    </style:style>
    <style:style style:family="paragraph" style:name="P31" style:parent-style-name="0">
      <style:paragraph-properties fo:margin-left="0.353cm" fo:text-align="center" fo:text-indent="-0.353cm" style:snap-to-layout-grid="true"/>
    </style:style>
    <style:style style:family="paragraph" style:name="P32" style:parent-style-name="0">
      <style:paragraph-properties fo:margin-left="0.353cm" fo:text-align="center" fo:text-indent="-0.353cm" style:snap-to-layout-grid="true"/>
    </style:style>
    <style:style style:family="paragraph" style:name="P33" style:parent-style-name="0">
      <style:paragraph-properties fo:line-height="130%" fo:margin-left="0.353cm" fo:text-align="center" fo:text-indent="-0.353cm" style:snap-to-layout-grid="true"/>
    </style:style>
    <style:style style:family="text" style:name="T36">
      <style:text-properties fo:font-size="18.0pt" fo:font-weight="bold" fo:letter-spacing="-2.2pt" style:font-name="바탕" style:font-name-asian="HY견고딕" style:font-size-asian="18.0pt" style:font-weight-asian="bold"/>
    </style:style>
    <style:style style:family="paragraph" style:name="P34" style:parent-style-name="0">
      <style:paragraph-properties fo:line-height="130%" fo:margin-left="0.353cm" fo:text-align="center" fo:text-indent="-0.353cm" style:snap-to-layout-grid="true"/>
    </style:style>
    <style:style style:family="text" style:name="T37">
      <style:text-properties fo:font-size="18.0pt" fo:font-weight="bold" fo:letter-spacing="-2.2pt" style:font-name="바탕" style:font-name-asian="HY견고딕" style:font-size-asian="18.0pt" style:font-weight-asian="bold"/>
    </style:style>
    <style:style style:family="text" style:name="T38">
      <style:text-properties fo:font-size="18.0pt" style:font-name="HY견고딕" style:font-name-asian="HY견고딕" style:font-size-asian="18.0pt"/>
    </style:style>
    <style:style style:family="text" style:name="T39">
      <style:text-properties fo:font-size="18.0pt" fo:font-weight="bold" fo:letter-spacing="-2.2pt" style:font-name="바탕" style:font-name-asian="HY견고딕" style:font-size-asian="18.0pt" style:font-weight-asian="bold"/>
    </style:style>
    <style:style style:family="paragraph" style:name="P35" style:parent-style-name="0">
      <style:paragraph-properties fo:line-height="130%" fo:margin-left="0.353cm" fo:text-align="center" fo:text-indent="-0.353cm" style:snap-to-layout-grid="true"/>
    </style:style>
    <style:style style:family="paragraph" style:name="P36" style:parent-style-name="0">
      <style:paragraph-properties fo:line-height="100%" style:snap-to-layout-grid="true"/>
    </style:style>
    <style:style style:family="text" style:name="T40">
      <style:text-properties fo:font-size="20.0pt" fo:font-weight="bold" style:font-name="맑은 고딕" style:font-name-asian="맑은 고딕" style:font-size-asian="20.0pt" style:font-weight-asian="bold"/>
    </style:style>
    <style:style style:family="text" style:name="T41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42">
      <style:text-properties fo:font-size="20.0pt" fo:font-weight="bold" style:font-name="맑은 고딕" style:font-name-asian="맑은 고딕" style:font-size-asian="20.0pt" style:font-weight-asian="bold"/>
    </style:style>
    <style:style style:family="paragraph" style:name="P37" style:parent-style-name="0">
      <style:paragraph-properties fo:line-height="100%" style:snap-to-layout-grid="true"/>
    </style:style>
    <style:style style:family="table" style:name="T2">
      <style:table-properties style:width="0.000cm" table:border-model="collapsing"/>
    </style:style>
    <style:style style:family="graphic" style:name="fr3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6">
      <style:table-column-properties style:column-width="16.898cm"/>
    </style:style>
    <style:style style:family="paragraph" style:name="P38" style:parent-style-name="0">
      <style:paragraph-properties fo:line-height="130%" fo:margin-left="0.353cm" fo:text-align="center" fo:text-indent="-0.353cm" style:snap-to-layout-grid="false"/>
    </style:style>
    <style:style style:family="paragraph" style:name="P39" style:parent-style-name="0">
      <style:paragraph-properties fo:line-height="130%" fo:margin-left="0.353cm" fo:text-align="center" fo:text-indent="-0.353cm" style:snap-to-layout-grid="false"/>
    </style:style>
    <style:style style:family="paragraph" style:name="P40" style:parent-style-name="0">
      <style:paragraph-properties fo:line-height="130%" fo:margin-left="0.353cm" fo:text-align="center" fo:text-indent="-0.353cm" style:snap-to-layout-grid="false"/>
    </style:style>
    <style:style style:family="paragraph" style:name="P41" style:parent-style-name="0">
      <style:paragraph-properties fo:line-height="130%" fo:margin-left="0.353cm" fo:text-align="center" fo:text-indent="-0.353cm" style:snap-to-layout-grid="false"/>
    </style:style>
    <style:style style:family="paragraph" style:name="P42" style:parent-style-name="0">
      <style:paragraph-properties fo:line-height="130%" fo:margin-left="0.353cm" fo:text-align="center" fo:text-indent="-0.353cm" style:snap-to-layout-grid="false"/>
    </style:style>
    <style:style style:family="paragraph" style:name="P43" style:parent-style-name="0">
      <style:paragraph-properties fo:text-align="center" style:snap-to-layout-grid="false"/>
    </style:style>
    <style:style style:family="text" style:name="T43">
      <style:text-properties fo:font-size="25.0pt" fo:font-weight="bold" fo:letter-spacing="-3.8pt" style:font-name="바탕" style:font-name-asian="HY견고딕" style:font-size-asian="25.0pt" style:font-weight-asian="bold"/>
    </style:style>
    <style:style style:family="text" style:name="T44">
      <style:text-properties fo:font-size="25.0pt" style:font-name="HY견고딕" style:font-name-asian="HY견고딕" style:font-size-asian="25.0pt"/>
    </style:style>
    <style:style style:family="text" style:name="T45">
      <style:text-properties fo:font-size="25.0pt" fo:font-weight="bold" fo:letter-spacing="-3.8pt" style:font-name="바탕" style:font-name-asian="HY견고딕" style:font-size-asian="25.0pt" style:font-weight-asian="bold"/>
    </style:style>
    <style:style style:family="text" style:name="T46">
      <style:text-properties fo:font-size="25.0pt" style:font-name="HY견고딕" style:font-name-asian="HY견고딕" style:font-size-asian="25.0pt"/>
    </style:style>
    <style:style style:family="paragraph" style:name="P44" style:parent-style-name="0">
      <style:paragraph-properties fo:text-align="center" style:snap-to-layout-grid="false"/>
    </style:style>
    <style:style style:family="text" style:name="T47">
      <style:text-properties fo:font-size="26.0pt" fo:font-weight="bold" fo:letter-spacing="-3.9pt" style:font-name="바탕" style:font-name-asian="HY견고딕" style:font-size-asian="26.0pt" style:font-weight-asian="bold"/>
    </style:style>
    <style:style style:family="paragraph" style:name="P45" style:parent-style-name="0">
      <style:paragraph-properties fo:line-height="130%" fo:text-align="center" style:snap-to-layout-grid="false"/>
    </style:style>
    <style:style style:family="paragraph" style:name="P46" style:parent-style-name="0">
      <style:paragraph-properties fo:line-height="140%" fo:text-align="center" style:snap-to-layout-grid="false"/>
    </style:style>
    <style:style style:family="paragraph" style:name="P47" style:parent-style-name="0">
      <style:paragraph-properties fo:line-height="140%" fo:text-align="center" style:snap-to-layout-grid="false"/>
    </style:style>
    <style:style style:family="paragraph" style:name="P48" style:parent-style-name="0">
      <style:paragraph-properties fo:line-height="140%" fo:text-align="center" style:snap-to-layout-grid="false"/>
    </style:style>
    <style:style style:family="paragraph" style:name="P49" style:parent-style-name="0">
      <style:paragraph-properties fo:line-height="140%" fo:text-align="center" style:snap-to-layout-grid="false"/>
    </style:style>
    <style:style style:family="paragraph" style:name="P50" style:parent-style-name="0">
      <style:paragraph-properties fo:line-height="140%" fo:text-align="center" style:snap-to-layout-grid="false"/>
    </style:style>
    <style:style style:family="paragraph" style:name="P51" style:parent-style-name="0">
      <style:paragraph-properties fo:line-height="130%" fo:text-indent="1.248cm" style:snap-to-layout-grid="false"/>
    </style:style>
    <style:style style:family="text" style:name="T48">
      <style:text-properties fo:font-size="12.0pt" style:font-name="바탕" style:font-name-asian="맑은 고딕" style:font-size-asian="12.0pt"/>
    </style:style>
    <style:style style:family="text" style:name="T49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50">
      <style:text-properties fo:font-size="12.0pt" style:font-name="맑은 고딕" style:font-name-asian="맑은 고딕" style:font-size-asian="12.0pt"/>
    </style:style>
    <style:style style:family="text" style:name="T51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2" style:parent-style-name="0">
      <style:paragraph-properties fo:line-height="130%" fo:text-indent="1.248cm" style:snap-to-layout-grid="false"/>
    </style:style>
    <style:style style:family="paragraph" style:name="P53" style:parent-style-name="0">
      <style:paragraph-properties fo:line-height="130%" fo:text-indent="1.248cm" style:snap-to-layout-grid="false"/>
    </style:style>
    <style:style style:family="paragraph" style:name="P54" style:parent-style-name="0">
      <style:paragraph-properties fo:line-height="130%" fo:text-indent="1.248cm" style:snap-to-layout-grid="false"/>
    </style:style>
    <style:style style:family="text" style:name="T52">
      <style:text-properties fo:font-size="12.0pt" style:font-name="바탕" style:font-name-asian="맑은 고딕" style:font-size-asian="12.0pt"/>
    </style:style>
    <style:style style:family="text" style:name="T53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5" style:parent-style-name="0">
      <style:paragraph-properties fo:line-height="130%" fo:text-indent="1.248cm" style:snap-to-layout-grid="false"/>
    </style:style>
    <style:style style:family="text" style:name="T54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6" style:parent-style-name="0">
      <style:paragraph-properties fo:line-height="130%" fo:text-indent="1.248cm" style:snap-to-layout-grid="false"/>
    </style:style>
    <style:style style:family="text" style:name="T55">
      <style:text-properties fo:font-size="12.0pt" style:font-name="맑은 고딕" style:font-name-asian="맑은 고딕" style:font-size-asian="12.0pt"/>
    </style:style>
    <style:style style:family="text" style:name="T56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57">
      <style:text-properties fo:font-size="12.0pt" style:font-name="맑은 고딕" style:font-name-asian="맑은 고딕" style:font-size-asian="12.0pt"/>
    </style:style>
    <style:style style:family="text" style:name="T58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59">
      <style:text-properties fo:font-size="12.0pt" style:font-name="맑은 고딕" style:font-name-asian="맑은 고딕" style:font-size-asian="12.0pt"/>
    </style:style>
    <style:style style:family="text" style:name="T60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7" style:parent-style-name="0">
      <style:paragraph-properties fo:line-height="130%" fo:text-indent="1.248cm" style:snap-to-layout-grid="false"/>
    </style:style>
    <style:style style:family="paragraph" style:name="P58" style:parent-style-name="0">
      <style:paragraph-properties fo:line-height="130%" fo:text-indent="1.248cm" style:snap-to-layout-grid="false"/>
    </style:style>
    <style:style style:family="paragraph" style:name="P59" style:parent-style-name="0">
      <style:paragraph-properties fo:line-height="130%" fo:text-indent="1.248cm" style:snap-to-layout-grid="false"/>
    </style:style>
    <style:style style:family="paragraph" style:name="P60" style:parent-style-name="0">
      <style:paragraph-properties fo:text-indent="1.248cm" style:snap-to-layout-grid="false"/>
    </style:style>
    <style:style style:family="text" style:name="T61">
      <style:text-properties fo:font-size="12.0pt" style:font-name="맑은 고딕" style:font-name-asian="맑은 고딕" style:font-size-asian="12.0pt"/>
    </style:style>
    <style:style style:family="text" style:name="T62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1" style:parent-style-name="0">
      <style:paragraph-properties fo:text-indent="1.248cm" style:snap-to-layout-grid="false"/>
    </style:style>
    <style:style style:family="paragraph" style:name="P62" style:parent-style-name="0">
      <style:paragraph-properties fo:text-indent="1.248cm" style:snap-to-layout-grid="false"/>
    </style:style>
    <style:style style:family="text" style:name="T63">
      <style:text-properties fo:font-size="12.0pt" style:font-name="맑은 고딕" style:font-name-asian="맑은 고딕" style:font-size-asian="12.0pt"/>
    </style:style>
    <style:style style:family="text" style:name="T64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3" style:parent-style-name="0">
      <style:paragraph-properties fo:text-indent="1.248cm" style:snap-to-layout-grid="false"/>
    </style:style>
    <style:style style:family="text" style:name="T65">
      <style:text-properties fo:font-size="12.0pt" style:font-name="맑은 고딕" style:font-name-asian="맑은 고딕" style:font-size-asian="12.0pt"/>
    </style:style>
    <style:style style:family="text" style:name="T66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4" style:parent-style-name="0">
      <style:paragraph-properties fo:text-indent="1.248cm" style:snap-to-layout-grid="false"/>
    </style:style>
    <style:style style:family="text" style:name="T67">
      <style:text-properties fo:font-size="12.0pt" style:font-name="맑은 고딕" style:font-name-asian="맑은 고딕" style:font-size-asian="12.0pt"/>
    </style:style>
    <style:style style:family="text" style:name="T68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5" style:parent-style-name="0">
      <style:paragraph-properties fo:text-indent="1.248cm" style:snap-to-layout-grid="false"/>
    </style:style>
    <style:style style:family="text" style:name="T69">
      <style:text-properties fo:font-size="12.0pt" style:font-name="맑은 고딕" style:font-name-asian="맑은 고딕" style:font-size-asian="12.0pt"/>
    </style:style>
    <style:style style:family="text" style:name="T70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6" style:parent-style-name="0">
      <style:paragraph-properties fo:line-height="130%" fo:text-indent="1.248cm" style:snap-to-layout-grid="false"/>
    </style:style>
    <style:style style:family="paragraph" style:name="P67" style:parent-style-name="0">
      <style:paragraph-properties fo:line-height="130%" fo:text-indent="1.248cm" style:snap-to-layout-grid="false"/>
    </style:style>
    <style:style style:family="paragraph" style:name="P68" style:parent-style-name="0">
      <style:paragraph-properties fo:line-height="130%" fo:text-indent="1.248cm" style:snap-to-layout-grid="false"/>
    </style:style>
    <style:style style:family="paragraph" style:name="P69" style:parent-style-name="0">
      <style:paragraph-properties fo:text-indent="1.248cm" style:snap-to-layout-grid="false"/>
    </style:style>
    <style:style style:family="text" style:name="T71">
      <style:text-properties fo:font-size="12.0pt" style:font-name="맑은 고딕" style:font-name-asian="맑은 고딕" style:font-size-asian="12.0pt"/>
    </style:style>
    <style:style style:family="text" style:name="T72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70" style:parent-style-name="0">
      <style:paragraph-properties fo:text-indent="1.248cm" style:snap-to-layout-grid="false"/>
    </style:style>
    <style:style style:family="text" style:name="T73">
      <style:text-properties fo:font-size="12.0pt" style:font-name="맑은 고딕" style:font-name-asian="맑은 고딕" style:font-size-asian="12.0pt"/>
    </style:style>
    <style:style style:family="text" style:name="T74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71" style:parent-style-name="0">
      <style:paragraph-properties fo:text-indent="1.248cm" style:snap-to-layout-grid="false"/>
    </style:style>
    <style:style style:family="paragraph" style:name="P72" style:parent-style-name="0">
      <style:paragraph-properties fo:line-height="130%" fo:text-align="center" fo:text-indent="1.248cm" style:snap-to-layout-grid="false"/>
    </style:style>
    <style:style style:family="paragraph" style:name="P73" style:parent-style-name="0">
      <style:paragraph-properties fo:text-indent="1.248cm" style:snap-to-layout-grid="false"/>
    </style:style>
    <style:style style:family="paragraph" style:name="P74" style:parent-style-name="0">
      <style:paragraph-properties fo:line-height="130%" fo:text-indent="1.248cm" style:snap-to-layout-grid="false"/>
    </style:style>
    <style:style style:family="table-cell" style:name="T2.R1_C0">
      <style:table-cell-properties fo:border-bottom="0.060cm solid #000000" fo:border-left="0.010cm solid #000000" fo:border-right="0.060cm solid #000000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24.022cm"/>
    </style:style>
    <style:style style:family="paragraph" style:name="P75" style:parent-style-name="14">
      <style:paragraph-properties fo:break-before="page" fo:text-align="center" style:snap-to-layout-grid="false"/>
    </style:style>
    <style:style style:family="text" style:name="T75">
      <style:text-properties fo:font-size="12.0pt" style:font-name="HY견고딕" style:font-name-asian="HY견고딕" style:font-size-asian="12.0pt"/>
    </style:style>
    <style:style style:family="text" style:name="T76">
      <style:text-properties fo:font-size="12.0pt" fo:font-weight="bold" fo:letter-spacing="-1.4pt" style:font-name="바탕" style:font-name-asian="HY견고딕" style:font-size-asian="12.0pt" style:font-weight-asian="bold"/>
    </style:style>
    <style:style style:family="text" style:name="T77">
      <style:text-properties fo:font-size="12.0pt" style:font-name="HY견고딕" style:font-name-asian="HY견고딕" style:font-size-asian="12.0pt"/>
    </style:style>
    <style:style style:family="paragraph" style:name="P76" style:parent-style-name="14">
      <style:paragraph-properties fo:text-align="center" style:snap-to-layout-grid="false"/>
    </style:style>
    <style:style style:family="paragraph" style:name="P77" style:parent-style-name="14">
      <style:paragraph-properties fo:text-align="center" style:snap-to-layout-grid="false"/>
    </style:style>
    <style:style style:family="text" style:name="T78">
      <style:text-properties fo:font-size="20.0pt" fo:font-weight="bold" fo:letter-spacing="-2.0pt" style:font-name="바탕" style:font-name-asian="HY견고딕" style:font-size-asian="20.0pt" style:font-weight-asian="bold"/>
    </style:style>
    <style:style style:family="text" style:name="T79">
      <style:text-properties fo:font-size="20.0pt" style:font-name="HY견고딕" style:font-name-asian="HY견고딕" style:font-size-asian="20.0pt"/>
    </style:style>
    <style:style style:family="text" style:name="T80">
      <style:text-properties fo:font-size="20.0pt" fo:font-weight="bold" fo:letter-spacing="-2.0pt" style:font-name="바탕" style:font-name-asian="HY견고딕" style:font-size-asian="20.0pt" style:font-weight-asian="bold"/>
    </style:style>
    <style:style style:family="text" style:name="T81">
      <style:text-properties fo:font-size="20.0pt" style:font-name="HY견고딕" style:font-name-asian="HY견고딕" style:font-size-asian="20.0pt"/>
    </style:style>
    <style:style style:family="paragraph" style:name="P78" style:parent-style-name="14">
      <style:paragraph-properties fo:text-align="center" style:snap-to-layout-grid="false"/>
    </style:style>
    <style:style style:family="text" style:name="T82">
      <style:text-properties fo:font-size="12.0pt" style:font-name="HY견고딕" style:font-name-asian="HY견고딕" style:font-size-asian="12.0pt"/>
    </style:style>
    <style:style style:family="text" style:name="T83">
      <style:text-properties fo:font-size="12.0pt" fo:font-weight="bold" fo:letter-spacing="-1.2pt" style:font-name="바탕" style:font-name-asian="HY견고딕" style:font-size-asian="12.0pt" style:font-weight-asian="bold"/>
    </style:style>
    <style:style style:family="text" style:name="T84">
      <style:text-properties fo:font-size="12.0pt" style:font-name="HY견고딕" style:font-name-asian="HY견고딕" style:font-size-asian="12.0pt"/>
    </style:style>
    <style:style style:family="paragraph" style:name="P79" style:parent-style-name="14">
      <style:paragraph-properties fo:text-align="center" style:snap-to-layout-grid="false"/>
    </style:style>
    <style:style style:family="text" style:name="T85">
      <style:text-properties fo:font-size="12.0pt" style:font-name="HY견고딕" style:font-name-asian="HY견고딕" style:font-size-asian="12.0pt"/>
    </style:style>
    <style:style style:family="text" style:name="T86">
      <style:text-properties fo:font-size="12.0pt" fo:font-weight="bold" fo:letter-spacing="-1.2pt" style:font-name="바탕" style:font-name-asian="HY견고딕" style:font-size-asian="12.0pt" style:font-weight-asian="bold"/>
    </style:style>
    <style:style style:family="text" style:name="T87">
      <style:text-properties fo:font-size="12.0pt" style:font-name="HY견고딕" style:font-name-asian="HY견고딕" style:font-size-asian="12.0pt"/>
    </style:style>
    <style:style style:family="paragraph" style:name="P80" style:parent-style-name="14">
      <style:paragraph-properties fo:text-align="center" style:snap-to-layout-grid="false"/>
    </style:style>
    <style:style style:family="text" style:name="T88">
      <style:text-properties fo:font-size="12.0pt" style:font-name="HY견고딕" style:font-name-asian="HY견고딕" style:font-size-asian="12.0pt"/>
    </style:style>
    <style:style style:family="text" style:name="T89">
      <style:text-properties fo:font-size="12.0pt" fo:font-weight="bold" fo:letter-spacing="-1.2pt" style:font-name="바탕" style:font-name-asian="HY견고딕" style:font-size-asian="12.0pt" style:font-weight-asian="bold"/>
    </style:style>
    <style:style style:family="text" style:name="T90">
      <style:text-properties fo:font-size="12.0pt" style:font-name="HY견고딕" style:font-name-asian="HY견고딕" style:font-size-asian="12.0pt"/>
    </style:style>
    <style:style style:family="paragraph" style:name="P81" style:parent-style-name="14">
      <style:paragraph-properties fo:text-align="center" style:snap-to-layout-grid="false"/>
    </style:style>
    <style:style style:family="text" style:name="T91">
      <style:text-properties fo:font-size="12.0pt" style:font-name="HY견고딕" style:font-name-asian="HY견고딕" style:font-size-asian="12.0pt"/>
    </style:style>
    <style:style style:family="text" style:name="T92">
      <style:text-properties fo:font-size="12.0pt" fo:font-weight="bold" fo:letter-spacing="-1.2pt" style:font-name="바탕" style:font-name-asian="HY견고딕" style:font-size-asian="12.0pt" style:font-weight-asian="bold"/>
    </style:style>
    <style:style style:family="text" style:name="T93">
      <style:text-properties fo:font-size="12.0pt" style:font-name="HY견고딕" style:font-name-asian="HY견고딕" style:font-size-asian="12.0pt"/>
    </style:style>
    <style:style style:family="paragraph" style:name="P82" style:parent-style-name="14">
      <style:paragraph-properties style:snap-to-layout-grid="false"/>
    </style:style>
    <style:style style:family="paragraph" style:name="P83" style:parent-style-name="0">
      <style:paragraph-properties fo:text-indent="0.353cm" style:snap-to-layout-grid="false"/>
    </style:style>
    <style:style style:family="text" style:name="T94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95">
      <style:text-properties fo:font-size="10.5pt" style:font-name="바탕" style:font-name-asian="바탕" style:font-size-asian="10.5pt"/>
    </style:style>
    <style:style style:family="text" style:name="T96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97">
      <style:text-properties fo:font-size="10.5pt" style:font-name="바탕" style:font-name-asian="바탕" style:font-size-asian="10.5pt"/>
    </style:style>
    <style:style style:family="text" style:name="T98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99">
      <style:text-properties fo:font-size="10.5pt" style:font-name="바탕" style:font-name-asian="바탕" style:font-size-asian="10.5pt"/>
    </style:style>
    <style:style style:family="text" style:name="T100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01">
      <style:text-properties fo:font-size="10.5pt" style:font-name="바탕" style:font-name-asian="바탕" style:font-size-asian="10.5pt"/>
    </style:style>
    <style:style style:family="text" style:name="T102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03">
      <style:text-properties fo:font-size="10.5pt" style:font-name="바탕" style:font-name-asian="바탕" style:font-size-asian="10.5pt"/>
    </style:style>
    <style:style style:family="text" style:name="T104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05">
      <style:text-properties fo:font-size="10.5pt" style:font-name="바탕" style:font-name-asian="바탕" style:font-size-asian="10.5pt"/>
    </style:style>
    <style:style style:family="text" style:name="T106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07">
      <style:text-properties fo:font-size="10.5pt" style:font-name="바탕" style:font-name-asian="바탕" style:font-size-asian="10.5pt"/>
    </style:style>
    <style:style style:family="text" style:name="T108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09">
      <style:text-properties fo:font-size="10.5pt" style:font-name="바탕" style:font-name-asian="바탕" style:font-size-asian="10.5pt"/>
    </style:style>
    <style:style style:family="text" style:name="T110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11">
      <style:text-properties fo:font-size="10.5pt" style:font-name="바탕" style:font-name-asian="바탕" style:font-size-asian="10.5pt"/>
    </style:style>
    <style:style style:family="text" style:name="T112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13">
      <style:text-properties fo:font-size="10.5pt" style:font-name="바탕" style:font-name-asian="바탕" style:font-size-asian="10.5pt"/>
    </style:style>
    <style:style style:family="text" style:name="T114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15">
      <style:text-properties fo:font-size="10.5pt" style:font-name="바탕" style:font-name-asian="바탕" style:font-size-asian="10.5pt"/>
    </style:style>
    <style:style style:family="text" style:name="T116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17">
      <style:text-properties fo:font-size="10.5pt" style:font-name="바탕" style:font-name-asian="바탕" style:font-size-asian="10.5pt"/>
    </style:style>
    <style:style style:family="text" style:name="T118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19">
      <style:text-properties fo:font-size="10.5pt" style:font-name="바탕" style:font-name-asian="바탕" style:font-size-asian="10.5pt"/>
    </style:style>
    <style:style style:family="text" style:name="T120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21">
      <style:text-properties fo:font-size="10.5pt" style:font-name="바탕" style:font-name-asian="바탕" style:font-size-asian="10.5pt"/>
    </style:style>
    <style:style style:family="text" style:name="T122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23">
      <style:text-properties fo:font-size="10.5pt" style:font-name="바탕" style:font-name-asian="바탕" style:font-size-asian="10.5pt"/>
    </style:style>
    <style:style style:family="text" style:name="T124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25">
      <style:text-properties fo:font-size="10.5pt" style:font-name="바탕" style:font-name-asian="바탕" style:font-size-asian="10.5pt"/>
    </style:style>
    <style:style style:family="text" style:name="T126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27">
      <style:text-properties fo:font-size="10.5pt" style:font-name="바탕" style:font-name-asian="바탕" style:font-size-asian="10.5pt"/>
    </style:style>
    <style:style style:family="text" style:name="T128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29">
      <style:text-properties fo:font-size="10.5pt" style:font-name="바탕" style:font-name-asian="바탕" style:font-size-asian="10.5pt"/>
    </style:style>
    <style:style style:family="text" style:name="T130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31">
      <style:text-properties fo:font-size="10.5pt" style:font-name="바탕" style:font-name-asian="바탕" style:font-size-asian="10.5pt"/>
    </style:style>
    <style:style style:family="text" style:name="T132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33">
      <style:text-properties fo:font-size="10.5pt" style:font-name="바탕" style:font-name-asian="바탕" style:font-size-asian="10.5pt"/>
    </style:style>
    <style:style style:family="paragraph" style:name="P84" style:parent-style-name="0">
      <style:paragraph-properties fo:text-indent="0.353cm" style:snap-to-layout-grid="false"/>
    </style:style>
    <style:style style:family="text" style:name="T134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35">
      <style:text-properties fo:font-size="10.5pt" style:font-name="바탕" style:font-name-asian="바탕" style:font-size-asian="10.5pt"/>
    </style:style>
    <style:style style:family="text" style:name="T136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37">
      <style:text-properties fo:font-size="10.5pt" style:font-name="바탕" style:font-name-asian="바탕" style:font-size-asian="10.5pt"/>
    </style:style>
    <style:style style:family="text" style:name="T138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39">
      <style:text-properties fo:font-size="10.5pt" style:font-name="바탕" style:font-name-asian="바탕" style:font-size-asian="10.5pt"/>
    </style:style>
    <style:style style:family="text" style:name="T140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41">
      <style:text-properties fo:font-size="10.5pt" style:font-name="바탕" style:font-name-asian="바탕" style:font-size-asian="10.5pt"/>
    </style:style>
    <style:style style:family="text" style:name="T142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43">
      <style:text-properties fo:font-size="10.5pt" style:font-name="바탕" style:font-name-asian="바탕" style:font-size-asian="10.5pt"/>
    </style:style>
    <style:style style:family="text" style:name="T144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45">
      <style:text-properties fo:font-size="10.5pt" style:font-name="바탕" style:font-name-asian="바탕" style:font-size-asian="10.5pt"/>
    </style:style>
    <style:style style:family="text" style:name="T146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47">
      <style:text-properties fo:font-size="10.5pt" style:font-name="바탕" style:font-name-asian="바탕" style:font-size-asian="10.5pt"/>
    </style:style>
    <style:style style:family="text" style:name="T148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49">
      <style:text-properties fo:font-size="10.5pt" style:font-name="바탕" style:font-name-asian="바탕" style:font-size-asian="10.5pt"/>
    </style:style>
    <style:style style:family="text" style:name="T150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51">
      <style:text-properties fo:font-size="10.5pt" style:font-name="바탕" style:font-name-asian="바탕" style:font-size-asian="10.5pt"/>
    </style:style>
    <style:style style:family="text" style:name="T152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53">
      <style:text-properties fo:font-size="10.5pt" style:font-name="바탕" style:font-name-asian="바탕" style:font-size-asian="10.5pt"/>
    </style:style>
    <style:style style:family="paragraph" style:name="P85" style:parent-style-name="0">
      <style:paragraph-properties fo:text-indent="0.353cm" style:snap-to-layout-grid="false"/>
    </style:style>
    <style:style style:family="paragraph" style:name="P86" style:parent-style-name="0">
      <style:paragraph-properties fo:text-indent="0.353cm" style:snap-to-layout-grid="false"/>
    </style:style>
    <style:style style:family="text" style:name="T154">
      <style:text-properties fo:font-size="10.5pt" style:font-name="바탕" style:font-name-asian="바탕" style:font-size-asian="10.5pt"/>
    </style:style>
    <style:style style:family="text" style:name="T155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56">
      <style:text-properties fo:font-size="10.5pt" style:font-name="바탕" style:font-name-asian="바탕" style:font-size-asian="10.5pt"/>
    </style:style>
    <style:style style:family="text" style:name="T157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58">
      <style:text-properties fo:font-size="10.5pt" style:font-name="바탕" style:font-name-asian="바탕" style:font-size-asian="10.5pt"/>
    </style:style>
    <style:style style:family="text" style:name="T159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60">
      <style:text-properties fo:font-size="10.5pt" style:font-name="바탕" style:font-name-asian="바탕" style:font-size-asian="10.5pt"/>
    </style:style>
    <style:style style:family="text" style:name="T161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62">
      <style:text-properties fo:font-size="10.5pt" style:font-name="바탕" style:font-name-asian="바탕" style:font-size-asian="10.5pt"/>
    </style:style>
    <style:style style:family="text" style:name="T163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64">
      <style:text-properties fo:font-size="10.5pt" style:font-name="바탕" style:font-name-asian="바탕" style:font-size-asian="10.5pt"/>
    </style:style>
    <style:style style:family="text" style:name="T165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66">
      <style:text-properties fo:font-size="10.5pt" style:font-name="바탕" style:font-name-asian="바탕" style:font-size-asian="10.5pt"/>
    </style:style>
    <style:style style:family="paragraph" style:name="P87" style:parent-style-name="0">
      <style:paragraph-properties fo:text-indent="0.353cm" style:snap-to-layout-grid="false"/>
    </style:style>
    <style:style style:family="text" style:name="T167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68">
      <style:text-properties fo:font-size="10.5pt" style:font-name="바탕" style:font-name-asian="바탕" style:font-size-asian="10.5pt"/>
    </style:style>
    <style:style style:family="text" style:name="T169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70">
      <style:text-properties fo:font-size="10.5pt" style:font-name="바탕" style:font-name-asian="바탕" style:font-size-asian="10.5pt"/>
    </style:style>
    <style:style style:family="text" style:name="T171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72">
      <style:text-properties fo:font-size="10.5pt" style:font-name="바탕" style:font-name-asian="바탕" style:font-size-asian="10.5pt"/>
    </style:style>
    <style:style style:family="text" style:name="T173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74">
      <style:text-properties fo:font-size="10.5pt" style:font-name="바탕" style:font-name-asian="바탕" style:font-size-asian="10.5pt"/>
    </style:style>
    <style:style style:family="text" style:name="T175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76">
      <style:text-properties fo:font-size="10.5pt" style:font-name="바탕" style:font-name-asian="바탕" style:font-size-asian="10.5pt"/>
    </style:style>
    <style:style style:family="text" style:name="T177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78">
      <style:text-properties fo:font-size="10.5pt" style:font-name="바탕" style:font-name-asian="바탕" style:font-size-asian="10.5pt"/>
    </style:style>
    <style:style style:family="paragraph" style:name="P88" style:parent-style-name="0">
      <style:paragraph-properties fo:text-indent="0.353cm" style:snap-to-layout-grid="false"/>
    </style:style>
    <style:style style:family="paragraph" style:name="P89" style:parent-style-name="0">
      <style:paragraph-properties fo:text-indent="0.353cm" style:snap-to-layout-grid="false"/>
    </style:style>
    <style:style style:family="text" style:name="T179">
      <style:text-properties fo:font-size="10.5pt" style:font-name="바탕" style:font-name-asian="바탕" style:font-size-asian="10.5pt"/>
    </style:style>
    <style:style style:family="text" style:name="T180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81">
      <style:text-properties fo:font-size="10.5pt" style:font-name="바탕" style:font-name-asian="바탕" style:font-size-asian="10.5pt"/>
    </style:style>
    <style:style style:family="text" style:name="T182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83">
      <style:text-properties fo:font-size="10.5pt" style:font-name="바탕" style:font-name-asian="바탕" style:font-size-asian="10.5pt"/>
    </style:style>
    <style:style style:family="text" style:name="T184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85">
      <style:text-properties fo:font-size="10.5pt" style:font-name="바탕" style:font-name-asian="바탕" style:font-size-asian="10.5pt"/>
    </style:style>
    <style:style style:family="text" style:name="T186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87">
      <style:text-properties fo:font-size="10.5pt" style:font-name="바탕" style:font-name-asian="바탕" style:font-size-asian="10.5pt"/>
    </style:style>
    <style:style style:family="text" style:name="T188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89">
      <style:text-properties fo:font-size="10.5pt" style:font-name="바탕" style:font-name-asian="바탕" style:font-size-asian="10.5pt"/>
    </style:style>
    <style:style style:family="text" style:name="T190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91">
      <style:text-properties fo:font-size="10.5pt" style:font-name="바탕" style:font-name-asian="바탕" style:font-size-asian="10.5pt"/>
    </style:style>
    <style:style style:family="text" style:name="T192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93">
      <style:text-properties fo:font-size="10.5pt" style:font-name="바탕" style:font-name-asian="바탕" style:font-size-asian="10.5pt"/>
    </style:style>
    <style:style style:family="text" style:name="T194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95">
      <style:text-properties fo:font-size="10.5pt" style:font-name="바탕" style:font-name-asian="바탕" style:font-size-asian="10.5pt"/>
    </style:style>
    <style:style style:family="text" style:name="T196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97">
      <style:text-properties fo:font-size="10.5pt" style:font-name="바탕" style:font-name-asian="바탕" style:font-size-asian="10.5pt"/>
    </style:style>
    <style:style style:family="text" style:name="T198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199">
      <style:text-properties fo:font-size="10.5pt" style:font-name="바탕" style:font-name-asian="바탕" style:font-size-asian="10.5pt"/>
    </style:style>
    <style:style style:family="text" style:name="T200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01">
      <style:text-properties fo:font-size="10.5pt" style:font-name="바탕" style:font-name-asian="바탕" style:font-size-asian="10.5pt"/>
    </style:style>
    <style:style style:family="text" style:name="T202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03">
      <style:text-properties fo:font-size="10.5pt" style:font-name="바탕" style:font-name-asian="바탕" style:font-size-asian="10.5pt"/>
    </style:style>
    <style:style style:family="text" style:name="T204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05">
      <style:text-properties fo:font-size="10.5pt" style:font-name="바탕" style:font-name-asian="바탕" style:font-size-asian="10.5pt"/>
    </style:style>
    <style:style style:family="text" style:name="T206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07">
      <style:text-properties fo:font-size="10.5pt" style:font-name="바탕" style:font-name-asian="바탕" style:font-size-asian="10.5pt"/>
    </style:style>
    <style:style style:family="paragraph" style:name="P90" style:parent-style-name="0">
      <style:paragraph-properties fo:text-indent="0.353cm" style:snap-to-layout-grid="false"/>
    </style:style>
    <style:style style:family="text" style:name="T208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09">
      <style:text-properties fo:font-size="10.5pt" style:font-name="바탕" style:font-name-asian="바탕" style:font-size-asian="10.5pt"/>
    </style:style>
    <style:style style:family="text" style:name="T210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11">
      <style:text-properties fo:font-size="10.5pt" style:font-name="바탕" style:font-name-asian="바탕" style:font-size-asian="10.5pt"/>
    </style:style>
    <style:style style:family="text" style:name="T212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13">
      <style:text-properties fo:font-size="10.5pt" style:font-name="바탕" style:font-name-asian="바탕" style:font-size-asian="10.5pt"/>
    </style:style>
    <style:style style:family="text" style:name="T214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15">
      <style:text-properties fo:font-size="10.5pt" style:font-name="바탕" style:font-name-asian="바탕" style:font-size-asian="10.5pt"/>
    </style:style>
    <style:style style:family="text" style:name="T216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17">
      <style:text-properties fo:font-size="10.5pt" style:font-name="바탕" style:font-name-asian="바탕" style:font-size-asian="10.5pt"/>
    </style:style>
    <style:style style:family="text" style:name="T218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19">
      <style:text-properties fo:font-size="10.5pt" style:font-name="바탕" style:font-name-asian="바탕" style:font-size-asian="10.5pt"/>
    </style:style>
    <style:style style:family="paragraph" style:name="P91" style:parent-style-name="0">
      <style:paragraph-properties fo:text-indent="0.353cm" style:snap-to-layout-grid="false"/>
    </style:style>
    <style:style style:family="paragraph" style:name="P92" style:parent-style-name="0">
      <style:paragraph-properties fo:text-indent="0.353cm" style:snap-to-layout-grid="false"/>
    </style:style>
    <style:style style:family="text" style:name="T220">
      <style:text-properties fo:font-size="10.5pt" style:font-name="바탕" style:font-name-asian="바탕" style:font-size-asian="10.5pt"/>
    </style:style>
    <style:style style:family="text" style:name="T221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22">
      <style:text-properties fo:font-size="10.5pt" style:font-name="바탕" style:font-name-asian="바탕" style:font-size-asian="10.5pt"/>
    </style:style>
    <style:style style:family="text" style:name="T223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24">
      <style:text-properties fo:font-size="10.5pt" style:font-name="바탕" style:font-name-asian="바탕" style:font-size-asian="10.5pt"/>
    </style:style>
    <style:style style:family="text" style:name="T225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26">
      <style:text-properties fo:font-size="10.5pt" style:font-name="바탕" style:font-name-asian="바탕" style:font-size-asian="10.5pt"/>
    </style:style>
    <style:style style:family="text" style:name="T227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28">
      <style:text-properties fo:font-size="10.5pt" style:font-name="바탕" style:font-name-asian="바탕" style:font-size-asian="10.5pt"/>
    </style:style>
    <style:style style:family="text" style:name="T229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30">
      <style:text-properties fo:font-size="10.5pt" style:font-name="바탕" style:font-name-asian="바탕" style:font-size-asian="10.5pt"/>
    </style:style>
    <style:style style:family="text" style:name="T231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32">
      <style:text-properties fo:font-size="10.5pt" style:font-name="바탕" style:font-name-asian="바탕" style:font-size-asian="10.5pt"/>
    </style:style>
    <style:style style:family="paragraph" style:name="P93" style:parent-style-name="0">
      <style:paragraph-properties fo:text-indent="0.353cm" style:snap-to-layout-grid="false"/>
    </style:style>
    <style:style style:family="text" style:name="T233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34">
      <style:text-properties fo:font-size="10.5pt" style:font-name="바탕" style:font-name-asian="바탕" style:font-size-asian="10.5pt"/>
    </style:style>
    <style:style style:family="text" style:name="T235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36">
      <style:text-properties fo:font-size="10.5pt" style:font-name="바탕" style:font-name-asian="바탕" style:font-size-asian="10.5pt"/>
    </style:style>
    <style:style style:family="text" style:name="T237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38">
      <style:text-properties fo:font-size="10.5pt" style:font-name="바탕" style:font-name-asian="바탕" style:font-size-asian="10.5pt"/>
    </style:style>
    <style:style style:family="paragraph" style:name="P94" style:parent-style-name="0">
      <style:paragraph-properties fo:text-indent="0.353cm" style:snap-to-layout-grid="false"/>
    </style:style>
    <style:style style:family="text" style:name="T239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40">
      <style:text-properties fo:font-size="10.5pt" style:font-name="바탕" style:font-name-asian="바탕" style:font-size-asian="10.5pt"/>
    </style:style>
    <style:style style:family="text" style:name="T241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42">
      <style:text-properties fo:font-size="10.5pt" style:font-name="바탕" style:font-name-asian="바탕" style:font-size-asian="10.5pt"/>
    </style:style>
    <style:style style:family="text" style:name="T243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44">
      <style:text-properties fo:font-size="10.5pt" style:font-name="바탕" style:font-name-asian="바탕" style:font-size-asian="10.5pt"/>
    </style:style>
    <style:style style:family="text" style:name="T245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46">
      <style:text-properties fo:font-size="10.5pt" style:font-name="바탕" style:font-name-asian="바탕" style:font-size-asian="10.5pt"/>
    </style:style>
    <style:style style:family="text" style:name="T247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48">
      <style:text-properties fo:font-size="10.5pt" style:font-name="바탕" style:font-name-asian="바탕" style:font-size-asian="10.5pt"/>
    </style:style>
    <style:style style:family="paragraph" style:name="P95" style:parent-style-name="0">
      <style:paragraph-properties fo:text-indent="0.353cm" style:snap-to-layout-grid="false"/>
    </style:style>
    <style:style style:family="paragraph" style:name="P96" style:parent-style-name="0">
      <style:paragraph-properties fo:text-indent="0.353cm" style:snap-to-layout-grid="false"/>
    </style:style>
    <style:style style:family="text" style:name="T249">
      <style:text-properties fo:font-size="10.5pt" style:font-name="바탕" style:font-name-asian="바탕" style:font-size-asian="10.5pt"/>
    </style:style>
    <style:style style:family="text" style:name="T250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51">
      <style:text-properties fo:font-size="10.5pt" style:font-name="바탕" style:font-name-asian="바탕" style:font-size-asian="10.5pt"/>
    </style:style>
    <style:style style:family="text" style:name="T252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53">
      <style:text-properties fo:font-size="10.5pt" style:font-name="바탕" style:font-name-asian="바탕" style:font-size-asian="10.5pt"/>
    </style:style>
    <style:style style:family="text" style:name="T254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55">
      <style:text-properties fo:font-size="10.5pt" style:font-name="바탕" style:font-name-asian="바탕" style:font-size-asian="10.5pt"/>
    </style:style>
    <style:style style:family="text" style:name="T256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57">
      <style:text-properties fo:font-size="10.5pt" style:font-name="바탕" style:font-name-asian="바탕" style:font-size-asian="10.5pt"/>
    </style:style>
    <style:style style:family="text" style:name="T258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59">
      <style:text-properties fo:font-size="10.5pt" style:font-name="바탕" style:font-name-asian="바탕" style:font-size-asian="10.5pt"/>
    </style:style>
    <style:style style:family="text" style:name="T260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61">
      <style:text-properties fo:font-size="10.5pt" style:font-name="바탕" style:font-name-asian="바탕" style:font-size-asian="10.5pt"/>
    </style:style>
    <style:style style:family="text" style:name="T262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63">
      <style:text-properties fo:font-size="10.5pt" style:font-name="바탕" style:font-name-asian="바탕" style:font-size-asian="10.5pt"/>
    </style:style>
    <style:style style:family="text" style:name="T264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65">
      <style:text-properties fo:font-size="10.5pt" style:font-name="바탕" style:font-name-asian="바탕" style:font-size-asian="10.5pt"/>
    </style:style>
    <style:style style:family="text" style:name="T266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67">
      <style:text-properties fo:font-size="10.5pt" style:font-name="바탕" style:font-name-asian="바탕" style:font-size-asian="10.5pt"/>
    </style:style>
    <style:style style:family="text" style:name="T268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69">
      <style:text-properties fo:font-size="10.5pt" style:font-name="바탕" style:font-name-asian="바탕" style:font-size-asian="10.5pt"/>
    </style:style>
    <style:style style:family="paragraph" style:name="P97" style:parent-style-name="0">
      <style:paragraph-properties fo:text-indent="0.353cm" style:snap-to-layout-grid="false"/>
    </style:style>
    <style:style style:family="text" style:name="T270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71">
      <style:text-properties fo:font-size="10.5pt" style:font-name="바탕" style:font-name-asian="바탕" style:font-size-asian="10.5pt"/>
    </style:style>
    <style:style style:family="text" style:name="T272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73">
      <style:text-properties fo:font-size="10.5pt" style:font-name="바탕" style:font-name-asian="바탕" style:font-size-asian="10.5pt"/>
    </style:style>
    <style:style style:family="text" style:name="T274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75">
      <style:text-properties fo:font-size="10.5pt" style:font-name="바탕" style:font-name-asian="바탕" style:font-size-asian="10.5pt"/>
    </style:style>
    <style:style style:family="text" style:name="T276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77">
      <style:text-properties fo:font-size="10.5pt" style:font-name="바탕" style:font-name-asian="바탕" style:font-size-asian="10.5pt"/>
    </style:style>
    <style:style style:family="text" style:name="T278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79">
      <style:text-properties fo:font-size="10.5pt" style:font-name="바탕" style:font-name-asian="바탕" style:font-size-asian="10.5pt"/>
    </style:style>
    <style:style style:family="text" style:name="T280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81">
      <style:text-properties fo:font-size="10.5pt" style:font-name="바탕" style:font-name-asian="바탕" style:font-size-asian="10.5pt"/>
    </style:style>
    <style:style style:family="text" style:name="T282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83">
      <style:text-properties fo:font-size="10.5pt" style:font-name="바탕" style:font-name-asian="바탕" style:font-size-asian="10.5pt"/>
    </style:style>
    <style:style style:family="text" style:name="T284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85">
      <style:text-properties fo:font-size="10.5pt" style:font-name="바탕" style:font-name-asian="바탕" style:font-size-asian="10.5pt"/>
    </style:style>
    <style:style style:family="text" style:name="T286">
      <style:text-properties fo:font-size="10.5pt" style:font-name="바탕" style:font-name-asian="바탕" style:font-size-asian="10.5pt"/>
    </style:style>
    <style:style style:family="text" style:name="T287">
      <style:text-properties fo:font-size="10.5pt" style:font-name="바탕" style:font-name-asian="바탕" style:font-size-asian="10.5pt"/>
    </style:style>
    <style:style style:family="text" style:name="T288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89">
      <style:text-properties fo:font-size="10.5pt" style:font-name="바탕" style:font-name-asian="바탕" style:font-size-asian="10.5pt"/>
    </style:style>
    <style:style style:family="paragraph" style:name="P98" style:parent-style-name="0">
      <style:paragraph-properties fo:text-indent="0.353cm" style:snap-to-layout-grid="false"/>
    </style:style>
    <style:style style:family="paragraph" style:name="P99" style:parent-style-name="0">
      <style:paragraph-properties fo:text-indent="0.353cm" style:snap-to-layout-grid="false"/>
    </style:style>
    <style:style style:family="text" style:name="T290">
      <style:text-properties fo:font-size="10.5pt" style:font-name="바탕" style:font-name-asian="바탕" style:font-size-asian="10.5pt"/>
    </style:style>
    <style:style style:family="text" style:name="T291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92">
      <style:text-properties fo:font-size="10.5pt" style:font-name="바탕" style:font-name-asian="바탕" style:font-size-asian="10.5pt"/>
    </style:style>
    <style:style style:family="text" style:name="T293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94">
      <style:text-properties fo:font-size="10.5pt" style:font-name="바탕" style:font-name-asian="바탕" style:font-size-asian="10.5pt"/>
    </style:style>
    <style:style style:family="text" style:name="T295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96">
      <style:text-properties fo:font-size="10.5pt" style:font-name="바탕" style:font-name-asian="바탕" style:font-size-asian="10.5pt"/>
    </style:style>
    <style:style style:family="text" style:name="T297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298">
      <style:text-properties fo:font-size="10.5pt" style:font-name="바탕" style:font-name-asian="바탕" style:font-size-asian="10.5pt"/>
    </style:style>
    <style:style style:family="text" style:name="T299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00">
      <style:text-properties fo:font-size="10.5pt" style:font-name="바탕" style:font-name-asian="바탕" style:font-size-asian="10.5pt"/>
    </style:style>
    <style:style style:family="paragraph" style:name="P100" style:parent-style-name="0">
      <style:paragraph-properties fo:text-indent="0.353cm" style:snap-to-layout-grid="false"/>
    </style:style>
    <style:style style:family="text" style:name="T301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02">
      <style:text-properties fo:font-size="10.5pt" style:font-name="바탕" style:font-name-asian="바탕" style:font-size-asian="10.5pt"/>
    </style:style>
    <style:style style:family="text" style:name="T303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04">
      <style:text-properties fo:font-size="10.5pt" style:font-name="바탕" style:font-name-asian="바탕" style:font-size-asian="10.5pt"/>
    </style:style>
    <style:style style:family="text" style:name="T305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06">
      <style:text-properties fo:font-size="10.5pt" style:font-name="바탕" style:font-name-asian="바탕" style:font-size-asian="10.5pt"/>
    </style:style>
    <style:style style:family="text" style:name="T307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08">
      <style:text-properties fo:font-size="10.5pt" style:font-name="바탕" style:font-name-asian="바탕" style:font-size-asian="10.5pt"/>
    </style:style>
    <style:style style:family="paragraph" style:name="P101" style:parent-style-name="0">
      <style:paragraph-properties fo:text-indent="0.353cm" style:snap-to-layout-grid="false"/>
    </style:style>
    <style:style style:family="paragraph" style:name="P102" style:parent-style-name="0">
      <style:paragraph-properties fo:text-indent="0.353cm" style:snap-to-layout-grid="false"/>
    </style:style>
    <style:style style:family="text" style:name="T309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10">
      <style:text-properties fo:font-size="10.5pt" style:font-name="바탕" style:font-name-asian="바탕" style:font-size-asian="10.5pt"/>
    </style:style>
    <style:style style:family="text" style:name="T311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12">
      <style:text-properties fo:font-size="10.5pt" style:font-name="바탕" style:font-name-asian="바탕" style:font-size-asian="10.5pt"/>
    </style:style>
    <style:style style:family="text" style:name="T313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14">
      <style:text-properties fo:font-size="10.5pt" style:font-name="바탕" style:font-name-asian="바탕" style:font-size-asian="10.5pt"/>
    </style:style>
    <style:style style:family="text" style:name="T315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16">
      <style:text-properties fo:font-size="10.5pt" style:font-name="바탕" style:font-name-asian="바탕" style:font-size-asian="10.5pt"/>
    </style:style>
    <style:style style:family="text" style:name="T317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18">
      <style:text-properties fo:font-size="10.5pt" style:font-name="바탕" style:font-name-asian="바탕" style:font-size-asian="10.5pt"/>
    </style:style>
    <style:style style:family="text" style:name="T319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20">
      <style:text-properties fo:font-size="10.5pt" style:font-name="바탕" style:font-name-asian="바탕" style:font-size-asian="10.5pt"/>
    </style:style>
    <style:style style:family="text" style:name="T321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22">
      <style:text-properties fo:font-size="10.5pt" style:font-name="바탕" style:font-name-asian="바탕" style:font-size-asian="10.5pt"/>
    </style:style>
    <style:style style:family="text" style:name="T323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24">
      <style:text-properties fo:font-size="10.5pt" style:font-name="바탕" style:font-name-asian="바탕" style:font-size-asian="10.5pt"/>
    </style:style>
    <style:style style:family="text" style:name="T325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26">
      <style:text-properties fo:font-size="10.5pt" style:font-name="바탕" style:font-name-asian="바탕" style:font-size-asian="10.5pt"/>
    </style:style>
    <style:style style:family="text" style:name="T327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28">
      <style:text-properties fo:font-size="10.5pt" style:font-name="바탕" style:font-name-asian="바탕" style:font-size-asian="10.5pt"/>
    </style:style>
    <style:style style:family="text" style:name="T329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30">
      <style:text-properties fo:font-size="10.5pt" style:font-name="바탕" style:font-name-asian="바탕" style:font-size-asian="10.5pt"/>
    </style:style>
    <style:style style:family="text" style:name="T331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32">
      <style:text-properties fo:font-size="10.5pt" style:font-name="바탕" style:font-name-asian="바탕" style:font-size-asian="10.5pt"/>
    </style:style>
    <style:style style:family="text" style:name="T333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34">
      <style:text-properties fo:font-size="10.5pt" style:font-name="바탕" style:font-name-asian="바탕" style:font-size-asian="10.5pt"/>
    </style:style>
    <style:style style:family="text" style:name="T335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36">
      <style:text-properties fo:font-size="10.5pt" style:font-name="바탕" style:font-name-asian="바탕" style:font-size-asian="10.5pt"/>
    </style:style>
    <style:style style:family="text" style:name="T337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38">
      <style:text-properties fo:font-size="10.5pt" style:font-name="바탕" style:font-name-asian="바탕" style:font-size-asian="10.5pt"/>
    </style:style>
    <style:style style:family="text" style:name="T339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40">
      <style:text-properties fo:font-size="10.5pt" style:font-name="바탕" style:font-name-asian="바탕" style:font-size-asian="10.5pt"/>
    </style:style>
    <style:style style:family="text" style:name="T341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42">
      <style:text-properties fo:font-size="10.5pt" style:font-name="바탕" style:font-name-asian="바탕" style:font-size-asian="10.5pt"/>
    </style:style>
    <style:style style:family="paragraph" style:name="P103" style:parent-style-name="0">
      <style:paragraph-properties fo:text-indent="0.353cm" style:snap-to-layout-grid="false"/>
    </style:style>
    <style:style style:family="text" style:name="T343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44">
      <style:text-properties fo:font-size="10.5pt" style:font-name="바탕" style:font-name-asian="바탕" style:font-size-asian="10.5pt"/>
    </style:style>
    <style:style style:family="text" style:name="T345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46">
      <style:text-properties fo:font-size="10.5pt" style:font-name="바탕" style:font-name-asian="바탕" style:font-size-asian="10.5pt"/>
    </style:style>
    <style:style style:family="text" style:name="T347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48">
      <style:text-properties fo:font-size="10.5pt" style:font-name="바탕" style:font-name-asian="바탕" style:font-size-asian="10.5pt"/>
    </style:style>
    <style:style style:family="text" style:name="T349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50">
      <style:text-properties fo:font-size="10.5pt" style:font-name="바탕" style:font-name-asian="바탕" style:font-size-asian="10.5pt"/>
    </style:style>
    <style:style style:family="paragraph" style:name="P104" style:parent-style-name="0">
      <style:paragraph-properties fo:text-indent="0.353cm" style:snap-to-layout-grid="false"/>
    </style:style>
    <style:style style:family="text" style:name="T351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52">
      <style:text-properties fo:font-size="10.5pt" style:font-name="바탕" style:font-name-asian="바탕" style:font-size-asian="10.5pt"/>
    </style:style>
    <style:style style:family="text" style:name="T353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54">
      <style:text-properties fo:font-size="10.5pt" style:font-name="바탕" style:font-name-asian="바탕" style:font-size-asian="10.5pt"/>
    </style:style>
    <style:style style:family="text" style:name="T355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56">
      <style:text-properties fo:font-size="10.5pt" style:font-name="바탕" style:font-name-asian="바탕" style:font-size-asian="10.5pt"/>
    </style:style>
    <style:style style:family="text" style:name="T357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58">
      <style:text-properties fo:font-size="10.5pt" style:font-name="바탕" style:font-name-asian="바탕" style:font-size-asian="10.5pt"/>
    </style:style>
    <style:style style:family="paragraph" style:name="P105" style:parent-style-name="0">
      <style:paragraph-properties fo:text-indent="0.353cm" style:snap-to-layout-grid="false"/>
    </style:style>
    <style:style style:family="text" style:name="T359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60">
      <style:text-properties fo:font-size="10.5pt" style:font-name="바탕" style:font-name-asian="바탕" style:font-size-asian="10.5pt"/>
    </style:style>
    <style:style style:family="text" style:name="T361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62">
      <style:text-properties fo:font-size="10.5pt" style:font-name="바탕" style:font-name-asian="바탕" style:font-size-asian="10.5pt"/>
    </style:style>
    <style:style style:family="text" style:name="T363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64">
      <style:text-properties fo:font-size="10.5pt" style:font-name="바탕" style:font-name-asian="바탕" style:font-size-asian="10.5pt"/>
    </style:style>
    <style:style style:family="text" style:name="T365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66">
      <style:text-properties fo:font-size="10.5pt" style:font-name="바탕" style:font-name-asian="바탕" style:font-size-asian="10.5pt"/>
    </style:style>
    <style:style style:family="paragraph" style:name="P106" style:parent-style-name="0">
      <style:paragraph-properties fo:text-indent="0.353cm" style:snap-to-layout-grid="false"/>
    </style:style>
    <style:style style:family="paragraph" style:name="P107" style:parent-style-name="0">
      <style:paragraph-properties fo:text-align="center" style:snap-to-layout-grid="false"/>
    </style:style>
    <style:style style:family="text" style:name="T367">
      <style:text-properties fo:font-size="10.5pt" style:font-name="바탕" style:font-name-asian="바탕" style:font-size-asian="10.5pt"/>
    </style:style>
    <style:style style:family="text" style:name="T368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69">
      <style:text-properties fo:font-size="10.5pt" style:font-name="바탕" style:font-name-asian="바탕" style:font-size-asian="10.5pt"/>
    </style:style>
    <style:style style:family="text" style:name="T370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371">
      <style:text-properties fo:font-size="10.5pt" style:font-name="바탕" style:font-name-asian="바탕" style:font-size-asian="10.5pt"/>
    </style:style>
    <style:style style:family="text" style:name="T372">
      <style:text-properties fo:font-size="10.5pt" fo:font-weight="bold" fo:letter-spacing="-1.1pt" style:font-name="바탕" style:font-name-asian="바탕" style:font-size-asian="10.5pt" style:font-weight-asian="bold"/>
    </style:style>
    <style:style style:family="paragraph" style:name="P108" style:parent-style-name="14">
      <style:paragraph-properties fo:text-align="center" fo:text-indent="0.176cm" style:snap-to-layout-grid="false"/>
    </style:style>
    <style:style style:family="paragraph" style:name="P109" style:parent-style-name="0">
      <style:paragraph-properties fo:line-height="130%" fo:margin-left="0.353cm" fo:text-align="center" fo:text-indent="-0.353cm" style:snap-to-layout-grid="true"/>
    </style:style>
    <style:style style:family="text" style:name="T373">
      <style:text-properties fo:font-size="17.0pt" fo:font-weight="bold" fo:letter-spacing="-2.0pt" style:font-name="바탕" style:font-name-asian="HY견고딕" style:font-size-asian="17.0pt" style:font-weight-asian="bold"/>
    </style:style>
    <style:style style:family="paragraph" style:name="P110" style:parent-style-name="0">
      <style:paragraph-properties fo:line-height="130%" fo:margin-left="0.353cm" fo:text-align="center" fo:text-indent="-0.353cm" style:snap-to-layout-grid="true"/>
    </style:style>
    <style:style style:family="text" style:name="T374">
      <style:text-properties fo:font-size="17.0pt" fo:font-weight="bold" fo:letter-spacing="-2.0pt" style:font-name="바탕" style:font-name-asian="HY견고딕" style:font-size-asian="17.0pt" style:font-weight-asian="bold"/>
    </style:style>
    <style:style style:family="text" style:name="T375">
      <style:text-properties fo:font-size="17.0pt" style:font-name="HY견고딕" style:font-name-asian="HY견고딕" style:font-size-asian="17.0pt"/>
    </style:style>
    <style:style style:family="text" style:name="T376">
      <style:text-properties fo:font-size="17.0pt" fo:font-weight="bold" fo:letter-spacing="-2.0pt" style:font-name="바탕" style:font-name-asian="HY견고딕" style:font-size-asian="17.0pt" style:font-weight-asian="bold"/>
    </style:style>
  </office:automatic-styles>
  <office:body>
    <office:text>
      <text:p text:style-name="P1"><draw:rect draw:corner-radius="0.000cm" draw:style-name="gr1" svg:height="25.424cm" svg:width="17.671cm" svg:x="0cm" svg:y="0cm" text:anchor-type="paragraph"><text:p/></draw:rect></text:p>
      <text:p text:style-name="P2"/>
      <text:p text:style-name="P3"><draw:frame draw:style-name="fr2" draw:z-index="0" svg:width="16.501cm" svg:x="0.223cm" svg:y="0.041cm" text:anchor-type="paragraph"><draw:text-box fo:min-height="3.726cm"><table:table table:name="T1" table:style-name="T1" text:anchor-type="paragraph"><table:table-column table:style-name="T1.C65"/><table:table-row table:style-name="T1.R1"><table:table-cell table:style-name="T1.R1_C0"><text:p text:style-name="P4"/><text:p text:style-name="P5"/><text:p text:style-name="P6"><text:span text:style-name="T1">건강보험 흑자 </text:span><text:span text:style-name="T2">17</text:span><text:span text:style-name="T3">조 원으로 즉각 의료비 인하하라</text:span><text:span text:style-name="T4">!</text:span></text:p><text:p text:style-name="P7"><text:span text:style-name="T5">건강보험 흑자 투자운용 방침 규탄 기자회견</text:span></text:p><text:p text:style-name="P8"/></table:table-cell></table:table-row></table:table></draw:text-box></draw:frame></text:p>
      <text:p text:style-name="P9"/>
      <text:p text:style-name="P10"/>
      <text:p text:style-name="P11"/>
      <text:p text:style-name="P12"/>
      <text:p text:style-name="P13"/>
      <text:p text:style-name="P14"><text:span text:style-name="T6"> </text:span></text:p>
      <text:p text:style-name="P15"><text:span text:style-name="T7">      </text:span><text:span text:style-name="T8">    </text:span><text:span text:style-name="T9">□ </text:span><text:span text:style-name="T10">일시 </text:span><text:span text:style-name="T11">: 2016</text:span><text:span text:style-name="T12">년 </text:span><text:span text:style-name="T13">3</text:span><text:span text:style-name="T14">월 </text:span><text:span text:style-name="T15">31</text:span><text:span text:style-name="T16">일</text:span><text:span text:style-name="T17">(</text:span><text:span text:style-name="T18">목</text:span><text:span text:style-name="T19">) </text:span><text:span text:style-name="T20">오전 </text:span><text:span text:style-name="T21">11</text:span><text:span text:style-name="T22">시 </text:span></text:p>
      <text:p text:style-name="P16"><text:span text:style-name="T23">          </text:span><text:span text:style-name="T24">□ </text:span><text:span text:style-name="T25">장소 </text:span><text:span text:style-name="T26">: </text:span><text:span text:style-name="T27">참여연대 </text:span><text:span text:style-name="T28">2</text:span><text:span text:style-name="T29">층 아름드리 홀</text:span></text:p>
      <text:p text:style-name="P17"/>
      <text:p text:style-name="P18"/>
      <text:p text:style-name="P19"/>
      <text:p text:style-name="P20"/>
      <text:p text:style-name="P21"><text:span text:style-name="T30">[</text:span><text:span text:style-name="T31">첨부</text:span><text:span text:style-name="T32">]</text:span></text:p>
      <text:p text:style-name="P22"><text:span text:style-name="T33">기자회견 진행 순서</text:span></text:p>
      <text:p text:style-name="P23"><text:span text:style-name="T34">기자회견문</text:span></text:p>
      <text:p text:style-name="P24"/>
      <text:p text:style-name="P25"><text:span text:style-name="T35">        </text:span></text:p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><text:span text:style-name="T36">의료민영화저지와 무상의료실현을 위한 운동본부</text:span></text:p>
      <text:p text:style-name="P34"><text:span text:style-name="T37">의료민영화</text:span><text:span text:style-name="T38">·</text:span><text:span text:style-name="T39">영리화 저지와 의료 공공성 강화를 위한 범국민운동본부</text:span></text:p>
      <text:p text:style-name="P35"/>
      <text:p text:style-name="P36"><text:span text:style-name="T40">[</text:span><text:span text:style-name="T41">기자회견 진행순서</text:span><text:span text:style-name="T42">]</text:span></text:p>
      <text:p text:style-name="P37"><draw:frame draw:style-name="fr3" draw:z-index="0" svg:width="16.898cm" svg:x="0.000cm" svg:y="-24.022cm" text:anchor-type="as-char"><draw:text-box fo:min-height="24.022cm"><table:table table:name="T2" table:style-name="T2" text:anchor-type="paragraph"><table:table-column table:style-name="T2.C66"/><table:table-row table:style-name="T2.R1"><table:table-cell table:style-name="T2.R1_C0"><text:p text:style-name="P38"/><text:p text:style-name="P39"/><text:p text:style-name="P40"/><text:p text:style-name="P41"/><text:p text:style-name="P42"/><text:p text:style-name="P43"><text:span text:style-name="T43">건강보험 흑자 </text:span><text:span text:style-name="T44">17</text:span><text:span text:style-name="T45">조 원으로 즉각 의료비 인하하라</text:span><text:span text:style-name="T46">!</text:span></text:p><text:p text:style-name="P44"><text:span text:style-name="T47">건강보험 흑자 투자운용 방침 규탄 기자회견</text:span></text:p><text:p text:style-name="P45"/><text:p text:style-name="P46"/><text:p text:style-name="P47"/><text:p text:style-name="P48"/><text:p text:style-name="P49"/><text:p text:style-name="P50"/><text:p text:style-name="P51"><text:span text:style-name="T48">□ </text:span><text:span text:style-name="T49">사회 </text:span><text:span text:style-name="T50">: </text:span><text:span text:style-name="T51">김재헌 무상의료운동본부 사무국장</text:span></text:p><text:p text:style-name="P52"/><text:p text:style-name="P53"/><text:p text:style-name="P54"><text:span text:style-name="T52">□ </text:span><text:span text:style-name="T53">진행순서   </text:span></text:p><text:p text:style-name="P55"><text:span text:style-name="T54">              </text:span></text:p><text:p text:style-name="P56"><text:span text:style-name="T55">1. </text:span><text:span text:style-name="T56">여는 말</text:span><text:span text:style-name="T57">: </text:span><text:span text:style-name="T58">김경자 무상의료운동본부 공동집행위원장</text:span><text:span text:style-name="T59">, </text:span><text:span text:style-name="T60">민주노총 부위원장</text:span></text:p><text:p text:style-name="P57"/><text:p text:style-name="P58"/><text:p text:style-name="P59"/><text:p text:style-name="P60"><text:span text:style-name="T61">2. </text:span><text:span text:style-name="T62">규탄 발언</text:span></text:p><text:p text:style-name="P61"/><text:p text:style-name="P62"><text:span text:style-name="T63">- </text:span><text:span text:style-name="T64">우석균 보건의료단체연합 정책위원장 </text:span></text:p><text:p text:style-name="P63"><text:span text:style-name="T65">- </text:span><text:span text:style-name="T66">김애란 전국공공운수노동조합 사무처장</text:span></text:p><text:p text:style-name="P64"><text:span text:style-name="T67">- </text:span><text:span text:style-name="T68">이판규 국민건강보험노동조합 부위원장</text:span></text:p><text:p text:style-name="P65"><text:span text:style-name="T69">- </text:span><text:span text:style-name="T70">김준현 건강세상네트워크 대표</text:span></text:p><text:p text:style-name="P66"/><text:p text:style-name="P67"/><text:p text:style-name="P68"/><text:p text:style-name="P69"><text:span text:style-name="T71">3. </text:span><text:span text:style-name="T72">기자회견문 낭독</text:span></text:p><text:p text:style-name="P70"><text:span text:style-name="T73">- </text:span><text:span text:style-name="T74">장호종 노동자연대 활동가</text:span></text:p><text:p text:style-name="P71"/><text:p text:style-name="P72"/><text:p text:style-name="P73"/><text:p text:style-name="P74"/></table:table-cell></table:table-row></table:table></draw:text-box></draw:frame></text:p>
      <text:p text:style-name="P75"><text:span text:style-name="T75">[</text:span><text:span text:style-name="T76">기자회견문</text:span><text:span text:style-name="T77">] </text:span></text:p>
      <text:p text:style-name="P76"/>
      <text:p text:style-name="P77"><text:span text:style-name="T78">건강보험 흑자 </text:span><text:span text:style-name="T79">17</text:span><text:span text:style-name="T80">조 원으로 즉각 국민들의 의료비를 인하하라</text:span><text:span text:style-name="T81">!</text:span></text:p>
      <text:p text:style-name="P78"><text:span text:style-name="T82">- </text:span><text:span text:style-name="T83">막대한 건강보험 흑자는 박근혜 정부 의료정책의 실패를 보여준다</text:span><text:span text:style-name="T84">.</text:span></text:p>
      <text:p text:style-name="P79"><text:span text:style-name="T85">- </text:span><text:span text:style-name="T86">건강보험 투자운용을 거론하는 것은 국고지원 축소를 위한 꼼수다</text:span><text:span text:style-name="T87">.</text:span></text:p>
      <text:p text:style-name="P80"><text:span text:style-name="T88">- </text:span><text:span text:style-name="T89">건강보험 흑자는 국민들을 위해 쓰여져야 한다</text:span><text:span text:style-name="T90">.</text:span></text:p>
      <text:p text:style-name="P81"><text:span text:style-name="T91">- </text:span><text:span text:style-name="T92">기재부는 건강보험에 대한 관여를 중단하라</text:span><text:span text:style-name="T93">.</text:span></text:p>
      <text:p text:style-name="P82"/>
      <text:p text:style-name="P83"><text:span text:style-name="T94">정부가 </text:span><text:span text:style-name="T95">29</text:span><text:span text:style-name="T96">일 기획재정부</text:span><text:span text:style-name="T97">(</text:span><text:span text:style-name="T98">이하 기재부</text:span><text:span text:style-name="T99">) </text:span><text:span text:style-name="T100">주재로 </text:span><text:span text:style-name="T101">7</text:span><text:span text:style-name="T102">대 사회보험</text:span><text:span text:style-name="T103">(</text:span><text:span text:style-name="T104">국민연금</text:span><text:span text:style-name="T105">, </text:span><text:span text:style-name="T106">공무원연금</text:span><text:span text:style-name="T107">, </text:span><text:span text:style-name="T108">군인연금</text:span><text:span text:style-name="T109">, </text:span><text:span text:style-name="T110">사학연금</text:span><text:span text:style-name="T111">, </text:span><text:span text:style-name="T112">건강보험</text:span><text:span text:style-name="T113">, </text:span><text:span text:style-name="T114">산재보험</text:span><text:span text:style-name="T115">, </text:span><text:span text:style-name="T116">고용보험</text:span><text:span text:style-name="T117">) </text:span><text:span text:style-name="T118">이사장이 참석한 가운데 </text:span><text:span text:style-name="T119">‘</text:span><text:span text:style-name="T120">사회보험 재정건전화 정책협의회</text:span><text:span text:style-name="T121">’</text:span><text:span text:style-name="T122">를 개최했다</text:span><text:span text:style-name="T123">. </text:span><text:span text:style-name="T124">기재부가 사회보장제도인 사회보험의 수장들을 모두 불러 모은 것 자체도 권한 남용이지만</text:span><text:span text:style-name="T125">, </text:span><text:span text:style-name="T126">더 큰 문제는 이번에 확정한 </text:span><text:span text:style-name="T127">‘7</text:span><text:span text:style-name="T128">대 사회보험 재정 건전화 추진 방안</text:span><text:span text:style-name="T129">’(</text:span><text:span text:style-name="T130">이하 추진방안</text:span><text:span text:style-name="T131">)</text:span><text:span text:style-name="T132">에 있다</text:span><text:span text:style-name="T133">.</text:span></text:p>
      <text:p text:style-name="P84"><text:span text:style-name="T134">특히 건강보험에 대해서 자산운용 결과를 설명하며</text:span><text:span text:style-name="T135">, ‘</text:span><text:span text:style-name="T136">단기간에 적립금이 크게 늘어나고 있는 기관</text:span><text:span text:style-name="T137">’</text:span><text:span text:style-name="T138">으로 묘사하고</text:span><text:span text:style-name="T139">, ‘</text:span><text:span text:style-name="T140">해외</text:span><text:span text:style-name="T141">, </text:span><text:span text:style-name="T142">대체 투자</text:span><text:span text:style-name="T143">’</text:span><text:span text:style-name="T144">등을 추진하겠다는 뜻을 밝혔다</text:span><text:span text:style-name="T145">. </text:span><text:span text:style-name="T146">또한 개념상 존재하지도 않는 건강보험의 투자 수익률 같은 개념을 밝히며</text:span><text:span text:style-name="T147">, </text:span><text:span text:style-name="T148">여타 사회보험 중 가장 수익률이 낮다</text:span><text:span text:style-name="T149">(2.2%)</text:span><text:span text:style-name="T150">고 밝히기도 했다</text:span><text:span text:style-name="T151">. </text:span><text:span text:style-name="T152">국민건강보험의 기본 원리와 근간을 송두리째 포기하는 이 같은 계획에 우리는 분노하며 다음을 밝힌다</text:span><text:span text:style-name="T153">.</text:span></text:p>
      <text:p text:style-name="P85"/>
      <text:p text:style-name="P86"><text:span text:style-name="T154">1. </text:span><text:span text:style-name="T155">건강보험 누적흑자 </text:span><text:span text:style-name="T156">17</text:span><text:span text:style-name="T157">조 원은 박근혜 정부 의료정책 실패의 산물이다</text:span><text:span text:style-name="T158">. 4</text:span><text:span text:style-name="T159">대중증질환 </text:span><text:span text:style-name="T160">100% </text:span><text:span text:style-name="T161">보장 같은 자신의 공약조차 제대로 이행하지 않아</text:span><text:span text:style-name="T162">, </text:span><text:span text:style-name="T163">국민들이 낸 보험료에 비해 의료서비스의 양과 질은 지금 심각한 양극화를 보이고 있다</text:span><text:span text:style-name="T164">. </text:span><text:span text:style-name="T165">특히 서민들은 높은 본인부담금으로 아파도 병원 이용을 자제해 흑자가 매년 수조 원씩 발생했다</text:span><text:span text:style-name="T166">.</text:span></text:p>
      <text:p text:style-name="P87"><text:span text:style-name="T167">따라서 흑자에 대한 올바른 접근은 잘못된 의료정책을 교정하고</text:span><text:span text:style-name="T168">, </text:span><text:span text:style-name="T169">국민들의 의료비를 인하하여</text:span><text:span text:style-name="T170">, </text:span><text:span text:style-name="T171">경제적인 이유로 병원 이용을 자제하는 상황을 막는 것이 우선되어야 한다</text:span><text:span text:style-name="T172">. </text:span><text:span text:style-name="T173">그럼에도 자신의 잘못된 정책의 산물인 흑자로 금용상품 등에 투자를 하겠다는 것은 후안무치한 발상이 아닐 수 없다</text:span><text:span text:style-name="T174">. </text:span><text:span text:style-name="T175">건강보험 누적흑자는 투자에 쓰이는 것이 아니라</text:span><text:span text:style-name="T176">, </text:span><text:span text:style-name="T177">국민들의 실질적인 의료비 인하에 즉각 쓰여야 한다</text:span><text:span text:style-name="T178">.</text:span></text:p>
      <text:p text:style-name="P88"/>
      <text:p text:style-name="P89"><text:span text:style-name="T179">2. </text:span><text:span text:style-name="T180">건강보험은 재정의 대부분을 가입자가 내는 사회보험이다</text:span><text:span text:style-name="T181">. 2014</text:span><text:span text:style-name="T182">년 기준으로도 가입자가 부담하는 보험료 비율은 </text:span><text:span text:style-name="T183">87%</text:span><text:span text:style-name="T184">이고</text:span><text:span text:style-name="T185">, </text:span><text:span text:style-name="T186">정부는 국고에서 고작 </text:span><text:span text:style-name="T187">13%</text:span><text:span text:style-name="T188">만을 부담했다</text:span><text:span text:style-name="T189">. </text:span><text:span text:style-name="T190">이것도 정부가 사후정산을 하지 않아 계속 비율이 줄어들고 있다</text:span><text:span text:style-name="T191">. </text:span><text:span text:style-name="T192">때문에 건강보험 정책을 결정하는 기구도 가입자</text:span><text:span text:style-name="T193">, </text:span><text:span text:style-name="T194">공급자</text:span><text:span text:style-name="T195">, </text:span><text:span text:style-name="T196">정부가 합의를 하는 것을 원칙으로 하기 때문에</text:span><text:span text:style-name="T197">, </text:span><text:span text:style-name="T198">건강보험정책심의위원회</text:span><text:span text:style-name="T199">(</text:span><text:span text:style-name="T200">이하 건정심</text:span><text:span text:style-name="T201">) </text:span><text:span text:style-name="T202">같은 사회적 합의기구가 존재한다</text:span><text:span text:style-name="T203">. </text:span><text:span text:style-name="T204">이런 사회적 합의기구에도 실제 가입자를 대표하는 사람이 극소수에 지나지 않아</text:span><text:span text:style-name="T205">, </text:span><text:span text:style-name="T206">그 동안 흑자를 쌓아두고도 국민의료비 인하에 쓸 수 없었다</text:span><text:span text:style-name="T207">.</text:span></text:p>
      <text:p text:style-name="P90"><text:span text:style-name="T208">그런데 이번에는 한술 더 떠 아예 형식적으로도 가입자들과의 일체의 논의도 없고</text:span><text:span text:style-name="T209">, </text:span><text:span text:style-name="T210">상의하려는 계획도 없는 단순한 정부의 일방적인 투자운용계획 초안만 발표했다</text:span><text:span text:style-name="T211">. </text:span><text:span text:style-name="T212">이런 일방적인 계획발표 과정만 본다면</text:span><text:span text:style-name="T213">, </text:span><text:span text:style-name="T214">건강보험재정이 거의 전적으로 국고지원으로 운영되는 것 같은 착시현상을 일으킬 정도다</text:span><text:span text:style-name="T215">. </text:span><text:span text:style-name="T216">건강보험의 주인인 국민들을 객체화 시키고 기존의 형식적 절차조차 무시하는 행위는 건강보험에 대한 비민주적 폭거이다</text:span><text:span text:style-name="T217">. </text:span><text:span text:style-name="T218">박근혜 정부는 건강보험의 실제 주인인 국민들을 존중하라</text:span><text:span text:style-name="T219">.</text:span></text:p>
      <text:p text:style-name="P91"/>
      <text:p text:style-name="P92"><text:span text:style-name="T220">3. </text:span><text:span text:style-name="T221">건강보험은 </text:span><text:span text:style-name="T222">1</text:span><text:span text:style-name="T223">년 단기 재정운영을 하는 사회보험이다</text:span><text:span text:style-name="T224">. </text:span><text:span text:style-name="T225">거기다 한국의 건강보험은 전 세계에 유례가 없을 정도로 의료서비스 제공만으로 이루어진 현물급여 중심이다</text:span><text:span text:style-name="T226">. </text:span><text:span text:style-name="T227">가장 중요한 의료보장인 상병수당이 없어 수많은 국민들이 아파도 소득이 없어져서 일터에 나가거나 조기에 퇴원하는 나라로</text:span><text:span text:style-name="T228">, </text:span><text:span text:style-name="T229">우리들은 그동안 일관되게 상병수당의 도입을 주장했다</text:span><text:span text:style-name="T230">. </text:span><text:span text:style-name="T231">그러나 정부는 매번 이를 귓등으로도 듣지 않았다</text:span><text:span text:style-name="T232">.</text:span></text:p>
      <text:p text:style-name="P93"><text:span text:style-name="T233">연금처럼 미래에 특정 시기에 현금으로 제공하는 것이 아니라</text:span><text:span text:style-name="T234">, </text:span><text:span text:style-name="T235">매년 아픈 사람들의 의료비용을 일부 전담하는 구조에서 투자를 거론하는 것 자체가 논리 모순이다</text:span><text:span text:style-name="T236">. </text:span><text:span text:style-name="T237">때문에 현금을 제공하는 서비스가 거의 없는 구조에서 보장성을 확대하지 않고 돈을 계속 적립한 이유가 국고지원 축소 시도였음을 우리는 계속 주장해 왔다</text:span><text:span text:style-name="T238">.</text:span></text:p>
      <text:p text:style-name="P94"><text:span text:style-name="T239">이제 한술 더 떠 이를 투자해서 적립금을 더욱 늘리겠다는 것은 기존의 국고지원 축소계획을 공고히 하려는 시도로</text:span><text:span text:style-name="T240">, </text:span><text:span text:style-name="T241">건강보험을 민간보험처럼 금융상품화 하려는 시도다</text:span><text:span text:style-name="T242">. </text:span><text:span text:style-name="T243">자산운영을 해서 재정의 일정 부분을 감당하라는 식의 논리 자체가 천박하다</text:span><text:span text:style-name="T244">. </text:span><text:span text:style-name="T245">정부는 건강보험에 대한 국고지원 축소를 획책하지 말고</text:span><text:span text:style-name="T246">, </text:span><text:span text:style-name="T247">국고지원을 확대하여 상병수당 도입과 전면 의료비상한제 도입 등의 보장성 강화 정책을 추진하라</text:span><text:span text:style-name="T248">.</text:span></text:p>
      <text:p text:style-name="P95"/>
      <text:p text:style-name="P96"><text:span text:style-name="T249">4. </text:span><text:span text:style-name="T250">건강보험 적립금의 전용은 법률로도 금지되어 있다</text:span><text:span text:style-name="T251">. </text:span><text:span text:style-name="T252">국민건강보험법 제 </text:span><text:span text:style-name="T253">38</text:span><text:span text:style-name="T254">조에 보면</text:span><text:span text:style-name="T255">, </text:span><text:span text:style-name="T256">준비금</text:span><text:span text:style-name="T257">(</text:span><text:span text:style-name="T258">누적흑자</text:span><text:span text:style-name="T259">)</text:span><text:span text:style-name="T260">은 </text:span><text:span text:style-name="T261">‘</text:span><text:span text:style-name="T262">부족한 보험급여 비용에 충당하거나 지출할 현금이 부족할 때 외에는 사용할 수 없</text:span><text:span text:style-name="T263">’</text:span><text:span text:style-name="T264">다고 되어 있다</text:span><text:span text:style-name="T265">. </text:span><text:span text:style-name="T266">앞서 밝혔듯이 막대한 흑자가 부끄러운 일이건만</text:span><text:span text:style-name="T267">, </text:span><text:span text:style-name="T268">아예 법률까지 어겨가며 이를 투자운용 운운한 것이 황당할 따름이다</text:span><text:span text:style-name="T269">.</text:span></text:p>
      <text:p text:style-name="P97"><text:span text:style-name="T270">이는 법률조차 확인하지 않는 무지의 산물이거나</text:span><text:span text:style-name="T271">, </text:span><text:span text:style-name="T272">법률은 가볍게 어기겠다는 막가파 식 발상으로 보인다</text:span><text:span text:style-name="T273">. </text:span><text:span text:style-name="T274">물론 박근혜 정부는 수많은 법률의 위임 범위조차 어겨가며</text:span><text:span text:style-name="T275">, </text:span><text:span text:style-name="T276">하위법령인 시행령</text:span><text:span text:style-name="T277">, </text:span><text:span text:style-name="T278">시행규칙</text:span><text:span text:style-name="T279">, </text:span><text:span text:style-name="T280">가이드라인 등으로 각종 의료 영리화</text:span><text:span text:style-name="T281">, </text:span><text:span text:style-name="T282">민영화 정책을 강행하였다</text:span><text:span text:style-name="T283">. </text:span><text:span text:style-name="T284">하지만 이번 경우에도 법률을 어겨가며 투자계획을 강행한다면 스스로 반</text:span><text:span text:style-name="T285">(</text:span><text:span text:style-name="T286">反</text:span><text:span text:style-name="T287">)</text:span><text:span text:style-name="T288">헌법 정부임을 자인하는 꼴이 될 것이다</text:span><text:span text:style-name="T289">.</text:span></text:p>
      <text:p text:style-name="P98"/>
      <text:p text:style-name="P99"><text:span text:style-name="T290">5. </text:span><text:span text:style-name="T291">국민건강보험공단</text:span><text:span text:style-name="T292">(</text:span><text:span text:style-name="T293">이하 건보공단</text:span><text:span text:style-name="T294">) </text:span><text:span text:style-name="T295">이사장은 정부정책에 들러리나 설 게 아니라 가입자의 이익을 최우선으로 해야 한다</text:span><text:span text:style-name="T296">. </text:span><text:span text:style-name="T297">우리는 기재부 차관이 주재하는 협의체에서 성상철 건보공단 이사장이 앞서 밝힌 황당한 계획 제출요구에 어떻게 대응했는지 궁금하다</text:span><text:span text:style-name="T298">. </text:span><text:span text:style-name="T299">성상철 이사장은 건보공단 이사장에 선임되면서 병원협회장 출신으로 공급자들의 이해를 대변할 것이라는 반대 여론에 대해 스스로 가입자를 제대로 대표하겠다고 공언한 바 있다</text:span><text:span text:style-name="T300">.</text:span></text:p>
      <text:p text:style-name="P100"><text:span text:style-name="T301">그렇다면</text:span><text:span text:style-name="T302">, </text:span><text:span text:style-name="T303">이런 오만하고 비민주적이며 불법적인 기재부의 요구에 제대로 반대 입장을 조속히 밝히는 게 옳다</text:span><text:span text:style-name="T304">. </text:span><text:span text:style-name="T305">국민건강보험공단은 전체 가입자의 대변인으로서 건강보험 흑자를 조속히 의료비 인하에 쓰는 계획을 발표하고 기재부의 잘못된 요구에 저항해야 한다</text:span><text:span text:style-name="T306">. </text:span><text:span text:style-name="T307">그렇지 않다면 성상철 이사장은 스스로 건강보험을 금융자본에 팔아넘긴 이사장으로 기록될 것임을 명심해야 할 것이다</text:span><text:span text:style-name="T308">.</text:span></text:p>
      <text:p text:style-name="P101"/>
      <text:p text:style-name="P102"><text:span text:style-name="T309">우리는 이번 협의체를 보면서</text:span><text:span text:style-name="T310">, </text:span><text:span text:style-name="T311">정부가 지금도 강행하려하는 서비스산업발전기본법의 목적을 재차 확인 할 수 있었다</text:span><text:span text:style-name="T312">. </text:span><text:span text:style-name="T313">이번 협의체는 송언석 기획재정부 제 </text:span><text:span text:style-name="T314">2 </text:span><text:span text:style-name="T315">차관 주재로 </text:span><text:span text:style-name="T316">7</text:span><text:span text:style-name="T317">대 사회보험 이사장이 모두 모인 구조로</text:span><text:span text:style-name="T318">, </text:span><text:span text:style-name="T319">기재부가 사회보장제도를 좌지우지하려는 월권 행위인 것은 물론이고</text:span><text:span text:style-name="T320">, </text:span><text:span text:style-name="T321">서비스산업발전기본법의 </text:span><text:span text:style-name="T322">‘</text:span><text:span text:style-name="T323">서비스산업선진화위원회</text:span><text:span text:style-name="T324">’</text:span><text:span text:style-name="T325">의 작은 예시로 보인다</text:span><text:span text:style-name="T326">. </text:span><text:span text:style-name="T327">서비스산업선진화위원회는 기재부 장관을 위원장으로 보건복지부장관을 비롯한 장관들</text:span><text:span text:style-name="T328">(</text:span><text:span text:style-name="T329">교육부</text:span><text:span text:style-name="T330">, </text:span><text:span text:style-name="T331">문화관광부 등</text:span><text:span text:style-name="T332">)</text:span><text:span text:style-name="T333">에게 </text:span><text:span text:style-name="T334">‘</text:span><text:span text:style-name="T335">서비스산업발전기본계획</text:span><text:span text:style-name="T336">’</text:span><text:span text:style-name="T337">을 고지하는 구조로 서비스산업발전기본법을 </text:span><text:span text:style-name="T338">“</text:span><text:span text:style-name="T339">기재부 독재법</text:span><text:span text:style-name="T340">”</text:span><text:span text:style-name="T341">이라고 불리게 만든 핵심조항이다</text:span><text:span text:style-name="T342">.</text:span></text:p>
      <text:p text:style-name="P103"><text:span text:style-name="T343">이번에 보인 행태를 볼 때</text:span><text:span text:style-name="T344">, </text:span><text:span text:style-name="T345">서비스산업발전기본법이 통과된다면 보건의료정책이 어떤 취급을 받고</text:span><text:span text:style-name="T346">, </text:span><text:span text:style-name="T347">의료 영리화와 민영화의 소용돌이에 빠져들게 될 지는 명백해 보인다</text:span><text:span text:style-name="T348">. </text:span><text:span text:style-name="T349">보건복지부도 아니고 기재부가 직접적으로 사회보험을 관리하는 모습은 가뜩이나 엉망인 복지제도를 완전히 망가뜨릴 것이란 우리 주장의 근거를 보여주는 것이어서 씁쓸하다</text:span><text:span text:style-name="T350">.</text:span></text:p>
      <text:p text:style-name="P104"><text:span text:style-name="T351">단적으로 이번에 보았듯이 기재부가 개입하는 사회보장제도와 보건의료정책은 모조리 돈벌이 수단에만 초점이 맞춰져 있다</text:span><text:span text:style-name="T352">. </text:span><text:span text:style-name="T353">이는 부자들은 투자금을 확보해 기쁨의 비명을 지를 테지만</text:span><text:span text:style-name="T354">, </text:span><text:span text:style-name="T355">서민들은 불필요한 비용 부담과 위험 부담을 안게 되고</text:span><text:span text:style-name="T356">, </text:span><text:span text:style-name="T357">결국 사회보장제도가 민간보험 수준으로 전락하며 최종적으로는 사회보장제도 전반의 피폐화를 만들어 낸다</text:span><text:span text:style-name="T358">.</text:span></text:p>
      <text:p text:style-name="P105"><text:span text:style-name="T359">따라서 우리는 기재부발 건강보험 투자운영에 반대하며</text:span><text:span text:style-name="T360">, </text:span><text:span text:style-name="T361">이를 정부가 강행할 시 강력하게 투쟁해 나갈 것이다</text:span><text:span text:style-name="T362">. </text:span><text:span text:style-name="T363">정부는 지금이라도 건강보험 흑자로 돈벌이를 하거나 국고지원을 축소하려는 꼼수를 중단하고 즉각적으로 국민 의료비 인하를 시행해야 한다</text:span><text:span text:style-name="T364">.&lt;</text:span><text:span text:style-name="T365">끝</text:span><text:span text:style-name="T366">&gt;</text:span></text:p>
      <text:p text:style-name="P106"/>
      <text:p text:style-name="P107"><text:span text:style-name="T367">2016</text:span><text:span text:style-name="T368">년 </text:span><text:span text:style-name="T369">3</text:span><text:span text:style-name="T370">월 </text:span><text:span text:style-name="T371">31</text:span><text:span text:style-name="T372">일</text:span></text:p>
      <text:p text:style-name="P108"/>
      <text:p text:style-name="P109"><text:span text:style-name="T373">의료민영화저지와 무상의료실현을 위한 운동본부</text:span></text:p>
      <text:p text:style-name="P110"><text:span text:style-name="T374">의료민영화</text:span><text:span text:style-name="T375">·</text:span><text:span text:style-name="T376">영리화 저지와 의료 공공성 강화를 위한 범국민운동본부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000cm" fo:margin-left="2.000cm" fo:margin-right="2.000cm" fo:margin-top="1.400cm" fo:page-height="29.700cm" fo:page-width="21.000cm" style:print-orientation="portrait"/>
      <style:header-style>
        <style:header-footer-properties fo:margin-bottom="0cm" fo:margin-left="0cm" fo:margin-right="0cm" fo:margin-top="0cm" fo:min-height="1.000cm"/>
      </style:header-style>
      <style:footer-style>
        <style:header-footer-properties fo:margin-bottom="0cm" fo:margin-left="0cm" fo:margin-right="0cm" fo:margin-top="0cm" fo:min-height="1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style:style style:class="text" style:family="paragraph" style:name="14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맑은 고딕" style:font-name-asian="맑은 고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12년 4월 2일 월요일 오후 3:49:25</meta:creation-date>
    <dc:title>의료민영화 악법추진 19대 총선 심판대상자 명단발표</dc:title>
    <dc:creator>민주노총</dc:creator>
    <dc:date>2016년 3월 31일 목요일 오후 2:09:29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