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Wingdings" svg:font-family="Wingdings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바탕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464cm"/>
    </style:style>
    <style:style style:family="paragraph" style:name="P11" style:parent-style-name="4">
      <style:paragraph-properties fo:line-height="100%" style:snap-to-layout-grid="false"/>
    </style:style>
    <style:style style:family="text" style:name="T23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4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25">
      <style:text-properties fo:font-size="18.0pt" style:font-name="한양견고딕" style:font-name-asian="한양견고딕" style:font-size-asian="18.0pt"/>
    </style:style>
    <style:style style:family="text" style:name="T26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048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style:snap-to-layout-grid="false"/>
    </style:style>
    <style:style style:family="text" style:name="T28">
      <style:text-properties fo:font-size="14.0pt" style:font-name="휴먼명조" style:font-name-asian="휴먼명조" style:font-size-asian="14.0pt"/>
    </style:style>
    <style:style style:family="text" style:name="T29">
      <style:text-properties fo:font-size="14.0pt" style:font-name="바탕" style:font-name-asian="휴먼명조" style:font-size-asian="14.0pt"/>
    </style:style>
    <style:style style:family="text" style:name="T30">
      <style:text-properties fo:font-size="14.0pt" style:font-name="휴먼명조" style:font-name-asian="휴먼명조" style:font-size-asian="14.0pt"/>
    </style:style>
    <style:style style:family="text" style:name="T31">
      <style:text-properties fo:font-size="14.0pt" style:font-name="바탕" style:font-name-asian="휴먼명조" style:font-size-asian="14.0pt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style:font-name="바탕" style:font-name-asian="휴먼명조" style:font-size-asian="14.0pt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style:font-name="바탕" style:font-name-asian="휴먼명조" style:font-size-asian="14.0pt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style:font-name="바탕" style:font-name-asian="휴먼명조" style:font-size-asian="14.0pt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style:font-name="바탕" style:font-name-asian="휴먼명조" style:font-size-asian="14.0pt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style:font-name="바탕" style:font-name-asian="휴먼명조" style:font-size-asian="14.0pt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0">
      <style:paragraph-properties fo:margin-left="0.459cm" fo:text-indent="-0.459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459cm" fo:text-indent="-0.459cm" style:snap-to-layout-grid="false"/>
    </style:style>
    <style:style style:family="paragraph" style:name="P22" style:parent-style-name="7">
      <style:paragraph-properties style:snap-to-layout-grid="false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paragraph" style:name="P27" style:parent-style-name="7">
      <style:paragraph-properties style:snap-to-layout-grid="false"/>
    </style:style>
    <style:style style:family="paragraph" style:name="P28" style:parent-style-name="7">
      <style:paragraph-properties fo:line-height="100%" fo:text-align="center" style:snap-to-layout-grid="false"/>
    </style:style>
    <style:style style:family="text" style:name="T77">
      <style:text-properties fo:color="#ff9900" fo:font-size="20.0pt" style:font-name="바탕" style:font-name-asian="HY견고딕" style:font-size-asian="20.0pt"/>
    </style:style>
    <style:style style:family="paragraph" style:name="P29" style:parent-style-name="0">
      <style:paragraph-properties fo:margin-left="0.459cm" fo:text-indent="-0.459cm" style:snap-to-layout-grid="false"/>
    </style:style>
    <style:style style:family="paragraph" style:name="P30" style:parent-style-name="0">
      <style:paragraph-properties fo:margin-left="0.459cm" fo:text-indent="-0.459cm" style:snap-to-layout-grid="false"/>
    </style:style>
    <style:style style:family="paragraph" style:name="P31" style:parent-style-name="0">
      <style:paragraph-properties style:snap-to-layout-grid="false"/>
    </style:style>
    <style:style style:family="text" style:name="T7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79">
      <style:text-properties fo:font-size="13.0pt" style:font-name="휴먼명조" style:font-name-asian="휴먼명조" style:font-size-asian="13.0pt"/>
    </style:style>
    <style:style style:family="text" style:name="T8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1">
      <style:text-properties fo:font-size="13.0pt" style:font-name="휴먼명조" style:font-name-asian="휴먼명조" style:font-size-asian="13.0pt"/>
    </style:style>
    <style:style style:family="text" style:name="T8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3">
      <style:text-properties fo:font-size="13.0pt" style:font-name="휴먼명조" style:font-name-asian="휴먼명조" style:font-size-asian="13.0pt"/>
    </style:style>
    <style:style style:family="text" style:name="T8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5">
      <style:text-properties fo:font-size="13.0pt" style:font-name="휴먼명조" style:font-name-asian="휴먼명조" style:font-size-asian="13.0pt"/>
    </style:style>
    <style:style style:family="text" style:name="T8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7">
      <style:text-properties fo:font-size="13.0pt" style:font-name="휴먼명조" style:font-name-asian="휴먼명조" style:font-size-asian="13.0pt"/>
    </style:style>
    <style:style style:family="text" style:name="T8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9">
      <style:text-properties fo:font-size="13.0pt" style:font-name="바탕" style:font-name-asian="휴먼명조" style:font-size-asian="13.0pt"/>
    </style:style>
    <style:style style:family="text" style:name="T9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">
      <style:text-properties fo:font-size="13.0pt" style:font-name="휴먼명조" style:font-name-asian="휴먼명조" style:font-size-asian="13.0pt"/>
    </style:style>
    <style:style style:family="text" style:name="T9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">
      <style:text-properties fo:font-size="13.0pt" style:font-name="바탕" style:font-name-asian="휴먼명조" style:font-size-asian="13.0pt"/>
    </style:style>
    <style:style style:family="text" style:name="T9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">
      <style:text-properties fo:font-size="13.0pt" style:font-name="바탕" style:font-name-asian="휴먼명조" style:font-size-asian="13.0pt"/>
    </style:style>
    <style:style style:family="text" style:name="T9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7">
      <style:text-properties fo:font-size="13.0pt" style:font-name="휴먼명조" style:font-name-asian="휴먼명조" style:font-size-asian="13.0pt"/>
    </style:style>
    <style:style style:family="text" style:name="T9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">
      <style:text-properties fo:font-size="13.0pt" style:font-name="휴먼명조" style:font-name-asian="휴먼명조" style:font-size-asian="13.0pt"/>
    </style:style>
    <style:style style:family="text" style:name="T10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1">
      <style:text-properties fo:font-size="13.0pt" style:font-name="휴먼명조" style:font-name-asian="휴먼명조" style:font-size-asian="13.0pt"/>
    </style:style>
    <style:style style:family="text" style:name="T10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3">
      <style:text-properties fo:font-size="13.0pt" style:font-name="휴먼명조" style:font-name-asian="휴먼명조" style:font-size-asian="13.0pt"/>
    </style:style>
    <style:style style:family="text" style:name="T10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5">
      <style:text-properties fo:font-size="13.0pt" style:font-name="바탕" style:font-name-asian="휴먼명조" style:font-size-asian="13.0pt"/>
    </style:style>
    <style:style style:family="text" style:name="T10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7">
      <style:text-properties fo:font-size="13.0pt" style:font-name="휴먼명조" style:font-name-asian="휴먼명조" style:font-size-asian="13.0pt"/>
    </style:style>
    <style:style style:family="text" style:name="T10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9">
      <style:text-properties fo:font-size="13.0pt" style:font-name="휴먼명조" style:font-name-asian="휴먼명조" style:font-size-asian="13.0pt"/>
    </style:style>
    <style:style style:family="paragraph" style:name="P32" style:parent-style-name="0">
      <style:paragraph-properties fo:margin-left="0.459cm" fo:text-indent="-0.459cm" style:snap-to-layout-grid="false"/>
    </style:style>
    <style:style style:family="paragraph" style:name="P33" style:parent-style-name="0">
      <style:paragraph-properties fo:margin-left="0.459cm" fo:text-indent="-0.459cm" style:snap-to-layout-grid="false"/>
    </style:style>
    <style:style style:family="paragraph" style:name="P34" style:parent-style-name="0">
      <style:paragraph-properties fo:margin-left="0.459cm" fo:text-indent="-0.459cm" style:snap-to-layout-grid="false"/>
    </style:style>
    <style:style style:family="text" style:name="T110">
      <style:text-properties fo:color="#ff9900" fo:font-size="15.0pt" style:font-name="바탕" style:font-name-asian="HY견고딕" style:font-size-asian="15.0pt"/>
    </style:style>
    <style:style style:family="text" style:name="T111">
      <style:text-properties fo:color="#ff9900" fo:font-size="15.0pt" fo:font-weight="bold" fo:letter-spacing="-1.1pt" style:font-name="바탕" style:font-name-asian="HY견고딕" style:font-size-asian="15.0pt" style:font-weight-asian="bold"/>
    </style:style>
    <style:style style:family="text" style:name="T112">
      <style:text-properties fo:color="#ff9900" fo:font-size="15.0pt" style:font-name="HY견고딕" style:font-name-asian="HY견고딕" style:font-size-asian="15.0pt"/>
    </style:style>
    <style:style style:family="text" style:name="T113">
      <style:text-properties fo:color="#ff9900" fo:font-size="15.0pt" fo:font-weight="bold" fo:letter-spacing="-1.1pt" style:font-name="바탕" style:font-name-asian="HY견고딕" style:font-size-asian="15.0pt" style:font-weight-asian="bold"/>
    </style:style>
    <style:style style:family="text" style:name="T114">
      <style:text-properties fo:color="#ff9900" fo:font-size="15.0pt" style:font-name="HY견고딕" style:font-name-asian="HY견고딕" style:font-size-asian="15.0pt"/>
    </style:style>
    <style:style style:family="text" style:name="T115">
      <style:text-properties fo:color="#ff9900" fo:font-size="15.0pt" fo:font-weight="bold" fo:letter-spacing="-1.1pt" style:font-name="바탕" style:font-name-asian="HY견고딕" style:font-size-asian="15.0pt" style:font-weight-asian="bold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text" style:name="T11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7">
      <style:text-properties fo:font-size="13.0pt" fo:font-weight="bold" style:font-name="휴먼명조" style:font-name-asian="휴먼명조" style:font-size-asian="13.0pt" style:font-weight-asian="bold"/>
    </style:style>
    <style:style style:family="text" style:name="T11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9">
      <style:text-properties fo:font-size="13.0pt" fo:font-weight="bold" style:font-name="휴먼명조" style:font-name-asian="휴먼명조" style:font-size-asian="13.0pt" style:font-weight-asian="bold"/>
    </style:style>
    <style:style style:family="paragraph" style:name="P37" style:parent-style-name="0">
      <style:paragraph-properties fo:margin-bottom="0.106cm" fo:margin-left="0.423cm" fo:margin-top="0.282cm" style:snap-to-layout-grid="false"/>
    </style:style>
    <style:style style:family="text" style:name="T12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1">
      <style:text-properties fo:font-size="13.0pt" style:font-name="휴먼명조" style:font-name-asian="휴먼명조" style:font-size-asian="13.0pt"/>
    </style:style>
    <style:style style:family="text" style:name="T12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3">
      <style:text-properties fo:font-size="13.0pt" style:font-name="휴먼명조" style:font-name-asian="휴먼명조" style:font-size-asian="13.0pt"/>
    </style:style>
    <style:style style:family="text" style:name="T12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5">
      <style:text-properties fo:font-size="13.0pt" style:font-name="바탕" style:font-name-asian="휴먼명조" style:font-size-asian="13.0pt"/>
    </style:style>
    <style:style style:family="text" style:name="T12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7">
      <style:text-properties fo:font-size="13.0pt" style:font-name="바탕" style:font-name-asian="휴먼명조" style:font-size-asian="13.0pt"/>
    </style:style>
    <style:style style:family="text" style:name="T12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9">
      <style:text-properties fo:font-size="13.0pt" style:font-name="휴먼명조" style:font-name-asian="휴먼명조" style:font-size-asian="13.0pt"/>
    </style:style>
    <style:style style:family="text" style:name="T13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1">
      <style:text-properties fo:font-size="13.0pt" style:font-name="휴먼명조" style:font-name-asian="휴먼명조" style:font-size-asian="13.0pt"/>
    </style:style>
    <style:style style:family="text" style:name="T13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3">
      <style:text-properties fo:font-size="13.0pt" style:font-name="휴먼명조" style:font-name-asian="휴먼명조" style:font-size-asian="13.0pt"/>
    </style:style>
    <style:style style:family="text" style:name="T13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5">
      <style:text-properties fo:font-size="13.0pt" style:font-name="바탕" style:font-name-asian="휴먼명조" style:font-size-asian="13.0pt"/>
    </style:style>
    <style:style style:family="text" style:name="T13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7">
      <style:text-properties fo:font-size="13.0pt" style:font-name="바탕" style:font-name-asian="휴먼명조" style:font-size-asian="13.0pt"/>
    </style:style>
    <style:style style:family="text" style:name="T13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9">
      <style:text-properties fo:font-size="13.0pt" style:font-name="휴먼명조" style:font-name-asian="휴먼명조" style:font-size-asian="13.0pt"/>
    </style:style>
    <style:style style:family="text" style:name="T14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1">
      <style:text-properties fo:font-size="13.0pt" style:font-name="휴먼명조" style:font-name-asian="휴먼명조" style:font-size-asian="13.0pt"/>
    </style:style>
    <style:style style:family="text" style:name="T14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3">
      <style:text-properties fo:font-size="13.0pt" style:font-name="휴먼명조" style:font-name-asian="휴먼명조" style:font-size-asian="13.0pt"/>
    </style:style>
    <style:style style:family="text" style:name="T14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5">
      <style:text-properties fo:font-size="13.0pt" style:font-name="휴먼명조" style:font-name-asian="휴먼명조" style:font-size-asian="13.0pt"/>
    </style:style>
    <style:style style:family="text" style:name="T14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7">
      <style:text-properties fo:font-size="13.0pt" style:font-name="휴먼명조" style:font-name-asian="휴먼명조" style:font-size-asian="13.0pt"/>
    </style:style>
    <style:style style:family="text" style:name="T14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9">
      <style:text-properties fo:font-size="13.0pt" style:font-name="바탕" style:font-name-asian="휴먼명조" style:font-size-asian="13.0pt"/>
    </style:style>
    <style:style style:family="text" style:name="T15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1">
      <style:text-properties fo:font-size="13.0pt" style:font-name="바탕" style:font-name-asian="휴먼명조" style:font-size-asian="13.0pt"/>
    </style:style>
    <style:style style:family="text" style:name="T15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3">
      <style:text-properties fo:font-size="13.0pt" style:font-name="휴먼명조" style:font-name-asian="휴먼명조" style:font-size-asian="13.0pt"/>
    </style:style>
    <style:style style:family="paragraph" style:name="P38" style:parent-style-name="0">
      <style:paragraph-properties fo:margin-bottom="0.106cm" fo:margin-left="0.423cm" fo:margin-top="0.282cm" style:snap-to-layout-grid="false"/>
    </style:style>
    <style:style style:family="text" style:name="T15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5">
      <style:text-properties fo:font-size="13.0pt" style:font-name="휴먼명조" style:font-name-asian="휴먼명조" style:font-size-asian="13.0pt"/>
    </style:style>
    <style:style style:family="text" style:name="T15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7">
      <style:text-properties fo:font-size="13.0pt" style:font-name="휴먼명조" style:font-name-asian="휴먼명조" style:font-size-asian="13.0pt"/>
    </style:style>
    <style:style style:family="text" style:name="T15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9">
      <style:text-properties fo:font-size="13.0pt" style:font-name="휴먼명조" style:font-name-asian="휴먼명조" style:font-size-asian="13.0pt"/>
    </style:style>
    <style:style style:family="text" style:name="T16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1">
      <style:text-properties fo:font-size="13.0pt" style:font-name="휴먼명조" style:font-name-asian="휴먼명조" style:font-size-asian="13.0pt"/>
    </style:style>
    <style:style style:family="text" style:name="T16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3">
      <style:text-properties fo:font-size="13.0pt" style:font-name="휴먼명조" style:font-name-asian="휴먼명조" style:font-size-asian="13.0pt"/>
    </style:style>
    <style:style style:family="paragraph" style:name="P39" style:parent-style-name="0">
      <style:paragraph-properties fo:margin-bottom="0.106cm" fo:margin-left="0.423cm" fo:margin-top="0.282cm" style:snap-to-layout-grid="false"/>
    </style:style>
    <style:style style:family="text" style:name="T16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5">
      <style:text-properties fo:font-size="13.0pt" style:font-name="휴먼명조" style:font-name-asian="휴먼명조" style:font-size-asian="13.0pt"/>
    </style:style>
    <style:style style:family="paragraph" style:name="P40" style:parent-style-name="0">
      <style:paragraph-properties style:snap-to-layout-grid="false"/>
    </style:style>
    <style:style style:family="paragraph" style:name="P41" style:parent-style-name="0">
      <style:paragraph-properties style:snap-to-layout-grid="false"/>
    </style:style>
    <style:style style:family="text" style:name="T16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7">
      <style:text-properties fo:font-size="13.0pt" fo:font-weight="bold" style:font-name="휴먼명조" style:font-name-asian="휴먼명조" style:font-size-asian="13.0pt" style:font-weight-asian="bold"/>
    </style:style>
    <style:style style:family="text" style:name="T16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9">
      <style:text-properties fo:font-size="13.0pt" fo:font-weight="bold" style:font-name="휴먼명조" style:font-name-asian="휴먼명조" style:font-size-asian="13.0pt" style:font-weight-asian="bold"/>
    </style:style>
    <style:style style:family="text" style:name="T17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1">
      <style:text-properties fo:font-size="13.0pt" fo:font-weight="bold" style:font-name="휴먼명조" style:font-name-asian="휴먼명조" style:font-size-asian="13.0pt" style:font-weight-asian="bold"/>
    </style:style>
    <style:style style:family="text" style:name="T17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3">
      <style:text-properties fo:font-size="13.0pt" fo:font-weight="bold" style:font-name="휴먼명조" style:font-name-asian="휴먼명조" style:font-size-asian="13.0pt" style:font-weight-asian="bold"/>
    </style:style>
    <style:style style:family="paragraph" style:name="P42" style:parent-style-name="0">
      <style:paragraph-properties fo:margin-bottom="0.106cm" fo:margin-left="0.423cm" fo:margin-top="0.282cm" style:snap-to-layout-grid="false"/>
    </style:style>
    <style:style style:family="text" style:name="T17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5">
      <style:text-properties fo:font-size="13.0pt" style:font-name="휴먼명조" style:font-name-asian="휴먼명조" style:font-size-asian="13.0pt"/>
    </style:style>
    <style:style style:family="text" style:name="T17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7">
      <style:text-properties fo:font-size="13.0pt" style:font-name="휴먼명조" style:font-name-asian="휴먼명조" style:font-size-asian="13.0pt"/>
    </style:style>
    <style:style style:family="text" style:name="T17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9">
      <style:text-properties fo:font-size="13.0pt" style:font-name="휴먼명조" style:font-name-asian="휴먼명조" style:font-size-asian="13.0pt"/>
    </style:style>
    <style:style style:family="text" style:name="T18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1">
      <style:text-properties fo:font-size="13.0pt" style:font-name="휴먼명조" style:font-name-asian="휴먼명조" style:font-size-asian="13.0pt"/>
    </style:style>
    <style:style style:family="text" style:name="T18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3">
      <style:text-properties fo:font-size="13.0pt" style:font-name="휴먼명조" style:font-name-asian="휴먼명조" style:font-size-asian="13.0pt"/>
    </style:style>
    <style:style style:family="text" style:name="T18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5">
      <style:text-properties fo:font-size="13.0pt" style:font-name="휴먼명조" style:font-name-asian="휴먼명조" style:font-size-asian="13.0pt"/>
    </style:style>
    <style:style style:family="text" style:name="T18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7">
      <style:text-properties fo:font-size="13.0pt" style:font-name="휴먼명조" style:font-name-asian="휴먼명조" style:font-size-asian="13.0pt"/>
    </style:style>
    <style:style style:family="text" style:name="T18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9">
      <style:text-properties fo:font-size="13.0pt" style:font-name="휴먼명조" style:font-name-asian="휴먼명조" style:font-size-asian="13.0pt"/>
    </style:style>
    <style:style style:family="text" style:name="T19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1">
      <style:text-properties fo:font-size="13.0pt" style:font-name="휴먼명조" style:font-name-asian="휴먼명조" style:font-size-asian="13.0pt"/>
    </style:style>
    <style:style style:family="paragraph" style:name="P43" style:parent-style-name="0">
      <style:paragraph-properties fo:margin-bottom="0.106cm" fo:margin-left="0.423cm" fo:margin-top="0.282cm" style:snap-to-layout-grid="false"/>
    </style:style>
    <style:style style:family="text" style:name="T19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3">
      <style:text-properties fo:font-size="13.0pt" style:font-name="휴먼명조" style:font-name-asian="휴먼명조" style:font-size-asian="13.0pt"/>
    </style:style>
    <style:style style:family="text" style:name="T19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5">
      <style:text-properties fo:font-size="13.0pt" style:font-name="휴먼명조" style:font-name-asian="휴먼명조" style:font-size-asian="13.0pt"/>
    </style:style>
    <style:style style:family="paragraph" style:name="P44" style:parent-style-name="0">
      <style:paragraph-properties fo:margin-bottom="0.106cm" fo:margin-left="0.423cm" fo:margin-top="0.282cm" style:snap-to-layout-grid="false"/>
    </style:style>
    <style:style style:family="text" style:name="T19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7">
      <style:text-properties fo:font-size="13.0pt" style:font-name="휴먼명조" style:font-name-asian="휴먼명조" style:font-size-asian="13.0pt"/>
    </style:style>
    <style:style style:family="text" style:name="T19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9">
      <style:text-properties fo:font-size="13.0pt" style:font-name="휴먼명조" style:font-name-asian="휴먼명조" style:font-size-asian="13.0pt"/>
    </style:style>
    <style:style style:family="text" style:name="T20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1">
      <style:text-properties fo:font-size="13.0pt" style:font-name="휴먼명조" style:font-name-asian="휴먼명조" style:font-size-asian="13.0pt"/>
    </style:style>
    <style:style style:family="paragraph" style:name="P45" style:parent-style-name="0">
      <style:paragraph-properties fo:margin-bottom="0.106cm" fo:margin-left="0.423cm" fo:margin-top="0.282cm" style:snap-to-layout-grid="false"/>
    </style:style>
    <style:style style:family="text" style:name="T20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3">
      <style:text-properties fo:font-size="13.0pt" style:font-name="휴먼명조" style:font-name-asian="휴먼명조" style:font-size-asian="13.0pt"/>
    </style:style>
    <style:style style:family="paragraph" style:name="P46" style:parent-style-name="0">
      <style:paragraph-properties fo:margin-bottom="0.106cm" fo:margin-left="0.423cm" fo:margin-top="0.282cm" style:snap-to-layout-grid="false"/>
    </style:style>
    <style:style style:family="paragraph" style:name="P47" style:parent-style-name="0">
      <style:paragraph-properties style:snap-to-layout-grid="false"/>
    </style:style>
    <style:style style:family="text" style:name="T20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5">
      <style:text-properties fo:font-size="13.0pt" fo:font-weight="bold" style:font-name="휴먼명조" style:font-name-asian="휴먼명조" style:font-size-asian="13.0pt" style:font-weight-asian="bold"/>
    </style:style>
    <style:style style:family="text" style:name="T20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7">
      <style:text-properties fo:font-size="13.0pt" fo:font-weight="bold" style:font-name="바탕" style:font-name-asian="휴먼명조" style:font-size-asian="13.0pt" style:font-weight-asian="bold"/>
    </style:style>
    <style:style style:family="text" style:name="T20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9">
      <style:text-properties fo:font-size="13.0pt" fo:font-weight="bold" style:font-name="휴먼명조" style:font-name-asian="휴먼명조" style:font-size-asian="13.0pt" style:font-weight-asian="bold"/>
    </style:style>
    <style:style style:family="text" style:name="T21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1">
      <style:text-properties fo:font-size="13.0pt" fo:font-weight="bold" style:font-name="휴먼명조" style:font-name-asian="휴먼명조" style:font-size-asian="13.0pt" style:font-weight-asian="bold"/>
    </style:style>
    <style:style style:family="paragraph" style:name="P48" style:parent-style-name="0">
      <style:paragraph-properties fo:margin-bottom="0.106cm" fo:margin-left="0.423cm" fo:margin-top="0.282cm" style:snap-to-layout-grid="false"/>
    </style:style>
    <style:style style:family="text" style:name="T21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3">
      <style:text-properties fo:font-size="13.0pt" style:font-name="휴먼명조" style:font-name-asian="휴먼명조" style:font-size-asian="13.0pt"/>
    </style:style>
    <style:style style:family="text" style:name="T21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5">
      <style:text-properties fo:font-size="13.0pt" style:font-name="휴먼명조" style:font-name-asian="휴먼명조" style:font-size-asian="13.0pt"/>
    </style:style>
    <style:style style:family="text" style:name="T21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7">
      <style:text-properties fo:font-size="13.0pt" style:font-name="휴먼명조" style:font-name-asian="휴먼명조" style:font-size-asian="13.0pt"/>
    </style:style>
    <style:style style:family="text" style:name="T21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9">
      <style:text-properties fo:font-size="13.0pt" style:font-name="휴먼명조" style:font-name-asian="휴먼명조" style:font-size-asian="13.0pt"/>
    </style:style>
    <style:style style:family="text" style:name="T22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1">
      <style:text-properties fo:font-size="13.0pt" style:font-name="바탕" style:font-name-asian="휴먼명조" style:font-size-asian="13.0pt"/>
    </style:style>
    <style:style style:family="text" style:name="T22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3">
      <style:text-properties fo:font-size="13.0pt" style:font-name="휴먼명조" style:font-name-asian="휴먼명조" style:font-size-asian="13.0pt"/>
    </style:style>
    <style:style style:family="text" style:name="T22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5">
      <style:text-properties fo:font-size="13.0pt" style:font-name="휴먼명조" style:font-name-asian="휴먼명조" style:font-size-asian="13.0pt"/>
    </style:style>
    <style:style style:family="text" style:name="T22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7">
      <style:text-properties fo:font-size="13.0pt" style:font-name="바탕" style:font-name-asian="휴먼명조" style:font-size-asian="13.0pt"/>
    </style:style>
    <style:style style:family="text" style:name="T22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9">
      <style:text-properties fo:font-size="13.0pt" style:font-name="휴먼명조" style:font-name-asian="휴먼명조" style:font-size-asian="13.0pt"/>
    </style:style>
    <style:style style:family="text" style:name="T23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31">
      <style:text-properties fo:font-size="13.0pt" style:font-name="휴먼명조" style:font-name-asian="휴먼명조" style:font-size-asian="13.0pt"/>
    </style:style>
    <style:style style:family="paragraph" style:name="P49" style:parent-style-name="0">
      <style:paragraph-properties fo:margin-bottom="0.106cm" fo:margin-left="0.423cm" fo:margin-top="0.282cm" style:snap-to-layout-grid="false"/>
    </style:style>
    <style:style style:family="text" style:name="T23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33">
      <style:text-properties fo:font-size="13.0pt" style:font-name="휴먼명조" style:font-name-asian="휴먼명조" style:font-size-asian="13.0pt"/>
    </style:style>
    <style:style style:family="text" style:name="T23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35">
      <style:text-properties fo:font-size="13.0pt" style:font-name="바탕" style:font-name-asian="휴먼명조" style:font-size-asian="13.0pt"/>
    </style:style>
    <style:style style:family="text" style:name="T23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37">
      <style:text-properties fo:font-size="13.0pt" style:font-name="휴먼명조" style:font-name-asian="휴먼명조" style:font-size-asian="13.0pt"/>
    </style:style>
    <style:style style:family="text" style:name="T23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39">
      <style:text-properties fo:font-size="13.0pt" style:font-name="바탕" style:font-name-asian="휴먼명조" style:font-size-asian="13.0pt"/>
    </style:style>
    <style:style style:family="text" style:name="T24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41">
      <style:text-properties fo:font-size="13.0pt" style:font-name="휴먼명조" style:font-name-asian="휴먼명조" style:font-size-asian="13.0pt"/>
    </style:style>
    <style:style style:family="paragraph" style:name="P50" style:parent-style-name="0">
      <style:paragraph-properties fo:margin-bottom="0.106cm" fo:margin-left="0.423cm" fo:margin-top="0.282cm" style:snap-to-layout-grid="false"/>
    </style:style>
    <style:style style:family="text" style:name="T24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43">
      <style:text-properties fo:font-size="13.0pt" style:font-name="바탕" style:font-name-asian="휴먼명조" style:font-size-asian="13.0pt"/>
    </style:style>
    <style:style style:family="text" style:name="T24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45">
      <style:text-properties fo:font-size="13.0pt" style:font-name="휴먼명조" style:font-name-asian="휴먼명조" style:font-size-asian="13.0pt"/>
    </style:style>
    <style:style style:family="paragraph" style:name="P51" style:parent-style-name="7">
      <style:paragraph-properties style:snap-to-layout-grid="false"/>
    </style:style>
    <style:style style:family="paragraph" style:name="P52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5.2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보건복지부와 시도보육정책위원회에 초과보육 확대에 대한 공개질의서 발송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6. 3. 10. (</text:span><text:span text:style-name="T19">총 </text:span><text:span text:style-name="T20">4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보도자료</text:span></text:p></table:table-cell></table:table-row></table:table></draw:text-box></draw:frame></text:p>
      <text:p text:style-name="P12"><draw:frame draw:style-name="fr2" draw:z-index="0" svg:width="14.920cm" svg:x="0.000cm" svg:y="-3.048cm" text:anchor-type="as-char"><draw:text-box fo:min-height="3.048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참여연대</text:span><text:span text:style-name="T25">, </text:span><text:span text:style-name="T26">보건복지부와 시도보육정책위원회에 초과보육 확대에 대한 공개질의서 발송</text:span></text:p><text:p text:style-name="P14"><text:span text:style-name="T27">초과보육 확대 편성의 법적 근거와 초과보육에 대한 구체적인 입장요구</text:span></text:p></table:table-cell></table:table-row></table:table></draw:text-box></draw:frame></text:p>
      <text:p text:style-name="P15"/>
      <text:p text:style-name="P16"><text:span text:style-name="T28">1. </text:span><text:span text:style-name="T29">참여연대 사회복지위원회</text:span><text:span text:style-name="T30">(</text:span><text:span text:style-name="T31">위원장 </text:span><text:span text:style-name="T32">: </text:span><text:span text:style-name="T33">남찬섭 동아대 교수</text:span><text:span text:style-name="T34">)</text:span><text:span text:style-name="T35">는 어제</text:span><text:span text:style-name="T36">(3/9) </text:span><text:span text:style-name="T37">보건복지부와 시도보육정책위원회에 초과보육</text:span><text:span text:style-name="T38">(</text:span><text:span text:style-name="T39">법정 교사대 아동비율 초과보육</text:span><text:span text:style-name="T40">) </text:span><text:span text:style-name="T41">확대에 대한 근거와 입장을 묻는 공개질의서를 발송했다</text:span><text:span text:style-name="T42">. </text:span></text:p>
      <text:p text:style-name="P17"/>
      <text:p text:style-name="P18"><text:span text:style-name="T43">2. </text:span><text:span text:style-name="T44">공개질의서에는 </text:span><text:span text:style-name="T45">▷</text:span><text:span text:style-name="T46">초과보육 확대는 영유아보육법 위반으로 보이는데 초과보육 편성의 법적 근거는 무엇인가</text:span><text:span text:style-name="T47">? </text:span><text:span text:style-name="T48">▷ </text:span><text:span text:style-name="T49">초과보육 확대 편성으로 아동의 돌봄 받을 권리 및 교사들의 노동권 침해의 우려가 있다는 것에 대한 입장은 무엇인가</text:span><text:span text:style-name="T50">?  </text:span><text:span text:style-name="T51">▷ </text:span><text:span text:style-name="T52">초과보육 확대 편성이 저출산</text:span><text:span text:style-name="T53">‧</text:span><text:span text:style-name="T54">고령화 대책에 역행한다는 것에 대한 입장이 무엇인가</text:span><text:span text:style-name="T55">? </text:span><text:span text:style-name="T56">에 대하여 보건복지부와 시도보육정책위원회에 질의하고 답변을 요구하였다</text:span><text:span text:style-name="T57">. </text:span></text:p>
      <text:p text:style-name="P19"/>
      <text:p text:style-name="P20"><text:span text:style-name="T58">3. </text:span><text:span text:style-name="T59">참여연대는 보건복지부와 시도보육정책위원회에 </text:span><text:span text:style-name="T60">3/16(</text:span><text:span text:style-name="T61">수</text:span><text:span text:style-name="T62">)</text:span><text:span text:style-name="T63">까지 질의서에 대한 답변을 요청하였으며 이후 답변을 정리하여 공개할 예정이다</text:span><text:span text:style-name="T64">. </text:span><text:span text:style-name="T65">끝</text:span><text:span text:style-name="T66">.</text:span></text:p>
      <text:p text:style-name="P21"/>
      <text:p text:style-name="P22"><text:span text:style-name="T67">▣ </text:span><text:span text:style-name="T68">첨부자료 </text:span><text:span text:style-name="T69">: </text:span><text:span text:style-name="T70">질의서 </text:span><text:span text:style-name="T71">1</text:span><text:span text:style-name="T72">부</text:span><text:span text:style-name="T73">. </text:span></text:p>
      <text:p text:style-name="P23"/>
      <text:p text:style-name="P24"/>
      <text:p text:style-name="P25"/>
      <text:p text:style-name="P26"><text:span text:style-name="T74">[</text:span><text:span text:style-name="T75">첨부자료</text:span><text:span text:style-name="T76">] </text:span></text:p>
      <text:p text:style-name="P27"/>
      <text:p text:style-name="P28"><text:span text:style-name="T77">초과보육 확대에 대한 공개질의서</text:span></text:p>
      <text:p text:style-name="P29"/>
      <text:p text:style-name="P30"/>
      <text:p text:style-name="P31"><text:span text:style-name="T78">정부는 </text:span><text:span text:style-name="T79">2014</text:span><text:span text:style-name="T80">년 초과보육</text:span><text:span text:style-name="T81">(</text:span><text:span text:style-name="T82">법정 교사 대 아동비율 확대 보육</text:span><text:span text:style-name="T83">)</text:span><text:span text:style-name="T84">을 금지한다고 밝혔으며</text:span><text:span text:style-name="T85">, 2015</text:span><text:span text:style-name="T86">년 </text:span><text:span text:style-name="T87">3</text:span><text:span text:style-name="T88">월부터는 국공립</text:span><text:span text:style-name="T89">․</text:span><text:span text:style-name="T90">직장어린이집의 초과보육을 전면 금지했고</text:span><text:span text:style-name="T91">, 2016</text:span><text:span text:style-name="T92">년부터 법인</text:span><text:span text:style-name="T93">․</text:span><text:span text:style-name="T94">민간</text:span><text:span text:style-name="T95">․</text:span><text:span text:style-name="T96">가정어린이집 등으로 확대하기로 하였습니다</text:span><text:span text:style-name="T97">. </text:span><text:span text:style-name="T98">그러나 </text:span><text:span text:style-name="T99">2016</text:span><text:span text:style-name="T100">년 보건복지부는 </text:span><text:span text:style-name="T101">‘</text:span><text:span text:style-name="T102">반별 정원 탄력편성</text:span><text:span text:style-name="T103">’</text:span><text:span text:style-name="T104">이라는 명목 하에 지방보육정책위원회에서 심의하여 관할 시</text:span><text:span text:style-name="T105">‧</text:span><text:span text:style-name="T106">도지사에게 승인요청을 하면 교사 대 아동비율을 늘릴 수 있도록 하였습니다</text:span><text:span text:style-name="T107">. </text:span><text:span text:style-name="T108">이에 참여연대는 보건복지부와 시도보육정책위원회에 초과보육을 확대하는 것에 대한 근거와 입장을 질의합니다</text:span><text:span text:style-name="T109">. </text:span></text:p>
      <text:p text:style-name="P32"/>
      <text:p text:style-name="P33"/>
      <text:p text:style-name="P34"><text:span text:style-name="T110">○ </text:span><text:span text:style-name="T111">초과보육</text:span><text:span text:style-name="T112">(</text:span><text:span text:style-name="T113">교사대아동비율</text:span><text:span text:style-name="T114">)</text:span><text:span text:style-name="T115">의 질의사항</text:span></text:p>
      <text:p text:style-name="P35"/>
      <text:p text:style-name="P36"><text:span text:style-name="T116">질의</text:span><text:span text:style-name="T117">1_</text:span><text:span text:style-name="T118">초과보육 확대 편성의 법적 근거는 무엇입니까</text:span><text:span text:style-name="T119">? </text:span></text:p>
      <text:p text:style-name="P37"><text:span text:style-name="T120">영유아보육법 제</text:span><text:span text:style-name="T121">52</text:span><text:span text:style-name="T122">조에 의하면</text:span><text:span text:style-name="T123">, </text:span><text:span text:style-name="T124">도서</text:span><text:span text:style-name="T125">‧</text:span><text:span text:style-name="T126">벽지</text:span><text:span text:style-name="T127">‧</text:span><text:span text:style-name="T128">농어촌지역 등에 있는 어린이집은 제</text:span><text:span text:style-name="T129">6</text:span><text:span text:style-name="T130">조 지방보육정책위원회의 심의를 거쳐 관할 도지사의 승인을 받아 제</text:span><text:span text:style-name="T131">17</text:span><text:span text:style-name="T132">조의 보육교직원의 배치기준을 적용할 수 있다고 되어있습니다</text:span><text:span text:style-name="T133">. </text:span><text:span text:style-name="T134">또한 도서</text:span><text:span text:style-name="T135">‧</text:span><text:span text:style-name="T136">벽지</text:span><text:span text:style-name="T137">‧</text:span><text:span text:style-name="T138">농어촌지역의 범위는 영유아보육법 시행규칙 제</text:span><text:span text:style-name="T139">40</text:span><text:span text:style-name="T140">조에 도서벽지 교육진흥법 제</text:span><text:span text:style-name="T141">2</text:span><text:span text:style-name="T142">조에 따른 도서</text:span><text:span text:style-name="T143">, </text:span><text:span text:style-name="T144">벽지</text:span><text:span text:style-name="T145">, </text:span><text:span text:style-name="T146">행정구역상 면 지역</text:span><text:span text:style-name="T147">, </text:span><text:span text:style-name="T148">그 밖에 보건복지부장관이 정하는 농어촌 지역으로 한정하고 있어 도서</text:span><text:span text:style-name="T149">‧</text:span><text:span text:style-name="T150">벽지</text:span><text:span text:style-name="T151">‧</text:span><text:span text:style-name="T152">농어촌지역이 아니면 배치기준을 달리 정할 수 없다고 보는 것이 맞습니다</text:span><text:span text:style-name="T153">. </text:span></text:p>
      <text:p text:style-name="P38"><text:span text:style-name="T154">그러나 </text:span><text:span text:style-name="T155">‘</text:span><text:span text:style-name="T156">보육사업안내</text:span><text:span text:style-name="T157">’</text:span><text:span text:style-name="T158">는 법적 효력이 없는 행정지침일 뿐</text:span><text:span text:style-name="T159">, </text:span><text:span text:style-name="T160">상위법에서 위임한 바가 없음으로 초과보육을 허용하는 것은 상위법인 영유아보육법에 위반되고 헌법이 보장하는 법치주의에도 반하는 것입니다</text:span><text:span text:style-name="T161">. </text:span><text:span text:style-name="T162">또한 이번 초과보육 확대 조치는 작년부터 금지하였던 국공립 및 직장어린이집의 초과보육도 재차 허용하는 것으로 공공성을 강화해야 할 정부가 오히려 공공성을 훼손하는 조치라고 할 수 있습니다</text:span><text:span text:style-name="T163">.</text:span></text:p>
      <text:p text:style-name="P39"><text:span text:style-name="T164">보건복지부와 시도보육정책위원회는 초과보육 확대 편성의 법적 근거가 무엇이라고 생각하십니까</text:span><text:span text:style-name="T165">?  </text:span></text:p>
      <text:p text:style-name="P40"/>
      <text:p text:style-name="P41"><text:span text:style-name="T166">질의</text:span><text:span text:style-name="T167">2_</text:span><text:span text:style-name="T168">초과보육 허용은 적절한 돌봄을 제공받을 아동의 권리를 침해하고</text:span><text:span text:style-name="T169">, </text:span><text:span text:style-name="T170">가뜩이나 열악한 교사의 노동조건을 악화시킬 수 있습니다</text:span><text:span text:style-name="T171">. </text:span><text:span text:style-name="T172">이에 대한 입장은 무엇입니까</text:span><text:span text:style-name="T173">? </text:span></text:p>
      <text:p text:style-name="P42"><text:span text:style-name="T174">육아정책연구소</text:span><text:span text:style-name="T175">(2013)</text:span><text:span text:style-name="T176">에 의하면 보육교사 근무시간은 주당 </text:span><text:span text:style-name="T177">55</text:span><text:span text:style-name="T178">시간으로 이는 근로기준법이 정한 주당 </text:span><text:span text:style-name="T179">40</text:span><text:span text:style-name="T180">시간 보다 </text:span><text:span text:style-name="T181">15</text:span><text:span text:style-name="T182">시간이나 더 깁니다</text:span><text:span text:style-name="T183">. </text:span><text:span text:style-name="T184">또한 휴식시간은 일일 평균 </text:span><text:span text:style-name="T185">17</text:span><text:span text:style-name="T186">분에 불과한 것으로 나타났습니다</text:span><text:span text:style-name="T187">. </text:span><text:span text:style-name="T188">나아가 법에 명시된 휴가도 제대로 사용하지 못하는 경우가 빈번하고 임금수준 또한 낮습니다</text:span><text:span text:style-name="T189">. </text:span><text:span text:style-name="T190">이처럼 보육교사의 노동환경 및 처우는 열악하나 정부의 개선 의지가 없는 것이 현실입니다</text:span><text:span text:style-name="T191">. </text:span></text:p>
      <text:p text:style-name="P43"><text:span text:style-name="T192">또한 우리나라 대부분의 어린이집은 민간에 맡겨져 있으며 정부 관리감독이 제대로 이뤄지지 않아 보육의 질 저하 문제 등이 빈번하게 발생하고 있으며</text:span><text:span text:style-name="T193">, </text:span><text:span text:style-name="T194">아동은 적절한 돌봄을 제공받지 못하고 있습니다</text:span><text:span text:style-name="T195">. </text:span></text:p>
      <text:p text:style-name="P44"><text:span text:style-name="T196">이처럼 우리나라 보육환경의 문제점이 여실히 드러나고 있으며 국공립어린이집 확충</text:span><text:span text:style-name="T197">, </text:span><text:span text:style-name="T198">보육교사 고용체계 및 처우개선이 필요함에도 문제 해결 없이 초과보육을 확대하는 것은 교사의 노동환경을 더욱 악화시키는 결과를 초래할 것입니다</text:span><text:span text:style-name="T199">. </text:span><text:span text:style-name="T200">또한 초과보육시 아동은 결코 양질의 서비스를 받을 수 없어 적절한 돌봄을 제공받을 아동의 권리를 침해하는 것이라 할 수 있습니다</text:span><text:span text:style-name="T201">. </text:span></text:p>
      <text:p text:style-name="P45"><text:span text:style-name="T202">보건복지부와 시도보육정책위원회는 초과보육 확대 편성으로 아동의 돌봄 받을 권리 및 교사들의 노동권 침해의 우려가 있다는 것에 대한 입장은 무엇입니까</text:span><text:span text:style-name="T203">? </text:span></text:p>
      <text:p text:style-name="P46"/>
      <text:p text:style-name="P47"><text:span text:style-name="T204">질의</text:span><text:span text:style-name="T205">3_</text:span><text:span text:style-name="T206">초과보육 확대는 저출산</text:span><text:span text:style-name="T207">‧</text:span><text:span text:style-name="T208">고령화 대책에 역행합니다</text:span><text:span text:style-name="T209">. </text:span><text:span text:style-name="T210">보건복지부와 시도보육정책위원회의 입장은 무엇입니까</text:span><text:span text:style-name="T211">? </text:span></text:p>
      <text:p text:style-name="P48"><text:span text:style-name="T212">현재 우리나라는 출산율이 </text:span><text:span text:style-name="T213">OECD </text:span><text:span text:style-name="T214">최저수준이며</text:span><text:span text:style-name="T215">, </text:span><text:span text:style-name="T216">고령화는 급격히 진행 중으로 시급히 저출산 문제에 대한 대안이 필요한 상황입니다</text:span><text:span text:style-name="T217">. </text:span><text:span text:style-name="T218">이에 정부는 제</text:span><text:span text:style-name="T219">3</text:span><text:span text:style-name="T220">차 저출산</text:span><text:span text:style-name="T221">‧</text:span><text:span text:style-name="T222">고령사회 기본계획을 발표하며</text:span><text:span text:style-name="T223">, </text:span><text:span text:style-name="T224">저출산 대책으로 </text:span><text:span text:style-name="T225">‘</text:span><text:span text:style-name="T226">안심하고 믿을 수 있는 보육</text:span><text:span text:style-name="T227">‧</text:span><text:span text:style-name="T228">유아교육</text:span><text:span text:style-name="T229">’</text:span><text:span text:style-name="T230">을 제시하기도 하였습니다</text:span><text:span text:style-name="T231">. </text:span></text:p>
      <text:p text:style-name="P49"><text:span text:style-name="T232">그러나 초과보육 확대는 교사들의 근로조건 악화로 이어져 양질의 보육서비스를 보장할 수 없으며</text:span><text:span text:style-name="T233">, </text:span><text:span text:style-name="T234">안심하고 믿을 수 있는 보육</text:span><text:span text:style-name="T235">‧</text:span><text:span text:style-name="T236">유아교육은 불가능합니다</text:span><text:span text:style-name="T237">. </text:span><text:span text:style-name="T238">나아가 기존에 정부가 국민들과 약속했던 초과보육 금지를 전면 부정하는 것이며 정부 스스로 저출산</text:span><text:span text:style-name="T239">‧</text:span><text:span text:style-name="T240">고령화 대책에 역행하는 것입니다</text:span><text:span text:style-name="T241">. </text:span></text:p>
      <text:p text:style-name="P50"><text:span text:style-name="T242">보건복지부와 시도보육정책위원회는 초과보육 확대 편성이 저출산</text:span><text:span text:style-name="T243">‧</text:span><text:span text:style-name="T244">고령화 대책에 역행한다는 것에 대한 입장이 무엇입니까</text:span><text:span text:style-name="T245">? </text:span></text:p>
      <text:p text:style-name="P51"/>
      <text:p text:style-name="P5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3" style:parent-style-name="Standard"/>
    <style:style style:class="text" style:family="paragraph" style:name="@list l3:level1" style:parent-style-name="Standard"/>
    <style:style style:class="text" style:family="paragraph" style:name="@list l4" style:parent-style-name="Standard"/>
    <style:style style:class="text" style:family="paragraph" style:name="@list l4:level1" style:parent-style-name="Standard"/>
    <style:style style:class="text" style:family="paragraph" style:name="@list l5" style:parent-style-name="Standard"/>
    <style:style style:class="text" style:family="paragraph" style:name="@list l5:level1" style:parent-style-name="Standard"/>
    <style:style style:class="text" style:family="paragraph" style:name="@list l6" style:parent-style-name="Standard"/>
    <style:style style:class="text" style:family="paragraph" style:name="@list l6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3월 10일 목요일 오전 10:39:3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