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9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30">
      <style:text-properties style:font-name="바탕" style:font-name-asian="한양견고딕"/>
    </style:style>
    <style:style style:family="text" style:name="T31">
      <style:text-properties style:font-name="바탕" style:font-name-asian="한양견고딕"/>
    </style:style>
    <style:style style:family="text" style:name="T32">
      <style:text-properties style:font-name="바탕" style:font-name-asian="한양견고딕"/>
    </style:style>
    <style:style style:family="text" style:name="T33">
      <style:text-properties style:font-name="바탕" style:font-name-asian="한양견고딕"/>
    </style:style>
    <style:style style:family="text" style:name="T34">
      <style:text-properties style:font-name="바탕" style:font-name-asian="한양견고딕"/>
    </style:style>
    <style:style style:family="paragraph" style:name="P14" style:parent-style-name="10">
      <style:paragraph-properties style:snap-to-layout-grid="false"/>
    </style:style>
    <style:style style:family="text" style:name="T35">
      <style:text-properties style:font-name="바탕" style:font-name-asian="한양견고딕"/>
    </style:style>
    <style:style style:family="text" style:name="T36">
      <style:text-properties style:font-name="바탕" style:font-name-asian="한양견고딕"/>
    </style:style>
    <style:style style:family="text" style:name="T37">
      <style:text-properties style:font-name="바탕" style:font-name-asian="한양견고딕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paragraph" style:name="P16" style:parent-style-name="0">
      <style:paragraph-properties fo:margin-left="0.571cm" fo:text-indent="-0.571cm" style:snap-to-layout-grid="false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paragraph" style:name="P18" style:parent-style-name="0">
      <style:paragraph-properties fo:margin-left="0.603cm" fo:text-indent="-0.603cm" style:snap-to-layout-grid="false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603cm" fo:text-indent="-0.603cm" style:snap-to-layout-grid="false"/>
    </style:style>
    <style:style style:family="paragraph" style:name="P20" style:parent-style-name="0">
      <style:paragraph-properties fo:margin-left="0.603cm" fo:text-indent="-0.603cm" style:snap-to-layout-grid="false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604cm" fo:text-indent="-0.604cm" style:snap-to-layout-grid="false"/>
    </style:style>
    <style:style style:family="paragraph" style:name="P22" style:parent-style-name="0">
      <style:paragraph-properties fo:margin-left="0.604cm" fo:text-indent="-0.604cm" style:snap-to-layout-grid="false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604cm" fo:text-indent="-0.604cm" style:snap-to-layout-grid="false"/>
    </style:style>
    <style:style style:family="paragraph" style:name="P24" style:parent-style-name="0">
      <style:paragraph-properties fo:margin-left="0.604cm" fo:text-indent="-0.604cm" style:snap-to-layout-grid="false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text" style:name="T1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paragraph" style:name="P25" style:parent-style-name="0">
      <style:paragraph-properties fo:margin-left="0.604cm" fo:text-indent="-0.604cm" style:snap-to-layout-grid="false"/>
    </style:style>
    <style:style style:family="paragraph" style:name="P26" style:parent-style-name="0">
      <style:paragraph-properties fo:margin-left="0.604cm" fo:text-indent="-0.604cm" style:snap-to-layout-grid="false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1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</text:span><text:span text:style-name="T10">담당 </text:span><text:span text:style-name="T11">: </text:span><text:span text:style-name="T12">김잔디 간사 </text:span><text:span text:style-name="T13">02-723-5056 welfar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참여연대</text:span><text:span text:style-name="T19">, ‘</text:span><text:span text:style-name="T20">국민연금기금의 공공복지인프라투자</text:span><text:span text:style-name="T21">’ </text:span><text:span text:style-name="T22">총선 공약 환영</text:span></text:p></table:table-cell></table:table-row><table:table-row table:style-name="T1.R4"><table:table-cell table:style-name="T1.R4_C0"><text:p text:style-name="P8"><text:span text:style-name="T23">날    짜</text:span></text:p></table:table-cell><table:table-cell table:style-name="T1.R4_C1"><text:p text:style-name="P9"><text:span text:style-name="T24">2015. 3. 7. (</text:span><text:span text:style-name="T25">총 </text:span><text:span text:style-name="T26">3 </text:span><text:span text:style-name="T27">쪽</text:span><text:span text:style-name="T28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9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30">참여연대</text:span><text:span text:style-name="T31">, ‘</text:span><text:span text:style-name="T32">국민연금기금의 공공복지인프라투자</text:span><text:span text:style-name="T33">’ </text:span><text:span text:style-name="T34">총선 공약 환영</text:span></text:p><text:p text:style-name="P14"><text:span text:style-name="T35">공공성 확보가 절실한 의료</text:span><text:span text:style-name="T36">, </text:span><text:span text:style-name="T37">노인장기요양 등 투자영역 확대방안도 마련돼야</text:span></text:p></table:table-cell></table:table-row></table:table></draw:text-box></draw:frame></text:p>
      <text:p text:style-name="P15"/>
      <text:p text:style-name="P16"><text:span text:style-name="T38">1. 3</text:span><text:span text:style-name="T39">월 </text:span><text:span text:style-name="T40">4</text:span><text:span text:style-name="T41">일 더불어 민주당은 </text:span><text:span text:style-name="T42">‘</text:span><text:span text:style-name="T43">국민연금기금 공공투자</text:span><text:span text:style-name="T44">’</text:span><text:span text:style-name="T45">공약을 발표하며</text:span><text:span text:style-name="T46">, </text:span><text:span text:style-name="T47">국민연금기금의 일부를 장기공공임대주택 및 보육시설에 투자하는 방안을 밝혔다</text:span><text:span text:style-name="T48">. </text:span><text:span text:style-name="T49">앞서 </text:span><text:span text:style-name="T50">2</text:span><text:span text:style-name="T51">월 </text:span><text:span text:style-name="T52">11</text:span><text:span text:style-name="T53">일 국민의당 또한 창당 </text:span><text:span text:style-name="T54">1</text:span><text:span text:style-name="T55">호 법안 중에 </text:span><text:span text:style-name="T56">‘comeback-home</text:span><text:span text:style-name="T57">법</text:span><text:span text:style-name="T58">’</text:span><text:span text:style-name="T59">을 발표하며 국민연금기금을 재원으로 청년희망임대주택을 조성하겠다고 밝혔다</text:span><text:span text:style-name="T60">. </text:span><text:span text:style-name="T61">이에 국민연금기금의 공공복지인프라투자를 요구해왔던 참여연대 사회복지위원회</text:span><text:span text:style-name="T62">(</text:span><text:span text:style-name="T63">위원장 </text:span><text:span text:style-name="T64">: </text:span><text:span text:style-name="T65">남찬섭 동아대 교수</text:span><text:span text:style-name="T66">)</text:span><text:span text:style-name="T67">는 최근 총선공약으로 공공복지인프라의 부족을 국민연금기금을 통해 확충하는 투자방안을 제시한 것에 대해 환영하는 바이다</text:span><text:span text:style-name="T68">. </text:span></text:p>
      <text:p text:style-name="P17"/>
      <text:p text:style-name="P18"><text:span text:style-name="T69">2. </text:span><text:span text:style-name="T70">우리나라의 전체 복지인프라에서 공공의 영역은 공공임대주택이 </text:span><text:span text:style-name="T71">5.4%(2013</text:span><text:span text:style-name="T72">년</text:span><text:span text:style-name="T73">), </text:span><text:span text:style-name="T74">공공병원</text:span><text:span text:style-name="T75">, </text:span><text:span text:style-name="T76">국공립어린이집이 각 </text:span><text:span text:style-name="T77">5.7%(2014</text:span><text:span text:style-name="T78">년</text:span><text:span text:style-name="T79">), </text:span><text:span text:style-name="T80">국공립 노인장기요양시설 </text:span><text:span text:style-name="T81">2.6%(2012</text:span><text:span text:style-name="T82">년</text:span><text:span text:style-name="T83">)</text:span><text:span text:style-name="T84">로 </text:span><text:span text:style-name="T85">OECD</text:span><text:span text:style-name="T86">국가들에 비해 매우 낮은 수준에 머물러 있다</text:span><text:span text:style-name="T87">.  </text:span><text:span text:style-name="T88">이로 인해 전세대에 걸쳐 과도한 주거비</text:span><text:span text:style-name="T89">, </text:span><text:span text:style-name="T90">의료비</text:span><text:span text:style-name="T91">, </text:span><text:span text:style-name="T92">교육비 등 사회적부담이 발생하고 있다</text:span><text:span text:style-name="T93">.</text:span></text:p>
      <text:p text:style-name="P19"/>
      <text:p text:style-name="P20"><text:span text:style-name="T94">3. </text:span><text:span text:style-name="T95">국민연금기금은 </text:span><text:span text:style-name="T96">2016</text:span><text:span text:style-name="T97">년 현재 약</text:span><text:span text:style-name="T98">500</text:span><text:span text:style-name="T99">조원으로 규모가 커지고 있으며</text:span><text:span text:style-name="T100">, </text:span><text:span text:style-name="T101">정부는 기금의 비대화로 인한 국내 금융투자의 한계를 극복한다는 명목 하에 해외투자 확대방안만을 대안으로 내놓고 있다</text:span><text:span text:style-name="T102">. </text:span><text:span text:style-name="T103">그러나 국민연금기금은 국내 경제</text:span><text:span text:style-name="T104">·</text:span><text:span text:style-name="T105">일자리 기여 자본으로</text:span><text:span text:style-name="T106">, </text:span><text:span text:style-name="T107">국민들의 미래를 위하여 현재의 소비까지 유보하며 조성된 책임자산이다</text:span><text:span text:style-name="T108">. </text:span><text:span text:style-name="T109">국내 경제</text:span><text:span text:style-name="T110">·</text:span><text:span text:style-name="T111">사회의 발전과는 전혀 관계없는 해외자본 투자용 금융자산으로 운용하는 것은 바람직하지 않다</text:span><text:span text:style-name="T112">. </text:span><text:span text:style-name="T113">이보다는 향후 우리 경제</text:span><text:span text:style-name="T114">·</text:span><text:span text:style-name="T115">사회의 지속가능성에 도움이 되는 방향으로 투자 다변화가 이루어져야 한다</text:span><text:span text:style-name="T116">.</text:span></text:p>
      <text:p text:style-name="P21"/>
      <text:p text:style-name="P22"><text:span text:style-name="T117">4. </text:span><text:span text:style-name="T118">그동안 국민연금기금은 금융투자로 발생하는 재무적 수익률만을 근거로 효과성을 평가받아왔다</text:span><text:span text:style-name="T119">. </text:span><text:span text:style-name="T120">그러나 국민연금기금은 현 세대의 경제활동기간 에 발생한 소득의 일부로 조성된 자본을 차세대에게 물려주는 대신</text:span><text:span text:style-name="T121">, </text:span><text:span text:style-name="T122">현 세대의 은퇴 후에 차세대가 부담하는 보험료의 도움을 받아 공적노후소득을 보장받는 사회적 자본이다</text:span><text:span text:style-name="T123">. </text:span><text:span text:style-name="T124">따라서 국민연금기금은 수익성과 안정성도 고려해야하지만</text:span><text:span text:style-name="T125">, </text:span><text:span text:style-name="T126">사회연대성의 실현을 위하여 차세대의 삶의 질 개선과 경제</text:span><text:span text:style-name="T127">·</text:span><text:span text:style-name="T128">사회 발전을 통한 국민연금제도의 지속가능성을 위해서도 투자 및 운용되어야 한다</text:span><text:span text:style-name="T129">. </text:span></text:p>
      <text:p text:style-name="P23"/>
      <text:p text:style-name="P24"><text:span text:style-name="T130">5. </text:span><text:span text:style-name="T131">국민연금기금의 공공투자를 통한 국공립어린이집의 확충은 양질의 보육서비스</text:span><text:span text:style-name="T132">, </text:span><text:span text:style-name="T133">여성의 사회참여 확대를 기대할 수 있고</text:span><text:span text:style-name="T134">, </text:span><text:span text:style-name="T135">공공임대주택의 확대는 청년세대의 주거비 부담을 경감하는 데 기여할 수 있다</text:span><text:span text:style-name="T136">. </text:span><text:span text:style-name="T137">이런 의미에서 사회적 수익</text:span><text:span text:style-name="T138">(</text:span><text:span text:style-name="T139">경기부양</text:span><text:span text:style-name="T140">, </text:span><text:span text:style-name="T141">좋은 일자리 창출</text:span><text:span text:style-name="T142">, </text:span><text:span text:style-name="T143">인구구조 개선</text:span><text:span text:style-name="T144">, </text:span><text:span text:style-name="T145">소득증가</text:span><text:span text:style-name="T146">, </text:span><text:span text:style-name="T147">부양부담 완화 등</text:span><text:span text:style-name="T148">)</text:span><text:span text:style-name="T149">을 높일 수 있는 공공복지인프라에 국민연금기금이 투자되는 것은 매우 전향적인 대안이다</text:span><text:span text:style-name="T150">. </text:span><text:span text:style-name="T151">또한 차제에 재무적 수익이라는 좁은 시야를 벗어나 저출산</text:span><text:span text:style-name="T152">·</text:span><text:span text:style-name="T153">고령화에 대응하는 전향적 관점에서 연기금 운용에 대한 논의가 활성화되기를 기대한다</text:span><text:span text:style-name="T154">.</text:span></text:p>
      <text:p text:style-name="P25"/>
      <text:p text:style-name="P26"><text:span text:style-name="T155">6. </text:span><text:span text:style-name="T156">하지만 이번 방안에 연금제도의 지속가능성을 보장하기 위해 긴요한 의료 및 노인요양분야에 대한 공공투자가 누락된 점은 아쉬운 대목이다</text:span><text:span text:style-name="T157">. </text:span><text:span text:style-name="T158">현재 노인진료비는 전체 건강보험 진료비의 </text:span><text:span text:style-name="T159">37%(2015</text:span><text:span text:style-name="T160">년</text:span><text:span text:style-name="T161">)</text:span><text:span text:style-name="T162">에 달할 뿐만 아니라 증가속도도 </text:span><text:span text:style-name="T163">OECD </text:span><text:span text:style-name="T164">국가 중 가장 빠르다</text:span><text:span text:style-name="T165">. </text:span><text:span text:style-name="T166">이러한 상황에서 보건의료 분야에 대한 공적투자가 이루어지지 않는다면 향후 노인에게 지급된 연금급여의 대부분이 의료비로 지출되어 국민연금의 실질적 노후소득보장 효과가 낮아지게 될 것이 우려된다</text:span><text:span text:style-name="T167">. </text:span><text:span text:style-name="T168">이런 점에서 공공주택과 국공립보육시설 외에 보건의료 및 노인요양분야에서의 공공성 확보방안까지 포함함으로써 청년세대만이 아니라 노인세대도 포괄하는 공공투자방안까지 마련해야 할 것이다</text:span><text:span text:style-name="T169">. </text:span><text:span text:style-name="T170">끝</text:span><text:span text:style-name="T171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0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0pt" style:font-name="한양견고딕" style:font-name-asian="한양견고딕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702</meta:generator>
    <meta:creation-date>2006년 2월 23일 목요일 오후 7:58:37</meta:creation-date>
    <dc:title>보도자료서식</dc:title>
    <dc:creator/>
    <dc:date>2016년 3월 7일 월요일 오전 10:35:0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