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태 헤드라인D" svg:font-family="태 헤드라인D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A">
      <style:table-column-properties style:column-width="1.998cm"/>
    </style:style>
    <style:style style:family="table-column" style:name="T1.B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88.0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88.0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88.0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88.0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88.0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88.0pt" style:font-name="한양견고딕" style:font-name-asian="한양견고딕" style:font-size-asian="11.0pt" style:font-weight-asian="bold"/>
    </style:style>
    <style:style style:family="text" style:name="T8">
      <style:text-properties fo:font-size="11.0pt" fo:font-weight="bold" fo:letter-spacing="-88.0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88.0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88.0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size="11.0pt" fo:font-weight="bold" fo:letter-spacing="-88.0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88.0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88.0pt" style:font-name="HCI Hollyhock" style:font-name-asian="휴먼고딕" style:font-size-asian="11.0pt" style:font-weight-asian="bold"/>
    </style:style>
    <style:style style:family="text" style:name="T19">
      <style:text-properties fo:font-size="11.0pt" style:font-name="HCI Hollyhock" style:font-name-asian="휴먼고딕" style:font-size-asian="11.0pt"/>
    </style:style>
    <style:style style:family="text" style:name="T20">
      <style:text-properties fo:font-size="11.0pt" fo:font-weight="bold" fo:letter-spacing="-88.0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21">
      <style:text-properties fo:font-size="11.0pt" fo:font-weight="bold" fo:letter-spacing="-88.0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ext" style:name="T23">
      <style:text-properties fo:font-size="11.0pt" fo:font-weight="bold" fo:letter-spacing="-88.0pt" style:font-name="HCI Hollyhock" style:font-name-asian="휴먼고딕" style:font-size-asian="11.0pt" style:font-weight-asian="bold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ext" style:name="T25">
      <style:text-properties fo:font-size="11.0pt" fo:font-weight="bold" fo:letter-spacing="-88.0pt" style:font-name="HCI Hollyhock" style:font-name-asian="휴먼고딕" style:font-size-asian="11.0pt" style:font-weight-asian="bold"/>
    </style:style>
    <style:style style:family="text" style:name="T26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7">
      <style:text-properties fo:font-size="30.0pt" fo:font-weight="bold" fo:letter-spacing="1200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8">
      <style:text-properties fo:font-size="20.0pt" fo:font-weight="bold" fo:letter-spacing="-320.0pt" style:font-name="바탕" style:font-name-asian="한양견고딕" style:font-size-asian="20.0pt" style:font-weight-asian="bold"/>
    </style:style>
    <style:style style:family="text" style:name="T29">
      <style:text-properties fo:font-size="20.0pt" style:font-name="한양견고딕" style:font-name-asian="한양견고딕" style:font-size-asian="20.0pt"/>
    </style:style>
    <style:style style:family="text" style:name="T30">
      <style:text-properties fo:font-size="20.0pt" fo:font-weight="bold" fo:letter-spacing="-320.0pt" style:font-name="바탕" style:font-name-asian="한양견고딕" style:font-size-asian="20.0pt" style:font-weight-asian="bold"/>
    </style:style>
    <style:style style:family="text" style:name="T31">
      <style:text-properties fo:font-size="20.0pt" fo:font-weight="bold" fo:letter-spacing="-160.0pt" style:font-name="바탕" style:font-name-asian="한양견고딕" style:font-size-asian="20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32">
      <style:text-properties fo:font-size="16.0pt" fo:font-weight="bold" fo:letter-spacing="-128.0pt" style:font-name="바탕" style:font-name-asian="한양견고딕" style:font-size-asian="16.0pt" style:font-weight-asian="bold"/>
    </style:style>
    <style:style style:family="text" style:name="T33">
      <style:text-properties fo:font-size="16.0pt" style:font-name="한양견고딕" style:font-name-asian="한양견고딕" style:font-size-asian="16.0pt"/>
    </style:style>
    <style:style style:family="text" style:name="T34">
      <style:text-properties fo:font-size="16.0pt" fo:font-weight="bold" fo:letter-spacing="-128.0pt" style:font-name="바탕" style:font-name-asian="한양견고딕" style:font-size-asian="16.0pt" style:font-weight-asian="bold"/>
    </style:style>
    <style:style style:family="text" style:name="T35">
      <style:text-properties fo:font-size="16.0pt" style:font-name="한양견고딕" style:font-name-asian="한양견고딕" style:font-size-asian="16.0pt"/>
    </style:style>
    <style:style style:family="text" style:name="T36">
      <style:text-properties fo:font-size="16.0pt" fo:font-weight="bold" fo:letter-spacing="-128.0pt" style:font-name="바탕" style:font-name-asian="한양견고딕" style:font-size-asian="16.0pt" style:font-weight-asian="bold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37">
      <style:text-properties fo:font-size="16.0pt" fo:font-weight="bold" fo:letter-spacing="-256.0pt" style:font-name="바탕" style:font-name-asian="한양견고딕" style:font-size-asian="16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631cm"/>
    </style:style>
    <style:style style:family="paragraph" style:name="P16" style:parent-style-name="2">
      <style:paragraph-properties fo:line-height="150%" fo:margin-left="1.096cm" fo:text-indent="-0.548cm" style:snap-to-layout-grid="false"/>
    </style:style>
    <style:style style:family="paragraph" style:name="P17" style:parent-style-name="0">
      <style:paragraph-properties fo:margin-left="1.146cm" fo:text-indent="-0.573cm" style:snap-to-layout-grid="false"/>
    </style:style>
    <style:style style:family="text" style:name="T38">
      <style:text-properties fo:font-size="14.0pt" style:font-name="휴먼명조" style:font-name-asian="휴먼명조" style:font-size-asian="14.0pt"/>
    </style:style>
    <style:style style:family="text" style:name="T39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40">
      <style:text-properties fo:font-size="14.0pt" style:font-name="휴먼명조" style:font-name-asian="휴먼명조" style:font-size-asian="14.0pt"/>
    </style:style>
    <style:style style:family="text" style:name="T41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42">
      <style:text-properties fo:font-size="14.0pt" style:font-name="휴먼명조" style:font-name-asian="휴먼명조" style:font-size-asian="14.0pt"/>
    </style:style>
    <style:style style:family="text" style:name="T43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44">
      <style:text-properties fo:font-size="14.0pt" style:font-name="휴먼명조" style:font-name-asian="휴먼명조" style:font-size-asian="14.0pt"/>
    </style:style>
    <style:style style:family="text" style:name="T45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46">
      <style:text-properties fo:font-size="14.0pt" style:font-name="휴먼명조" style:font-name-asian="휴먼명조" style:font-size-asian="14.0pt"/>
    </style:style>
    <style:style style:family="text" style:name="T47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48">
      <style:text-properties fo:font-size="14.0pt" style:font-name="휴먼명조" style:font-name-asian="휴먼명조" style:font-size-asian="14.0pt"/>
    </style:style>
    <style:style style:family="text" style:name="T49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50">
      <style:text-properties fo:font-size="14.0pt" style:font-name="휴먼명조" style:font-name-asian="휴먼명조" style:font-size-asian="14.0pt"/>
    </style:style>
    <style:style style:family="text" style:name="T51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52">
      <style:text-properties fo:font-size="14.0pt" style:font-name="휴먼명조" style:font-name-asian="휴먼명조" style:font-size-asian="14.0pt"/>
    </style:style>
    <style:style style:family="text" style:name="T53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54">
      <style:text-properties fo:font-size="14.0pt" style:font-name="휴먼명조" style:font-name-asian="휴먼명조" style:font-size-asian="14.0pt"/>
    </style:style>
    <style:style style:family="text" style:name="T55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56">
      <style:text-properties fo:font-size="14.0pt" style:font-name="휴먼명조" style:font-name-asian="휴먼명조" style:font-size-asian="14.0pt"/>
    </style:style>
    <style:style style:family="text" style:name="T57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58">
      <style:text-properties fo:font-size="14.0pt" style:font-name="휴먼명조" style:font-name-asian="휴먼명조" style:font-size-asian="14.0pt"/>
    </style:style>
    <style:style style:family="text" style:name="T59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60">
      <style:text-properties fo:font-size="14.0pt" style:font-name="휴먼명조" style:font-name-asian="휴먼명조" style:font-size-asian="14.0pt"/>
    </style:style>
    <style:style style:family="text" style:name="T61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62">
      <style:text-properties fo:font-size="14.0pt" style:font-name="휴먼명조" style:font-name-asian="휴먼명조" style:font-size-asian="14.0pt"/>
    </style:style>
    <style:style style:family="text" style:name="T63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64">
      <style:text-properties fo:font-size="14.0pt" style:font-name="휴먼명조" style:font-name-asian="휴먼명조" style:font-size-asian="14.0pt"/>
    </style:style>
    <style:style style:family="text" style:name="T65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66">
      <style:text-properties fo:font-size="14.0pt" style:font-name="휴먼명조" style:font-name-asian="휴먼명조" style:font-size-asian="14.0pt"/>
    </style:style>
    <style:style style:family="paragraph" style:name="P18" style:parent-style-name="0">
      <style:paragraph-properties fo:margin-left="1.146cm" fo:text-indent="-0.573cm" style:snap-to-layout-grid="false"/>
    </style:style>
    <style:style style:family="paragraph" style:name="P19" style:parent-style-name="0">
      <style:paragraph-properties fo:margin-left="1.146cm" fo:text-indent="-0.573cm" style:snap-to-layout-grid="false"/>
    </style:style>
    <style:style style:family="text" style:name="T67">
      <style:text-properties fo:font-size="14.0pt" style:font-name="휴먼명조" style:font-name-asian="휴먼명조" style:font-size-asian="14.0pt"/>
    </style:style>
    <style:style style:family="text" style:name="T68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69">
      <style:text-properties fo:font-size="14.0pt" style:font-name="휴먼명조" style:font-name-asian="휴먼명조" style:font-size-asian="14.0pt"/>
    </style:style>
    <style:style style:family="text" style:name="T70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71">
      <style:text-properties fo:font-size="14.0pt" style:font-name="휴먼명조" style:font-name-asian="휴먼명조" style:font-size-asian="14.0pt"/>
    </style:style>
    <style:style style:family="text" style:name="T72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73">
      <style:text-properties fo:font-size="14.0pt" style:font-name="휴먼명조" style:font-name-asian="휴먼명조" style:font-size-asian="14.0pt"/>
    </style:style>
    <style:style style:family="text" style:name="T74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75">
      <style:text-properties fo:font-size="14.0pt" style:font-name="휴먼명조" style:font-name-asian="휴먼명조" style:font-size-asian="14.0pt"/>
    </style:style>
    <style:style style:family="text" style:name="T76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77">
      <style:text-properties fo:font-size="14.0pt" style:font-name="휴먼명조" style:font-name-asian="휴먼명조" style:font-size-asian="14.0pt"/>
    </style:style>
    <style:style style:family="text" style:name="T78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79">
      <style:text-properties fo:font-size="14.0pt" style:font-name="휴먼명조" style:font-name-asian="휴먼명조" style:font-size-asian="14.0pt"/>
    </style:style>
    <style:style style:family="text" style:name="T80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81">
      <style:text-properties fo:font-size="14.0pt" style:font-name="휴먼명조" style:font-name-asian="휴먼명조" style:font-size-asian="14.0pt"/>
    </style:style>
    <style:style style:family="text" style:name="T82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83">
      <style:text-properties fo:font-size="14.0pt" style:font-name="휴먼명조" style:font-name-asian="휴먼명조" style:font-size-asian="14.0pt"/>
    </style:style>
    <style:style style:family="text" style:name="T84">
      <style:text-properties fo:font-size="14.0pt" style:font-name="휴먼명조" style:font-name-asian="휴먼명조" style:font-size-asian="14.0pt"/>
    </style:style>
    <style:style style:family="text" style:name="T85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86">
      <style:text-properties fo:font-size="14.0pt" style:font-name="휴먼명조" style:font-name-asian="휴먼명조" style:font-size-asian="14.0pt"/>
    </style:style>
    <style:style style:family="text" style:name="T87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88">
      <style:text-properties fo:font-size="14.0pt" style:font-name="휴먼명조" style:font-name-asian="휴먼명조" style:font-size-asian="14.0pt"/>
    </style:style>
    <style:style style:family="text" style:name="T89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90">
      <style:text-properties fo:font-size="14.0pt" style:font-name="휴먼명조" style:font-name-asian="휴먼명조" style:font-size-asian="14.0pt"/>
    </style:style>
    <style:style style:family="text" style:name="T91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92">
      <style:text-properties fo:font-size="14.0pt" style:font-name="휴먼명조" style:font-name-asian="휴먼명조" style:font-size-asian="14.0pt"/>
    </style:style>
    <style:style style:family="text" style:name="T93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94">
      <style:text-properties fo:font-size="14.0pt" style:font-name="휴먼명조" style:font-name-asian="휴먼명조" style:font-size-asian="14.0pt"/>
    </style:style>
    <style:style style:family="text" style:name="T95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96">
      <style:text-properties fo:font-size="14.0pt" style:font-name="휴먼명조" style:font-name-asian="휴먼명조" style:font-size-asian="14.0pt"/>
    </style:style>
    <style:style style:family="text" style:name="T97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98">
      <style:text-properties fo:font-size="14.0pt" style:font-name="휴먼명조" style:font-name-asian="휴먼명조" style:font-size-asian="14.0pt"/>
    </style:style>
    <style:style style:family="text" style:name="T99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100">
      <style:text-properties fo:font-size="14.0pt" style:font-name="휴먼명조" style:font-name-asian="휴먼명조" style:font-size-asian="14.0pt"/>
    </style:style>
    <style:style style:family="text" style:name="T101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102">
      <style:text-properties fo:font-size="14.0pt" style:font-name="휴먼명조" style:font-name-asian="휴먼명조" style:font-size-asian="14.0pt"/>
    </style:style>
    <style:style style:family="text" style:name="T103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104">
      <style:text-properties fo:font-size="14.0pt" style:font-name="휴먼명조" style:font-name-asian="휴먼명조" style:font-size-asian="14.0pt"/>
    </style:style>
    <style:style style:family="text" style:name="T105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106">
      <style:text-properties fo:font-size="14.0pt" style:font-name="휴먼명조" style:font-name-asian="휴먼명조" style:font-size-asian="14.0pt"/>
    </style:style>
    <style:style style:family="text" style:name="T107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108">
      <style:text-properties fo:font-size="14.0pt" style:font-name="휴먼명조" style:font-name-asian="휴먼명조" style:font-size-asian="14.0pt"/>
    </style:style>
    <style:style style:family="text" style:name="T109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110">
      <style:text-properties fo:font-size="14.0pt" style:font-name="휴먼명조" style:font-name-asian="휴먼명조" style:font-size-asian="14.0pt"/>
    </style:style>
    <style:style style:family="text" style:name="T111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112">
      <style:text-properties fo:font-size="14.0pt" style:font-name="휴먼명조" style:font-name-asian="휴먼명조" style:font-size-asian="14.0pt"/>
    </style:style>
    <style:style style:family="text" style:name="T113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114">
      <style:text-properties fo:font-size="14.0pt" style:font-name="휴먼명조" style:font-name-asian="휴먼명조" style:font-size-asian="14.0pt"/>
    </style:style>
    <style:style style:family="text" style:name="T115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116">
      <style:text-properties fo:font-size="14.0pt" style:font-name="휴먼명조" style:font-name-asian="휴먼명조" style:font-size-asian="14.0pt"/>
    </style:style>
    <style:style style:family="paragraph" style:name="P20" style:parent-style-name="0">
      <style:paragraph-properties fo:margin-left="1.146cm" fo:text-indent="-0.573cm" style:snap-to-layout-grid="false"/>
    </style:style>
    <style:style style:family="paragraph" style:name="P21" style:parent-style-name="0">
      <style:paragraph-properties fo:margin-left="1.146cm" fo:text-indent="-0.573cm" style:snap-to-layout-grid="false"/>
    </style:style>
    <style:style style:family="text" style:name="T117">
      <style:text-properties fo:font-size="14.0pt" style:font-name="휴먼명조" style:font-name-asian="휴먼명조" style:font-size-asian="14.0pt"/>
    </style:style>
    <style:style style:family="text" style:name="T118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119">
      <style:text-properties fo:font-size="14.0pt" style:font-name="휴먼명조" style:font-name-asian="휴먼명조" style:font-size-asian="14.0pt"/>
    </style:style>
    <style:style style:family="text" style:name="T120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121">
      <style:text-properties fo:font-size="14.0pt" style:font-name="휴먼명조" style:font-name-asian="휴먼명조" style:font-size-asian="14.0pt"/>
    </style:style>
    <style:style style:family="text" style:name="T122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123">
      <style:text-properties fo:font-size="14.0pt" style:font-name="휴먼명조" style:font-name-asian="휴먼명조" style:font-size-asian="14.0pt"/>
    </style:style>
    <style:style style:family="text" style:name="T124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125">
      <style:text-properties fo:font-size="14.0pt" style:font-name="휴먼명조" style:font-name-asian="휴먼명조" style:font-size-asian="14.0pt"/>
    </style:style>
    <style:style style:family="text" style:name="T126">
      <style:text-properties fo:font-size="14.0pt" style:font-name="휴먼명조" style:font-name-asian="휴먼명조" style:font-size-asian="14.0pt"/>
    </style:style>
    <style:style style:family="text" style:name="T127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128">
      <style:text-properties fo:font-size="14.0pt" style:font-name="휴먼명조" style:font-name-asian="휴먼명조" style:font-size-asian="14.0pt"/>
    </style:style>
    <style:style style:family="text" style:name="T129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130">
      <style:text-properties fo:font-size="14.0pt" style:font-name="휴먼명조" style:font-name-asian="휴먼명조" style:font-size-asian="14.0pt"/>
    </style:style>
    <style:style style:family="text" style:name="T131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132">
      <style:text-properties fo:font-size="14.0pt" style:font-name="휴먼명조" style:font-name-asian="휴먼명조" style:font-size-asian="14.0pt"/>
    </style:style>
    <style:style style:family="text" style:name="T133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134">
      <style:text-properties fo:font-size="14.0pt" style:font-name="휴먼명조" style:font-name-asian="휴먼명조" style:font-size-asian="14.0pt"/>
    </style:style>
    <style:style style:family="text" style:name="T135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136">
      <style:text-properties fo:font-size="14.0pt" style:font-name="휴먼명조" style:font-name-asian="휴먼명조" style:font-size-asian="14.0pt"/>
    </style:style>
    <style:style style:family="text" style:name="T137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138">
      <style:text-properties fo:font-size="14.0pt" style:font-name="휴먼명조" style:font-name-asian="휴먼명조" style:font-size-asian="14.0pt"/>
    </style:style>
    <style:style style:family="paragraph" style:name="P22" style:parent-style-name="0">
      <style:paragraph-properties fo:margin-left="1.146cm" fo:text-indent="-0.573cm" style:snap-to-layout-grid="false"/>
    </style:style>
    <style:style style:family="text" style:name="T139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paragraph" style:name="P23" style:parent-style-name="0">
      <style:paragraph-properties fo:margin-left="1.208cm" fo:text-indent="-0.604cm" style:snap-to-layout-grid="false"/>
    </style:style>
    <style:style style:family="text" style:name="T140">
      <style:text-properties fo:font-size="14.0pt" style:font-name="휴먼명조" style:font-name-asian="휴먼명조" style:font-size-asian="14.0pt"/>
    </style:style>
    <style:style style:family="text" style:name="T141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142">
      <style:text-properties fo:font-size="14.0pt" style:font-name="휴먼명조" style:font-name-asian="휴먼명조" style:font-size-asian="14.0pt"/>
    </style:style>
    <style:style style:family="text" style:name="T143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144">
      <style:text-properties fo:font-size="14.0pt" style:font-name="휴먼명조" style:font-name-asian="휴먼명조" style:font-size-asian="14.0pt"/>
    </style:style>
    <style:style style:family="text" style:name="T145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146">
      <style:text-properties fo:font-size="14.0pt" style:font-name="휴먼명조" style:font-name-asian="휴먼명조" style:font-size-asian="14.0pt"/>
    </style:style>
    <style:style style:family="text" style:name="T147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148">
      <style:text-properties fo:font-size="14.0pt" style:font-name="휴먼명조" style:font-name-asian="휴먼명조" style:font-size-asian="14.0pt"/>
    </style:style>
    <style:style style:family="text" style:name="T149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150">
      <style:text-properties fo:font-size="14.0pt" style:font-name="휴먼명조" style:font-name-asian="휴먼명조" style:font-size-asian="14.0pt"/>
    </style:style>
    <style:style style:family="text" style:name="T151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152">
      <style:text-properties fo:font-size="14.0pt" style:font-name="휴먼명조" style:font-name-asian="휴먼명조" style:font-size-asian="14.0pt"/>
    </style:style>
    <style:style style:family="text" style:name="T153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154">
      <style:text-properties fo:font-size="14.0pt" style:font-name="휴먼명조" style:font-name-asian="휴먼명조" style:font-size-asian="14.0pt"/>
    </style:style>
    <style:style style:family="text" style:name="T155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156">
      <style:text-properties fo:font-size="14.0pt" style:font-name="휴먼명조" style:font-name-asian="휴먼명조" style:font-size-asian="14.0pt"/>
    </style:style>
    <style:style style:family="text" style:name="T157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158">
      <style:text-properties fo:font-size="14.0pt" style:font-name="휴먼명조" style:font-name-asian="휴먼명조" style:font-size-asian="14.0pt"/>
    </style:style>
    <style:style style:family="text" style:name="T159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160">
      <style:text-properties fo:font-size="14.0pt" style:font-name="휴먼명조" style:font-name-asian="휴먼명조" style:font-size-asian="14.0pt"/>
    </style:style>
    <style:style style:family="text" style:name="T161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162">
      <style:text-properties fo:font-size="14.0pt" style:font-name="휴먼명조" style:font-name-asian="휴먼명조" style:font-size-asian="14.0pt"/>
    </style:style>
    <style:style style:family="text" style:name="T163">
      <style:text-properties fo:font-size="14.0pt" fo:font-weight="bold" fo:letter-spacing="-78.4pt" style:font-name="바탕" style:font-name-asian="휴먼명조" style:font-size-asian="14.0pt" style:font-weight-asian="bold"/>
    </style:style>
    <style:style style:family="text" style:name="T164">
      <style:text-properties fo:font-size="14.0pt" style:font-name="휴먼명조" style:font-name-asian="휴먼명조" style:font-size-asian="14.0pt"/>
    </style:style>
    <style:style style:family="paragraph" style:name="P24" style:parent-style-name="0">
      <style:paragraph-properties fo:margin-left="1.208cm" fo:text-indent="-0.604cm" style:snap-to-layout-grid="false"/>
    </style:style>
    <style:style style:family="paragraph" style:name="P25" style:parent-style-name="0">
      <style:paragraph-properties fo:margin-left="1.208cm" fo:text-indent="-0.604cm" style:snap-to-layout-grid="false"/>
    </style:style>
    <style:style style:family="paragraph" style:name="P26" style:parent-style-name="0">
      <style:paragraph-properties fo:margin-left="1.146cm" fo:text-indent="-0.573cm" style:snap-to-layout-grid="false"/>
    </style:style>
    <style:style style:family="paragraph" style:name="P27" style:parent-style-name="0">
      <style:paragraph-properties fo:margin-left="1.146cm" fo:text-indent="-0.573cm" style:snap-to-layout-grid="false"/>
    </style:style>
    <style:style style:family="paragraph" style:name="P28" style:parent-style-name="0">
      <style:paragraph-properties fo:margin-left="1.208cm" fo:text-indent="-0.604cm" style:snap-to-layout-grid="false"/>
    </style:style>
    <style:style style:family="paragraph" style:name="P29" style:parent-style-name="0">
      <style:paragraph-properties fo:margin-left="1.208cm" fo:text-indent="-0.604cm" style:snap-to-layout-grid="false"/>
    </style:style>
    <style:style style:family="paragraph" style:name="P30" style:parent-style-name="0">
      <style:paragraph-properties fo:margin-left="1.208cm" fo:text-indent="-0.604cm" style:snap-to-layout-grid="false"/>
    </style:style>
    <style:style style:family="paragraph" style:name="P31" style:parent-style-name="0">
      <style:paragraph-properties fo:margin-left="1.208cm" fo:text-indent="-0.604cm" style:snap-to-layout-grid="false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A"/><table:table-column table:style-name="T1.B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정치부</text:span><text:span text:style-name="T4">․</text:span><text:span text:style-name="T5">사회부 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사회복지위원회</text:span><text:span text:style-name="T8"> </text:span><text:span text:style-name="T9">(</text:span><text:span text:style-name="T10">담당 </text:span><text:span text:style-name="T11">: </text:span><text:span text:style-name="T12">이경민 간사 </text:span><text:span text:style-name="T13">010-7266-7727 welfare@pspd.org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[</text:span><text:span text:style-name="T16">논평</text:span><text:span text:style-name="T17">] </text:span><text:span text:style-name="T18">국민건강보험은 국민의 것이다</text:span><text:span text:style-name="T19">. </text:span><text:span text:style-name="T20">건정심을 국민들에게 돌려줘라</text:span></text:p></table:table-cell></table:table-row><table:table-row table:style-name="T1.R4"><table:table-cell table:style-name="T1.R4_C0"><text:p text:style-name="P8"><text:span text:style-name="T21">날    짜</text:span></text:p></table:table-cell><table:table-cell table:style-name="T1.R4_C1"><text:p text:style-name="P9"><text:span text:style-name="T22">2016. 1. 24. (</text:span><text:span text:style-name="T23">총 </text:span><text:span text:style-name="T24">3</text:span><text:span text:style-name="T25">쪽</text:span><text:span text:style-name="T26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7">논평</text:span></text:p></table:table-cell></table:table-row></table:table></draw:text-box></draw:frame></text:p>
      <text:p text:style-name="P12"><draw:frame draw:style-name="fr2" draw:z-index="0" svg:width="14.920cm" svg:x="0.000cm" svg:y="-2.631cm" text:anchor-type="as-char"><draw:text-box fo:min-height="2.631cm"><table:table table:name="T2" table:style-name="T2" text:anchor-type="paragraph"><table:table-column table:style-name="T2.C"/><table:table-row table:style-name="T2.R1"><table:table-cell table:style-name="T2.R1_C0"><text:p text:style-name="P13"><text:span text:style-name="T28">국민건강보험은 국민의 것이다</text:span><text:span text:style-name="T29">. </text:span><text:span text:style-name="T30">건정심을 국민들에게 돌려줘라</text:span><text:span text:style-name="T31"> </text:span></text:p><text:p text:style-name="P14"><text:span text:style-name="T32">건정심 위원에 가입자</text:span><text:span text:style-name="T33">(</text:span><text:span text:style-name="T34">국민</text:span><text:span text:style-name="T35">)</text:span><text:span text:style-name="T36">의 영향력을 축소시키는 구성 유감 </text:span></text:p><text:p text:style-name="P15"><text:span text:style-name="T37">오히려 국민의 건강권 보장을 위해 가입자 과반수 이상의 위원회로  개편해야</text:span></text:p></table:table-cell></table:table-row></table:table></draw:text-box></draw:frame></text:p>
      <text:p text:style-name="P16"/>
      <text:p text:style-name="P17"><text:span text:style-name="T38">1. </text:span><text:span text:style-name="T39">보건복지부는 </text:span><text:span text:style-name="T40">1/21</text:span><text:span text:style-name="T41">일 제</text:span><text:span text:style-name="T42">6</text:span><text:span text:style-name="T43">기 건강보험정책심의위원회</text:span><text:span text:style-name="T44">(</text:span><text:span text:style-name="T45">이하 건정심</text:span><text:span text:style-name="T46">)</text:span><text:span text:style-name="T47">을 구성하며 기존 가입자 대표였던 민주노총과 한국노총을 배제하고 대신 양대 노조 산하단체인 전국보건의료노동조합과 전국의료산업노동조합연맹을 선정하였다</text:span><text:span text:style-name="T48">. </text:span><text:span text:style-name="T49">건정심은 건강보험료 결정을 포함하여 국민의 건강보험과 관련된 주요 정책을 심의</text:span><text:span text:style-name="T50">, </text:span><text:span text:style-name="T51">의결하는 기관이다</text:span><text:span text:style-name="T52">. </text:span><text:span text:style-name="T53">각 위원들이 다양한 가입자의 의견을 충실히 대변해야하는 만큼 공정한 심의</text:span><text:span text:style-name="T54">, </text:span><text:span text:style-name="T55">의결이 이뤄지는 게 가장 중요하다</text:span><text:span text:style-name="T56">. </text:span><text:span text:style-name="T57">그러나 보건복지부의 이번 위원회 구성을 보면 건정심의 공정성 확보를 위한 가입자 대표를 확대하기는커녕 오히려 대표성을 약화시켜 운신의 폭을 제한하였다</text:span><text:span text:style-name="T58">. </text:span><text:span text:style-name="T59">이에 참여연대 사회복지위원회</text:span><text:span text:style-name="T60">(</text:span><text:span text:style-name="T61">위원장</text:span><text:span text:style-name="T62">: </text:span><text:span text:style-name="T63">이찬진 변호사</text:span><text:span text:style-name="T64">)</text:span><text:span text:style-name="T65">는 보건복지부가 공급자 중심으로 건정심을 구성하는 결정을 당장 철회하고 의료소비자인 국민들의 목소리가 제대로 반영될 수 있는 사회적 합의 기구로 전면 재편할 것을 촉구한다</text:span><text:span text:style-name="T66">.</text:span></text:p>
      <text:p text:style-name="P18"/>
      <text:p text:style-name="P19"><text:span text:style-name="T67">2. </text:span><text:span text:style-name="T68">건정심은 민간의료기관 중심으로 의료서비스가 구축된 우리나라에서 건강보험이 적용되는 범위와 수가</text:span><text:span text:style-name="T69">, </text:span><text:span text:style-name="T70">보험료를 심의하여 결정하는 최고의 의사결정기관이다</text:span><text:span text:style-name="T71">. </text:span><text:span text:style-name="T72">국민들 대다수는 언론 내지 자신의 급여 내역서에서 공제되는 보험료를 통해서 보험료 인상률을 알게 되고</text:span><text:span text:style-name="T73">, </text:span><text:span text:style-name="T74">병원에 가서야 보험 적용이 되는 질병인지 여부 및 진료 후 받아 보는 본인부담금액</text:span><text:span text:style-name="T75">(=</text:span><text:span text:style-name="T76">보장성</text:span><text:span text:style-name="T77">)</text:span><text:span text:style-name="T78">을 통해 알게 되는데</text:span><text:span text:style-name="T79">, </text:span><text:span text:style-name="T80">이와같은 국민들의 건강권 보장의 범위와 비용부담 등 거의 모든 사항이 건정심에서 결정된다</text:span><text:span text:style-name="T81">. </text:span><text:span text:style-name="T82">그러나 현재 건정심은 건강보험의 중대한 결정을 함에도 국민들의 권익을 제대로 대변하지 못하고 있다</text:span><text:span text:style-name="T83">.</text:span><text:span text:style-name="T84"> </text:span><text:span text:style-name="T85">건정심 위원은 위원장인 보건복지차관을 제외하고 총 </text:span><text:span text:style-name="T86">24</text:span><text:span text:style-name="T87">인의 위원 으로 구성되어 있으며 정부측 지명 몫 </text:span><text:span text:style-name="T88">8</text:span><text:span text:style-name="T89">명</text:span><text:span text:style-name="T90">, </text:span><text:span text:style-name="T91">의료계 지명 몫 </text:span><text:span text:style-name="T92">8</text:span><text:span text:style-name="T93">명</text:span><text:span text:style-name="T94">, </text:span><text:span text:style-name="T95">공익 지명 </text:span><text:span text:style-name="T96">8</text:span><text:span text:style-name="T97">명이다</text:span><text:span text:style-name="T98">. </text:span><text:span text:style-name="T99">그러나 정작 국민들의 권익을 대표하는 위원은 형식적으로 </text:span><text:span text:style-name="T100">3</text:span><text:span text:style-name="T101">분의 </text:span><text:span text:style-name="T102">1</text:span><text:span text:style-name="T103">밖에 되지 않으며 그나마도 정부의 입김이 작용되는 단체들을 제외하고는 </text:span><text:span text:style-name="T104">2-3</text:span><text:span text:style-name="T105">명 정도만 적정한 보험료와 의료보장을 위하여 고군분투하고 있다</text:span><text:span text:style-name="T106">. </text:span><text:span text:style-name="T107">결과적으로는 정부의 입장과 의료계의 입장이 절충되어 보험료와 수가가 인상되는 구조로 전락되고 있다</text:span><text:span text:style-name="T108">. </text:span><text:span text:style-name="T109">보험료</text:span><text:span text:style-name="T110">(</text:span><text:span text:style-name="T111">정부부담 포함</text:span><text:span text:style-name="T112">)</text:span><text:span text:style-name="T113">와 의료비 모두를 국민들이 부담함에도 보험료 결정</text:span><text:span text:style-name="T114">, </text:span><text:span text:style-name="T115">보험급여의 범위 및 수가 결정의 지배구조에서 국민들은 철저히 배제되는 것이다</text:span><text:span text:style-name="T116">. </text:span></text:p>
      <text:p text:style-name="P20"/>
      <text:p text:style-name="P21"><text:span text:style-name="T117">3. </text:span><text:span text:style-name="T118">현재 건정심에서 정부는 재정부담 축소라는 관점에서 보험료 인상과 의료보장 억제를 관철시키고 있고</text:span><text:span text:style-name="T119">, </text:span><text:span text:style-name="T120">의료계</text:span><text:span text:style-name="T121">(</text:span><text:span text:style-name="T122">공급자</text:span><text:span text:style-name="T123">)</text:span><text:span text:style-name="T124">는 수가 인상이라는 이익을 서로 주고받는 구조라고 해도 과언이 아닐 것이다</text:span><text:span text:style-name="T125">.</text:span><text:span text:style-name="T126"> </text:span><text:span text:style-name="T127">누적된 막대한 흑자에도 건정심은 작년 </text:span><text:span text:style-name="T128">2016</text:span><text:span text:style-name="T129">년 건강보험 보험요율을 </text:span><text:span text:style-name="T130">0.9% </text:span><text:span text:style-name="T131">인상했는데 가입자의 보장성 강화를 위한 요양급여 기준 확대 논의는커녕 정부와 공급자의 이해관계를 반영한 결정이다</text:span><text:span text:style-name="T132">. </text:span><text:span text:style-name="T133">이와 같은 결과는 건정심의 지배구조에서 가입자</text:span><text:span text:style-name="T134">(</text:span><text:span text:style-name="T135">국민</text:span><text:span text:style-name="T136">)</text:span><text:span text:style-name="T137">를 철저히 배제하고 반민주적인 형태로 구성하였기 때문이다</text:span><text:span text:style-name="T138">. </text:span></text:p>
      <text:p text:style-name="P22"><text:span text:style-name="T139">      </text:span></text:p>
      <text:p text:style-name="P23"><text:span text:style-name="T140">4. </text:span><text:span text:style-name="T141">건정심이 하루빨리 제기능을 할 수 있도록 역할과 구성 개혁이 요구되는 상황에서</text:span><text:span text:style-name="T142">, </text:span><text:span text:style-name="T143">보건복지부는 국민들의 권익을 대표하여 온 양대 노총을 배제하고 공급자 측에 속한 양대 노총 산하기관으로 변경하여 가입자</text:span><text:span text:style-name="T144">(</text:span><text:span text:style-name="T145">국민</text:span><text:span text:style-name="T146">)</text:span><text:span text:style-name="T147">의 대표성을 축소하고 있다</text:span><text:span text:style-name="T148">. </text:span><text:span text:style-name="T149">이는 국민을 중심으로 하는 건강보험의 지배구조를 책임져야 할 정부로서 할 도리가 아니다</text:span><text:span text:style-name="T150">. </text:span><text:span text:style-name="T151">따라서 참여연대 사회복지위원회는 보건복지부가 건정심 구성에 있어 가입자의 역할을 축소하여 위원회를 개편한 것은 앞으로 국민들의 권익이 관철될 가능성은 없어지는 것이며 정부와 공급자의 이해관계만이 맞교환되는 악순환이 계속될 것임을 지적하고자 한다</text:span><text:span text:style-name="T152">. </text:span><text:span text:style-name="T153">또한</text:span><text:span text:style-name="T154">, </text:span><text:span text:style-name="T155">건강보험은 철저히 보험료를 낸 가입자를 위해 사용되어야 함을 강조하며</text:span><text:span text:style-name="T156">, </text:span><text:span text:style-name="T157">건정심의 구성도 가입자의 건강권을 보장하는 제기능을 할 수 있도록 가입자</text:span><text:span text:style-name="T158">(</text:span><text:span text:style-name="T159">국민</text:span><text:span text:style-name="T160">)</text:span><text:span text:style-name="T161">의 대표가 과반수로 구성될 수 있는 민주적인 지배구조로 개편할 것을 강하게 촉구한다</text:span><text:span text:style-name="T162">. </text:span><text:span text:style-name="T163">끝</text:span><text:span text:style-name="T164">.</text:span></text:p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2" style:parent-style-name="Standard">
      <style:paragraph-properties fo:line-height="150%" fo:margin-left="0.459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64.3pt" style:font-name="HCI Poppy" style:font-name-asian="휴먼명조" style:font-size-asian="11.5pt" style:font-weight-asian="bold"/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24.0pt" style:font-name="HCI Acacia" style:font-name-asian="태 헤드라인D" style:font-size-asian="28.0pt" style:font-weight-asian="bold"/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44.0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8, 0, 0, 466</meta:generator>
    <meta:creation-date>2006년 2월 23일 목요일 오후 7:58:37</meta:creation-date>
    <dc:title>보도자료서식</dc:title>
    <dc:creator/>
    <dc:date>2016년 1월 24일 일요일 오후 2:40:14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