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바탕" svg:font-family="함초롬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fo:text-align="center" style:snap-to-layout-grid="false"/>
    </style:style>
    <style:style style:family="text" style:name="T1">
      <style:text-properties fo:font-weight="bold" style:font-name="바탕" style:font-name-asian="함초롬바탕" style:font-weight-asian="bold"/>
    </style:style>
    <style:style style:family="text" style:name="T2">
      <style:text-properties fo:font-weight="bold" style:font-name="바탕" style:font-name-asian="함초롬바탕" style:font-weight-asian="bold"/>
    </style:style>
    <style:style style:family="text" style:name="T3">
      <style:text-properties fo:font-weight="bold" style:font-name="바탕" style:font-name-asian="함초롬바탕" style:font-weight-asian="bold"/>
    </style:style>
    <style:style style:family="paragraph" style:name="P2" style:parent-style-name="0">
      <style:paragraph-properties style:snap-to-layout-grid="false"/>
    </style:style>
    <style:style style:family="paragraph" style:name="P3" style:parent-style-name="0">
      <style:paragraph-properties style:snap-to-layout-grid="false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20.0pt" fo:font-weight="bold" fo:letter-spacing="-1.4pt" style:font-name="HY견고딕" style:font-name-asian="HY견고딕" style:font-size-asian="20.0pt" style:font-weight-asian="bold"/>
    </style:style>
    <style:style style:family="text" style:name="T5">
      <style:text-properties fo:font-size="20.0pt" style:font-name="HY견고딕" style:font-name-asian="HY견고딕" style:font-size-asian="20.0pt"/>
    </style:style>
    <style:style style:family="paragraph" style:name="P5" style:parent-style-name="0">
      <style:paragraph-properties fo:text-align="center" style:snap-to-layout-grid="false"/>
    </style:style>
    <style:style style:family="text" style:name="T6">
      <style:text-properties fo:font-size="20.0pt" fo:font-weight="bold" fo:letter-spacing="-1.4pt" style:font-name="HY견고딕" style:font-name-asian="HY견고딕" style:font-size-asian="20.0pt" style:font-weight-asian="bold"/>
    </style:style>
    <style:style style:family="paragraph" style:name="P6" style:parent-style-name="0">
      <style:paragraph-properties style:snap-to-layout-grid="false"/>
    </style:style>
    <style:style style:family="paragraph" style:name="P7" style:parent-style-name="0">
      <style:paragraph-properties style:snap-to-layout-grid="false"/>
    </style:style>
    <style:style style:family="text" style:name="T7">
      <style:text-properties fo:font-size="11.0pt" style:font-name="한컴돋움" style:font-name-asian="한컴돋움" style:font-size-asian="11.0pt"/>
    </style:style>
    <style:style style:family="text" style:name="T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9">
      <style:text-properties fo:font-size="11.0pt" style:font-name="한컴돋움" style:font-name-asian="한컴돋움" style:font-size-asian="11.0pt"/>
    </style:style>
    <style:style style:family="text" style:name="T1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1">
      <style:text-properties fo:font-size="11.0pt" style:font-name="한컴돋움" style:font-name-asian="한컴돋움" style:font-size-asian="11.0pt"/>
    </style:style>
    <style:style style:family="text" style:name="T1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3">
      <style:text-properties fo:font-size="11.0pt" style:font-name="한컴돋움" style:font-name-asian="한컴돋움" style:font-size-asian="11.0pt"/>
    </style:style>
    <style:style style:family="text" style:name="T1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5">
      <style:text-properties fo:font-size="11.0pt" style:font-name="한컴돋움" style:font-name-asian="한컴돋움" style:font-size-asian="11.0pt"/>
    </style:style>
    <style:style style:family="text" style:name="T1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7">
      <style:text-properties fo:font-size="11.0pt" style:font-name="한컴돋움" style:font-name-asian="한컴돋움" style:font-size-asian="11.0pt"/>
    </style:style>
    <style:style style:family="text" style:name="T1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9">
      <style:text-properties fo:font-size="11.0pt" style:font-name="한컴돋움" style:font-name-asian="한컴돋움" style:font-size-asian="11.0pt"/>
    </style:style>
    <style:style style:family="text" style:name="T2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1">
      <style:text-properties fo:font-size="11.0pt" style:font-name="한컴돋움" style:font-name-asian="한컴돋움" style:font-size-asian="11.0pt"/>
    </style:style>
    <style:style style:family="text" style:name="T2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3">
      <style:text-properties fo:font-size="11.0pt" style:font-name="한컴돋움" style:font-name-asian="한컴돋움" style:font-size-asian="11.0pt"/>
    </style:style>
    <style:style style:family="text" style:name="T2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5">
      <style:text-properties fo:font-size="11.0pt" style:font-name="한컴돋움" style:font-name-asian="한컴돋움" style:font-size-asian="11.0pt"/>
    </style:style>
    <style:style style:family="text" style:name="T2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7">
      <style:text-properties fo:font-size="11.0pt" style:font-name="한컴돋움" style:font-name-asian="한컴돋움" style:font-size-asian="11.0pt"/>
    </style:style>
    <style:style style:family="text" style:name="T2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29">
      <style:text-properties fo:font-size="11.0pt" style:font-name="한컴돋움" style:font-name-asian="한컴돋움" style:font-size-asian="11.0pt"/>
    </style:style>
    <style:style style:family="text" style:name="T3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1">
      <style:text-properties fo:font-size="11.0pt" style:font-name="한컴돋움" style:font-name-asian="한컴돋움" style:font-size-asian="11.0pt"/>
    </style:style>
    <style:style style:family="text" style:name="T3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3">
      <style:text-properties fo:font-size="11.0pt" style:font-name="한컴돋움" style:font-name-asian="한컴돋움" style:font-size-asian="11.0pt"/>
    </style:style>
    <style:style style:family="paragraph" style:name="P8" style:parent-style-name="0">
      <style:paragraph-properties style:snap-to-layout-grid="false"/>
    </style:style>
    <style:style style:family="paragraph" style:name="P9" style:parent-style-name="0">
      <style:paragraph-properties style:snap-to-layout-grid="false"/>
    </style:style>
    <style:style style:family="text" style:name="T3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6">
      <style:text-properties fo:font-size="11.0pt" style:font-name="한컴돋움" style:font-name-asian="한컴돋움" style:font-size-asian="11.0pt"/>
    </style:style>
    <style:style style:family="text" style:name="T3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38">
      <style:text-properties fo:font-size="11.0pt" style:font-name="한컴돋움" style:font-name-asian="한컴돋움" style:font-size-asian="11.0pt"/>
    </style:style>
    <style:style style:family="text" style:name="T3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0">
      <style:text-properties fo:font-size="11.0pt" style:font-name="한컴돋움" style:font-name-asian="한컴돋움" style:font-size-asian="11.0pt"/>
    </style:style>
    <style:style style:family="text" style:name="T4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2">
      <style:text-properties fo:font-size="11.0pt" style:font-name="한컴돋움" style:font-name-asian="한컴돋움" style:font-size-asian="11.0pt"/>
    </style:style>
    <style:style style:family="text" style:name="T4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4">
      <style:text-properties fo:font-size="11.0pt" style:font-name="한컴돋움" style:font-name-asian="한컴돋움" style:font-size-asian="11.0pt"/>
    </style:style>
    <style:style style:family="text" style:name="T4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6">
      <style:text-properties fo:font-size="11.0pt" style:font-name="한컴돋움" style:font-name-asian="한컴돋움" style:font-size-asian="11.0pt"/>
    </style:style>
    <style:style style:family="text" style:name="T4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48">
      <style:text-properties fo:font-size="11.0pt" style:font-name="한컴돋움" style:font-name-asian="한컴돋움" style:font-size-asian="11.0pt"/>
    </style:style>
    <style:style style:family="text" style:name="T4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0">
      <style:text-properties fo:font-size="11.0pt" style:font-name="한컴돋움" style:font-name-asian="한컴돋움" style:font-size-asian="11.0pt"/>
    </style:style>
    <style:style style:family="text" style:name="T5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2">
      <style:text-properties fo:font-size="11.0pt" style:font-name="한컴돋움" style:font-name-asian="한컴돋움" style:font-size-asian="11.0pt"/>
    </style:style>
    <style:style style:family="text" style:name="T5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4">
      <style:text-properties fo:font-size="11.0pt" style:font-name="한컴돋움" style:font-name-asian="한컴돋움" style:font-size-asian="11.0pt"/>
    </style:style>
    <style:style style:family="text" style:name="T5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6">
      <style:text-properties fo:font-size="11.0pt" style:font-name="한컴돋움" style:font-name-asian="한컴돋움" style:font-size-asian="11.0pt"/>
    </style:style>
    <style:style style:family="text" style:name="T5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58">
      <style:text-properties fo:font-size="11.0pt" style:font-name="한컴돋움" style:font-name-asian="한컴돋움" style:font-size-asian="11.0pt"/>
    </style:style>
    <style:style style:family="text" style:name="T5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60">
      <style:text-properties fo:font-size="11.0pt" style:font-name="한컴돋움" style:font-name-asian="한컴돋움" style:font-size-asian="11.0pt"/>
    </style:style>
    <style:style style:family="text" style:name="T6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62">
      <style:text-properties fo:font-size="11.0pt" style:font-name="한컴돋움" style:font-name-asian="한컴돋움" style:font-size-asian="11.0pt"/>
    </style:style>
    <style:style style:family="text" style:name="T6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64">
      <style:text-properties fo:font-size="11.0pt" style:font-name="한컴돋움" style:font-name-asian="한컴돋움" style:font-size-asian="11.0pt"/>
    </style:style>
    <style:style style:family="text" style:name="T6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66">
      <style:text-properties fo:font-size="11.0pt" style:font-name="한컴돋움" style:font-name-asian="한컴돋움" style:font-size-asian="11.0pt"/>
    </style:style>
    <style:style style:family="text" style:name="T6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68">
      <style:text-properties fo:font-size="11.0pt" style:font-name="한컴돋움" style:font-name-asian="한컴돋움" style:font-size-asian="11.0pt"/>
    </style:style>
    <style:style style:family="text" style:name="T6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70">
      <style:text-properties fo:font-size="11.0pt" style:font-name="한컴돋움" style:font-name-asian="한컴돋움" style:font-size-asian="11.0pt"/>
    </style:style>
    <style:style style:family="text" style:name="T7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72">
      <style:text-properties fo:font-size="11.0pt" style:font-name="한컴돋움" style:font-name-asian="한컴돋움" style:font-size-asian="11.0pt"/>
    </style:style>
    <style:style style:family="text" style:name="T7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74">
      <style:text-properties fo:font-size="11.0pt" style:font-name="한컴돋움" style:font-name-asian="한컴돋움" style:font-size-asian="11.0pt"/>
    </style:style>
    <style:style style:family="text" style:name="T7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76">
      <style:text-properties fo:font-size="11.0pt" style:font-name="한컴돋움" style:font-name-asian="한컴돋움" style:font-size-asian="11.0pt"/>
    </style:style>
    <style:style style:family="text" style:name="T7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78">
      <style:text-properties fo:font-size="11.0pt" style:font-name="한컴돋움" style:font-name-asian="한컴돋움" style:font-size-asian="11.0pt"/>
    </style:style>
    <style:style style:family="text" style:name="T7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80">
      <style:text-properties fo:font-size="11.0pt" style:font-name="한컴돋움" style:font-name-asian="한컴돋움" style:font-size-asian="11.0pt"/>
    </style:style>
    <style:style style:family="text" style:name="T8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82">
      <style:text-properties fo:font-size="11.0pt" style:font-name="한컴돋움" style:font-name-asian="한컴돋움" style:font-size-asian="11.0pt"/>
    </style:style>
    <style:style style:family="text" style:name="T8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84">
      <style:text-properties fo:font-size="11.0pt" style:font-name="한컴돋움" style:font-name-asian="한컴돋움" style:font-size-asian="11.0pt"/>
    </style:style>
    <style:style style:family="paragraph" style:name="P10" style:parent-style-name="0">
      <style:paragraph-properties style:snap-to-layout-grid="false"/>
    </style:style>
    <style:style style:family="paragraph" style:name="P11" style:parent-style-name="0">
      <style:paragraph-properties style:snap-to-layout-grid="false"/>
    </style:style>
    <style:style style:family="text" style:name="T8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86">
      <style:text-properties fo:font-size="11.0pt" style:font-name="한컴돋움" style:font-name-asian="한컴돋움" style:font-size-asian="11.0pt"/>
    </style:style>
    <style:style style:family="text" style:name="T8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88">
      <style:text-properties fo:font-size="11.0pt" style:font-name="한컴돋움" style:font-name-asian="한컴돋움" style:font-size-asian="11.0pt"/>
    </style:style>
    <style:style style:family="text" style:name="T8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90">
      <style:text-properties fo:font-size="11.0pt" style:font-name="한컴돋움" style:font-name-asian="한컴돋움" style:font-size-asian="11.0pt"/>
    </style:style>
    <style:style style:family="paragraph" style:name="P12" style:parent-style-name="0">
      <style:paragraph-properties style:snap-to-layout-grid="false"/>
    </style:style>
    <style:style style:family="paragraph" style:name="P13" style:parent-style-name="0">
      <style:paragraph-properties style:snap-to-layout-grid="false"/>
    </style:style>
    <style:style style:family="text" style:name="T9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9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93">
      <style:text-properties fo:font-size="11.0pt" style:font-name="한컴돋움" style:font-name-asian="한컴돋움" style:font-size-asian="11.0pt"/>
    </style:style>
    <style:style style:family="text" style:name="T9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95">
      <style:text-properties fo:font-size="11.0pt" style:font-name="한컴돋움" style:font-name-asian="한컴돋움" style:font-size-asian="11.0pt"/>
    </style:style>
    <style:style style:family="text" style:name="T9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97">
      <style:text-properties fo:font-size="11.0pt" style:font-name="한컴돋움" style:font-name-asian="한컴돋움" style:font-size-asian="11.0pt"/>
    </style:style>
    <style:style style:family="text" style:name="T9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99">
      <style:text-properties fo:font-size="11.0pt" style:font-name="한컴돋움" style:font-name-asian="한컴돋움" style:font-size-asian="11.0pt"/>
    </style:style>
    <style:style style:family="text" style:name="T100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01">
      <style:text-properties fo:font-size="11.0pt" style:font-name="한컴돋움" style:font-name-asian="한컴돋움" style:font-size-asian="11.0pt"/>
    </style:style>
    <style:style style:family="text" style:name="T10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03">
      <style:text-properties fo:font-size="11.0pt" style:font-name="한컴돋움" style:font-name-asian="한컴돋움" style:font-size-asian="11.0pt"/>
    </style:style>
    <style:style style:family="text" style:name="T10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05">
      <style:text-properties fo:font-size="11.0pt" style:font-name="한컴돋움" style:font-name-asian="한컴돋움" style:font-size-asian="11.0pt"/>
    </style:style>
    <style:style style:family="text" style:name="T10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07">
      <style:text-properties fo:font-size="11.0pt" style:font-name="한컴돋움" style:font-name-asian="한컴돋움" style:font-size-asian="11.0pt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style:snap-to-layout-grid="false"/>
    </style:style>
    <style:style style:family="text" style:name="T108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0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10">
      <style:text-properties fo:font-size="11.0pt" style:font-name="한컴돋움" style:font-name-asian="한컴돋움" style:font-size-asian="11.0pt"/>
    </style:style>
    <style:style style:family="text" style:name="T11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12">
      <style:text-properties fo:font-size="11.0pt" style:font-name="한컴돋움" style:font-name-asian="한컴돋움" style:font-size-asian="11.0pt"/>
    </style:style>
    <style:style style:family="text" style:name="T11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14">
      <style:text-properties fo:font-size="11.0pt" style:font-name="한컴돋움" style:font-name-asian="한컴돋움" style:font-size-asian="11.0pt"/>
    </style:style>
    <style:style style:family="text" style:name="T11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16">
      <style:text-properties fo:font-size="11.0pt" style:font-name="한컴돋움" style:font-name-asian="한컴돋움" style:font-size-asian="11.0pt"/>
    </style:style>
    <style:style style:family="text" style:name="T11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18">
      <style:text-properties fo:font-size="11.0pt" style:font-name="한컴돋움" style:font-name-asian="한컴돋움" style:font-size-asian="11.0pt"/>
    </style:style>
    <style:style style:family="text" style:name="T11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20">
      <style:text-properties fo:font-size="11.0pt" style:font-name="한컴돋움" style:font-name-asian="한컴돋움" style:font-size-asian="11.0pt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fo:text-align="center" style:snap-to-layout-grid="false"/>
    </style:style>
    <style:style style:family="text" style:name="T121">
      <style:text-properties fo:font-size="11.0pt" fo:font-weight="bold" style:font-name="한컴돋움" style:font-name-asian="한컴돋움" style:font-size-asian="11.0pt" style:font-weight-asian="bold"/>
    </style:style>
    <style:style style:family="text" style:name="T122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23">
      <style:text-properties fo:font-size="11.0pt" fo:font-weight="bold" style:font-name="한컴돋움" style:font-name-asian="한컴돋움" style:font-size-asian="11.0pt" style:font-weight-asian="bold"/>
    </style:style>
    <style:style style:family="text" style:name="T124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25">
      <style:text-properties fo:font-size="11.0pt" fo:font-weight="bold" style:font-name="한컴돋움" style:font-name-asian="한컴돋움" style:font-size-asian="11.0pt" style:font-weight-asian="bold"/>
    </style:style>
    <style:style style:family="text" style:name="T126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18" style:parent-style-name="0">
      <style:paragraph-properties style:snap-to-layout-grid="false"/>
    </style:style>
    <style:style style:family="text" style:name="T12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28">
      <style:text-properties fo:font-size="11.0pt" fo:font-weight="bold" style:font-name="한컴돋움" style:font-name-asian="한컴돋움" style:font-size-asian="11.0pt" style:font-weight-asian="bold"/>
    </style:style>
    <style:style style:family="text" style:name="T12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30">
      <style:text-properties fo:font-size="11.0pt" fo:font-weight="bold" style:font-name="한컴돋움" style:font-name-asian="한컴돋움" style:font-size-asian="11.0pt" style:font-weight-asian="bold"/>
    </style:style>
    <style:style style:family="text" style:name="T13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32">
      <style:text-properties fo:font-size="11.0pt" fo:font-weight="bold" style:font-name="한컴돋움" style:font-name-asian="한컴돋움" style:font-size-asian="11.0pt" style:font-weight-asian="bold"/>
    </style:style>
    <style:style style:family="text" style:name="T133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34">
      <style:text-properties fo:font-size="11.0pt" fo:font-weight="bold" style:font-name="한컴돋움" style:font-name-asian="한컴돋움" style:font-size-asian="11.0pt" style:font-weight-asian="bold"/>
    </style:style>
    <style:style style:family="text" style:name="T135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36">
      <style:text-properties fo:font-size="11.0pt" fo:font-weight="bold" style:font-name="한컴돋움" style:font-name-asian="한컴돋움" style:font-size-asian="11.0pt" style:font-weight-asian="bold"/>
    </style:style>
    <style:style style:family="text" style:name="T137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38">
      <style:text-properties fo:font-size="11.0pt" fo:font-weight="bold" style:font-name="한컴돋움" style:font-name-asian="한컴돋움" style:font-size-asian="11.0pt" style:font-weight-asian="bold"/>
    </style:style>
    <style:style style:family="text" style:name="T139">
      <style:text-properties fo:font-size="11.0pt" fo:font-weight="bold" fo:letter-spacing="-1.1pt" style:font-name="바탕" style:font-name-asian="한컴돋움" style:font-size-asian="11.0pt" style:font-weight-asian="bold"/>
    </style:style>
    <style:style style:family="text" style:name="T140">
      <style:text-properties fo:font-size="11.0pt" fo:font-weight="bold" style:font-name="한컴돋움" style:font-name-asian="한컴돋움" style:font-size-asian="11.0pt" style:font-weight-asian="bold"/>
    </style:style>
    <style:style style:family="text" style:name="T141">
      <style:text-properties fo:font-size="11.0pt" fo:font-weight="bold" fo:letter-spacing="-1.1pt" style:font-name="바탕" style:font-name-asian="한컴돋움" style:font-size-asian="11.0pt" style:font-weight-asian="bold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</office:automatic-styles>
  <office:body>
    <office:text>
      <text:p text:style-name="P1"><text:span text:style-name="T1">[</text:span><text:span text:style-name="T2">기자회견문</text:span><text:span text:style-name="T3">] </text:span></text:p>
      <text:p text:style-name="P2"/>
      <text:p text:style-name="P3"/>
      <text:p text:style-name="P4"><text:span text:style-name="T4">누리과정 국가책임 포기</text:span><text:span text:style-name="T5">! </text:span></text:p>
      <text:p text:style-name="P5"><text:span text:style-name="T6">보육대란 위기는 박근혜 정부의 책임이다 </text:span></text:p>
      <text:p text:style-name="P6"/>
      <text:p text:style-name="P7"><text:span text:style-name="T7">‘</text:span><text:span text:style-name="T8">국가책임보육</text:span><text:span text:style-name="T9">’</text:span><text:span text:style-name="T10">을 약속했던 정부가 </text:span><text:span text:style-name="T11">2015</text:span><text:span text:style-name="T12">년부터 누리과정 예산을 교육청에 떠넘기면서 시작된 보육예산편성 문제가 </text:span><text:span text:style-name="T13">2016</text:span><text:span text:style-name="T14">년에도 계속되고 있다</text:span><text:span text:style-name="T15">. </text:span><text:span text:style-name="T16">예산편성 마감이 다 돼 가는데도 정부가 예산을 편성하지 않으면서 </text:span><text:span text:style-name="T17">‘</text:span><text:span text:style-name="T18">보육대란</text:span><text:span text:style-name="T19">’</text:span><text:span text:style-name="T20">을 부추기고 있다</text:span><text:span text:style-name="T21">. </text:span><text:span text:style-name="T22">당장 정부가 예산을 편성하지 않으면 부모들은 누리과정 비용을 개별적으로 지급하던지 아니면 아이를 데리고 있어야 하는 상황이 생길까봐 노심초사하고 있고</text:span><text:span text:style-name="T23">, </text:span><text:span text:style-name="T24">어린이집과 유치원은 운영에 비상이 걸렸으며</text:span><text:span text:style-name="T25">, </text:span><text:span text:style-name="T26">이 때문에 그렇지 않아도 노동조건이 열악한 교사들은 해고와 임금삭감이 될까봐 불안해하고 있다</text:span><text:span text:style-name="T27">. </text:span><text:span text:style-name="T28">이처럼 누리과정 예산 편성으로 촉발된 </text:span><text:span text:style-name="T29">‘</text:span><text:span text:style-name="T30">보육대란</text:span><text:span text:style-name="T31">’</text:span><text:span text:style-name="T32">의 책임은 박근혜 정부에게 있다</text:span><text:span text:style-name="T33">.</text:span></text:p>
      <text:p text:style-name="P8"/>
      <text:p text:style-name="P9"><text:span text:style-name="T34"> </text:span><text:span text:style-name="T35">박근혜 대통령은 </text:span><text:span text:style-name="T36">18</text:span><text:span text:style-name="T37">대 대선 당시 </text:span><text:span text:style-name="T38">5</text:span><text:span text:style-name="T39">세 이하 보육은 국가가 책임질 것과 누리과정 국가 지원을 공약으로 당선된 바 있다</text:span><text:span text:style-name="T40">. </text:span><text:span text:style-name="T41">무상보육 시행으로 그동안 억눌려왔던 보육의 사회화 요구가 확대되면서 대선 후보 시절 박근혜 대통령은 무상보육을 확대시행하기로 약속했다</text:span><text:span text:style-name="T42">. </text:span><text:span text:style-name="T43">그러나 이에 필요한 재정 마련 계획 없이 </text:span><text:span text:style-name="T44">‘</text:span><text:span text:style-name="T45">증세 없는 복지</text:span><text:span text:style-name="T46">’</text:span><text:span text:style-name="T47">가 가능하다는 장밋빛 전망만 내놓더니 결국 보육예산을 지자체와 교육청에 떠넘기고 있다</text:span><text:span text:style-name="T48">. </text:span><text:span text:style-name="T49">지난해 </text:span><text:span text:style-name="T50">10</text:span><text:span text:style-name="T51">월 박근혜 정부는 국무회의를 통해 지방재정법 시행령을 개정하고 누리과정 예산을 지방교육청이 의무 지출하도록 했다</text:span><text:span text:style-name="T52">. </text:span><text:span text:style-name="T53">중앙정부의 책임을 포기하고 지방교육청으로 책임을 떠넘긴 것이다</text:span><text:span text:style-name="T54">. </text:span><text:span text:style-name="T55">이와 같은 조처는 유아 </text:span><text:span text:style-name="T56">‘</text:span><text:span text:style-name="T57">동생들</text:span><text:span text:style-name="T58">’</text:span><text:span text:style-name="T59">을 위해서 초</text:span><text:span text:style-name="T60">·</text:span><text:span text:style-name="T61">중</text:span><text:span text:style-name="T62">·</text:span><text:span text:style-name="T63">고 </text:span><text:span text:style-name="T64">‘</text:span><text:span text:style-name="T65">언니</text:span><text:span text:style-name="T66">, </text:span><text:span text:style-name="T67">형</text:span><text:span text:style-name="T68">’</text:span><text:span text:style-name="T69">들이 더 양보해야 한다는 논리로 보육계와 교육계의 분열을 조장하는 동시에 복지확대에 대한 열망을 억누르는 것이다</text:span><text:span text:style-name="T70">. </text:span><text:span text:style-name="T71">또한 정부가 복지 확대를 가로막는다는 인상을 주지 않으면서 일부 진보교육감과 지자체장들이 복지를 확대 하지 못하도록 하는 효과를 내고 있다</text:span><text:span text:style-name="T72">. ‘</text:span><text:span text:style-name="T73">증세 없는 복지</text:span><text:span text:style-name="T74">’</text:span><text:span text:style-name="T75">로 일관하던 박근혜 정부는 </text:span><text:span text:style-name="T76">2015</text:span><text:span text:style-name="T77">년 정부 재정 효율화를 명목으로 유사 중복 사회보장사업을 정비한다며 지방자치 복지예산 </text:span><text:span text:style-name="T78">1</text:span><text:span text:style-name="T79">조원 축소와 </text:span><text:span text:style-name="T80">1496</text:span><text:span text:style-name="T81">여개의 사회복지사업을 정비를 각 지자체에 요구한 바 있다</text:span><text:span text:style-name="T82">. </text:span><text:span text:style-name="T83">사실상 복지축소를 단행한 것이다</text:span><text:span text:style-name="T84">. </text:span></text:p>
      <text:p text:style-name="P10"/>
      <text:p text:style-name="P11"><text:span text:style-name="T85"> </text:span><text:span text:style-name="T86">5</text:span><text:span text:style-name="T87">세 이하의 보육은 국가가 책임질 것이라던 박근혜 정부는 그 책임을 지방교육청과 지방정부에 떠밀며 부모와 아이들을 볼모로 정치 쟁점화 하고 있다</text:span><text:span text:style-name="T88">. </text:span><text:span text:style-name="T89">아이들의 미래와 학부모와 교사와 교육노동자들의 불안감은 뒷전이고 본말을 전도시켜 정치쟁점화를 통해 이득을 보려는 박근혜 정부를 비판한다</text:span><text:span text:style-name="T90">.</text:span></text:p>
      <text:p text:style-name="P12"/>
      <text:p text:style-name="P13"><text:span text:style-name="T91"> </text:span><text:span text:style-name="T92">박근혜 정부는 이제라도 예산 마련 대책을 세워 제대로 된 국가 책임 보육이 실시될 수 있도록 해야 한다</text:span><text:span text:style-name="T93">. </text:span><text:span text:style-name="T94">지방교육청과 교육부가 한 번의 위기를 넘어가기 위한 땜질 처방식 대책은 결코 근본적인 해결책이 될 수 없다</text:span><text:span text:style-name="T95">. </text:span><text:span text:style-name="T96">정부의 재정적 책임을 줄이기 위해 누리과정 예산을 지자체와 교육청에 떠넘긴다면 당장 학교에서 교육재정 파탄으로 그 피해는 아이들과 교사들</text:span><text:span text:style-name="T97">, </text:span><text:span text:style-name="T98">그리고 학교에서 일하는 노동자이 볼 것이다</text:span><text:span text:style-name="T99">. </text:span><text:span text:style-name="T100">그렇기 때문에 여기 모인 보육교사</text:span><text:span text:style-name="T101">, </text:span><text:span text:style-name="T102">학부모</text:span><text:span text:style-name="T103">, </text:span><text:span text:style-name="T104">노동</text:span><text:span text:style-name="T105">·</text:span><text:span text:style-name="T106">시민 단체는 누리과정 예산을 정부가 책임져야 될 것을 요구하는 바이다</text:span><text:span text:style-name="T107">.</text:span></text:p>
      <text:p text:style-name="P14"/>
      <text:p text:style-name="P15"><text:span text:style-name="T108"> </text:span><text:span text:style-name="T109">민주노총 전국공공운수노조는 보육노동자</text:span><text:span text:style-name="T110">, </text:span><text:span text:style-name="T111">학부모</text:span><text:span text:style-name="T112">, </text:span><text:span text:style-name="T113">노동</text:span><text:span text:style-name="T114">·</text:span><text:span text:style-name="T115">시민사회단체와 함께 박근혜 정부가 조속한 시일 내에 긴급한 예산 투입으로 현 사태를 종결하고 나아가 근본적인 예산 마련 대책을 수립할 것을 요구한다</text:span><text:span text:style-name="T116">. </text:span><text:span text:style-name="T117">또한 박근혜정부와 새누리당이 땜질 처방으로 일관하고 </text:span><text:span text:style-name="T118">4</text:span><text:span text:style-name="T119">월 총선에서 또다시 거짓 복지공약으로 표를 얻으려 한다면 주권자인 국민의 심판을 받을 것임을 경고한다</text:span><text:span text:style-name="T120">.</text:span></text:p>
      <text:p text:style-name="P16"/>
      <text:p text:style-name="P17"><text:span text:style-name="T121">2016</text:span><text:span text:style-name="T122">년 </text:span><text:span text:style-name="T123">1</text:span><text:span text:style-name="T124">월 </text:span><text:span text:style-name="T125">19</text:span><text:span text:style-name="T126">일</text:span></text:p>
      <text:p text:style-name="P18"><text:span text:style-name="T127">민주노총 전국공공운수노조</text:span><text:span text:style-name="T128">, </text:span><text:span text:style-name="T129">공동육아와 공동체교육</text:span><text:span text:style-name="T130">, </text:span><text:span text:style-name="T131">서울보육포럼</text:span><text:span text:style-name="T132">, </text:span><text:span text:style-name="T133">인천보육포럼</text:span><text:span text:style-name="T134">, </text:span><text:span text:style-name="T135">인천보육교사협회</text:span><text:span text:style-name="T136">, </text:span><text:span text:style-name="T137">장애아동지원교사협의회</text:span><text:span text:style-name="T138">, </text:span><text:span text:style-name="T139">참보육을 위한 부모연대</text:span><text:span text:style-name="T140">, </text:span><text:span text:style-name="T141">참여연대</text:span></text:p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0.900cm" fo:margin-left="2.200cm" fo:margin-right="2.200cm" fo:margin-top="0.9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15년 6월 2일 화요일 오후 10:24:53</meta:creation-date>
    <dc:title/>
    <dc:creator>pb</dc:creator>
    <dc:date>2016년 1월 20일 수요일 오전 11:47:17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