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8">
      <style:text-properties fo:font-size="16.0pt" style:font-name="한양견고딕" style:font-name-asian="한양견고딕" style:font-size-asian="16.0pt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048cm"/>
    </style:style>
    <style:style style:family="paragraph" style:name="P17" style:parent-style-name="2">
      <style:paragraph-properties fo:line-height="150%" fo:margin-left="0.548cm" fo:text-indent="-0.548cm" style:snap-to-layout-grid="false"/>
    </style:style>
    <style:style style:family="paragraph" style:name="P18" style:parent-style-name="0">
      <style:paragraph-properties fo:margin-left="0.580cm" fo:text-indent="-0.580cm" style:snap-to-layout-grid="false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style:font-name="바탕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바탕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42cm" fo:text-indent="-0.542cm" style:snap-to-layout-grid="false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paragraph" style:name="P23" style:parent-style-name="0">
      <style:paragraph-properties fo:margin-left="0.555cm" fo:text-indent="-0.555cm" style:snap-to-layout-grid="false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이경민 간사 </text:span><text:span text:style-name="T13">02-723-5056 welfar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문형표 전 장관에게 면죄부를 준 메르스 감사결과 유감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6. 1. 14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3.048cm" text:anchor-type="as-char"><draw:text-box fo:min-height="3.048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문형표 전 장관에게 면죄부를 준 메르스 감사결과 유감</text:span></text:p><text:p text:style-name="P14"><text:span text:style-name="T27">초동대응 부실</text:span><text:span text:style-name="T28">, </text:span><text:span text:style-name="T29">정보비공개 등 정부와 삼성서울병원 책임 인정하고도</text:span></text:p><text:p text:style-name="P15"><text:span text:style-name="T30">정보비공개 책임자 문형표 전 장관은 징계대상에서 제외</text:span></text:p><text:p text:style-name="P16"><text:span text:style-name="T31">메르스에 대한 책임</text:span><text:span text:style-name="T32">, </text:span><text:span text:style-name="T33">꼬리자르기로 끝나지 말아야   </text:span></text:p></table:table-cell></table:table-row></table:table></draw:text-box></draw:frame></text:p>
      <text:p text:style-name="P17"/>
      <text:p text:style-name="P18"><text:span text:style-name="T34">1. </text:span><text:span text:style-name="T35">감사원은 오늘</text:span><text:span text:style-name="T36">(1/14) </text:span><text:span text:style-name="T37">「</text:span><text:span text:style-name="T38">메르스 예방 및 대응 실태</text:span><text:span text:style-name="T39">」</text:span><text:span text:style-name="T40">에 대해 메르스의 초동대응 실패</text:span><text:span text:style-name="T41">, </text:span><text:span text:style-name="T42">병원명 비공개 등으로 인한 메르스 확산</text:span><text:span text:style-name="T43">, </text:span><text:span text:style-name="T44">삼성서울병원의 정보은폐 등 문제점을 골자로 한 감사 결과를 발표했다</text:span><text:span text:style-name="T45">. </text:span><text:span text:style-name="T46">그러나 당시 보건복지부의 책임자였으며 병원비공개를 결정하였다고 스스로 시인하였던 문형표 전 보건복지부 장관에 대한 책임은 전혀 묻지 않아 면죄부를 주었다</text:span><text:span text:style-name="T47">. </text:span><text:span text:style-name="T48">이에 참여연대 사회복지위원회</text:span><text:span text:style-name="T49">(</text:span><text:span text:style-name="T50">위원장 </text:span><text:span text:style-name="T51">: </text:span><text:span text:style-name="T52">이찬진 변호사</text:span><text:span text:style-name="T53">)</text:span><text:span text:style-name="T54">는 </text:span><text:span text:style-name="T55">38</text:span><text:span text:style-name="T56">명의 환자가 사망한 메르스 비극에 대하여 책임이 있는 문형표 전 장관을 징계대상에서 제외한 감사원 감사결과에 유감을 표하며</text:span><text:span text:style-name="T57">, </text:span><text:span text:style-name="T58">나아가 감사결과에서 드러난 정부 당국과 삼성서울병원의 잘못에 대하여 꼬리자르기로 끝내지 말고 엄격한 책임을 물어야 한다는 점을 강조한다</text:span><text:span text:style-name="T59">.  </text:span></text:p>
      <text:p text:style-name="P19"/>
      <text:p text:style-name="P20"><text:span text:style-name="T60">2. </text:span><text:span text:style-name="T61">감사원의 감사결과에 따르면</text:span><text:span text:style-name="T62">, </text:span><text:span text:style-name="T63">중앙메르스관리대책본부</text:span><text:span text:style-name="T64">(</text:span><text:span text:style-name="T65">이하 </text:span><text:span text:style-name="T66">“</text:span><text:span text:style-name="T67">대책본부</text:span><text:span text:style-name="T68">”)</text:span><text:span text:style-name="T69">는 초기 방역조치가 실패했음을 알고 병원명 공개 여부가 공식적으로 제기되었는데도 정보 공개를 검토하지 않았다가 뒤늦게 병원명을 공개한 사실이 메르스를 대규모 확산시켰다고 인정하고 있다</text:span><text:span text:style-name="T70">. </text:span><text:span text:style-name="T71">그러나 문형표 전 보건복지부 장관에 대해서는 접촉자 파악 및 후속조치를 지시하였으나 현장에서 제대로 시행되지 않았다고 하며 메르스 사태 책임을 실무자에게 떠넘기고 있다</text:span><text:span text:style-name="T72">. </text:span><text:span text:style-name="T73">그러나 문형표 전 장관은 메르스 확산과정에서 수 차례에 걸쳐 </text:span><text:span text:style-name="T74">“</text:span><text:span text:style-name="T75">많은 사람들이 감염되고 사회적으로 불안이 형성됨에도 해당병원 이름을 공개하는 것은 적합하지 않으며 특정병원을 가면 안된다고 하는 것은 지나친 우려</text:span><text:span text:style-name="T76">”</text:span><text:span text:style-name="T77">라고 하며 병원 비공개 원칙을 공개적으로 밝혔으며</text:span><text:span text:style-name="T78">, </text:span><text:span text:style-name="T79">이후 국회 대정부 질문</text:span><text:span text:style-name="T80">(6/23)</text:span><text:span text:style-name="T81">에서도 메르스 사태 초기 병원 비공개에 대한 결정은 자신이 내렸다는 점을 시인한 바 있다</text:span><text:span text:style-name="T82">. </text:span><text:span text:style-name="T83">이처럼 문형표 전 장관이 병원명 비공개로 인한 메르스 확산에 대하여 책임이 명백함에도 면죄부를 준 감사원의 결과에 신뢰를 가질 수 없다</text:span><text:span text:style-name="T84">. </text:span><text:line-break/></text:p>
      <text:p text:style-name="P21"><text:span text:style-name="T85">3. </text:span><text:span text:style-name="T86">또한 감사원 감사결과는 삼성서울병원이 메르스 환자 경유 사실을 알면서도 의료진에게 공유하지 않는 등 잘못된 조치로 대규모의 메르스 감염자를 발생시켰으며</text:span><text:span text:style-name="T87">, </text:span><text:span text:style-name="T88">대책본부에 파악한 접촉자 명단 중 일부만 제출하는 등 역학조사에 제대로 협조하지 않은 의료법 위반 사실을 적시하고 있다</text:span><text:span text:style-name="T89">. </text:span><text:span text:style-name="T90">이처럼 메르스 사태 확산에 큰 책임이 있는 삼성서울병원에 대한 향후 엄격한 책임추궁 및 제재가 이루어져야 할 것이다</text:span><text:span text:style-name="T91">. </text:span></text:p>
      <text:p text:style-name="P22"/>
      <text:p text:style-name="P23"><text:span text:style-name="T92">4. </text:span><text:span text:style-name="T93">메르스 사태로 인해 총 </text:span><text:span text:style-name="T94">38</text:span><text:span text:style-name="T95">명이 사망했으며 많은 사람들이 공포에 떨어야 했다</text:span><text:span text:style-name="T96">. </text:span><text:span text:style-name="T97">이번 감사결과는 정부 당국와 삼성서울병원의 명백한 과실을 일부 인정하고 있으나 메르스 사태에 대한 책임이 명백한 문형표 전 장관에 대해 면죄부를 준 점은 유감이며</text:span><text:span text:style-name="T98">, </text:span><text:span text:style-name="T99">향후 정확한 진상규명과 책임자 처벌이 이루어져야 할 것이다</text:span><text:span text:style-name="T100">. </text:span><text:span text:style-name="T101">나아가 문형표 전 장관은 이러한 책임에도 불구하고 최근 국민연금공단 이사장으로 임명되었는바</text:span><text:span text:style-name="T102">, </text:span><text:span text:style-name="T103">문형표 전 장관에게 자신의 책임을 인정하고 이사장직을 당장 사퇴할 것을 촉구한다</text:span><text:span text:style-name="T104">. </text:span><text:span text:style-name="T105">끝</text:span><text:span text:style-name="T106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338</meta:generator>
    <meta:creation-date>2006년 2월 23일 목요일 오후 7:58:37</meta:creation-date>
    <dc:title>보도자료서식</dc:title>
    <dc:creator/>
    <dc:date>2016년 1월 14일 목요일 오후 7:06:5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