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한양중고딕" svg:font-family="한양중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헤드라인M" svg:font-family="HY헤드라인M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6.799cm"/>
    </style:style>
    <style:style style:family="paragraph" style:name="P2" style:parent-style-name="0">
      <style:paragraph-properties fo:text-align="center" style:snap-to-layout-grid="false"/>
    </style:style>
    <style:style style:family="paragraph" style:name="P3" style:parent-style-name="0">
      <style:paragraph-properties fo:text-align="center" style:snap-to-layout-grid="false"/>
    </style:style>
    <style:style style:family="table" style:name="T2">
      <style:table-properties fo:background-color="#000000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239cm"/>
    </style:style>
    <style:style style:family="paragraph" style:name="P4" style:parent-style-name="0">
      <style:paragraph-properties fo:text-align="center" style:snap-to-layout-grid="false"/>
    </style:style>
    <style:style style:family="paragraph" style:name="P5" style:parent-style-name="0">
      <style:paragraph-properties fo:text-align="center" style:snap-to-layout-grid="false"/>
    </style:style>
    <style:style style:family="text" style:name="T1">
      <style:text-properties fo:color="#ffffff" fo:font-size="27.0pt" fo:font-weight="bold" fo:letter-spacing="-2.7pt" style:font-name="바탕" style:font-name-asian="HY견고딕" style:font-size-asian="27.0pt" style:font-weight-asian="bold"/>
    </style:style>
    <style:style style:family="paragraph" style:name="P6" style:parent-style-name="0">
      <style:paragraph-properties fo:text-align="center" style:snap-to-layout-grid="false"/>
    </style:style>
    <style:style style:family="text" style:name="T2">
      <style:text-properties fo:color="#ffffff" fo:font-size="27.0pt" fo:font-weight="bold" fo:letter-spacing="-2.7pt" style:font-name="바탕" style:font-name-asian="HY견고딕" style:font-size-asian="27.0pt" style:font-weight-asian="bold"/>
    </style:style>
    <style:style style:family="paragraph" style:name="P7" style:parent-style-name="0">
      <style:paragraph-properties fo:text-align="center" style:snap-to-layout-grid="false"/>
    </style:style>
    <style:style style:family="table-cell" style:name="T2.R1_C0">
      <style:table-cell-properties fo:background-color="#7f7f7f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6.873cm"/>
    </style:style>
    <style:style style:family="paragraph" style:name="P8" style:parent-style-name="0">
      <style:paragraph-properties fo:line-height="140%" fo:margin-left="0.453cm" fo:text-indent="-0.453cm" style:snap-to-layout-grid="true"/>
    </style:style>
    <style:style style:family="text" style:name="T3">
      <style:text-properties fo:font-size="12.0pt" fo:font-weight="bold" fo:letter-spacing="-1.9pt" style:font-name="바탕" style:font-name-asian="한양중고딕" style:font-size-asian="12.0pt" style:font-weight-asian="bold"/>
    </style:style>
    <style:style style:family="text" style:name="T4">
      <style:text-properties fo:font-size="9.0pt" style:font-name="함초롬돋움" style:font-name-asian="함초롬돋움" style:font-size-asian="9.0pt"/>
    </style:style>
    <style:style style:family="paragraph" style:name="P9" style:parent-style-name="0">
      <style:paragraph-properties fo:line-height="140%" fo:margin-left="0.453cm" fo:text-indent="-0.453cm" style:snap-to-layout-grid="true"/>
    </style:style>
    <style:style style:family="paragraph" style:name="P10" style:parent-style-name="0">
      <style:paragraph-properties fo:line-height="140%" fo:margin-left="0.453cm" fo:text-indent="-0.453cm" style:snap-to-layout-grid="true"/>
    </style:style>
    <style:style style:family="paragraph" style:name="P11" style:parent-style-name="0">
      <style:paragraph-properties fo:line-height="130%" fo:text-align="center" style:snap-to-layout-grid="true"/>
    </style:style>
    <style:style style:family="text" style:name="T5">
      <style:text-properties fo:font-size="15.0pt" fo:font-weight="bold" fo:letter-spacing="-1.1pt" style:font-name="바탕" style:font-name-asian="바탕" style:font-size-asian="15.0pt" style:font-weight-asian="bold"/>
    </style:style>
    <style:style style:family="text" style:name="T6">
      <style:text-properties fo:font-size="15.0pt" fo:font-weight="bold" style:font-name="바탕" style:font-name-asian="함초롬바탕" style:font-size-asian="15.0pt" style:font-weight-asian="bold"/>
    </style:style>
    <style:style style:family="text" style:name="T7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8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9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0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1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2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3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4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5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6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7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18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9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paragraph" style:name="P12" style:parent-style-name="0">
      <style:paragraph-properties fo:line-height="130%" fo:text-align="center" style:snap-to-layout-grid="true"/>
    </style:style>
    <style:style style:family="paragraph" style:name="P13" style:parent-style-name="0">
      <style:paragraph-properties fo:line-height="130%" fo:text-align="center" style:snap-to-layout-grid="true"/>
    </style:style>
    <style:style style:family="text" style:name="T20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1">
      <style:text-properties fo:font-size="15.0pt" fo:font-weight="bold" style:font-name="바탕" style:font-name-asian="함초롬바탕" style:font-size-asian="15.0pt" style:font-weight-asian="bold"/>
    </style:style>
    <style:style style:family="text" style:name="T22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3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24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paragraph" style:name="P14" style:parent-style-name="0">
      <style:paragraph-properties fo:line-height="130%" style:snap-to-layout-grid="true"/>
    </style:style>
    <style:style style:family="paragraph" style:name="P15" style:parent-style-name="0">
      <style:paragraph-properties fo:line-height="130%" style:snap-to-layout-grid="true"/>
    </style:style>
    <style:style style:family="text" style:name="T25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text" style:name="T26">
      <style:text-properties fo:font-size="15.0pt" fo:font-weight="bold" style:font-name="바탕" style:font-name-asian="함초롬바탕" style:font-size-asian="15.0pt" style:font-weight-asian="bold"/>
    </style:style>
    <style:style style:family="text" style:name="T27">
      <style:text-properties fo:font-size="15.0pt" fo:font-weight="bold" fo:letter-spacing="-1.1pt" style:font-name="바탕" style:font-name-asian="함초롬바탕" style:font-size-asian="15.0pt" style:font-weight-asian="bold"/>
    </style:style>
    <style:style style:family="paragraph" style:name="P16" style:parent-style-name="0">
      <style:paragraph-properties fo:line-height="130%" fo:margin-left="0.394cm" fo:text-indent="-0.394cm" style:snap-to-layout-grid="true"/>
    </style:style>
    <style:style style:family="paragraph" style:name="P17" style:parent-style-name="0">
      <style:paragraph-properties fo:line-height="130%" fo:margin-left="0.394cm" fo:text-indent="-0.394cm" style:snap-to-layout-grid="true"/>
    </style:style>
    <style:style style:family="text" style:name="T28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text" style:name="T29">
      <style:text-properties fo:font-size="15.0pt" style:font-name="바탕" style:font-name-asian="함초롬바탕" style:font-size-asian="15.0pt"/>
    </style:style>
    <style:style style:family="text" style:name="T30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text" style:name="T31">
      <style:text-properties fo:font-size="15.0pt" style:font-name="함초롬바탕" style:font-name-asian="함초롬바탕" style:font-size-asian="15.0pt"/>
    </style:style>
    <style:style style:family="text" style:name="T32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paragraph" style:name="P18" style:parent-style-name="0">
      <style:paragraph-properties fo:line-height="130%" fo:margin-left="0.394cm" fo:text-indent="-0.394cm" style:snap-to-layout-grid="true"/>
    </style:style>
    <style:style style:family="paragraph" style:name="P19" style:parent-style-name="0">
      <style:paragraph-properties fo:line-height="130%" fo:margin-left="0.394cm" fo:text-indent="-0.394cm" style:snap-to-layout-grid="true"/>
    </style:style>
    <style:style style:family="text" style:name="T33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text" style:name="T34">
      <style:text-properties fo:font-size="15.0pt" style:font-name="바탕" style:font-name-asian="함초롬바탕" style:font-size-asian="15.0pt"/>
    </style:style>
    <style:style style:family="text" style:name="T35">
      <style:text-properties fo:font-size="15.0pt" fo:font-weight="bold" fo:letter-spacing="-1.6pt" style:font-name="바탕" style:font-name-asian="함초롬바탕" style:font-size-asian="15.0pt" style:font-weight-asian="bold"/>
    </style:style>
    <style:style style:family="paragraph" style:name="P20" style:parent-style-name="0">
      <style:paragraph-properties fo:margin-left="0.394cm" fo:text-align="center" fo:text-indent="-0.394cm" style:snap-to-layout-grid="tru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7">
      <style:table-column-properties style:column-width="15.002cm"/>
    </style:style>
    <style:style style:family="paragraph" style:name="P21" style:parent-style-name="0">
      <style:paragraph-properties fo:line-height="140%" fo:margin-left="0.394cm" fo:text-indent="-0.394cm" style:snap-to-layout-grid="true"/>
    </style:style>
    <style:style style:family="paragraph" style:name="P22" style:parent-style-name="0">
      <style:paragraph-properties fo:line-height="140%" fo:margin-left="0.394cm" fo:text-indent="-0.394cm" style:snap-to-layout-grid="true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38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39">
      <style:text-properties fo:font-size="14.0pt" style:font-name="함초롬바탕" style:font-name-asian="함초롬바탕" style:font-size-asian="14.0pt"/>
    </style:style>
    <style:style style:family="text" style:name="T40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41">
      <style:text-properties fo:font-size="14.0pt" style:font-name="함초롬바탕" style:font-name-asian="함초롬바탕" style:font-size-asian="14.0pt"/>
    </style:style>
    <style:style style:family="text" style:name="T42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3" style:parent-style-name="0">
      <style:paragraph-properties fo:line-height="140%" fo:margin-left="0.394cm" fo:text-indent="-0.394cm" style:snap-to-layout-grid="true"/>
    </style:style>
    <style:style style:family="text" style:name="T43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4" style:parent-style-name="0">
      <style:paragraph-properties fo:line-height="140%" fo:margin-left="0.394cm" fo:text-indent="-0.394cm" style:snap-to-layout-grid="false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46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5" style:parent-style-name="0">
      <style:paragraph-properties fo:line-height="140%" fo:margin-left="0.394cm" fo:text-indent="-0.394cm" style:snap-to-layout-grid="false"/>
    </style:style>
    <style:style style:family="paragraph" style:name="P26" style:parent-style-name="0">
      <style:paragraph-properties fo:margin-left="0.394cm" fo:text-indent="-0.394cm" style:snap-to-layout-grid="false"/>
    </style:style>
    <style:style style:family="text" style:name="T47">
      <style:text-properties fo:font-size="14.0pt" style:font-name="함초롬바탕" style:font-name-asian="함초롬바탕" style:font-size-asian="14.0pt"/>
    </style:style>
    <style:style style:family="text" style:name="T48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7" style:parent-style-name="0">
      <style:paragraph-properties fo:margin-left="0.394cm" fo:text-indent="-0.394cm" style:snap-to-layout-grid="false"/>
    </style:style>
    <style:style style:family="text" style:name="T49">
      <style:text-properties fo:font-size="14.0pt" style:font-name="함초롬바탕" style:font-name-asian="함초롬바탕" style:font-size-asian="14.0pt"/>
    </style:style>
    <style:style style:family="text" style:name="T50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8" style:parent-style-name="0">
      <style:paragraph-properties fo:margin-left="0.394cm" fo:text-indent="-0.394cm" style:snap-to-layout-grid="false"/>
    </style:style>
    <style:style style:family="text" style:name="T51">
      <style:text-properties fo:font-size="14.0pt" style:font-name="함초롬바탕" style:font-name-asian="함초롬바탕" style:font-size-asian="14.0pt"/>
    </style:style>
    <style:style style:family="text" style:name="T52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29" style:parent-style-name="0">
      <style:paragraph-properties fo:margin-left="0.394cm" fo:text-indent="-0.394cm" style:snap-to-layout-grid="false"/>
    </style:style>
    <style:style style:family="text" style:name="T53">
      <style:text-properties fo:font-size="14.0pt" style:font-name="함초롬바탕" style:font-name-asian="함초롬바탕" style:font-size-asian="14.0pt"/>
    </style:style>
    <style:style style:family="text" style:name="T54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30" style:parent-style-name="0">
      <style:paragraph-properties fo:margin-left="0.394cm" fo:text-indent="-0.394cm" style:snap-to-layout-grid="false"/>
    </style:style>
    <style:style style:family="text" style:name="T55">
      <style:text-properties fo:font-size="14.0pt" style:font-name="함초롬바탕" style:font-name-asian="함초롬바탕" style:font-size-asian="14.0pt"/>
    </style:style>
    <style:style style:family="text" style:name="T56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31" style:parent-style-name="0">
      <style:paragraph-properties fo:margin-left="0.394cm" fo:text-indent="-0.394cm" style:snap-to-layout-grid="false"/>
    </style:style>
    <style:style style:family="paragraph" style:name="P32" style:parent-style-name="0">
      <style:paragraph-properties fo:margin-left="0.394cm" fo:text-indent="-0.394cm" style:snap-to-layout-grid="false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59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33" style:parent-style-name="0">
      <style:paragraph-properties fo:line-height="140%" fo:margin-left="0.394cm" fo:text-indent="-0.394cm" style:snap-to-layout-grid="true"/>
    </style:style>
    <style:style style:family="text" style:name="T60">
      <style:text-properties fo:font-size="14.0pt" style:font-name="함초롬바탕" style:font-name-asian="함초롬바탕" style:font-size-asian="14.0pt"/>
    </style:style>
    <style:style style:family="text" style:name="T61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able-cell" style:name="T3.R1_C0">
      <style:table-cell-properties fo:background-color="#efefef" fo:border-bottom="0.060cm solid #000000" fo:border-left="none" fo:border-right="none" fo:border-top="0.06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9.391cm"/>
    </style:style>
    <style:style style:family="paragraph" style:name="P34" style:parent-style-name="0">
      <style:paragraph-properties fo:text-indent="0.719cm" style:snap-to-layout-grid="false"/>
    </style:style>
    <style:style style:family="text" style:name="T62">
      <style:text-properties fo:font-size="15.0pt" style:font-name="바탕" style:font-name-asian="함초롬바탕" style:font-size-asian="15.0pt"/>
    </style:style>
    <style:style style:family="text" style:name="T63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64">
      <style:text-properties fo:font-size="15.0pt" style:font-name="함초롬바탕" style:font-name-asian="함초롬바탕" style:font-size-asian="15.0pt"/>
    </style:style>
    <style:style style:family="text" style:name="T65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66">
      <style:text-properties fo:font-size="15.0pt" style:font-name="함초롬바탕" style:font-name-asian="함초롬바탕" style:font-size-asian="15.0pt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26.684cm"/>
    </style:style>
    <style:style style:family="paragraph" style:name="P35" style:parent-style-name="0">
      <style:paragraph-properties fo:break-before="page" fo:text-align="center" style:snap-to-layout-grid="true"/>
    </style:style>
    <style:style style:family="text" style:name="T67">
      <style:text-properties fo:font-size="15.0pt" style:font-name="HY견고딕" style:font-name-asian="HY견고딕" style:font-size-asian="15.0pt"/>
    </style:style>
    <style:style style:family="text" style:name="T68">
      <style:text-properties fo:font-size="15.0pt" fo:font-weight="bold" fo:letter-spacing="-0.8pt" style:font-name="바탕" style:font-name-asian="HY견고딕" style:font-size-asian="15.0pt" style:font-weight-asian="bold"/>
    </style:style>
    <style:style style:family="text" style:name="T69">
      <style:text-properties fo:font-size="15.0pt" style:font-name="HY견고딕" style:font-name-asian="HY견고딕" style:font-size-asian="15.0pt"/>
    </style:style>
    <style:style style:family="paragraph" style:name="P36" style:parent-style-name="0">
      <style:paragraph-properties fo:text-align="center" style:snap-to-layout-grid="true"/>
    </style:style>
    <style:style style:family="paragraph" style:name="P37" style:parent-style-name="14">
      <style:paragraph-properties fo:text-align="center" style:snap-to-layout-grid="false"/>
    </style:style>
    <style:style style:family="text" style:name="T70">
      <style:text-properties fo:font-size="20.0pt" fo:font-weight="bold" fo:letter-spacing="-2.0pt" style:font-name="바탕" style:font-name-asian="HY견고딕" style:font-size-asian="20.0pt" style:font-weight-asian="bold"/>
    </style:style>
    <style:style style:family="text" style:name="T71">
      <style:text-properties fo:font-size="20.0pt" style:font-name="HY견고딕" style:font-name-asian="HY견고딕" style:font-size-asian="20.0pt"/>
    </style:style>
    <style:style style:family="paragraph" style:name="P38" style:parent-style-name="14">
      <style:paragraph-properties style:snap-to-layout-grid="false"/>
    </style:style>
    <style:style style:family="paragraph" style:name="P39" style:parent-style-name="14">
      <style:paragraph-properties style:snap-to-layout-grid="false"/>
    </style:style>
    <style:style style:family="text" style:name="T72">
      <style:text-properties fo:font-size="11.0pt" style:font-name="HY견고딕" style:font-name-asian="HY견고딕" style:font-size-asian="11.0pt"/>
    </style:style>
    <style:style style:family="text" style:name="T73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74">
      <style:text-properties fo:font-size="11.0pt" style:font-name="HY견고딕" style:font-name-asian="HY견고딕" style:font-size-asian="11.0pt"/>
    </style:style>
    <style:style style:family="paragraph" style:name="P40" style:parent-style-name="14">
      <style:paragraph-properties style:snap-to-layout-grid="false"/>
    </style:style>
    <style:style style:family="text" style:name="T75">
      <style:text-properties fo:font-size="11.0pt" style:font-name="HY견고딕" style:font-name-asian="HY견고딕" style:font-size-asian="11.0pt"/>
    </style:style>
    <style:style style:family="text" style:name="T76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77">
      <style:text-properties fo:font-size="11.0pt" style:font-name="HY견고딕" style:font-name-asian="HY견고딕" style:font-size-asian="11.0pt"/>
    </style:style>
    <style:style style:family="text" style:name="T78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79">
      <style:text-properties fo:font-size="11.0pt" style:font-name="HY견고딕" style:font-name-asian="HY견고딕" style:font-size-asian="11.0pt"/>
    </style:style>
    <style:style style:family="paragraph" style:name="P41" style:parent-style-name="14">
      <style:paragraph-properties style:snap-to-layout-grid="false"/>
    </style:style>
    <style:style style:family="text" style:name="T80">
      <style:text-properties fo:font-size="11.0pt" style:font-name="HY견고딕" style:font-name-asian="HY견고딕" style:font-size-asian="11.0pt"/>
    </style:style>
    <style:style style:family="text" style:name="T81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82">
      <style:text-properties fo:font-size="11.0pt" style:font-name="HY견고딕" style:font-name-asian="HY견고딕" style:font-size-asian="11.0pt"/>
    </style:style>
    <style:style style:family="text" style:name="T83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84">
      <style:text-properties fo:font-size="11.0pt" style:font-name="HY견고딕" style:font-name-asian="HY견고딕" style:font-size-asian="11.0pt"/>
    </style:style>
    <style:style style:family="paragraph" style:name="P42" style:parent-style-name="14">
      <style:paragraph-properties style:snap-to-layout-grid="false"/>
    </style:style>
    <style:style style:family="paragraph" style:name="P43" style:parent-style-name="14">
      <style:paragraph-properties style:snap-to-layout-grid="false"/>
    </style:style>
    <style:style style:family="paragraph" style:name="P44" style:parent-style-name="14">
      <style:paragraph-properties fo:text-indent="0.353cm" style:snap-to-layout-grid="false"/>
    </style:style>
    <style:style style:family="text" style:name="T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6">
      <style:text-properties fo:font-size="11.0pt" style:font-name="바탕" style:font-name-asian="바탕" style:font-size-asian="11.0pt"/>
    </style:style>
    <style:style style:family="text" style:name="T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8">
      <style:text-properties fo:font-size="11.0pt" style:font-name="바탕" style:font-name-asian="바탕" style:font-size-asian="11.0pt"/>
    </style:style>
    <style:style style:family="text" style:name="T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0">
      <style:text-properties fo:font-size="11.0pt" style:font-name="바탕" style:font-name-asian="바탕" style:font-size-asian="11.0pt"/>
    </style:style>
    <style:style style:family="text" style:name="T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2">
      <style:text-properties fo:font-size="11.0pt" style:font-name="바탕" style:font-name-asian="바탕" style:font-size-asian="11.0pt"/>
    </style:style>
    <style:style style:family="text" style:name="T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4">
      <style:text-properties fo:font-size="11.0pt" style:font-name="바탕" style:font-name-asian="바탕" style:font-size-asian="11.0pt"/>
    </style:style>
    <style:style style:family="text" style:name="T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6">
      <style:text-properties fo:font-size="11.0pt" style:font-name="바탕" style:font-name-asian="바탕" style:font-size-asian="11.0pt"/>
    </style:style>
    <style:style style:family="text" style:name="T9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8">
      <style:text-properties fo:font-size="11.0pt" style:font-name="바탕" style:font-name-asian="바탕" style:font-size-asian="11.0pt"/>
    </style:style>
    <style:style style:family="paragraph" style:name="P45" style:parent-style-name="14">
      <style:paragraph-properties fo:text-indent="0.353cm" style:snap-to-layout-grid="false"/>
    </style:style>
    <style:style style:family="text" style:name="T9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0">
      <style:text-properties fo:font-size="11.0pt" style:font-name="바탕" style:font-name-asian="바탕" style:font-size-asian="11.0pt"/>
    </style:style>
    <style:style style:family="text" style:name="T10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2">
      <style:text-properties fo:font-size="11.0pt" style:font-name="바탕" style:font-name-asian="바탕" style:font-size-asian="11.0pt"/>
    </style:style>
    <style:style style:family="text" style:name="T10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4">
      <style:text-properties fo:font-size="11.0pt" style:font-name="바탕" style:font-name-asian="바탕" style:font-size-asian="11.0pt"/>
    </style:style>
    <style:style style:family="text" style:name="T1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6">
      <style:text-properties fo:font-size="11.0pt" style:font-name="바탕" style:font-name-asian="바탕" style:font-size-asian="11.0pt"/>
    </style:style>
    <style:style style:family="paragraph" style:name="P46" style:parent-style-name="14">
      <style:paragraph-properties fo:text-indent="0.353cm" style:snap-to-layout-grid="false"/>
    </style:style>
    <style:style style:family="text" style:name="T1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8">
      <style:text-properties fo:font-size="11.0pt" style:font-name="바탕" style:font-name-asian="바탕" style:font-size-asian="11.0pt"/>
    </style:style>
    <style:style style:family="paragraph" style:name="P47" style:parent-style-name="14">
      <style:paragraph-properties fo:text-indent="0.353cm" style:snap-to-layout-grid="false"/>
    </style:style>
    <style:style style:family="paragraph" style:name="P48" style:parent-style-name="14">
      <style:paragraph-properties fo:text-indent="0.353cm" style:snap-to-layout-grid="false"/>
    </style:style>
    <style:style style:family="paragraph" style:name="P49" style:parent-style-name="14">
      <style:paragraph-properties fo:text-indent="0.353cm" style:snap-to-layout-grid="false"/>
    </style:style>
    <style:style style:family="text" style:name="T109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110">
      <style:text-properties fo:font-size="11.0pt" style:font-name="HY견고딕" style:font-name-asian="HY견고딕" style:font-size-asian="11.0pt"/>
    </style:style>
    <style:style style:family="text" style:name="T111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112">
      <style:text-properties fo:font-size="11.0pt" style:font-name="HY견고딕" style:font-name-asian="HY견고딕" style:font-size-asian="11.0pt"/>
    </style:style>
    <style:style style:family="text" style:name="T113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114">
      <style:text-properties fo:font-size="11.0pt" style:font-name="HY견고딕" style:font-name-asian="HY견고딕" style:font-size-asian="11.0pt"/>
    </style:style>
    <style:style style:family="paragraph" style:name="P50" style:parent-style-name="14">
      <style:paragraph-properties fo:text-indent="0.353cm" style:snap-to-layout-grid="false"/>
    </style:style>
    <style:style style:family="paragraph" style:name="P51" style:parent-style-name="14">
      <style:paragraph-properties fo:text-indent="0.353cm" style:snap-to-layout-grid="false"/>
    </style:style>
    <style:style style:family="text" style:name="T11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6">
      <style:text-properties fo:font-size="11.0pt" style:font-name="바탕" style:font-name-asian="바탕" style:font-size-asian="11.0pt"/>
    </style:style>
    <style:style style:family="text" style:name="T11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8">
      <style:text-properties fo:font-size="11.0pt" style:font-name="바탕" style:font-name-asian="바탕" style:font-size-asian="11.0pt"/>
    </style:style>
    <style:style style:family="text" style:name="T11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0">
      <style:text-properties fo:font-size="11.0pt" style:font-name="바탕" style:font-name-asian="바탕" style:font-size-asian="11.0pt"/>
    </style:style>
    <style:style style:family="text" style:name="T12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2">
      <style:text-properties fo:font-size="11.0pt" style:font-name="바탕" style:font-name-asian="바탕" style:font-size-asian="11.0pt"/>
    </style:style>
    <style:style style:family="text" style:name="T12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4">
      <style:text-properties fo:font-size="11.0pt" style:font-name="바탕" style:font-name-asian="바탕" style:font-size-asian="11.0pt"/>
    </style:style>
    <style:style style:family="text" style:name="T12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6">
      <style:text-properties fo:font-size="11.0pt" style:font-name="바탕" style:font-name-asian="바탕" style:font-size-asian="11.0pt"/>
    </style:style>
    <style:style style:family="text" style:name="T12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8">
      <style:text-properties fo:font-size="11.0pt" style:font-name="바탕" style:font-name-asian="바탕" style:font-size-asian="11.0pt"/>
    </style:style>
    <style:style style:family="text" style:name="T12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0">
      <style:text-properties fo:font-size="11.0pt" style:font-name="바탕" style:font-name-asian="바탕" style:font-size-asian="11.0pt"/>
    </style:style>
    <style:style style:family="text" style:name="T13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2">
      <style:text-properties fo:font-size="11.0pt" style:font-name="바탕" style:font-name-asian="바탕" style:font-size-asian="11.0pt"/>
    </style:style>
    <style:style style:family="text" style:name="T1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4">
      <style:text-properties fo:font-size="11.0pt" style:font-name="바탕" style:font-name-asian="바탕" style:font-size-asian="11.0pt"/>
    </style:style>
    <style:style style:family="text" style:name="T1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7">
      <style:text-properties fo:font-size="11.0pt" style:font-name="바탕" style:font-name-asian="바탕" style:font-size-asian="11.0pt"/>
    </style:style>
    <style:style style:family="paragraph" style:name="P52" style:parent-style-name="14">
      <style:paragraph-properties fo:text-indent="0.353cm" style:snap-to-layout-grid="false"/>
    </style:style>
    <style:style style:family="text" style:name="T1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9">
      <style:text-properties fo:font-size="11.0pt" style:font-name="바탕" style:font-name-asian="바탕" style:font-size-asian="11.0pt"/>
    </style:style>
    <style:style style:family="text" style:name="T1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1">
      <style:text-properties fo:font-size="11.0pt" style:font-name="바탕" style:font-name-asian="바탕" style:font-size-asian="11.0pt"/>
    </style:style>
    <style:style style:family="text" style:name="T1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3">
      <style:text-properties fo:font-size="11.0pt" style:font-name="바탕" style:font-name-asian="바탕" style:font-size-asian="11.0pt"/>
    </style:style>
    <style:style style:family="text" style:name="T14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5">
      <style:text-properties fo:font-size="11.0pt" style:font-name="바탕" style:font-name-asian="바탕" style:font-size-asian="11.0pt"/>
    </style:style>
    <style:style style:family="text" style:name="T1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7">
      <style:text-properties fo:font-size="11.0pt" style:font-name="바탕" style:font-name-asian="바탕" style:font-size-asian="11.0pt"/>
    </style:style>
    <style:style style:family="text" style:name="T1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9">
      <style:text-properties fo:font-size="11.0pt" style:font-name="바탕" style:font-name-asian="바탕" style:font-size-asian="11.0pt"/>
    </style:style>
    <style:style style:family="text" style:name="T1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1">
      <style:text-properties fo:font-size="11.0pt" style:font-name="바탕" style:font-name-asian="바탕" style:font-size-asian="11.0pt"/>
    </style:style>
    <style:style style:family="text" style:name="T1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3">
      <style:text-properties fo:font-size="11.0pt" style:font-name="바탕" style:font-name-asian="바탕" style:font-size-asian="11.0pt"/>
    </style:style>
    <style:style style:family="paragraph" style:name="P53" style:parent-style-name="14">
      <style:paragraph-properties fo:text-indent="0.353cm" style:snap-to-layout-grid="false"/>
    </style:style>
    <style:style style:family="text" style:name="T1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5">
      <style:text-properties fo:font-size="11.0pt" style:font-name="바탕" style:font-name-asian="바탕" style:font-size-asian="11.0pt"/>
    </style:style>
    <style:style style:family="text" style:name="T1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7">
      <style:text-properties fo:font-size="11.0pt" style:font-name="바탕" style:font-name-asian="바탕" style:font-size-asian="11.0pt"/>
    </style:style>
    <style:style style:family="text" style:name="T1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9">
      <style:text-properties fo:font-size="11.0pt" style:font-name="바탕" style:font-name-asian="바탕" style:font-size-asian="11.0pt"/>
    </style:style>
    <style:style style:family="text" style:name="T16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1">
      <style:text-properties fo:font-size="11.0pt" style:font-name="바탕" style:font-name-asian="바탕" style:font-size-asian="11.0pt"/>
    </style:style>
    <style:style style:family="paragraph" style:name="P54" style:parent-style-name="0">
      <style:paragraph-properties fo:margin-bottom="0.353cm" fo:text-indent="0.353cm" style:snap-to-layout-grid="false"/>
    </style:style>
    <style:style style:family="text" style:name="T16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3">
      <style:text-properties fo:font-size="11.0pt" style:font-name="바탕" style:font-name-asian="바탕" style:font-size-asian="11.0pt"/>
    </style:style>
    <style:style style:family="text" style:name="T1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5">
      <style:text-properties fo:font-size="11.0pt" style:font-name="바탕" style:font-name-asian="바탕" style:font-size-asian="11.0pt"/>
    </style:style>
    <style:style style:family="text" style:name="T1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7">
      <style:text-properties fo:font-size="11.0pt" style:font-name="바탕" style:font-name-asian="바탕" style:font-size-asian="11.0pt"/>
    </style:style>
    <style:style style:family="text" style:name="T1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9">
      <style:text-properties fo:font-size="11.0pt" style:font-name="바탕" style:font-name-asian="바탕" style:font-size-asian="11.0pt"/>
    </style:style>
    <style:style style:family="paragraph" style:name="P55" style:parent-style-name="14">
      <style:paragraph-properties fo:text-indent="0.353cm" style:snap-to-layout-grid="false"/>
    </style:style>
    <style:style style:family="text" style:name="T1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1">
      <style:text-properties fo:font-size="11.0pt" style:font-name="바탕" style:font-name-asian="바탕" style:font-size-asian="11.0pt"/>
    </style:style>
    <style:style style:family="text" style:name="T1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3">
      <style:text-properties fo:font-size="11.0pt" style:font-name="바탕" style:font-name-asian="바탕" style:font-size-asian="11.0pt"/>
    </style:style>
    <style:style style:family="text" style:name="T1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5">
      <style:text-properties fo:font-size="11.0pt" style:font-name="바탕" style:font-name-asian="바탕" style:font-size-asian="11.0pt"/>
    </style:style>
    <style:style style:family="text" style:name="T17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7">
      <style:text-properties fo:font-size="11.0pt" style:font-name="바탕" style:font-name-asian="바탕" style:font-size-asian="11.0pt"/>
    </style:style>
    <style:style style:family="text" style:name="T1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9">
      <style:text-properties fo:font-size="11.0pt" style:font-name="바탕" style:font-name-asian="바탕" style:font-size-asian="11.0pt"/>
    </style:style>
    <style:style style:family="text" style:name="T18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1">
      <style:text-properties fo:font-size="11.0pt" style:font-name="바탕" style:font-name-asian="바탕" style:font-size-asian="11.0pt"/>
    </style:style>
    <style:style style:family="text" style:name="T1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3">
      <style:text-properties fo:font-size="11.0pt" style:font-name="바탕" style:font-name-asian="바탕" style:font-size-asian="11.0pt"/>
    </style:style>
    <style:style style:family="paragraph" style:name="P56" style:parent-style-name="14">
      <style:paragraph-properties fo:text-indent="0.353cm" style:snap-to-layout-grid="false"/>
    </style:style>
    <style:style style:family="paragraph" style:name="P57" style:parent-style-name="14">
      <style:paragraph-properties fo:text-indent="0.353cm" style:snap-to-layout-grid="false"/>
    </style:style>
    <style:style style:family="paragraph" style:name="P58" style:parent-style-name="14">
      <style:paragraph-properties fo:text-indent="0.353cm" style:snap-to-layout-grid="false"/>
    </style:style>
    <style:style style:family="text" style:name="T184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185">
      <style:text-properties fo:font-size="11.0pt" style:font-name="HY견고딕" style:font-name-asian="HY견고딕" style:font-size-asian="11.0pt"/>
    </style:style>
    <style:style style:family="text" style:name="T186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187">
      <style:text-properties fo:font-size="11.0pt" style:font-name="HY견고딕" style:font-name-asian="HY견고딕" style:font-size-asian="11.0pt"/>
    </style:style>
    <style:style style:family="text" style:name="T188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189">
      <style:text-properties fo:font-size="11.0pt" style:font-name="HY견고딕" style:font-name-asian="HY견고딕" style:font-size-asian="11.0pt"/>
    </style:style>
    <style:style style:family="paragraph" style:name="P59" style:parent-style-name="14">
      <style:paragraph-properties fo:text-indent="0.353cm" style:snap-to-layout-grid="false"/>
    </style:style>
    <style:style style:family="paragraph" style:name="P60" style:parent-style-name="14">
      <style:paragraph-properties fo:text-indent="0.353cm" style:snap-to-layout-grid="false"/>
    </style:style>
    <style:style style:family="text" style:name="T19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1">
      <style:text-properties fo:font-size="11.0pt" style:font-name="바탕" style:font-name-asian="바탕" style:font-size-asian="11.0pt"/>
    </style:style>
    <style:style style:family="text" style:name="T1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3">
      <style:text-properties fo:font-size="11.0pt" style:font-name="바탕" style:font-name-asian="바탕" style:font-size-asian="11.0pt"/>
    </style:style>
    <style:style style:family="text" style:name="T1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5">
      <style:text-properties fo:font-size="11.0pt" style:font-name="바탕" style:font-name-asian="바탕" style:font-size-asian="11.0pt"/>
    </style:style>
    <style:style style:family="text" style:name="T1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7">
      <style:text-properties fo:font-size="11.0pt" style:font-name="바탕" style:font-name-asian="바탕" style:font-size-asian="11.0pt"/>
    </style:style>
    <style:style style:family="text" style:name="T1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9">
      <style:text-properties fo:font-size="11.0pt" style:font-name="바탕" style:font-name-asian="바탕" style:font-size-asian="11.0pt"/>
    </style:style>
    <style:style style:family="text" style:name="T2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1">
      <style:text-properties fo:font-size="11.0pt" style:font-name="바탕" style:font-name-asian="바탕" style:font-size-asian="11.0pt"/>
    </style:style>
    <style:style style:family="text" style:name="T2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3">
      <style:text-properties fo:font-size="11.0pt" style:font-name="바탕" style:font-name-asian="바탕" style:font-size-asian="11.0pt"/>
    </style:style>
    <style:style style:family="text" style:name="T2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5">
      <style:text-properties fo:font-size="11.0pt" style:font-name="바탕" style:font-name-asian="바탕" style:font-size-asian="11.0pt"/>
    </style:style>
    <style:style style:family="text" style:name="T2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7">
      <style:text-properties fo:font-size="11.0pt" style:font-name="바탕" style:font-name-asian="바탕" style:font-size-asian="11.0pt"/>
    </style:style>
    <style:style style:family="text" style:name="T20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9">
      <style:text-properties fo:font-size="11.0pt" style:font-name="바탕" style:font-name-asian="바탕" style:font-size-asian="11.0pt"/>
    </style:style>
    <style:style style:family="paragraph" style:name="P61" style:parent-style-name="14">
      <style:paragraph-properties fo:text-indent="0.353cm" style:snap-to-layout-grid="false"/>
    </style:style>
    <style:style style:family="text" style:name="T2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1">
      <style:text-properties fo:font-size="11.0pt" style:font-name="바탕" style:font-name-asian="바탕" style:font-size-asian="11.0pt"/>
    </style:style>
    <style:style style:family="text" style:name="T2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3">
      <style:text-properties fo:font-size="11.0pt" style:font-name="바탕" style:font-name-asian="바탕" style:font-size-asian="11.0pt"/>
    </style:style>
    <style:style style:family="text" style:name="T2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5">
      <style:text-properties fo:font-size="11.0pt" style:font-name="바탕" style:font-name-asian="바탕" style:font-size-asian="11.0pt"/>
    </style:style>
    <style:style style:family="text" style:name="T2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7">
      <style:text-properties fo:font-size="11.0pt" style:font-name="바탕" style:font-name-asian="바탕" style:font-size-asian="11.0pt"/>
    </style:style>
    <style:style style:family="text" style:name="T2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9">
      <style:text-properties fo:font-size="11.0pt" style:font-name="바탕" style:font-name-asian="바탕" style:font-size-asian="11.0pt"/>
    </style:style>
    <style:style style:family="text" style:name="T2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1">
      <style:text-properties fo:font-size="11.0pt" style:font-name="바탕" style:font-name-asian="바탕" style:font-size-asian="11.0pt"/>
    </style:style>
    <style:style style:family="text" style:name="T2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3">
      <style:text-properties fo:font-size="11.0pt" style:font-name="바탕" style:font-name-asian="바탕" style:font-size-asian="11.0pt"/>
    </style:style>
    <style:style style:family="text" style:name="T2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5">
      <style:text-properties fo:font-size="11.0pt" style:font-name="바탕" style:font-name-asian="바탕" style:font-size-asian="11.0pt"/>
    </style:style>
    <style:style style:family="text" style:name="T2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7">
      <style:text-properties fo:font-size="11.0pt" style:font-name="바탕" style:font-name-asian="바탕" style:font-size-asian="11.0pt"/>
    </style:style>
    <style:style style:family="paragraph" style:name="P62" style:parent-style-name="14">
      <style:paragraph-properties fo:text-indent="0.353cm" style:snap-to-layout-grid="false"/>
    </style:style>
    <style:style style:family="text" style:name="T2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9">
      <style:text-properties fo:font-size="11.0pt" style:font-name="바탕" style:font-name-asian="바탕" style:font-size-asian="11.0pt"/>
    </style:style>
    <style:style style:family="text" style:name="T2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1">
      <style:text-properties fo:font-size="11.0pt" style:font-name="바탕" style:font-name-asian="바탕" style:font-size-asian="11.0pt"/>
    </style:style>
    <style:style style:family="text" style:name="T23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3">
      <style:text-properties fo:font-size="11.0pt" style:font-name="바탕" style:font-name-asian="바탕" style:font-size-asian="11.0pt"/>
    </style:style>
    <style:style style:family="text" style:name="T23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5">
      <style:text-properties fo:font-size="11.0pt" style:font-name="바탕" style:font-name-asian="바탕" style:font-size-asian="11.0pt"/>
    </style:style>
    <style:style style:family="text" style:name="T2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7">
      <style:text-properties fo:font-size="11.0pt" style:font-name="바탕" style:font-name-asian="바탕" style:font-size-asian="11.0pt"/>
    </style:style>
    <style:style style:family="text" style:name="T2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9">
      <style:text-properties fo:font-size="11.0pt" style:font-name="바탕" style:font-name-asian="바탕" style:font-size-asian="11.0pt"/>
    </style:style>
    <style:style style:family="text" style:name="T2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1">
      <style:text-properties fo:font-size="11.0pt" style:font-name="바탕" style:font-name-asian="바탕" style:font-size-asian="11.0pt"/>
    </style:style>
    <style:style style:family="paragraph" style:name="P63" style:parent-style-name="14">
      <style:paragraph-properties fo:text-indent="0.353cm" style:snap-to-layout-grid="false"/>
    </style:style>
    <style:style style:family="paragraph" style:name="P64" style:parent-style-name="14">
      <style:paragraph-properties fo:text-indent="0.353cm" style:snap-to-layout-grid="false"/>
    </style:style>
    <style:style style:family="paragraph" style:name="P65" style:parent-style-name="14">
      <style:paragraph-properties fo:text-indent="0.353cm" style:snap-to-layout-grid="false"/>
    </style:style>
    <style:style style:family="text" style:name="T242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243">
      <style:text-properties fo:font-size="11.0pt" style:font-name="HY견고딕" style:font-name-asian="HY견고딕" style:font-size-asian="11.0pt"/>
    </style:style>
    <style:style style:family="text" style:name="T244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245">
      <style:text-properties fo:font-size="11.0pt" style:font-name="HY견고딕" style:font-name-asian="HY견고딕" style:font-size-asian="11.0pt"/>
    </style:style>
    <style:style style:family="paragraph" style:name="P66" style:parent-style-name="14">
      <style:paragraph-properties fo:text-indent="0.353cm" style:snap-to-layout-grid="false"/>
    </style:style>
    <style:style style:family="paragraph" style:name="P67" style:parent-style-name="14">
      <style:paragraph-properties fo:text-indent="0.353cm" style:snap-to-layout-grid="false"/>
    </style:style>
    <style:style style:family="text" style:name="T2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7">
      <style:text-properties fo:font-size="11.0pt" style:font-name="바탕" style:font-name-asian="바탕" style:font-size-asian="11.0pt"/>
    </style:style>
    <style:style style:family="text" style:name="T2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9">
      <style:text-properties fo:font-size="11.0pt" style:font-name="바탕" style:font-name-asian="바탕" style:font-size-asian="11.0pt"/>
    </style:style>
    <style:style style:family="text" style:name="T2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1">
      <style:text-properties fo:font-size="11.0pt" style:font-name="바탕" style:font-name-asian="바탕" style:font-size-asian="11.0pt"/>
    </style:style>
    <style:style style:family="text" style:name="T2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3">
      <style:text-properties fo:font-size="11.0pt" style:font-name="바탕" style:font-name-asian="바탕" style:font-size-asian="11.0pt"/>
    </style:style>
    <style:style style:family="text" style:name="T2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5">
      <style:text-properties fo:font-size="11.0pt" style:font-name="바탕" style:font-name-asian="바탕" style:font-size-asian="11.0pt"/>
    </style:style>
    <style:style style:family="text" style:name="T2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7">
      <style:text-properties fo:font-size="11.0pt" style:font-name="바탕" style:font-name-asian="바탕" style:font-size-asian="11.0pt"/>
    </style:style>
    <style:style style:family="text" style:name="T2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9">
      <style:text-properties fo:font-size="11.0pt" style:font-name="바탕" style:font-name-asian="바탕" style:font-size-asian="11.0pt"/>
    </style:style>
    <style:style style:family="text" style:name="T26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1">
      <style:text-properties fo:font-size="11.0pt" style:font-name="바탕" style:font-name-asian="바탕" style:font-size-asian="11.0pt"/>
    </style:style>
    <style:style style:family="text" style:name="T26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3">
      <style:text-properties fo:font-size="11.0pt" style:font-name="바탕" style:font-name-asian="바탕" style:font-size-asian="11.0pt"/>
    </style:style>
    <style:style style:family="text" style:name="T2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5">
      <style:text-properties fo:font-size="11.0pt" style:font-name="바탕" style:font-name-asian="바탕" style:font-size-asian="11.0pt"/>
    </style:style>
    <style:style style:family="paragraph" style:name="P68" style:parent-style-name="14">
      <style:paragraph-properties fo:text-indent="0.353cm" style:snap-to-layout-grid="false"/>
    </style:style>
    <style:style style:family="text" style:name="T2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7">
      <style:text-properties fo:font-size="11.0pt" style:font-name="바탕" style:font-name-asian="바탕" style:font-size-asian="11.0pt"/>
    </style:style>
    <style:style style:family="text" style:name="T2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9">
      <style:text-properties fo:font-size="11.0pt" style:font-name="바탕" style:font-name-asian="바탕" style:font-size-asian="11.0pt"/>
    </style:style>
    <style:style style:family="text" style:name="T2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1">
      <style:text-properties fo:font-size="11.0pt" style:font-name="바탕" style:font-name-asian="바탕" style:font-size-asian="11.0pt"/>
    </style:style>
    <style:style style:family="text" style:name="T2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3">
      <style:text-properties fo:font-size="11.0pt" style:font-name="바탕" style:font-name-asian="바탕" style:font-size-asian="11.0pt"/>
    </style:style>
    <style:style style:family="text" style:name="T2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5">
      <style:text-properties fo:font-size="11.0pt" style:font-name="바탕" style:font-name-asian="바탕" style:font-size-asian="11.0pt"/>
    </style:style>
    <style:style style:family="text" style:name="T27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7">
      <style:text-properties fo:font-size="11.0pt" style:font-name="바탕" style:font-name-asian="바탕" style:font-size-asian="11.0pt"/>
    </style:style>
    <style:style style:family="text" style:name="T2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9">
      <style:text-properties fo:font-size="11.0pt" style:font-name="바탕" style:font-name-asian="바탕" style:font-size-asian="11.0pt"/>
    </style:style>
    <style:style style:family="text" style:name="T28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1">
      <style:text-properties fo:font-size="11.0pt" style:font-name="바탕" style:font-name-asian="바탕" style:font-size-asian="11.0pt"/>
    </style:style>
    <style:style style:family="text" style:name="T2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3">
      <style:text-properties fo:font-size="11.0pt" style:font-name="바탕" style:font-name-asian="바탕" style:font-size-asian="11.0pt"/>
    </style:style>
    <style:style style:family="text" style:name="T28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5">
      <style:text-properties fo:font-size="11.0pt" style:font-name="바탕" style:font-name-asian="바탕" style:font-size-asian="11.0pt"/>
    </style:style>
    <style:style style:family="text" style:name="T28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7">
      <style:text-properties fo:font-size="11.0pt" style:font-name="바탕" style:font-name-asian="바탕" style:font-size-asian="11.0pt"/>
    </style:style>
    <style:style style:family="text" style:name="T28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9">
      <style:text-properties fo:font-size="11.0pt" style:font-name="바탕" style:font-name-asian="바탕" style:font-size-asian="11.0pt"/>
    </style:style>
    <style:style style:family="text" style:name="T29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1">
      <style:text-properties fo:font-size="11.0pt" style:font-name="바탕" style:font-name-asian="바탕" style:font-size-asian="11.0pt"/>
    </style:style>
    <style:style style:family="text" style:name="T2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3">
      <style:text-properties fo:font-size="11.0pt" style:font-name="바탕" style:font-name-asian="바탕" style:font-size-asian="11.0pt"/>
    </style:style>
    <style:style style:family="paragraph" style:name="P69" style:parent-style-name="14">
      <style:paragraph-properties fo:text-indent="0.353cm" style:snap-to-layout-grid="false"/>
    </style:style>
    <style:style style:family="text" style:name="T2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5">
      <style:text-properties fo:font-size="11.0pt" style:font-name="바탕" style:font-name-asian="바탕" style:font-size-asian="11.0pt"/>
    </style:style>
    <style:style style:family="paragraph" style:name="P70" style:parent-style-name="14">
      <style:paragraph-properties fo:text-indent="0.353cm" style:snap-to-layout-grid="false"/>
    </style:style>
    <style:style style:family="text" style:name="T2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7">
      <style:text-properties fo:font-size="11.0pt" style:font-name="바탕" style:font-name-asian="바탕" style:font-size-asian="11.0pt"/>
    </style:style>
    <style:style style:family="text" style:name="T2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9">
      <style:text-properties fo:font-size="11.0pt" style:font-name="바탕" style:font-name-asian="바탕" style:font-size-asian="11.0pt"/>
    </style:style>
    <style:style style:family="text" style:name="T3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1">
      <style:text-properties fo:font-size="11.0pt" style:font-name="바탕" style:font-name-asian="바탕" style:font-size-asian="11.0pt"/>
    </style:style>
    <style:style style:family="text" style:name="T3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3">
      <style:text-properties fo:font-size="11.0pt" style:font-name="바탕" style:font-name-asian="바탕" style:font-size-asian="11.0pt"/>
    </style:style>
    <style:style style:family="text" style:name="T3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5">
      <style:text-properties fo:font-size="11.0pt" style:font-name="바탕" style:font-name-asian="바탕" style:font-size-asian="11.0pt"/>
    </style:style>
    <style:style style:family="text" style:name="T3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7">
      <style:text-properties fo:font-size="11.0pt" style:font-name="바탕" style:font-name-asian="바탕" style:font-size-asian="11.0pt"/>
    </style:style>
    <style:style style:family="text" style:name="T30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9">
      <style:text-properties fo:font-size="11.0pt" style:font-name="바탕" style:font-name-asian="바탕" style:font-size-asian="11.0pt"/>
    </style:style>
    <style:style style:family="paragraph" style:name="P71" style:parent-style-name="14">
      <style:paragraph-properties fo:text-indent="0.353cm" style:snap-to-layout-grid="false"/>
    </style:style>
    <style:style style:family="text" style:name="T3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1">
      <style:text-properties fo:font-size="11.0pt" style:font-name="바탕" style:font-name-asian="바탕" style:font-size-asian="11.0pt"/>
    </style:style>
    <style:style style:family="text" style:name="T3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3">
      <style:text-properties fo:font-size="11.0pt" style:font-name="바탕" style:font-name-asian="바탕" style:font-size-asian="11.0pt"/>
    </style:style>
    <style:style style:family="text" style:name="T3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5">
      <style:text-properties fo:font-size="11.0pt" style:font-name="바탕" style:font-name-asian="바탕" style:font-size-asian="11.0pt"/>
    </style:style>
    <style:style style:family="text" style:name="T3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7">
      <style:text-properties fo:font-size="11.0pt" style:font-name="바탕" style:font-name-asian="바탕" style:font-size-asian="11.0pt"/>
    </style:style>
    <style:style style:family="text" style:name="T3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9">
      <style:text-properties fo:font-size="11.0pt" style:font-name="바탕" style:font-name-asian="바탕" style:font-size-asian="11.0pt"/>
    </style:style>
    <style:style style:family="paragraph" style:name="P72" style:parent-style-name="14">
      <style:paragraph-properties fo:text-indent="0.353cm" style:snap-to-layout-grid="false"/>
    </style:style>
    <style:style style:family="text" style:name="T3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1">
      <style:text-properties fo:font-size="11.0pt" style:font-name="바탕" style:font-name-asian="바탕" style:font-size-asian="11.0pt"/>
    </style:style>
    <style:style style:family="text" style:name="T3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3">
      <style:text-properties fo:font-size="11.0pt" style:font-name="바탕" style:font-name-asian="바탕" style:font-size-asian="11.0pt"/>
    </style:style>
    <style:style style:family="text" style:name="T3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5">
      <style:text-properties fo:font-size="11.0pt" style:font-name="바탕" style:font-name-asian="바탕" style:font-size-asian="11.0pt"/>
    </style:style>
    <style:style style:family="paragraph" style:name="P73" style:parent-style-name="14">
      <style:paragraph-properties fo:text-indent="0.353cm" style:snap-to-layout-grid="false"/>
    </style:style>
    <style:style style:family="paragraph" style:name="P74" style:parent-style-name="14">
      <style:paragraph-properties fo:text-indent="0.353cm" style:snap-to-layout-grid="false"/>
    </style:style>
    <style:style style:family="paragraph" style:name="P75" style:parent-style-name="14">
      <style:paragraph-properties fo:text-indent="0.353cm" style:snap-to-layout-grid="false"/>
    </style:style>
    <style:style style:family="text" style:name="T326">
      <style:text-properties fo:font-size="11.0pt" style:font-name="HY견고딕" style:font-name-asian="HY견고딕" style:font-size-asian="11.0pt"/>
    </style:style>
    <style:style style:family="text" style:name="T327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328">
      <style:text-properties fo:font-size="11.0pt" style:font-name="HY견고딕" style:font-name-asian="HY견고딕" style:font-size-asian="11.0pt"/>
    </style:style>
    <style:style style:family="text" style:name="T329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330">
      <style:text-properties fo:font-size="11.0pt" style:font-name="HY견고딕" style:font-name-asian="HY견고딕" style:font-size-asian="11.0pt"/>
    </style:style>
    <style:style style:family="paragraph" style:name="P76" style:parent-style-name="14">
      <style:paragraph-properties fo:text-indent="0.353cm" style:snap-to-layout-grid="false"/>
    </style:style>
    <style:style style:family="paragraph" style:name="P77" style:parent-style-name="14">
      <style:paragraph-properties fo:text-indent="0.353cm" style:snap-to-layout-grid="false"/>
    </style:style>
    <style:style style:family="text" style:name="T331">
      <style:text-properties fo:font-size="11.0pt" style:font-name="HY견고딕" style:font-name-asian="HY견고딕" style:font-size-asian="11.0pt"/>
    </style:style>
    <style:style style:family="text" style:name="T332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333">
      <style:text-properties fo:font-size="11.0pt" style:font-name="HY견고딕" style:font-name-asian="HY견고딕" style:font-size-asian="11.0pt"/>
    </style:style>
    <style:style style:family="text" style:name="T334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335">
      <style:text-properties fo:font-size="11.0pt" style:font-name="HY견고딕" style:font-name-asian="HY견고딕" style:font-size-asian="11.0pt"/>
    </style:style>
    <style:style style:family="text" style:name="T336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337">
      <style:text-properties fo:font-size="11.0pt" style:font-name="HY견고딕" style:font-name-asian="HY견고딕" style:font-size-asian="11.0pt"/>
    </style:style>
    <style:style style:family="paragraph" style:name="P78" style:parent-style-name="14">
      <style:paragraph-properties fo:text-align="center" fo:text-indent="0.353cm" style:snap-to-layout-grid="false"/>
    </style:style>
    <style:style style:family="paragraph" style:name="P79" style:parent-style-name="14">
      <style:paragraph-properties fo:text-align="center" fo:text-indent="0.353cm" style:snap-to-layout-grid="false"/>
    </style:style>
    <style:style style:family="paragraph" style:name="P80" style:parent-style-name="14">
      <style:paragraph-properties fo:text-align="center" fo:text-indent="0.353cm" style:snap-to-layout-grid="false"/>
    </style:style>
    <style:style style:family="text" style:name="T338">
      <style:text-properties fo:font-size="11.0pt" style:font-name="바탕" style:font-name-asian="바탕" style:font-size-asian="11.0pt"/>
    </style:style>
    <style:style style:family="paragraph" style:name="P81" style:parent-style-name="0">
      <style:paragraph-properties fo:text-align="center" style:snap-to-layout-grid="true"/>
    </style:style>
    <style:style style:family="paragraph" style:name="P82" style:parent-style-name="0">
      <style:paragraph-properties fo:text-align="center" style:snap-to-layout-grid="true"/>
    </style:style>
    <style:style style:family="paragraph" style:name="P83" style:parent-style-name="0">
      <style:paragraph-properties fo:text-align="center" style:snap-to-layout-grid="true"/>
    </style:style>
    <style:style style:family="paragraph" style:name="P84" style:parent-style-name="0">
      <style:paragraph-properties fo:text-align="center" style:snap-to-layout-grid="true"/>
    </style:style>
    <style:style style:family="paragraph" style:name="P85" style:parent-style-name="0">
      <style:paragraph-properties fo:text-align="center" style:snap-to-layout-grid="true"/>
    </style:style>
    <style:style style:family="paragraph" style:name="P86" style:parent-style-name="0">
      <style:paragraph-properties fo:text-align="center" style:snap-to-layout-grid="true"/>
    </style:style>
    <style:style style:family="paragraph" style:name="P87" style:parent-style-name="0">
      <style:paragraph-properties fo:text-align="center" style:snap-to-layout-grid="true"/>
    </style:style>
    <style:style style:family="paragraph" style:name="P88" style:parent-style-name="0">
      <style:paragraph-properties fo:text-align="center" style:snap-to-layout-grid="true"/>
    </style:style>
    <style:style style:family="paragraph" style:name="P89" style:parent-style-name="0">
      <style:paragraph-properties fo:text-align="center" style:snap-to-layout-grid="true"/>
    </style:style>
    <style:style style:family="paragraph" style:name="P90" style:parent-style-name="0">
      <style:paragraph-properties fo:text-align="center" style:snap-to-layout-grid="true"/>
    </style:style>
    <style:style style:family="paragraph" style:name="P91" style:parent-style-name="0">
      <style:paragraph-properties fo:text-align="center" style:snap-to-layout-grid="true"/>
    </style:style>
    <style:style style:family="paragraph" style:name="P92" style:parent-style-name="0">
      <style:paragraph-properties fo:text-align="center" style:snap-to-layout-grid="true"/>
    </style:style>
    <style:style style:family="paragraph" style:name="P93" style:parent-style-name="0">
      <style:paragraph-properties fo:text-align="center" style:snap-to-layout-grid="true"/>
    </style:style>
    <style:style style:family="paragraph" style:name="P94" style:parent-style-name="0">
      <style:paragraph-properties fo:text-align="center" style:snap-to-layout-grid="true"/>
    </style:style>
    <style:style style:family="paragraph" style:name="P95" style:parent-style-name="0">
      <style:paragraph-properties fo:text-align="center" style:snap-to-layout-grid="true"/>
    </style:style>
    <style:style style:family="paragraph" style:name="P96" style:parent-style-name="0">
      <style:paragraph-properties fo:text-align="center" style:snap-to-layout-grid="true"/>
    </style:style>
    <style:style style:family="paragraph" style:name="P97" style:parent-style-name="0">
      <style:paragraph-properties fo:text-align="center" style:snap-to-layout-grid="true"/>
    </style:style>
    <style:style style:family="paragraph" style:name="P98" style:parent-style-name="0">
      <style:paragraph-properties fo:text-align="center" style:snap-to-layout-grid="true"/>
    </style:style>
    <style:style style:family="paragraph" style:name="P99" style:parent-style-name="0">
      <style:paragraph-properties fo:text-align="center" style:snap-to-layout-grid="true"/>
    </style:style>
    <style:style style:family="paragraph" style:name="P100" style:parent-style-name="0">
      <style:paragraph-properties fo:text-align="center" style:snap-to-layout-grid="true"/>
    </style:style>
    <style:style style:family="paragraph" style:name="P101" style:parent-style-name="0">
      <style:paragraph-properties fo:text-align="center" style:snap-to-layout-grid="true"/>
    </style:style>
    <style:style style:family="paragraph" style:name="P102" style:parent-style-name="0">
      <style:paragraph-properties fo:text-align="center" style:snap-to-layout-grid="true"/>
    </style:style>
    <style:style style:family="paragraph" style:name="P103" style:parent-style-name="0">
      <style:paragraph-properties fo:text-align="center" style:snap-to-layout-grid="true"/>
    </style:style>
    <style:style style:family="paragraph" style:name="P104" style:parent-style-name="0">
      <style:paragraph-properties fo:text-align="center" style:snap-to-layout-grid="true"/>
    </style:style>
    <style:style style:family="paragraph" style:name="P105" style:parent-style-name="0">
      <style:paragraph-properties fo:text-align="center" style:snap-to-layout-grid="true"/>
    </style:style>
    <style:style style:family="paragraph" style:name="P106" style:parent-style-name="0">
      <style:paragraph-properties fo:text-align="center" style:snap-to-layout-grid="true"/>
    </style:style>
    <style:style style:family="paragraph" style:name="P107" style:parent-style-name="0">
      <style:paragraph-properties fo:text-align="center" style:snap-to-layout-grid="true"/>
    </style:style>
    <style:style style:family="paragraph" style:name="P108" style:parent-style-name="0">
      <style:paragraph-properties fo:text-align="center" style:snap-to-layout-grid="true"/>
    </style:style>
    <style:style style:family="text" style:name="T339">
      <style:text-properties fo:font-size="16.0pt" fo:font-weight="bold" fo:letter-spacing="-1.6pt" style:font-name="바탕" style:font-name-asian="HY견고딕" style:font-size-asian="16.0pt" style:font-weight-asian="bold"/>
    </style:style>
    <style:style style:family="text" style:name="T340">
      <style:text-properties fo:font-size="16.0pt" fo:font-weight="bold" style:font-name="HY견고딕" style:font-name-asian="HY견고딕" style:font-size-asian="16.0pt" style:font-weight-asian="bold"/>
    </style:style>
    <style:style style:family="text" style:name="T341">
      <style:text-properties fo:font-size="16.0pt" fo:font-weight="bold" fo:letter-spacing="-1.6pt" style:font-name="바탕" style:font-name-asian="HY견고딕" style:font-size-asian="16.0pt" style:font-weight-asian="bold"/>
    </style:style>
    <style:style style:family="paragraph" style:name="P109" style:parent-style-name="0">
      <style:paragraph-properties fo:text-align="center" style:snap-to-layout-grid="true"/>
    </style:style>
    <style:style style:family="text" style:name="T342">
      <style:text-properties fo:font-size="16.0pt" fo:font-weight="bold" fo:letter-spacing="-1.6pt" style:font-name="바탕" style:font-name-asian="HY견고딕" style:font-size-asian="16.0pt" style:font-weight-asian="bold"/>
    </style:style>
  </office:automatic-styles>
  <office:body>
    <office:text>
      <text:p text:style-name="P1"><draw:frame draw:style-name="fr1" draw:z-index="0" svg:width="16.799cm" svg:x="0.000cm" svg:y="-26.684cm" text:anchor-type="as-char"><draw:text-box fo:min-height="26.684cm"><table:table table:name="T1" table:style-name="T1" text:anchor-type="paragraph"><table:table-column table:style-name="T1.C65"/><table:table-row table:style-name="T1.R1"><table:table-cell table:style-name="T1.R1_C0"><text:p text:style-name="P2"/><text:p text:style-name="P3"><draw:frame draw:style-name="fr2" draw:z-index="0" svg:width="16.239cm" svg:x="0.000cm" svg:y="-6.873cm" text:anchor-type="as-char"><draw:text-box fo:min-height="6.873cm"><table:table table:name="T2" table:style-name="T2" text:anchor-type="paragraph"><table:table-column table:style-name="T2.C66"/><table:table-row table:style-name="T2.R1"><table:table-cell table:style-name="T2.R1_C0"><text:p text:style-name="P4"/><text:p text:style-name="P5"><text:span text:style-name="T1">제주 녹지국제영리병원 승인 및 </text:span></text:p><text:p text:style-name="P6"><text:span text:style-name="T2">입원료 본인부담률 인상 박근혜 정부 규탄 기자회견</text:span></text:p><text:p text:style-name="P7"/></table:table-cell></table:table-row></table:table></draw:text-box></draw:frame></text:p><text:p text:style-name="P8"><text:span text:style-name="T3">  </text:span><text:span text:style-name="T4">  </text:span></text:p><text:p text:style-name="P9"/><text:p text:style-name="P10"/><text:p text:style-name="P11"><text:span text:style-name="T5"> </text:span><text:span text:style-name="T6">▢ </text:span><text:span text:style-name="T7">일시 </text:span><text:span text:style-name="T8">: 2015</text:span><text:span text:style-name="T9">년 </text:span><text:span text:style-name="T10">12</text:span><text:span text:style-name="T11">월 </text:span><text:span text:style-name="T12">21</text:span><text:span text:style-name="T13">일</text:span><text:span text:style-name="T14">(</text:span><text:span text:style-name="T15">월</text:span><text:span text:style-name="T16">) </text:span><text:span text:style-name="T17">오전 </text:span><text:span text:style-name="T18">11</text:span><text:span text:style-name="T19">시</text:span></text:p><text:p text:style-name="P12"/><text:p text:style-name="P13"><text:span text:style-name="T20"> </text:span><text:span text:style-name="T21">▢ </text:span><text:span text:style-name="T22">장소 </text:span><text:span text:style-name="T23">: </text:span><text:span text:style-name="T24">청와대 앞 </text:span></text:p><text:p text:style-name="P14"/><text:p text:style-name="P15"><text:span text:style-name="T25"> </text:span><text:span text:style-name="T26">▢ </text:span><text:span text:style-name="T27">프로그램 개요</text:span></text:p><text:p text:style-name="P16"/><text:p text:style-name="P17"><text:span text:style-name="T28"> </text:span><text:span text:style-name="T29">○ </text:span><text:span text:style-name="T30">사회 </text:span><text:span text:style-name="T31">: </text:span><text:span text:style-name="T32">김재헌 의료민영화저지범국본 공동상황실장 </text:span></text:p><text:p text:style-name="P18"/><text:p text:style-name="P19"><text:span text:style-name="T33"> </text:span><text:span text:style-name="T34">○ </text:span><text:span text:style-name="T35">기자회견 순서</text:span></text:p><text:p text:style-name="P20"><draw:frame draw:style-name="fr3" draw:z-index="0" svg:width="15.002cm" svg:x="0.000cm" svg:y="-9.391cm" text:anchor-type="as-char"><draw:text-box fo:min-height="9.391cm"><table:table table:name="T3" table:style-name="T3" text:anchor-type="paragraph"><table:table-column table:style-name="T3.C67"/><table:table-row table:style-name="T3.R1"><table:table-cell table:style-name="T3.R1_C0"><text:p text:style-name="P21"/><text:p text:style-name="P22"><text:span text:style-name="T36">◇</text:span><text:span text:style-name="T37"> </text:span><text:span text:style-name="T38">여는 말</text:span><text:span text:style-name="T39">: </text:span><text:span text:style-name="T40">김경자 의료민영화저지범국본 상임집행위원장</text:span><text:span text:style-name="T41">, </text:span><text:span text:style-name="T42">민주노총 부위원장</text:span></text:p><text:p text:style-name="P23"><text:span text:style-name="T43">          </text:span></text:p><text:p text:style-name="P24"><text:span text:style-name="T44">◇</text:span><text:span text:style-name="T45"> </text:span><text:span text:style-name="T46">규탄 발언 </text:span></text:p><text:p text:style-name="P25"/><text:p text:style-name="P26"><text:span text:style-name="T47">- </text:span><text:span text:style-name="T48">유지현 전국보건의료산업노동조합 위원장</text:span></text:p><text:p text:style-name="P27"><text:span text:style-name="T49">- </text:span><text:span text:style-name="T50">강호진 의료영리화저지 제주도민운동본부 집행위원장</text:span></text:p><text:p text:style-name="P28"><text:span text:style-name="T51">- </text:span><text:span text:style-name="T52">박해철 공공운수노조 부위원장</text:span></text:p><text:p text:style-name="P29"><text:span text:style-name="T53">- </text:span><text:span text:style-name="T54">장호종 노동자연대 활동가</text:span></text:p><text:p text:style-name="P30"><text:span text:style-name="T55">- </text:span><text:span text:style-name="T56">전진한 보건의료단체연합 정책부장</text:span></text:p><text:p text:style-name="P31"/><text:p text:style-name="P32"><text:span text:style-name="T57">◇</text:span><text:span text:style-name="T58"> </text:span><text:span text:style-name="T59">기자회견문 낭독 </text:span></text:p><text:p text:style-name="P33"><text:span text:style-name="T60">- </text:span><text:span text:style-name="T61">김동근 사회진보연대 정책위원 </text:span></text:p></table:table-cell></table:table-row></table:table></draw:text-box></draw:frame></text:p><text:p text:style-name="P34"><text:span text:style-name="T62">※ </text:span><text:span text:style-name="T63">첨부자료 </text:span><text:span text:style-name="T64">[</text:span><text:span text:style-name="T65">기자회견문</text:span><text:span text:style-name="T66">]</text:span></text:p></table:table-cell></table:table-row></table:table></draw:text-box></draw:frame></text:p>
      <text:p text:style-name="P35"><text:span text:style-name="T67">[</text:span><text:span text:style-name="T68">기자회견문</text:span><text:span text:style-name="T69">] </text:span></text:p>
      <text:p text:style-name="P36"/>
      <text:p text:style-name="P37"><text:span text:style-name="T70">국민 생명 위협하는 영리병원 강행과 입원료 인상 규탄한다</text:span><text:span text:style-name="T71">.</text:span></text:p>
      <text:p text:style-name="P38"/>
      <text:p text:style-name="P39"><text:span text:style-name="T72">- </text:span><text:span text:style-name="T73">박근혜 대통령과 정진엽 장관은 영리병원을 도입하고 입원비를 인상한 인물로 기록되고 심판될 것이다</text:span><text:span text:style-name="T74">.</text:span></text:p>
      <text:p text:style-name="P40"><text:span text:style-name="T75">- </text:span><text:span text:style-name="T76">입원비 인상과 영리병원 도입은 반복지</text:span><text:span text:style-name="T77">, </text:span><text:span text:style-name="T78">반서민 정책의 전형이다</text:span><text:span text:style-name="T79">.</text:span></text:p>
      <text:p text:style-name="P41"><text:span text:style-name="T80">- </text:span><text:span text:style-name="T81">우리는 국내 첫 영리병원도입을 저지하고</text:span><text:span text:style-name="T82">, </text:span><text:span text:style-name="T83">입원료 인상을 철회시키기 위해 끝까지 국민들과 함께 투쟁할 것이다</text:span><text:span text:style-name="T84">.</text:span></text:p>
      <text:p text:style-name="P42"/>
      <text:p text:style-name="P43"/>
      <text:p text:style-name="P44"><text:span text:style-name="T85">박근혜 정부는 </text:span><text:span text:style-name="T86">12</text:span><text:span text:style-name="T87">월 </text:span><text:span text:style-name="T88">15</text:span><text:span text:style-name="T89">일 국무회의에서 입원료 인상을 의결하고 </text:span><text:span text:style-name="T90">18</text:span><text:span text:style-name="T91">일에는 제주도 </text:span><text:span text:style-name="T92">‘</text:span><text:span text:style-name="T93">녹지병원</text:span><text:span text:style-name="T94">’</text:span><text:span text:style-name="T95">을 승인하여 한국 최초의 영리병원을 인가했다</text:span><text:span text:style-name="T96">. </text:span><text:span text:style-name="T97">입원료 인상과 영리병원 허용 모두 국민들 대다수의 의견에 반하는 것으로 박근혜 정부는 제대로 된 공청회나 토론도 없이 이를 강행처리 하였다</text:span><text:span text:style-name="T98">.</text:span></text:p>
      <text:p text:style-name="P45"><text:span text:style-name="T99">영리병원과 입원비 인상 모두 국민들의 의료비 부담을 직간접적으로 가중시키고</text:span><text:span text:style-name="T100">, </text:span><text:span text:style-name="T101">한국의 의료체계를 후퇴시킨다는 점의 공통점을 가진다</text:span><text:span text:style-name="T102">. </text:span><text:span text:style-name="T103">한국의 낮은 건강보험 보장성에도 현 의료체제가 그나마 유지하고 있는 두 가지 틀이 건강보험당연지정제와 영리병원 불허이다</text:span><text:span text:style-name="T104">. </text:span><text:span text:style-name="T105">이 중 하나만 무너져도 현재도 높은 병원비 부담으로 병원이용을 자제하고 있는 국민들의 의료 이용에 심각한 문제가 발생한다</text:span><text:span text:style-name="T106">.</text:span></text:p>
      <text:p text:style-name="P46"><text:span text:style-name="T107">이런 중요한 변화를 불통으로 밀어붙인 박근혜 대통령과 정진엽 장관은 역사에 기록되고 심판될 것이다</text:span><text:span text:style-name="T108">.</text:span></text:p>
      <text:p text:style-name="P47"/>
      <text:p text:style-name="P48"/>
      <text:p text:style-name="P49"><text:span text:style-name="T109">첫째</text:span><text:span text:style-name="T110">, ‘</text:span><text:span text:style-name="T111">녹지국제병원</text:span><text:span text:style-name="T112">’ </text:span><text:span text:style-name="T113">허용은 철회되어야 한다</text:span><text:span text:style-name="T114">.</text:span></text:p>
      <text:p text:style-name="P50"/>
      <text:p text:style-name="P51"><text:span text:style-name="T115">녹지국제병원은 알려진 대로 </text:span><text:span text:style-name="T116">50</text:span><text:span text:style-name="T117">병상 규모의 피부</text:span><text:span text:style-name="T118">, </text:span><text:span text:style-name="T119">성형 병원이다</text:span><text:span text:style-name="T120">. </text:span><text:span text:style-name="T121">이는 작년 사기성 투자와 대표 구속 논란이 있어 결국 불허된 </text:span><text:span text:style-name="T122">‘</text:span><text:span text:style-name="T123">싼얼병원</text:span><text:span text:style-name="T124">’</text:span><text:span text:style-name="T125">과 판박이로</text:span><text:span text:style-name="T126">, </text:span><text:span text:style-name="T127">녹지병원의 주된 투자자인 중국 녹지그룹은 부동산 투기기업으로 병원을 운영해 본 경험조차 없다</text:span><text:span text:style-name="T128">. </text:span><text:span text:style-name="T129">때문에 이 병원은 사실상 국내성형자본이 중국을 우회하여</text:span><text:span text:style-name="T130">, </text:span><text:span text:style-name="T131">국내 첫 영리병원을 경영하려 한다는 의혹을 받았다</text:span><text:span text:style-name="T132">. </text:span><text:span text:style-name="T133">그러나 정부는 이런 의혹을 은폐하기 위해 사업계획</text:span><text:span text:style-name="T134">, </text:span><text:span text:style-name="T135">정부 검</text:span><text:span text:style-name="T136">토내용을 아직도 공개하지 않고 있다</text:span><text:span text:style-name="T137">.</text:span></text:p>
      <text:p text:style-name="P52"><text:span text:style-name="T138">영리병원은 투자자들의 이익을 우선하기 때문에</text:span><text:span text:style-name="T139">, </text:span><text:span text:style-name="T140">환자안전과 적정진료는 애당초 기대할 수 없다</text:span><text:span text:style-name="T141">. </text:span><text:span text:style-name="T142">게다가 녹지병원의 응급진료체계</text:span><text:span text:style-name="T143">, </text:span><text:span text:style-name="T144">최소인력기준</text:span><text:span text:style-name="T145">, </text:span><text:span text:style-name="T146">그리고 무분별한 신의료기술 적용 등에 대한 제대로 된 안전장치조차 충분히 공개되지 않고 있다</text:span><text:span text:style-name="T147">. </text:span><text:span text:style-name="T148">이 병원의 주된 대상이 내국인이 아니라고 하지만</text:span><text:span text:style-name="T149">, </text:span><text:span text:style-name="T150">이 병원은 내국인도 얼마든지 제한 없이 진료를 받을 수 있고</text:span><text:span text:style-name="T151">, </text:span><text:span text:style-name="T152">내국인 뿐 아니라 외국인 환자의 안전도 충분히 보장되어야 한다</text:span><text:span text:style-name="T153">.</text:span></text:p>
      <text:p text:style-name="P53"><text:span text:style-name="T154">거기다 언론을 통해 복지부 관계자가 밝혔듯이 녹지병원이 향후 영리병원의 추가적 도입의 교두보가 될 것으로 기대하는 측면은 더욱 우려스럽다</text:span><text:span text:style-name="T155">. </text:span><text:span text:style-name="T156">영리병원 설립 허용은 의료의 공공성을 포기하겠다는 것에 다름 아니다</text:span><text:span text:style-name="T157">. </text:span><text:span text:style-name="T158">전국 경제자유구역 </text:span><text:span text:style-name="T159">8</text:span><text:span text:style-name="T160">곳과 제주도에 설립 가능한 영리병원이 이제 물꼬를 트며 우후죽순 들어선다면 한국의 공공의료가 설 자리는 더 이상 없다</text:span><text:span text:style-name="T161">.</text:span></text:p>
      <text:p text:style-name="P54"><text:span text:style-name="T162">영리병원의 경우 비영리병원보다 </text:span><text:span text:style-name="T163">1</text:span><text:span text:style-name="T164">인당 의료비가 높고 사망률이 높아 의료의 질은 오히려 떨어지며 병원인력은 덜 고용하는 것으로 여러 연구에서 밝혀진 바 있다</text:span><text:span text:style-name="T165">. </text:span><text:span text:style-name="T166">또한 영리병원은 다른 비영리병원에도 영향을 미쳐 의료비를 올리며 지역병원 폐쇄를 불러온다</text:span><text:span text:style-name="T167">. </text:span><text:span text:style-name="T168">시민사회단체가 그토록 영리병원의 허용을 반대해온 까닭이다</text:span><text:span text:style-name="T169">.</text:span></text:p>
      <text:p text:style-name="P55"><text:span text:style-name="T170">건강보험 적용이 되지 않고 무규제의 상업적 의료가 횡행할 영리병원은 국내 의료를 상업화로 잠식할 것이다</text:span><text:span text:style-name="T171">. </text:span><text:span text:style-name="T172">불과 며칠 전 </text:span><text:span text:style-name="T173">“</text:span><text:span text:style-name="T174">우리나라에 영리병원을 도입할 생각은 추호도 없다</text:span><text:span text:style-name="T175">”</text:span><text:span text:style-name="T176">면서도 </text:span><text:span text:style-name="T177">"(</text:span><text:span text:style-name="T178">제주도 등은</text:span><text:span text:style-name="T179">) </text:span><text:span text:style-name="T180">이미 법적으로 허용된 곳</text:span><text:span text:style-name="T181">"</text:span><text:span text:style-name="T182">이라고 딴 소리를 늘어놓던 정진엽 장관은 직무유기를 하고 있다</text:span><text:span text:style-name="T183">.</text:span></text:p>
      <text:p text:style-name="P56"/>
      <text:p text:style-name="P57"/>
      <text:p text:style-name="P58"><text:span text:style-name="T184">둘째</text:span><text:span text:style-name="T185">, </text:span><text:span text:style-name="T186">정부는 입원료 인상이 아니라</text:span><text:span text:style-name="T187">, </text:span><text:span text:style-name="T188">입원료를 인하해야 한다</text:span><text:span text:style-name="T189">.</text:span></text:p>
      <text:p text:style-name="P59"/>
      <text:p text:style-name="P60"><text:span text:style-name="T190">이번에 통과된 시행령에는 입원료 본인부담률을 </text:span><text:span text:style-name="T191">15</text:span><text:span text:style-name="T192">일 이상 입원하면 </text:span><text:span text:style-name="T193">30</text:span><text:span text:style-name="T194">일까지는 </text:span><text:span text:style-name="T195">25%</text:span><text:span text:style-name="T196">로</text:span><text:span text:style-name="T197">, 31</text:span><text:span text:style-name="T198">일째부터는 </text:span><text:span text:style-name="T199">30%</text:span><text:span text:style-name="T200">로 인상한다</text:span><text:span text:style-name="T201">. </text:span><text:span text:style-name="T202">경제위기로 가뜩이나 입원을 꺼리는 서민들에게는 큰 부담 증가가 될 수 있다</text:span><text:span text:style-name="T203">. </text:span><text:span text:style-name="T204">거기다 환자의 경제적 부담을 매개로 장기입원자를 줄이겠다는 생각은 국민들에 대한 현 정부의 인식을 보여준다</text:span><text:span text:style-name="T205">. </text:span><text:span text:style-name="T206">환자들의 도덕적해이가 문제가 아니라</text:span><text:span text:style-name="T207">, </text:span><text:span text:style-name="T208">허약한 한국의 복지제도가 문제다</text:span><text:span text:style-name="T209">.</text:span></text:p>
      <text:p text:style-name="P61"><text:span text:style-name="T210">여기에 지난 </text:span><text:span text:style-name="T211">6</text:span><text:span text:style-name="T212">년간 누적된 </text:span><text:span text:style-name="T213">17</text:span><text:span text:style-name="T214">조 원이 넘는 건강보험 흑자의 존재는 입원료 인상 강행의 최소한의 근거도 무색하게 한다</text:span><text:span text:style-name="T215">. </text:span><text:span text:style-name="T216">보험료 </text:span><text:span text:style-name="T217">17</text:span><text:span text:style-name="T218">조 원 흑자는 낮은 보장성과 병원이용 자제의 결과다</text:span><text:span text:style-name="T219">. </text:span><text:span text:style-name="T220">또한 해외의 사례에 비추어 봐도 이런 식의 입원료 인상은 없다</text:span><text:span text:style-name="T221">. </text:span><text:span text:style-name="T222">그나마 입원료 차등인상을 하려면 기본 본인부담금을 </text:span><text:span text:style-name="T223">10% </text:span><text:span text:style-name="T224">이하로 인하하고 하는 것이 상식적이다</text:span><text:span text:style-name="T225">. </text:span><text:span text:style-name="T226">기존 입원료 부담률을 유지하면서 장기입원 부담률을 올리기만 하겠다는 것은 국민들을 쥐어짜려는 것에 다름 아니다</text:span><text:span text:style-name="T227">.</text:span></text:p>
      <text:p text:style-name="P62"><text:span text:style-name="T228">우리는 </text:span><text:span text:style-name="T229">2005</text:span><text:span text:style-name="T230">년 </text:span><text:span text:style-name="T231">1</text:span><text:span text:style-name="T232">조 </text:span><text:span text:style-name="T233">5</text:span><text:span text:style-name="T234">천억 원 흑자에도 암과 중증질환의 입원료 본인부담금을 인하시킨 바가 있다</text:span><text:span text:style-name="T235">. 17</text:span><text:span text:style-name="T236">조 원이 남아있는데</text:span><text:span text:style-name="T237">, </text:span><text:span text:style-name="T238">입원료 인하가 아니라 인상을 강행하는 정부를 어떻게 봐야 할까</text:span><text:span text:style-name="T239">? </text:span><text:span text:style-name="T240">정부는 비상식적인 입원료 인상이 아니라 입원료 인하를 위한 안을 마련하라</text:span><text:span text:style-name="T241">.</text:span></text:p>
      <text:p text:style-name="P63"/>
      <text:p text:style-name="P64"/>
      <text:p text:style-name="P65"><text:span text:style-name="T242">셋째</text:span><text:span text:style-name="T243">, </text:span><text:span text:style-name="T244">국민 의사에 반하는 행정독재를 중단하라</text:span><text:span text:style-name="T245">.</text:span></text:p>
      <text:p text:style-name="P66"/>
      <text:p text:style-name="P67"><text:span text:style-name="T246">이번 영리병원 도입을 보면 처음부터 국민여론을 무시하고</text:span><text:span text:style-name="T247">, </text:span><text:span text:style-name="T248">최소한의 정보공개도 거부하며 진행되었다</text:span><text:span text:style-name="T249">. </text:span><text:span text:style-name="T250">국민들은 영리병원에 대한 반대 입장을 이미 수없이 밝혀왔다</text:span><text:span text:style-name="T251">. </text:span><text:span text:style-name="T252">이번 </text:span><text:span text:style-name="T253">7</text:span><text:span text:style-name="T254">월 여론조사 결과에서 제주도민들은 </text:span><text:span text:style-name="T255">75%</text:span><text:span text:style-name="T256">의 압도적 반대로 영리병원을 거부했다</text:span><text:span text:style-name="T257">. </text:span><text:span text:style-name="T258">이런 여론을 최소한 설득이라도 하려면 사업계획서 및 심의절차 등을 공개해야 마땅하다</text:span><text:span text:style-name="T259">. </text:span><text:span text:style-name="T260">그러나 정부는 </text:span><text:span text:style-name="T261">‘</text:span><text:span text:style-name="T262">영업비밀</text:span><text:span text:style-name="T263">’</text:span><text:span text:style-name="T264">이라며 국민들이 아니라 투자회사의 이익만을 지켰다</text:span><text:span text:style-name="T265">.</text:span></text:p>
      <text:p text:style-name="P68"><text:span text:style-name="T266">또한 입원료 인상 건도 황당하다</text:span><text:span text:style-name="T267">. </text:span><text:span text:style-name="T268">애초 올해 </text:span><text:span text:style-name="T269">2</text:span><text:span text:style-name="T270">월 </text:span><text:span text:style-name="T271">5</text:span><text:span text:style-name="T272">일 입법예고 되었던 안이 국민들의 반대로 의견마감이 되고도 의견수렴을 위한 관련단체 공청회를 하는 상황이 연출되었다</text:span><text:span text:style-name="T273">. </text:span><text:span text:style-name="T274">이 </text:span><text:span text:style-name="T275">5</text:span><text:span text:style-name="T276">월 공청회에 참석한 직능단체</text:span><text:span text:style-name="T277">, </text:span><text:span text:style-name="T278">시민단체</text:span><text:span text:style-name="T279">, </text:span><text:span text:style-name="T280">전문가들 모두가 입원료 인상이 부적절하다는 의견을 제시했다</text:span><text:span text:style-name="T281">. </text:span><text:span text:style-name="T282">때문에</text:span><text:span text:style-name="T283">, 2</text:span><text:span text:style-name="T284">월 </text:span><text:span text:style-name="T285">5</text:span><text:span text:style-name="T286">일에 입법예고된 안이 자동철회된 것으로 오인되는 상황이었다</text:span><text:span text:style-name="T287">. </text:span><text:span text:style-name="T288">그러나 무려 </text:span><text:span text:style-name="T289">11</text:span><text:span text:style-name="T290">개월이 지나서 국무회의에 입원료인상을 끼워 넣은 것은 입원료 인상 시도가 국민들에게서 잊혀지기만을 기다린 처사로 볼 수밖에 없다</text:span><text:span text:style-name="T291">. </text:span><text:span text:style-name="T292">최소한의 의견수렴 결과나 검토도 발견되지 않는다</text:span><text:span text:style-name="T293">.</text:span></text:p>
      <text:p text:style-name="P69"><text:span text:style-name="T294">행정입법의 법적인 틈새와 허점을 활용하여 국민건강에 직결되는 정책을 임의로 강행하는 행위는 즉시 중단되어야 한다</text:span><text:span text:style-name="T295">.</text:span></text:p>
      <text:p text:style-name="P70"><text:span text:style-name="T296">우리는 지금 국민 대다수가 반대하는 노동악법과 민영화</text:span><text:span text:style-name="T297">‧</text:span><text:span text:style-name="T298">영리화 법인 </text:span><text:span text:style-name="T299">‘</text:span><text:span text:style-name="T300">서비스산업발전기본법</text:span><text:span text:style-name="T301">’ </text:span><text:span text:style-name="T302">강행 통과를 압박하는 청와대의 비상식적 모습을 보면서 분노하고 있다</text:span><text:span text:style-name="T303">. </text:span><text:span text:style-name="T304">그런데 박근혜 정부의 국민 쥐어짜기 시도에 새정치민주연합은 </text:span><text:span text:style-name="T305">‘</text:span><text:span text:style-name="T306">국제의료사업지원법</text:span><text:span text:style-name="T307">’</text:span><text:span text:style-name="T308">을 함께 통과시켜 줬다</text:span><text:span text:style-name="T309">.</text:span></text:p>
      <text:p text:style-name="P71"><text:span text:style-name="T310">이 법은 영리병원 통과의 명분을 제공했다</text:span><text:span text:style-name="T311">. </text:span><text:span text:style-name="T312">해외환자 유치를 통한 돈벌이가 국가 차원에서 장려해야 할 일이라는 사회적 명분을 세워준 것이 바로 이 법이기 때문이다</text:span><text:span text:style-name="T313">. </text:span><text:span text:style-name="T314">우리들은 정부와 새누리당이 하루빨리 이 법의 이름만이라도 통과시켜달라고 한 이유가 </text:span><text:span text:style-name="T315">‘</text:span><text:span text:style-name="T316">영리병원 인가</text:span><text:span text:style-name="T317">’</text:span><text:span text:style-name="T318">를 위한 것이라고 경고해왔다</text:span><text:span text:style-name="T319">.</text:span></text:p>
      <text:p text:style-name="P72"><text:span text:style-name="T320">국민의료체계를 와해시킬 영리병원의 최초인가와 입원료 인상은 평범한 국민들을 위험에 빠뜨리는 위협행위이다</text:span><text:span text:style-name="T321">. </text:span><text:span text:style-name="T322">정부가 불통과 위협으로 일관한다면 이제 국민들은 거리에서 투쟁을 벌일 수밖에 없을 것이다</text:span><text:span text:style-name="T323">. </text:span><text:span text:style-name="T324">우리는 국민들과 함께 아래와 같은 요구를 밝힌다</text:span><text:span text:style-name="T325">.</text:span></text:p>
      <text:p text:style-name="P73"/>
      <text:p text:style-name="P74"/>
      <text:p text:style-name="P75"><text:span text:style-name="T326">1. </text:span><text:span text:style-name="T327">정부는 영리병원 승인을 즉각 철회하고</text:span><text:span text:style-name="T328">, </text:span><text:span text:style-name="T329">사업계획서 및 정부 검토내용을 공개하라</text:span><text:span text:style-name="T330">.</text:span></text:p>
      <text:p text:style-name="P76"/>
      <text:p text:style-name="P77"><text:span text:style-name="T331">2. </text:span><text:span text:style-name="T332">정부는 입원료인상을 철회하고</text:span><text:span text:style-name="T333">, </text:span><text:span text:style-name="T334">국민이 낸 건강보험 흑자 </text:span><text:span text:style-name="T335">17</text:span><text:span text:style-name="T336">조로 의료비를 인하하라</text:span><text:span text:style-name="T337">.</text:span></text:p>
      <text:p text:style-name="P78"/>
      <text:p text:style-name="P79"/>
      <text:p text:style-name="P80"><text:span text:style-name="T338">2015. 12. 21</text:span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><text:span text:style-name="T339">의료민영화</text:span><text:span text:style-name="T340">-</text:span><text:span text:style-name="T341">영리화 저지와 의료공공성 강화를 위한 범국민운동본부 </text:span></text:p>
      <text:p text:style-name="P109"><text:span text:style-name="T342">의료민영화저지와 무상의료실현을위한 운동본부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000cm" fo:margin-right="2.000cm" fo:margin-top="1.5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2년 4월 2일 월요일 오후 3:49:25</meta:creation-date>
    <dc:title>의료민영화 악법추진 19대 총선 심판대상자 명단발표</dc:title>
    <dc:creator>민주노총</dc:creator>
    <dc:date>2015년 12월 21일 월요일 오후 2:39:53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