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text" style:name="T27">
      <style:text-properties fo:font-size="20.0pt" style:font-name="한양견고딕" style:font-name-asian="한양견고딕" style:font-size-asian="20.0pt"/>
    </style:style>
    <style:style style:family="text" style:name="T28">
      <style:text-properties fo:font-size="20.0pt" style:font-name="바탕" style:font-name-asian="한양견고딕" style:font-size-asian="20.0pt"/>
    </style:style>
    <style:style style:family="text" style:name="T29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text" style:name="T30">
      <style:text-properties fo:font-size="20.0pt" style:font-name="바탕" style:font-name-asian="한양견고딕" style:font-size-asian="20.0pt"/>
    </style:style>
    <style:style style:family="text" style:name="T31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498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바탕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459cm" fo:text-indent="-0.459cm" style:snap-to-layout-grid="false"/>
    </style:style>
    <style:style style:family="paragraph" style:name="P20" style:parent-style-name="0">
      <style:paragraph-properties fo:margin-left="0.459cm" fo:text-indent="-0.459cm" style:snap-to-layout-grid="false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style:font-name="바탕" style:font-name-asian="휴먼명조" style:font-size-asian="14.0pt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참여연대</text:span><text:span text:style-name="T17">, </text:span><text:span text:style-name="T18">국제의료사업지원법 및 서비스산업발전기본법 폐기 요구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1. 16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2.498cm" text:anchor-type="as-char"><draw:text-box fo:min-height="2.498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참여연대</text:span><text:span text:style-name="T27">,</text:span><text:span text:style-name="T28">『</text:span><text:span text:style-name="T29">국제의료사업지원법 및 서비스산업발전기본법</text:span><text:span text:style-name="T30">』</text:span><text:span text:style-name="T31">폐기 요구</text:span></text:p><text:p text:style-name="P14"><text:span text:style-name="T32">의료의 영리화 및 산업화를 가속화시키고 시민의 건강을 침해</text:span></text:p></table:table-cell></table:table-row></table:table></draw:text-box></draw:frame></text:p>
      <text:p text:style-name="P15"/>
      <text:p text:style-name="P16"><text:span text:style-name="T33">1. </text:span><text:span text:style-name="T34">참여연대 사회복지위원회</text:span><text:span text:style-name="T35">(</text:span><text:span text:style-name="T36">위원장 </text:span><text:span text:style-name="T37">: </text:span><text:span text:style-name="T38">이찬진 변호사</text:span><text:span text:style-name="T39">)</text:span><text:span text:style-name="T40">는 오늘</text:span><text:span text:style-name="T41">(11/16) </text:span><text:span text:style-name="T42">「</text:span><text:span text:style-name="T43">서비스산업발전기본법</text:span><text:span text:style-name="T44">」</text:span><text:span text:style-name="T45">과 </text:span><text:span text:style-name="T46">「</text:span><text:span text:style-name="T47">국제의료사업지원법</text:span><text:span text:style-name="T48">」</text:span><text:span text:style-name="T49">에 대한 의견서를 보건복지위원회 소속 의원 </text:span><text:span text:style-name="T50">20</text:span><text:span text:style-name="T51">명과 기획재정위원회 소속 의원 </text:span><text:span text:style-name="T52">26</text:span><text:span text:style-name="T53">명에게 발송하였다</text:span><text:span text:style-name="T54">. </text:span></text:p>
      <text:p text:style-name="P17"/>
      <text:p text:style-name="P18"><text:span text:style-name="T55">2. </text:span><text:span text:style-name="T56">새누리당 이명수 의원이 </text:span><text:span text:style-name="T57">2014</text:span><text:span text:style-name="T58">년 </text:span><text:span text:style-name="T59">10</text:span><text:span text:style-name="T60">월 외국인환자 유치 및 의료 해외진출을 추진하여 고부가가치를 창출할 수 있다고 </text:span><text:span text:style-name="T61">「</text:span><text:span text:style-name="T62">국제의료사업지원법</text:span><text:span text:style-name="T63">」</text:span><text:span text:style-name="T64">을 발의하였다</text:span><text:span text:style-name="T65">. </text:span><text:span text:style-name="T66">그러나 내용을 살펴보면</text:span><text:span text:style-name="T67">, </text:span><text:span text:style-name="T68">민간보험사가 직접 해외환자를 유치할 수 있도록 하는 등 민간보험사와 병원의 이익을 위해 건강보험제도를 훼손할 위험이 있다</text:span><text:span text:style-name="T69">. </text:span><text:span text:style-name="T70">또한 정부가 발의한 </text:span><text:span text:style-name="T71">「</text:span><text:span text:style-name="T72">서비스산업발전기본법</text:span><text:span text:style-name="T73">」</text:span><text:span text:style-name="T74">은 서비스산업 분야를 기획재정부의 산하에 두는 것이며 특히 의료 및 교육 등 공공서비스를 시장 논리에 적용받을 수 있도록 하는 내용을 골자로 하고 있다</text:span><text:span text:style-name="T75">. </text:span></text:p>
      <text:p text:style-name="P19"/>
      <text:p text:style-name="P20"><text:span text:style-name="T76">3. </text:span><text:span text:style-name="T77">현재 우리나라는 건강보험 보장성이 낮아 의료비 본인부담금이 높은 상황으로 의료의 공공성 확충이 절대적으로 필요하다</text:span><text:span text:style-name="T78">. </text:span><text:span text:style-name="T79">그러나 </text:span><text:span text:style-name="T80">「</text:span><text:span text:style-name="T81">국제의료사업지원법</text:span><text:span text:style-name="T82">」 </text:span><text:span text:style-name="T83">및 </text:span><text:span text:style-name="T84">「</text:span><text:span text:style-name="T85">서비스산업발전기본법</text:span><text:span text:style-name="T86">」</text:span><text:span text:style-name="T87">은 의료의 영리화 및 산업화를 가속화 시킬 뿐만 아니라</text:span><text:span text:style-name="T88">, </text:span><text:span text:style-name="T89">궁극적으로 시민의 건강권을 침해할 우려가 높은 법안이다</text:span><text:span text:style-name="T90">. </text:span><text:span text:style-name="T91">따라서 참여연대 사회복지위원회</text:span><text:span text:style-name="T92">(</text:span><text:span text:style-name="T93">위원장 </text:span><text:span text:style-name="T94">: </text:span><text:span text:style-name="T95">이찬진 변호사</text:span><text:span text:style-name="T96">)</text:span><text:span text:style-name="T97">는 국회에게 하루빨리 위 법안들을 폐기하고 공공성을 확충하고 국민의 건강을 보호할 수 있는 좋은 법안을 마련할 것을 요구했다</text:span><text:span text:style-name="T98">. </text:span><text:span text:style-name="T99">끝</text:span><text:span text:style-name="T100">. </text:span></text:p>
      <text:p text:style-name="P21"/>
      <text:p text:style-name="P22"/>
      <text:p text:style-name="P23"><text:span text:style-name="T101">▣ </text:span><text:span text:style-name="T102">별첨자료</text:span></text:p>
      <text:p text:style-name="P24"><text:span text:style-name="T103">1. </text:span><text:span text:style-name="T104">「</text:span><text:span text:style-name="T105">국제의료사업지원법 및 서비스산업발전기본법</text:span><text:span text:style-name="T106">」 </text:span><text:span text:style-name="T107">폐기 요구</text:span><text:span text:style-name="T108">. 1</text:span><text:span text:style-name="T109">부</text:span><text:span text:style-name="T110">. </text:span></text:p>
      <text:p text:style-name="P25"/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11월 16일 월요일 오후 3:55:2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