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text" style:name="T31">
      <style:text-properties fo:font-size="20.0pt" style:font-name="바탕" style:font-name-asian="한양견고딕" style:font-size-asian="20.0pt"/>
    </style:style>
    <style:style style:family="text" style:name="T32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3">
      <style:text-properties fo:font-size="20.0pt" style:font-name="바탕" style:font-name-asian="한양견고딕" style:font-size-asian="20.0pt"/>
    </style:style>
    <style:style style:family="text" style:name="T34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231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fo:margin-left="0.548cm" fo:text-indent="-0.548cm" style:snap-to-layout-grid="false"/>
    </style:style>
    <style:style style:family="text" style:name="T37">
      <style:text-properties fo:font-size="14.0pt" fo:font-weight="bold" style:font-name="휴먼명조" style:font-name-asian="휴먼명조" style:font-size-asian="14.0pt" style:font-weight-asian="bold"/>
    </style:style>
    <style:style style:family="text" style:name="T38">
      <style:text-properties fo:font-size="14.0pt" fo:font-weight="bold" style:font-name="바탕" style:font-name-asian="휴먼명조" style:font-size-asian="14.0pt" style:font-weight-asian="bold"/>
    </style:style>
    <style:style style:family="paragraph" style:name="P19" style:parent-style-name="0">
      <style:paragraph-properties fo:margin-left="0.548cm" fo:text-indent="-0.548cm" style:snap-to-layout-grid="false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바탕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바탕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바탕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바탕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0" style:parent-style-name="0">
      <style:paragraph-properties fo:margin-left="0.548cm" fo:text-indent="-0.548cm" style:snap-to-layout-grid="false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1" style:parent-style-name="0">
      <style:paragraph-properties fo:margin-left="0.548cm" fo:text-indent="-0.548cm" style:snap-to-layout-grid="false"/>
    </style:style>
    <style:style style:family="paragraph" style:name="P22" style:parent-style-name="7">
      <style:paragraph-properties fo:margin-left="0.548cm" fo:text-indent="-0.548cm" style:snap-to-layout-grid="false"/>
    </style:style>
    <style:style style:family="text" style:name="T62">
      <style:text-properties fo:font-size="14.0pt" fo:font-weight="bold" style:font-name="휴먼명조" style:font-name-asian="휴먼명조" style:font-size-asian="14.0pt" style:font-weight-asian="bold"/>
    </style:style>
    <style:style style:family="text" style:name="T63">
      <style:text-properties fo:font-size="14.0pt" fo:font-weight="bold" style:font-name="바탕" style:font-name-asian="휴먼명조" style:font-size-asian="14.0pt" style:font-weight-asian="bold"/>
    </style:style>
    <style:style style:family="paragraph" style:name="P23" style:parent-style-name="0">
      <style:paragraph-properties fo:margin-left="0.548cm" fo:text-indent="-0.548cm" style:snap-to-layout-grid="false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4" style:parent-style-name="0">
      <style:paragraph-properties fo:margin-left="0.548cm" fo:text-indent="-0.548cm" style:snap-to-layout-grid="false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5" style:parent-style-name="0">
      <style:paragraph-properties fo:margin-left="0.548cm" fo:text-indent="-0.548cm" style:snap-to-layout-grid="false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6" style:parent-style-name="0">
      <style:paragraph-properties fo:margin-left="0.548cm" fo:text-indent="-0.548cm" style:snap-to-layout-grid="false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7" style:parent-style-name="0">
      <style:paragraph-properties fo:margin-left="0.548cm" fo:text-indent="-0.548cm" style:snap-to-layout-grid="false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8" style:parent-style-name="0">
      <style:paragraph-properties fo:margin-left="0.548cm" fo:text-indent="-0.548cm" style:snap-to-layout-grid="false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9" style:parent-style-name="0">
      <style:paragraph-properties fo:margin-left="0.548cm" fo:text-indent="-0.548cm" style:snap-to-layout-grid="false"/>
    </style:style>
    <style:style style:family="paragraph" style:name="P30" style:parent-style-name="7">
      <style:paragraph-properties fo:margin-left="0.548cm" fo:text-indent="-0.548cm" style:snap-to-layout-grid="false"/>
    </style:style>
    <style:style style:family="text" style:name="T102">
      <style:text-properties fo:font-size="14.0pt" fo:font-weight="bold" style:font-name="휴먼명조" style:font-name-asian="휴먼명조" style:font-size-asian="14.0pt" style:font-weight-asian="bold"/>
    </style:style>
    <style:style style:family="text" style:name="T103">
      <style:text-properties fo:font-size="14.0pt" fo:font-weight="bold" style:font-name="바탕" style:font-name-asian="휴먼명조" style:font-size-asian="14.0pt" style:font-weight-asian="bold"/>
    </style:style>
    <style:style style:family="text" style:name="T104">
      <style:text-properties fo:font-size="14.0pt" fo:font-weight="bold" style:font-name="휴먼명조" style:font-name-asian="휴먼명조" style:font-size-asian="14.0pt" style:font-weight-asian="bold"/>
    </style:style>
    <style:style style:family="text" style:name="T105">
      <style:text-properties fo:font-size="14.0pt" fo:font-weight="bold" style:font-name="바탕" style:font-name-asian="휴먼명조" style:font-size-asian="14.0pt" style:font-weight-asian="bold"/>
    </style:style>
    <style:style style:family="text" style:name="T106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31" style:parent-style-name="7">
      <style:paragraph-properties style:snap-to-layout-grid="false"/>
    </style:style>
    <style:style style:family="paragraph" style:name="P32" style:parent-style-name="7">
      <style:paragraph-properties fo:margin-left="0.548cm" fo:text-indent="-0.548cm" style:snap-to-layout-grid="false"/>
    </style:style>
    <style:style style:family="paragraph" style:name="P33" style:parent-style-name="7">
      <style:paragraph-properties fo:margin-left="0.548cm" fo:text-indent="-0.548cm" style:snap-to-layout-grid="false"/>
    </style:style>
    <style:style style:family="text" style:name="T107">
      <style:text-properties fo:font-size="14.0pt" fo:font-weight="bold" style:font-name="바탕" style:font-name-asian="휴먼명조" style:font-size-asian="14.0pt" style:font-weight-asian="bold"/>
    </style:style>
    <style:style style:family="text" style:name="T108">
      <style:text-properties fo:font-size="14.0pt" fo:font-weight="bold" style:font-name="바탕" style:font-name-asian="휴먼명조" style:font-size-asian="14.0pt" style:font-weight-asian="bold"/>
    </style:style>
    <style:style style:family="paragraph" style:name="P34" style:parent-style-name="7">
      <style:paragraph-properties fo:margin-left="0.548cm" fo:text-indent="-0.548cm" style:snap-to-layout-grid="false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style:font-name="바탕" style:font-name-asian="휴먼명조" style:font-size-asian="14.0pt"/>
    </style:style>
    <style:style style:family="text" style:name="T111">
      <style:text-properties fo:font-size="14.0pt" style:font-name="바탕" style:font-name-asian="휴먼명조" style:font-size-asian="14.0pt"/>
    </style:style>
    <style:style style:family="text" style:name="T112">
      <style:text-properties fo:font-size="14.0pt" style:font-name="바탕" style:font-name-asian="휴먼명조" style:font-size-asian="14.0pt"/>
    </style:style>
    <style:style style:family="text" style:name="T113">
      <style:text-properties fo:font-size="14.0pt" style:font-name="바탕" style:font-name-asian="휴먼명조" style:font-size-asian="14.0pt"/>
    </style:style>
    <style:style style:family="paragraph" style:name="P35" style:parent-style-name="7">
      <style:paragraph-properties fo:margin-left="0.548cm" fo:text-indent="-0.548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2-723-5056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</text:span><text:span text:style-name="T16">참여연대</text:span><text:span text:style-name="T17">,</text:span><text:span text:style-name="T18">『</text:span><text:span text:style-name="T19">노인장기요양보험법 일부개정안</text:span><text:span text:style-name="T20">』</text:span><text:span text:style-name="T21">에 대한 의견서 발표</text:span></text:p></table:table-cell></table:table-row><table:table-row table:style-name="T1.R4"><table:table-cell table:style-name="T1.R4_C0"><text:p text:style-name="P8"><text:span text:style-name="T22">날    짜</text:span></text:p></table:table-cell><table:table-cell table:style-name="T1.R4_C1"><text:p text:style-name="P9"><text:span text:style-name="T23">2015. 6. 24. (</text:span><text:span text:style-name="T24">총 </text:span><text:span text:style-name="T25">2</text:span><text:span text:style-name="T26">쪽</text:span><text:span text:style-name="T27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8">보도자료</text:span></text:p></table:table-cell></table:table-row></table:table></draw:text-box></draw:frame></text:p>
      <text:p text:style-name="P12"><draw:frame draw:style-name="fr2" draw:z-index="0" svg:width="14.920cm" svg:x="0.000cm" svg:y="-3.231cm" text:anchor-type="as-char"><draw:text-box fo:min-height="3.2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9">참여연대</text:span><text:span text:style-name="T30">,</text:span><text:span text:style-name="T31">『</text:span><text:span text:style-name="T32">노인장기요양보험법 일부개정안</text:span><text:span text:style-name="T33">』</text:span><text:span text:style-name="T34">에 대한 의견서 발표</text:span></text:p><text:p text:style-name="P14"><text:span text:style-name="T35">장기요양기관에 대한 국가관리감독 강화와</text:span></text:p><text:p text:style-name="P15"><text:span text:style-name="T36">좋은 돌봄 실현을 위해 개정안 통과 필요</text:span></text:p></table:table-cell></table:table-row></table:table></draw:text-box></draw:frame></text:p>
      <text:p text:style-name="P16"/>
      <text:p text:style-name="P17"/>
      <text:p text:style-name="P18"><text:span text:style-name="T37">1. </text:span><text:span text:style-name="T38">취지와 목적</text:span></text:p>
      <text:p text:style-name="P19"><text:span text:style-name="T39">- </text:span><text:span text:style-name="T40">김성주</text:span><text:span text:style-name="T41">․</text:span><text:span text:style-name="T42">남인순</text:span><text:span text:style-name="T43">․</text:span><text:span text:style-name="T44">오제세 의원 등이 발의한 </text:span><text:span text:style-name="T45">「</text:span><text:span text:style-name="T46">노인장기요양보험법 일부개정안</text:span><text:span text:style-name="T47">」</text:span><text:span text:style-name="T48">이 </text:span><text:span text:style-name="T49">2014</text:span><text:span text:style-name="T50">년 </text:span><text:span text:style-name="T51">12</text:span><text:span text:style-name="T52">월 보건복지위원회를 통과하여 법제사법위원회로 회부되었으나 현재까지 법제사법위원회 법안심사소위에 계류 중에 있음</text:span></text:p>
      <text:p text:style-name="P20"><text:span text:style-name="T53">- </text:span><text:span text:style-name="T54">「</text:span><text:span text:style-name="T55">노인장기요양보험법 일부개정안</text:span><text:span text:style-name="T56">」</text:span><text:span text:style-name="T57">은 장기요양에 대한 국가책임 강화</text:span><text:span text:style-name="T58">, </text:span><text:span text:style-name="T59">서비스 질 향상</text:span><text:span text:style-name="T60">, </text:span><text:span text:style-name="T61">서비스 대상자 및 장기요양요원의 인권문제 개선 등을 위해 꼭 필요한 법안이며 좋은 돌봄을 지향하기 위한 초석으로 판단되며  법안이 통과되기를 촉구하는 의견서를 발표함</text:span></text:p>
      <text:p text:style-name="P21"/>
      <text:p text:style-name="P22"><text:span text:style-name="T62">2. </text:span><text:span text:style-name="T63">개요</text:span></text:p>
      <text:p text:style-name="P23"><text:span text:style-name="T64">○ </text:span><text:span text:style-name="T65">장기요양요원의 근로조건 및 처우 개선</text:span></text:p>
      <text:p text:style-name="P24"><text:span text:style-name="T66">- </text:span><text:span text:style-name="T67">장기요양보험제도 도입 시</text:span><text:span text:style-name="T68">, </text:span><text:span text:style-name="T69">수가표준모형의 장기요양요원의 급여가 제시되었으나 현재 노동시간 대비 최저임금에도 못 미치고 있으며 대부분의 장기요양기관이 민간에 의해 운영되고 있어 경쟁에 따라 임금수준이 더 낮아지고 있음</text:span><text:span text:style-name="T70">. </text:span><text:span text:style-name="T71">또한 장기요양요원의 고용형태를 살펴보면</text:span><text:span text:style-name="T72">, </text:span><text:span text:style-name="T73">비정규직 비율이 높고 산재 및 고용보험 등이 미적용 되고 있으며 요양 업무 이외 부당한 업무를 하는 경우가 빈번하게 발생하고 있음</text:span></text:p>
      <text:p text:style-name="P25"><text:span text:style-name="T74">- </text:span><text:span text:style-name="T75">따라서 좋은 돌봄을 이루기 위해 불안정한 장기요양요원의 근로조건과 처우 개선을 위해 </text:span><text:span text:style-name="T76">「</text:span><text:span text:style-name="T77">노인장기요양보험법 일부개정안</text:span><text:span text:style-name="T78">」</text:span><text:span text:style-name="T79">에서 제시하고 있는 장기요양급여비에서 장기요양요원의 인건비 지출</text:span><text:span text:style-name="T80">, </text:span><text:span text:style-name="T81">실태조사 실시를 법에 명시화하고 장기요양요원센터 설치 등이 이루어져야 함</text:span></text:p>
      <text:p text:style-name="P26"><text:span text:style-name="T82">○ </text:span><text:span text:style-name="T83">재무회계기준 마련을 통한 국가 및 지자체의 책임 강화</text:span></text:p>
      <text:p text:style-name="P27"><text:span text:style-name="T84">- </text:span><text:span text:style-name="T85">장기요양보험제도 도입 시</text:span><text:span text:style-name="T86">, </text:span><text:span text:style-name="T87">공공부문에 대한 인프라 구축 없이 시장메커니즘을 도입한 결과</text:span><text:span text:style-name="T88">, </text:span><text:span text:style-name="T89">민간장기요양기관이 우후죽순으로 난립하게 됨</text:span><text:span text:style-name="T90">. </text:span><text:span text:style-name="T91">이처럼 장기요양기관의 난립으로 과잉경쟁에 따른 불법 운영사례가 지속적으로 보고 있으며 이는 서비스의 질 하락</text:span><text:span text:style-name="T92">, </text:span><text:span text:style-name="T93">서비스 이용자 및 장기요양요원의 인권문제 등으로 나타나고 있음</text:span></text:p>
      <text:p text:style-name="P28"><text:span text:style-name="T94">- </text:span><text:span text:style-name="T95">따라서 </text:span><text:span text:style-name="T96">「</text:span><text:span text:style-name="T97">노인장기요양보험법 일부개정안</text:span><text:span text:style-name="T98">」</text:span><text:span text:style-name="T99">에서 제시하고 있는 민간기관 재무회계규칙 마련은 서비스 제공기관의 공공성과 서비스 책임성을 구축하고</text:span><text:span text:style-name="T100">, </text:span><text:span text:style-name="T101">국가 및 지자체의 관리감독을 강화할 수 있는 방안으로 추진되어야 함</text:span></text:p>
      <text:p text:style-name="P29"/>
      <text:p text:style-name="P30"><text:span text:style-name="T102">3. </text:span><text:span text:style-name="T103">위 자료는 참여연대 사이트와 별첨자료를 통해 확인할 수 있습니다</text:span><text:span text:style-name="T104">.  </text:span><text:span text:style-name="T105">끝</text:span><text:span text:style-name="T106">.</text:span></text:p>
      <text:p text:style-name="P31"/>
      <text:p text:style-name="P32"/>
      <text:p text:style-name="P33"><text:span text:style-name="T107">▣ </text:span><text:span text:style-name="T108">별첨자료</text:span></text:p>
      <text:p text:style-name="P34"><text:span text:style-name="T109">1. </text:span><text:span text:style-name="T110">「</text:span><text:span text:style-name="T111">노인장기요양보험법 일부개정안</text:span><text:span text:style-name="T112">」</text:span><text:span text:style-name="T113">에 대한 의견서 </text:span></text:p>
      <text:p text:style-name="P35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6월 24일 수요일 오전 10:53:08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