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style:font-name="HCI Hollyhock" style:font-name-asian="휴먼고딕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3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4">
      <style:text-properties style:font-name="바탕" style:font-name-asian="한양견고딕"/>
    </style:style>
    <style:style style:family="paragraph" style:name="P14" style:parent-style-name="0">
      <style:paragraph-properties fo:line-height="110%" fo:text-align="center" style:snap-to-layout-grid="false"/>
    </style:style>
    <style:style style:family="text" style:name="T25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ext" style:name="T26">
      <style:text-properties fo:font-size="16.0pt" fo:font-weight="bold" fo:letter-spacing="-1.6pt" style:font-name="바탕" style:font-name-asian="한양견명조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27">
      <style:text-properties style:font-name="바탕" style:font-name-asian="휴먼명조"/>
    </style:style>
    <style:style style:family="text" style:name="T28">
      <style:text-properties style:font-name="바탕" style:font-name-asian="휴먼명조"/>
    </style:style>
    <style:style style:family="text" style:name="T29">
      <style:text-properties style:font-name="바탕" style:font-name-asian="휴먼명조"/>
    </style:style>
    <style:style style:family="text" style:name="T30">
      <style:text-properties style:font-name="바탕" style:font-name-asian="휴먼명조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사회복지위원회</text:span><text:span text:style-name="T6"> </text:span><text:span text:style-name="T7">( </text:span><text:span text:style-name="T8">담당 </text:span><text:span text:style-name="T9">: </text:span><text:span text:style-name="T10">이경민 간사 </text:span><text:span text:style-name="T11">02-723-5056 welfare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성명</text:span><text:span text:style-name="T15">] </text:span><text:span text:style-name="T16">새누리당은 노인연령 상향 조정 시도를 즉시 중지하라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5. 5. 27. (</text:span><text:span text:style-name="T19">총 </text:span><text:span text:style-name="T20">2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성명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새누리당은 노인연령 상향 조정 시도를 즉시 중지하라</text:span></text:p><text:p text:style-name="P14"><text:span text:style-name="T25"> </text:span><text:span text:style-name="T26">노인빈곤 문제가 해결되지 않는 상태에서 연령 상향은 국민들의 빈곤 심화와 복지축소 야기하는 무책임한 것으로 비판받아야 </text:span></text:p></table:table-cell></table:table-row></table:table></draw:text-box></draw:frame></text:p>
      <text:p text:style-name="P15"/>
      <text:p text:style-name="P16"><text:span text:style-name="T27">1. </text:span><text:span text:style-name="T28">어제</text:span><text:span text:style-name="T29">(5/26) </text:span><text:span text:style-name="T30">새누리당은 최고중진연석회의에서 대한노인회의 노인연령 기준을 현행 </text:span><text:span text:style-name="T31">65</text:span><text:span text:style-name="T32">세에서 </text:span><text:span text:style-name="T33">70</text:span><text:span text:style-name="T34">세로 높여야 한다는 입장표명을 높게 평가하며 긍정적으로 검토 후 본격적인 제도 개선에 들어가겠다고 밝혔다</text:span><text:span text:style-name="T35">. </text:span><text:span text:style-name="T36">이에 참여연대 사회복지위원회</text:span><text:span text:style-name="T37">(</text:span><text:span text:style-name="T38">위원장 </text:span><text:span text:style-name="T39">: </text:span><text:span text:style-name="T40">이찬진 변호사</text:span><text:span text:style-name="T41">)</text:span><text:span text:style-name="T42">는 여당이 노인단체의 견해 표명을 빌미로 기초연금이나 국민연금을 비롯한 사회보장 급부 적용대상 연령 기준을 기존의 </text:span><text:span text:style-name="T43">65</text:span><text:span text:style-name="T44">세에서 상향 조정을 하려고 하는 것은 </text:span><text:span text:style-name="T45">OECD </text:span><text:span text:style-name="T46">회원국 기준 가장 심각한 수준의 노인빈곤문제를 충분히 자각하지 못한 무책임한 결정임을 비판한다</text:span><text:span text:style-name="T47">. </text:span><text:span text:style-name="T48">노인빈곤문제에 대한 근본적인 대책 없이 노인연령기준을 상향조정하는 것은 결과적으로 노인복지를 축소시켜 노인빈곤 문제를 더욱 심화시키는 결과를 낳을 것임을 엄중히 경고한다</text:span><text:span text:style-name="T49">. </text:span></text:p>
      <text:p text:style-name="P17"/>
      <text:p text:style-name="P18"><text:span text:style-name="T50">2. </text:span><text:span text:style-name="T51">정년연장이 가속화되는 우리나라 경제현실을 고려하여 국민연금이나 특수직역연금에서 노령연금의 지급 연령을 점차 </text:span><text:span text:style-name="T52">65</text:span><text:span text:style-name="T53">세 상향조정하고 있으며 기초연금제도에서도 </text:span><text:span text:style-name="T54">65</text:span><text:span text:style-name="T55">세 이상의 노인을 대상으로 하고 있다</text:span><text:span text:style-name="T56">. </text:span><text:span text:style-name="T57">뿐만 아니라 노인복지법이나 노인장기요양보험법 등에서도 주요한 노인대상 사회보장서비스 정책에서도 </text:span><text:span text:style-name="T58">65</text:span><text:span text:style-name="T59">세 이상을 노인으로 규정하고 있다</text:span><text:span text:style-name="T60">. </text:span><text:span text:style-name="T61">이러한 현실에서 노인의 복지증진에 힘써야 할 국가가 노인빈곤문제와 궁극적으로 노인대상 사회보장제도에 대한 치밀한 대책 없이 특정단체의 의견을 빌미로 삼아 일부 노인층을 기초연금이나 공적 연금 등 사회보장급부 대상에서 제외하려고 시도한다면 재정부담 문제만으로 </text:span><text:span text:style-name="T62">65</text:span><text:span text:style-name="T63">세 이상 </text:span><text:span text:style-name="T64">70</text:span><text:span text:style-name="T65">세 미만의 </text:span><text:span text:style-name="T66">170</text:span><text:span text:style-name="T67">만 명 이상의 노인 인구를 희생양 삼는 것이며 재정부담 책임을 모면하려는 것으로써 절대 용납할 수 없는 반인권적 처사임을 강력히 규탄하는 바이다</text:span><text:span text:style-name="T68">. </text:span></text:p>
      <text:p text:style-name="P19"/>
      <text:p text:style-name="P20"><text:span text:style-name="T69">3. </text:span><text:span text:style-name="T70">이번 여당의 태도는 불평등 심화로 발생하는 노인문제를 단순히 노인연령 상한으로 의미없는 수치만 줄여 빈곤에 피폐해지고 있는 국민을 방치하겠다는 처사이다</text:span><text:span text:style-name="T71">. </text:span><text:span text:style-name="T72">또한 노인연령 기준을 높여 국가재정 부담을 줄일 수 있다는 사회적 분위기를 조장하여 국민연금</text:span><text:span text:style-name="T73">, </text:span><text:span text:style-name="T74">기초연금</text:span><text:span text:style-name="T75">, </text:span><text:span text:style-name="T76">노인장기요양보험 등 전반적인 사회보장제도를 퇴행시키고자한다면 이는 그들이 총선에서 내세우고 대선에서 내세웠던 복지공약을 송두리째 파기하는 것으로써 국민들의 지탄과 심판을 받게 될 것임을 강력히 경고한다</text:span><text:span text:style-name="T77">. </text:span><text:span text:style-name="T78">따라서 여당은 노인연령 조정에 대한 입장을 당장 철회하고 노인층에 대한 기초연금 확대</text:span><text:span text:style-name="T79">, </text:span><text:span text:style-name="T80">국민연금 소득대체율 상향 조정</text:span><text:span text:style-name="T81">, </text:span><text:span text:style-name="T82">기초생활보장 확대 등 노인빈곤 문제를 해결하는데 앞장 설 것을 거듭 촉구한다</text:span><text:span text:style-name="T83">. </text:span><text:span text:style-name="T84">끝</text:span><text:span text:style-name="T85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5년 5월 28일 목요일 오전 10:12:58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