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weight="bold" fo:letter-spacing="-1.0pt" style:font-name="한양견고딕" style:font-name-asian="한양견고딕" style:font-weight-asian="bold"/>
    </style:style>
    <style:style style:family="text" style:name="T6">
      <style:text-properties style:font-name="한양견고딕" style:font-name-asian="한양견고딕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ext" style:name="T8">
      <style:text-properties style:font-name="한양견고딕" style:font-name-asian="한양견고딕"/>
    </style:style>
    <style:style style:family="text" style:name="T9">
      <style:text-properties fo:font-weight="bold" fo:letter-spacing="-1.0pt" style:font-name="한양견고딕" style:font-name-asian="한양견고딕" style:font-weight-asian="bold"/>
    </style:style>
    <style:style style:family="text" style:name="T10">
      <style:text-properties style:font-name="한양견고딕" style:font-name-asian="한양견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1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2">
      <style:text-properties style:font-name="HCI Hollyhock" style:font-name-asian="휴먼고딕"/>
    </style:style>
    <style:style style:family="text" style:name="T13">
      <style:text-properties fo:font-weight="bold" fo:letter-spacing="-1.0pt" style:font-name="HCI Hollyhock" style:font-name-asian="휴먼고딕" style:font-weight-asian="bold"/>
    </style:style>
    <style:style style:family="text" style:name="T14">
      <style:text-properties style:font-name="HCI Hollyhock" style:font-name-asian="휴먼고딕"/>
    </style:style>
    <style:style style:family="text" style:name="T15">
      <style:text-properties fo:font-weight="bold" fo:letter-spacing="-1.0pt" style:font-name="HCI Hollyhock" style:font-name-asian="휴먼고딕" style:font-weight-asian="bold"/>
    </style:style>
    <style:style style:family="text" style:name="T16">
      <style:text-properties style:font-name="HCI Hollyhock" style:font-name-asian="휴먼고딕"/>
    </style:style>
    <style:style style:family="text" style:name="T17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8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9">
      <style:text-properties style:font-name="HCI Hollyhock" style:font-name-asian="휴먼고딕"/>
    </style:style>
    <style:style style:family="text" style:name="T20">
      <style:text-properties fo:font-weight="bold" fo:letter-spacing="-1.0pt" style:font-name="HCI Hollyhock" style:font-name-asian="휴먼고딕" style:font-weight-asian="bold"/>
    </style:style>
    <style:style style:family="text" style:name="T21">
      <style:text-properties style:font-name="HCI Hollyhock" style:font-name-asian="휴먼고딕"/>
    </style:style>
    <style:style style:family="text" style:name="T22">
      <style:text-properties fo:font-weight="bold" fo:letter-spacing="-1.0pt" style:font-name="HCI Hollyhock" style:font-name-asian="휴먼고딕" style:font-weight-asian="bold"/>
    </style:style>
    <style:style style:family="text" style:name="T23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4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5">
      <style:text-properties style:font-name="바탕" style:font-name-asian="한양견고딕"/>
    </style:style>
    <style:style style:family="paragraph" style:name="P14" style:parent-style-name="5">
      <style:paragraph-properties style:snap-to-layout-grid="false"/>
    </style:style>
    <style:style style:family="text" style:name="T26">
      <style:text-properties style:font-name="바탕" style:font-name-asian="한양견고딕"/>
    </style:style>
    <style:style style:family="paragraph" style:name="P15" style:parent-style-name="11">
      <style:paragraph-properties style:snap-to-layout-grid="false"/>
    </style:style>
    <style:style style:family="text" style:name="T27">
      <style:text-properties style:font-name="바탕" style:font-name-asian="한양견명조"/>
    </style:style>
    <style:style style:family="text" style:name="T28">
      <style:text-properties style:font-name="바탕" style:font-name-asian="한양견명조"/>
    </style:style>
    <style:style style:family="text" style:name="T29">
      <style:text-properties style:font-name="바탕" style:font-name-asian="한양견명조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509cm"/>
    </style:style>
    <style:style style:family="paragraph" style:name="P16" style:parent-style-name="6">
      <style:paragraph-properties fo:margin-left="0.359cm" style:snap-to-layout-grid="false"/>
    </style:style>
    <style:style style:family="text" style:name="T30">
      <style:text-properties style:font-name="바탕" style:font-name-asian="한양견명조"/>
    </style:style>
    <style:style style:family="text" style:name="T31">
      <style:text-properties style:font-name="바탕" style:font-name-asian="한양견명조"/>
    </style:style>
    <style:style style:family="text" style:name="T32">
      <style:text-properties style:font-name="바탕" style:font-name-asian="한양견명조"/>
    </style:style>
    <style:style style:family="text" style:name="T33">
      <style:text-properties style:font-name="바탕" style:font-name-asian="한양견명조"/>
    </style:style>
    <style:style style:family="text" style:name="T34">
      <style:text-properties style:font-name="바탕" style:font-name-asian="한양견명조"/>
    </style:style>
    <style:style style:family="text" style:name="T35">
      <style:text-properties style:font-name="바탕" style:font-name-asian="한양견명조"/>
    </style:style>
    <style:style style:family="text" style:name="T36">
      <style:text-properties style:font-name="바탕" style:font-name-asian="한양견명조"/>
    </style:style>
    <style:style style:family="text" style:name="T37">
      <style:text-properties style:font-name="바탕" style:font-name-asian="한양견명조"/>
    </style:style>
    <style:style style:family="text" style:name="T38">
      <style:text-properties style:font-name="바탕" style:font-name-asian="한양견명조"/>
    </style:style>
    <style:style style:family="text" style:name="T39">
      <style:text-properties style:font-name="바탕" style:font-name-asian="한양견명조"/>
    </style:style>
    <style:style style:family="text" style:name="T40">
      <style:text-properties style:font-name="바탕" style:font-name-asian="한양견명조"/>
    </style:style>
    <style:style style:family="text" style:name="T41">
      <style:text-properties style:font-name="바탕" style:font-name-asian="한양견명조"/>
    </style:style>
    <style:style style:family="text" style:name="T42">
      <style:text-properties style:font-name="바탕" style:font-name-asian="한양견명조"/>
    </style:style>
    <style:style style:family="text" style:name="T43">
      <style:text-properties style:font-name="바탕" style:font-name-asian="한양견명조"/>
    </style:style>
    <style:style style:family="text" style:name="T44">
      <style:text-properties style:font-name="바탕" style:font-name-asian="한양견명조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992cm"/>
    </style:style>
    <style:style style:family="paragraph" style:name="P17" style:parent-style-name="2">
      <style:paragraph-properties fo:line-height="150%" fo:margin-left="0.459cm" fo:text-indent="-0.459cm" style:snap-to-layout-grid="false"/>
    </style:style>
    <style:style style:family="paragraph" style:name="P18" style:parent-style-name="2">
      <style:paragraph-properties fo:line-height="150%" fo:margin-left="0.459cm" fo:text-indent="-0.459cm" style:snap-to-layout-grid="false"/>
    </style:style>
    <style:style style:family="paragraph" style:name="P19" style:parent-style-name="7">
      <style:paragraph-properties style:snap-to-layout-grid="false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paragraph" style:name="P20" style:parent-style-name="7">
      <style:paragraph-properties fo:margin-right="0.332cm" style:snap-to-layout-grid="false"/>
    </style:style>
    <style:style style:family="paragraph" style:name="P21" style:parent-style-name="7">
      <style:paragraph-properties style:snap-to-layout-grid="false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text" style:name="T103">
      <style:text-properties style:font-name="바탕" style:font-name-asian="휴먼명조"/>
    </style:style>
    <style:style style:family="paragraph" style:name="P22" style:parent-style-name="7">
      <style:paragraph-properties style:snap-to-layout-grid="false"/>
    </style:style>
    <style:style style:family="paragraph" style:name="P23" style:parent-style-name="7">
      <style:paragraph-properties style:snap-to-layout-grid="false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style:font-name="바탕" style:font-name-asian="휴먼명조"/>
    </style:style>
    <style:style style:family="text" style:name="T108">
      <style:text-properties style:font-name="바탕" style:font-name-asian="휴먼명조"/>
    </style:style>
    <style:style style:family="text" style:name="T109">
      <style:text-properties style:font-name="바탕" style:font-name-asian="휴먼명조"/>
    </style:style>
    <style:style style:family="text" style:name="T110">
      <style:text-properties style:font-name="바탕" style:font-name-asian="휴먼명조"/>
    </style:style>
    <style:style style:family="text" style:name="T111">
      <style:text-properties style:font-name="바탕" style:font-name-asian="휴먼명조"/>
    </style:style>
    <style:style style:family="text" style:name="T112">
      <style:text-properties style:font-name="바탕" style:font-name-asian="휴먼명조"/>
    </style:style>
    <style:style style:family="text" style:name="T113">
      <style:text-properties style:font-name="바탕" style:font-name-asian="휴먼명조"/>
    </style:style>
    <style:style style:family="text" style:name="T114">
      <style:text-properties fo:font-size="11.5pt" fo:font-weight="bold" fo:letter-spacing="-1.1pt" style:font-name="바탕" style:font-name-asian="휴먼명조" style:font-size-asian="11.5pt" style:font-weight-asian="bold"/>
    </style:style>
    <style:style style:family="text" style:name="T115">
      <style:text-properties fo:font-size="11.5pt" style:font-name="바탕" style:font-name-asian="휴먼명조" style:font-size-asian="11.5pt"/>
    </style:style>
    <style:style style:family="text" style:name="T116">
      <style:text-properties fo:font-size="11.5pt" fo:font-weight="bold" fo:letter-spacing="-1.1pt" style:font-name="바탕" style:font-name-asian="휴먼명조" style:font-size-asian="11.5pt" style:font-weight-asian="bold"/>
    </style:style>
    <style:style style:family="text" style:name="T117">
      <style:text-properties style:font-name="바탕" style:font-name-asian="휴먼명조"/>
    </style:style>
    <style:style style:family="text" style:name="T118">
      <style:text-properties style:font-name="바탕" style:font-name-asian="휴먼명조"/>
    </style:style>
    <style:style style:family="text" style:name="T119">
      <style:text-properties style:font-name="바탕" style:font-name-asian="휴먼명조"/>
    </style:style>
    <style:style style:family="text" style:name="T120">
      <style:text-properties style:font-name="바탕" style:font-name-asian="휴먼명조"/>
    </style:style>
    <style:style style:family="text" style:name="T121">
      <style:text-properties style:font-name="바탕" style:font-name-asian="휴먼명조"/>
    </style:style>
    <style:style style:family="paragraph" style:name="P24" style:parent-style-name="7">
      <style:paragraph-properties fo:margin-right="0.332cm" style:snap-to-layout-grid="false"/>
    </style:style>
    <style:style style:family="paragraph" style:name="P25" style:parent-style-name="7">
      <style:paragraph-properties fo:margin-right="0.332cm" style:snap-to-layout-grid="false"/>
    </style:style>
    <style:style style:family="paragraph" style:name="P26" style:parent-style-name="7">
      <style:paragraph-properties style:snap-to-layout-grid="false"/>
    </style:style>
    <style:style style:family="text" style:name="T122">
      <style:text-properties fo:font-size="11.5pt" style:font-name="바탕" style:font-name-asian="휴먼명조" style:font-size-asian="11.5pt"/>
    </style:style>
    <style:style style:family="text" style:name="T123">
      <style:text-properties fo:font-size="11.5pt" style:font-name="바탕" style:font-name-asian="휴먼명조" style:font-size-asian="11.5pt"/>
    </style:style>
    <style:style style:family="text" style:name="T124">
      <style:text-properties fo:font-size="11.5pt" style:font-name="바탕" style:font-name-asian="휴먼명조" style:font-size-asian="11.5pt"/>
    </style:style>
    <style:style style:family="text" style:name="T125">
      <style:text-properties fo:font-size="11.5pt" style:font-name="바탕" style:font-name-asian="휴먼명조" style:font-size-asian="11.5pt"/>
    </style:style>
    <style:style style:family="text" style:name="T126">
      <style:text-properties fo:font-size="11.5pt" style:font-name="바탕" style:font-name-asian="휴먼명조" style:font-size-asian="11.5pt"/>
    </style:style>
    <style:style style:family="text" style:name="T127">
      <style:text-properties fo:font-size="11.5pt" style:font-name="바탕" style:font-name-asian="휴먼명조" style:font-size-asian="11.5pt"/>
    </style:style>
    <style:style style:family="text" style:name="T128">
      <style:text-properties fo:font-size="11.5pt" style:font-name="바탕" style:font-name-asian="휴먼명조" style:font-size-asian="11.5pt"/>
    </style:style>
    <style:style style:family="text" style:name="T129">
      <style:text-properties fo:font-size="11.5pt" style:font-name="바탕" style:font-name-asian="휴먼명조" style:font-size-asian="11.5pt"/>
    </style:style>
    <style:style style:family="text" style:name="T130">
      <style:text-properties fo:font-size="11.5pt" style:font-name="바탕" style:font-name-asian="휴먼명조" style:font-size-asian="11.5pt"/>
    </style:style>
    <style:style style:family="text" style:name="T131">
      <style:text-properties fo:font-size="11.5pt" style:font-name="바탕" style:font-name-asian="휴먼명조" style:font-size-asian="11.5pt"/>
    </style:style>
    <style:style style:family="text" style:name="T132">
      <style:text-properties fo:font-size="11.5pt" style:font-name="바탕" style:font-name-asian="휴먼명조" style:font-size-asian="11.5pt"/>
    </style:style>
    <style:style style:family="paragraph" style:name="P27" style:parent-style-name="7">
      <style:paragraph-properties fo:margin-right="0.332cm" style:snap-to-layout-grid="false"/>
    </style:style>
    <style:style style:family="paragraph" style:name="P28" style:parent-style-name="0">
      <style:paragraph-properties style:snap-to-layout-grid="false"/>
    </style:style>
    <style:style style:family="paragraph" style:name="P29" style:parent-style-name="0">
      <style:paragraph-properties fo:text-align="center" style:snap-to-layout-grid="false"/>
    </style:style>
    <style:style style:family="text" style:name="T133">
      <style:text-properties fo:font-size="11.5pt" style:font-name="HCI Poppy" style:font-name-asian="휴먼명조" style:font-size-asian="11.5pt"/>
    </style:style>
    <style:style style:family="text" style:name="T1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5">
      <style:text-properties fo:font-size="11.5pt" style:font-name="HCI Poppy" style:font-name-asian="휴먼명조" style:font-size-asian="11.5pt"/>
    </style:style>
    <style:style style:family="text" style:name="T1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7">
      <style:text-properties fo:font-size="11.5pt" style:font-name="HCI Poppy" style:font-name-asian="휴먼명조" style:font-size-asian="11.5pt"/>
    </style:style>
    <style:style style:family="text" style:name="T1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30" style:parent-style-name="0">
      <style:paragraph-properties style:snap-to-layout-grid="false"/>
    </style:style>
    <style:style style:family="text" style:name="T13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0">
      <style:text-properties fo:font-size="11.5pt" style:font-name="HCI Poppy" style:font-name-asian="휴먼명조" style:font-size-asian="11.5pt"/>
    </style:style>
    <style:style style:family="text" style:name="T14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2">
      <style:text-properties fo:font-size="11.5pt" style:font-name="HCI Poppy" style:font-name-asian="휴먼명조" style:font-size-asian="11.5pt"/>
    </style:style>
    <style:style style:family="text" style:name="T14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4">
      <style:text-properties fo:font-size="11.5pt" style:font-name="HCI Poppy" style:font-name-asian="휴먼명조" style:font-size-asian="11.5pt"/>
    </style:style>
    <style:style style:family="text" style:name="T14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6">
      <style:text-properties fo:font-size="11.5pt" style:font-name="HCI Poppy" style:font-name-asian="휴먼명조" style:font-size-asian="11.5pt"/>
    </style:style>
    <style:style style:family="text" style:name="T14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8">
      <style:text-properties fo:font-size="11.5pt" style:font-name="HCI Poppy" style:font-name-asian="휴먼명조" style:font-size-asian="11.5pt"/>
    </style:style>
    <style:style style:family="text" style:name="T14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0">
      <style:text-properties fo:font-size="11.5pt" style:font-name="HCI Poppy" style:font-name-asian="휴먼명조" style:font-size-asian="11.5pt"/>
    </style:style>
    <style:style style:family="text" style:name="T15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2">
      <style:text-properties fo:font-size="11.5pt" style:font-name="HCI Poppy" style:font-name-asian="휴먼명조" style:font-size-asian="11.5pt"/>
    </style:style>
    <style:style style:family="paragraph" style:name="P31" style:parent-style-name="0">
      <style:paragraph-properties style:snap-to-layout-grid="false"/>
    </style:style>
    <style:style style:family="text" style:name="T15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4">
      <style:text-properties fo:font-size="11.5pt" style:font-name="HCI Poppy" style:font-name-asian="휴먼명조" style:font-size-asian="11.5pt"/>
    </style:style>
    <style:style style:family="text" style:name="T15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6">
      <style:text-properties fo:font-size="11.5pt" style:font-name="HCI Poppy" style:font-name-asian="휴먼명조" style:font-size-asian="11.5pt"/>
    </style:style>
    <style:style style:family="text" style:name="T15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8">
      <style:text-properties fo:font-size="11.5pt" style:font-name="HCI Poppy" style:font-name-asian="휴먼명조" style:font-size-asian="11.5pt"/>
    </style:style>
    <style:style style:family="text" style:name="T15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0">
      <style:text-properties fo:font-size="11.5pt" style:font-name="HCI Poppy" style:font-name-asian="휴먼명조" style:font-size-asian="11.5pt"/>
    </style:style>
    <style:style style:family="text" style:name="T16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2">
      <style:text-properties fo:font-size="11.5pt" style:font-name="HCI Poppy" style:font-name-asian="휴먼명조" style:font-size-asian="11.5pt"/>
    </style:style>
    <style:style style:family="text" style:name="T16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32" style:parent-style-name="7">
      <style:paragraph-properties fo:margin-right="0.332cm" style:snap-to-layout-grid="false"/>
    </style:style>
    <style:style style:family="paragraph" style:name="P33" style:parent-style-name="7">
      <style:paragraph-properties fo:margin-right="0.332cm" style:snap-to-layout-grid="false"/>
    </style:style>
    <style:style style:family="paragraph" style:name="P34" style:parent-style-name="7">
      <style:paragraph-properties fo:break-before="page" fo:margin-right="0.332cm" style:snap-to-layout-grid="false"/>
    </style:style>
    <style:style style:family="text" style:name="T164">
      <style:text-properties style:font-name="바탕" style:font-name-asian="휴먼명조"/>
    </style:style>
    <style:style style:family="text" style:name="T165">
      <style:text-properties style:font-name="바탕" style:font-name-asian="휴먼명조"/>
    </style:style>
    <style:style style:family="text" style:name="T166">
      <style:text-properties style:font-name="바탕" style:font-name-asian="휴먼명조"/>
    </style:style>
    <style:style style:family="paragraph" style:name="P35" style:parent-style-name="7">
      <style:paragraph-properties fo:margin-right="0.332cm" style:snap-to-layout-grid="false"/>
    </style:style>
    <style:style style:family="paragraph" style:name="P36" style:parent-style-name="0">
      <style:paragraph-properties fo:margin-left="0.459cm" fo:margin-right="0.332cm" fo:text-align="center" fo:text-indent="-0.459cm" style:snap-to-layout-grid="false"/>
    </style:style>
    <style:style style:family="text" style:name="T16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37" style:parent-style-name="0">
      <style:paragraph-properties fo:margin-left="0.459cm" fo:margin-right="0.332cm" fo:text-align="center" fo:text-indent="-0.459cm" style:snap-to-layout-grid="false"/>
    </style:style>
    <style:style style:family="text" style:name="T16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38" style:parent-style-name="0">
      <style:paragraph-properties fo:margin-left="0.459cm" fo:margin-right="0.332cm" fo:text-indent="-0.459cm" style:snap-to-layout-grid="false"/>
    </style:style>
    <style:style style:family="paragraph" style:name="P39" style:parent-style-name="0">
      <style:paragraph-properties fo:margin-left="0.459cm" fo:margin-right="0.332cm" fo:text-indent="-0.459cm" style:snap-to-layout-grid="false"/>
    </style:style>
    <style:style style:family="paragraph" style:name="P40" style:parent-style-name="0">
      <style:paragraph-properties fo:margin-left="0.459cm" fo:margin-right="0.332cm" fo:text-indent="-0.459cm" style:snap-to-layout-grid="false"/>
    </style:style>
    <style:style style:family="text" style:name="T1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0">
      <style:text-properties fo:font-size="11.5pt" style:font-name="HCI Poppy" style:font-name-asian="휴먼명조" style:font-size-asian="11.5pt"/>
    </style:style>
    <style:style style:family="text" style:name="T1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2">
      <style:text-properties fo:font-size="11.5pt" style:font-name="HCI Poppy" style:font-name-asian="휴먼명조" style:font-size-asian="11.5pt"/>
    </style:style>
    <style:style style:family="text" style:name="T17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4">
      <style:text-properties fo:font-size="11.5pt" style:font-name="HCI Poppy" style:font-name-asian="휴먼명조" style:font-size-asian="11.5pt"/>
    </style:style>
    <style:style style:family="paragraph" style:name="P41" style:parent-style-name="0">
      <style:paragraph-properties fo:margin-left="0.459cm" fo:margin-right="0.332cm" fo:text-indent="-0.459cm" style:snap-to-layout-grid="false"/>
    </style:style>
    <style:style style:family="paragraph" style:name="P42" style:parent-style-name="0">
      <style:paragraph-properties fo:margin-left="0.459cm" fo:margin-right="0.332cm" fo:text-indent="-0.459cm" style:snap-to-layout-grid="false"/>
    </style:style>
    <style:style style:family="text" style:name="T17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6">
      <style:text-properties fo:font-size="11.5pt" style:font-name="HCI Poppy" style:font-name-asian="휴먼명조" style:font-size-asian="11.5pt"/>
    </style:style>
    <style:style style:family="text" style:name="T17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8">
      <style:text-properties fo:font-size="11.5pt" style:font-name="HCI Poppy" style:font-name-asian="휴먼명조" style:font-size-asian="11.5pt"/>
    </style:style>
    <style:style style:family="text" style:name="T17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0">
      <style:text-properties fo:font-size="11.5pt" style:font-name="HCI Poppy" style:font-name-asian="휴먼명조" style:font-size-asian="11.5pt"/>
    </style:style>
    <style:style style:family="text" style:name="T18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2">
      <style:text-properties fo:font-size="11.5pt" style:font-name="HCI Poppy" style:font-name-asian="휴먼명조" style:font-size-asian="11.5pt"/>
    </style:style>
    <style:style style:family="text" style:name="T18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4">
      <style:text-properties fo:font-size="11.5pt" style:font-name="HCI Poppy" style:font-name-asian="휴먼명조" style:font-size-asian="11.5pt"/>
    </style:style>
    <style:style style:family="text" style:name="T18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6">
      <style:text-properties fo:font-size="11.5pt" style:font-name="HCI Poppy" style:font-name-asian="휴먼명조" style:font-size-asian="11.5pt"/>
    </style:style>
    <style:style style:family="text" style:name="T18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8">
      <style:text-properties fo:font-size="11.5pt" style:font-name="HCI Poppy" style:font-name-asian="휴먼명조" style:font-size-asian="11.5pt"/>
    </style:style>
    <style:style style:family="text" style:name="T18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43" style:parent-style-name="0">
      <style:paragraph-properties fo:margin-left="0.459cm" fo:margin-right="0.332cm" fo:text-indent="-0.459cm" style:snap-to-layout-grid="false"/>
    </style:style>
    <style:style style:family="paragraph" style:name="P44" style:parent-style-name="0">
      <style:paragraph-properties fo:margin-left="0.459cm" fo:margin-right="0.332cm" fo:text-indent="-0.459cm" style:snap-to-layout-grid="false"/>
    </style:style>
    <style:style style:family="text" style:name="T19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1">
      <style:text-properties fo:font-size="11.5pt" style:font-name="HCI Poppy" style:font-name-asian="휴먼명조" style:font-size-asian="11.5pt"/>
    </style:style>
    <style:style style:family="text" style:name="T1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3">
      <style:text-properties fo:font-size="11.5pt" style:font-name="HCI Poppy" style:font-name-asian="휴먼명조" style:font-size-asian="11.5pt"/>
    </style:style>
    <style:style style:family="text" style:name="T19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45" style:parent-style-name="0">
      <style:paragraph-properties fo:margin-left="0.459cm" fo:margin-right="0.332cm" fo:text-indent="-0.459cm" style:snap-to-layout-grid="false"/>
    </style:style>
    <style:style style:family="paragraph" style:name="P46" style:parent-style-name="0">
      <style:paragraph-properties fo:margin-left="1.799cm" fo:margin-right="0.332cm" fo:text-indent="-1.799cm" style:snap-to-layout-grid="false"/>
    </style:style>
    <style:style style:family="text" style:name="T19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6">
      <style:text-properties fo:font-size="11.5pt" style:font-name="HCI Poppy" style:font-name-asian="휴먼명조" style:font-size-asian="11.5pt"/>
    </style:style>
    <style:style style:family="text" style:name="T1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8">
      <style:text-properties fo:font-size="11.5pt" style:font-name="HCI Poppy" style:font-name-asian="휴먼명조" style:font-size-asian="11.5pt"/>
    </style:style>
    <style:style style:family="text" style:name="T1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0">
      <style:text-properties fo:font-size="11.5pt" style:font-name="HCI Poppy" style:font-name-asian="휴먼명조" style:font-size-asian="11.5pt"/>
    </style:style>
    <style:style style:family="text" style:name="T2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2">
      <style:text-properties fo:font-size="11.5pt" style:font-name="HCI Poppy" style:font-name-asian="휴먼명조" style:font-size-asian="11.5pt"/>
    </style:style>
    <style:style style:family="text" style:name="T2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4">
      <style:text-properties fo:font-size="11.5pt" style:font-name="HCI Poppy" style:font-name-asian="휴먼명조" style:font-size-asian="11.5pt"/>
    </style:style>
    <style:style style:family="text" style:name="T2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6">
      <style:text-properties fo:font-size="11.5pt" style:font-name="HCI Poppy" style:font-name-asian="휴먼명조" style:font-size-asian="11.5pt"/>
    </style:style>
    <style:style style:family="text" style:name="T2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8">
      <style:text-properties fo:font-size="11.5pt" style:font-name="HCI Poppy" style:font-name-asian="휴먼명조" style:font-size-asian="11.5pt"/>
    </style:style>
    <style:style style:family="text" style:name="T2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0">
      <style:text-properties fo:font-size="11.5pt" style:font-name="HCI Poppy" style:font-name-asian="휴먼명조" style:font-size-asian="11.5pt"/>
    </style:style>
    <style:style style:family="text" style:name="T21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2">
      <style:text-properties fo:font-size="11.5pt" style:font-name="HCI Poppy" style:font-name-asian="휴먼명조" style:font-size-asian="11.5pt"/>
    </style:style>
    <style:style style:family="text" style:name="T21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4">
      <style:text-properties fo:font-size="11.5pt" style:font-name="HCI Poppy" style:font-name-asian="휴먼명조" style:font-size-asian="11.5pt"/>
    </style:style>
    <style:style style:family="text" style:name="T21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6">
      <style:text-properties fo:font-size="11.5pt" style:font-name="HCI Poppy" style:font-name-asian="휴먼명조" style:font-size-asian="11.5pt"/>
    </style:style>
    <style:style style:family="text" style:name="T21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8">
      <style:text-properties fo:font-size="11.5pt" style:font-name="HCI Poppy" style:font-name-asian="휴먼명조" style:font-size-asian="11.5pt"/>
    </style:style>
    <style:style style:family="text" style:name="T21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0">
      <style:text-properties fo:font-size="11.5pt" style:font-name="HCI Poppy" style:font-name-asian="휴먼명조" style:font-size-asian="11.5pt"/>
    </style:style>
    <style:style style:family="text" style:name="T22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2">
      <style:text-properties fo:font-size="11.5pt" style:font-name="HCI Poppy" style:font-name-asian="휴먼명조" style:font-size-asian="11.5pt"/>
    </style:style>
    <style:style style:family="text" style:name="T22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47" style:parent-style-name="0">
      <style:paragraph-properties fo:margin-left="0.459cm" fo:margin-right="0.332cm" fo:text-indent="-0.459cm" style:snap-to-layout-grid="false"/>
    </style:style>
    <style:style style:family="paragraph" style:name="P48" style:parent-style-name="0">
      <style:paragraph-properties fo:margin-left="0.459cm" fo:margin-right="0.332cm" fo:text-indent="-0.459cm" style:snap-to-layout-grid="false"/>
    </style:style>
    <style:style style:family="text" style:name="T2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5">
      <style:text-properties fo:font-size="11.5pt" style:font-name="HCI Poppy" style:font-name-asian="휴먼명조" style:font-size-asian="11.5pt"/>
    </style:style>
    <style:style style:family="text" style:name="T2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49" style:parent-style-name="0">
      <style:paragraph-properties fo:margin-left="0.459cm" fo:margin-right="0.332cm" fo:text-indent="-0.459cm" style:snap-to-layout-grid="false"/>
    </style:style>
    <style:style style:family="text" style:name="T22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8">
      <style:text-properties fo:font-size="11.5pt" style:font-name="HCI Poppy" style:font-name-asian="휴먼명조" style:font-size-asian="11.5pt"/>
    </style:style>
    <style:style style:family="text" style:name="T22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0">
      <style:text-properties fo:font-size="11.5pt" style:font-name="HCI Poppy" style:font-name-asian="휴먼명조" style:font-size-asian="11.5pt"/>
    </style:style>
    <style:style style:family="text" style:name="T23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0" style:parent-style-name="0">
      <style:paragraph-properties fo:margin-left="0.459cm" fo:margin-right="0.332cm" fo:text-indent="-0.459cm" style:snap-to-layout-grid="false"/>
    </style:style>
    <style:style style:family="text" style:name="T2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3">
      <style:text-properties fo:font-size="11.5pt" style:font-name="HCI Poppy" style:font-name-asian="휴먼명조" style:font-size-asian="11.5pt"/>
    </style:style>
    <style:style style:family="text" style:name="T2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5">
      <style:text-properties fo:font-size="11.5pt" style:font-name="HCI Poppy" style:font-name-asian="휴먼명조" style:font-size-asian="11.5pt"/>
    </style:style>
    <style:style style:family="text" style:name="T2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1" style:parent-style-name="0">
      <style:paragraph-properties fo:margin-left="0.459cm" fo:margin-right="0.332cm" fo:text-indent="-0.459cm" style:snap-to-layout-grid="false"/>
    </style:style>
    <style:style style:family="text" style:name="T23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8">
      <style:text-properties fo:font-size="11.5pt" style:font-name="HCI Poppy" style:font-name-asian="휴먼명조" style:font-size-asian="11.5pt"/>
    </style:style>
    <style:style style:family="text" style:name="T23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0">
      <style:text-properties fo:font-size="11.5pt" style:font-name="HCI Poppy" style:font-name-asian="휴먼명조" style:font-size-asian="11.5pt"/>
    </style:style>
    <style:style style:family="text" style:name="T24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2">
      <style:text-properties fo:font-size="11.5pt" style:font-name="HCI Poppy" style:font-name-asian="휴먼명조" style:font-size-asian="11.5pt"/>
    </style:style>
    <style:style style:family="text" style:name="T243">
      <style:text-properties fo:font-size="11.5pt" fo:font-weight="bold" fo:letter-spacing="-1.1pt" style:font-name="바탕" style:font-name-asian="휴먼명조" style:font-size-asian="11.5pt" style:font-weight-asian="bold"/>
    </style:style>
    <style:style style:family="text" style:name="T244">
      <style:text-properties fo:font-size="11.5pt" style:font-name="HCI Poppy" style:font-name-asian="휴먼명조" style:font-size-asian="11.5pt"/>
    </style:style>
    <style:style style:family="paragraph" style:name="P52" style:parent-style-name="0">
      <style:paragraph-properties fo:margin-left="0.459cm" fo:margin-right="0.332cm" fo:text-indent="-0.459cm" style:snap-to-layout-grid="false"/>
    </style:style>
    <style:style style:family="text" style:name="T24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6">
      <style:text-properties fo:font-size="11.5pt" style:font-name="HCI Poppy" style:font-name-asian="휴먼명조" style:font-size-asian="11.5pt"/>
    </style:style>
    <style:style style:family="text" style:name="T24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8">
      <style:text-properties fo:font-size="11.5pt" style:font-name="HCI Poppy" style:font-name-asian="휴먼명조" style:font-size-asian="11.5pt"/>
    </style:style>
    <style:style style:family="text" style:name="T24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0">
      <style:text-properties fo:font-size="11.5pt" style:font-name="HCI Poppy" style:font-name-asian="휴먼명조" style:font-size-asian="11.5pt"/>
    </style:style>
    <style:style style:family="text" style:name="T25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2">
      <style:text-properties fo:font-size="11.5pt" style:font-name="HCI Poppy" style:font-name-asian="휴먼명조" style:font-size-asian="11.5pt"/>
    </style:style>
    <style:style style:family="paragraph" style:name="P53" style:parent-style-name="0">
      <style:paragraph-properties fo:margin-left="0.459cm" fo:margin-right="0.332cm" fo:text-indent="-0.459cm" style:snap-to-layout-grid="false"/>
    </style:style>
    <style:style style:family="text" style:name="T25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4">
      <style:text-properties fo:font-size="11.5pt" style:font-name="HCI Poppy" style:font-name-asian="휴먼명조" style:font-size-asian="11.5pt"/>
    </style:style>
    <style:style style:family="text" style:name="T25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6">
      <style:text-properties fo:font-size="11.5pt" style:font-name="HCI Poppy" style:font-name-asian="휴먼명조" style:font-size-asian="11.5pt"/>
    </style:style>
    <style:style style:family="text" style:name="T25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8">
      <style:text-properties fo:font-size="11.5pt" style:font-name="HCI Poppy" style:font-name-asian="휴먼명조" style:font-size-asian="11.5pt"/>
    </style:style>
    <style:style style:family="text" style:name="T259">
      <style:text-properties fo:font-size="11.5pt" fo:font-weight="bold" fo:letter-spacing="-2.3pt" style:font-name="바탕" style:font-name-asian="휴먼명조" style:font-size-asian="11.5pt" style:font-weight-asian="bold"/>
    </style:style>
    <style:style style:family="text" style:name="T260">
      <style:text-properties fo:font-size="11.5pt" style:font-name="HCI Poppy" style:font-name-asian="휴먼명조" style:font-size-asian="11.5pt"/>
    </style:style>
    <style:style style:family="paragraph" style:name="P54" style:parent-style-name="0">
      <style:paragraph-properties fo:margin-left="0.459cm" fo:margin-right="0.332cm" fo:text-indent="-0.459cm" style:snap-to-layout-grid="false"/>
    </style:style>
    <style:style style:family="text" style:name="T26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2">
      <style:text-properties fo:font-size="11.5pt" style:font-name="HCI Poppy" style:font-name-asian="휴먼명조" style:font-size-asian="11.5pt"/>
    </style:style>
    <style:style style:family="text" style:name="T26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4">
      <style:text-properties fo:font-size="11.5pt" style:font-name="HCI Poppy" style:font-name-asian="휴먼명조" style:font-size-asian="11.5pt"/>
    </style:style>
    <style:style style:family="text" style:name="T26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5" style:parent-style-name="0">
      <style:paragraph-properties fo:margin-left="0.459cm" fo:margin-right="0.332cm" fo:text-indent="-0.459cm" style:snap-to-layout-grid="false"/>
    </style:style>
    <style:style style:family="text" style:name="T2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7">
      <style:text-properties fo:font-size="11.5pt" style:font-name="HCI Poppy" style:font-name-asian="휴먼명조" style:font-size-asian="11.5pt"/>
    </style:style>
    <style:style style:family="text" style:name="T26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9">
      <style:text-properties fo:font-size="11.5pt" style:font-name="HCI Poppy" style:font-name-asian="휴먼명조" style:font-size-asian="11.5pt"/>
    </style:style>
    <style:style style:family="text" style:name="T270">
      <style:text-properties fo:font-size="11.5pt" fo:font-weight="bold" fo:letter-spacing="-1.1pt" style:font-name="바탕" style:font-name-asian="휴먼명조" style:font-size-asian="11.5pt" style:font-weight-asian="bold"/>
    </style:style>
    <style:style style:family="text" style:name="T271">
      <style:text-properties fo:font-size="11.5pt" style:font-name="HCI Poppy" style:font-name-asian="휴먼명조" style:font-size-asian="11.5pt"/>
    </style:style>
    <style:style style:family="text" style:name="T272">
      <style:text-properties fo:font-size="11.5pt" fo:font-weight="bold" fo:letter-spacing="-1.1pt" style:font-name="바탕" style:font-name-asian="휴먼명조" style:font-size-asian="11.5pt" style:font-weight-asian="bold"/>
    </style:style>
    <style:style style:family="paragraph" style:name="P56" style:parent-style-name="7">
      <style:paragraph-properties fo:margin-right="0.332cm" style:snap-to-layout-grid="false"/>
    </style:style>
    <style:style style:family="paragraph" style:name="P57" style:parent-style-name="7">
      <style:paragraph-properties fo:margin-right="0.332cm" style:snap-to-layout-grid="false"/>
    </style:style>
    <style:style style:family="paragraph" style:name="P58" style:parent-style-name="7">
      <style:paragraph-properties fo:margin-right="0.332cm" style:snap-to-layout-grid="false"/>
    </style:style>
    <style:style style:family="paragraph" style:name="P59" style:parent-style-name="0">
      <style:paragraph-properties fo:break-before="page" fo:margin-left="0.459cm" fo:margin-right="0.332cm" fo:text-indent="-0.459cm" style:snap-to-layout-grid="false"/>
    </style:style>
    <style:style style:family="text" style:name="T273">
      <style:text-properties fo:font-size="11.5pt" style:font-name="HCI Poppy" style:font-name-asian="휴먼명조" style:font-size-asian="11.5pt"/>
    </style:style>
    <style:style style:family="text" style:name="T27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75">
      <style:text-properties fo:font-size="11.5pt" style:font-name="HCI Poppy" style:font-name-asian="휴먼명조" style:font-size-asian="11.5pt"/>
    </style:style>
    <style:style style:family="paragraph" style:name="P60" style:parent-style-name="0">
      <style:paragraph-properties fo:margin-left="0.459cm" fo:margin-right="0.332cm" fo:text-indent="-0.459cm" style:snap-to-layout-grid="false"/>
    </style:style>
    <style:style style:family="paragraph" style:name="P61" style:parent-style-name="0">
      <style:paragraph-properties fo:margin-left="0.459cm" fo:margin-right="0.332cm" fo:text-align="center" fo:text-indent="-0.459cm" style:snap-to-layout-grid="false"/>
    </style:style>
    <style:style style:family="text" style:name="T27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77">
      <style:text-properties fo:font-size="13.0pt" fo:font-weight="bold" style:font-name="HCI Poppy" style:font-name-asian="휴먼명조" style:font-size-asian="13.0pt" style:font-weight-asian="bold"/>
    </style:style>
    <style:style style:family="paragraph" style:name="P62" style:parent-style-name="0">
      <style:paragraph-properties fo:margin-left="0.459cm" fo:margin-right="0.332cm" fo:text-align="center" fo:text-indent="-0.459cm" style:snap-to-layout-grid="false"/>
    </style:style>
    <style:style style:family="paragraph" style:name="P63" style:parent-style-name="0">
      <style:paragraph-properties fo:margin-left="0.317cm" fo:margin-right="0.332cm" fo:text-indent="-0.317cm" style:snap-to-layout-grid="false"/>
    </style:style>
    <style:style style:family="text" style:name="T278">
      <style:text-properties fo:font-size="12.0pt" fo:font-weight="bold" style:font-name="HCI Poppy" style:font-name-asian="휴먼명조" style:font-size-asian="12.0pt" style:font-weight-asian="bold"/>
    </style:style>
    <style:style style:family="text" style:name="T27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0">
      <style:text-properties fo:font-size="12.0pt" fo:font-weight="bold" style:font-name="HCI Poppy" style:font-name-asian="휴먼명조" style:font-size-asian="12.0pt" style:font-weight-asian="bold"/>
    </style:style>
    <style:style style:family="text" style:name="T28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2">
      <style:text-properties fo:font-size="12.0pt" fo:font-weight="bold" style:font-name="HCI Poppy" style:font-name-asian="휴먼명조" style:font-size-asian="12.0pt" style:font-weight-asian="bold"/>
    </style:style>
    <style:style style:family="text" style:name="T28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4">
      <style:text-properties fo:font-size="12.0pt" fo:font-weight="bold" style:font-name="HCI Poppy" style:font-name-asian="휴먼명조" style:font-size-asian="12.0pt" style:font-weight-asian="bold"/>
    </style:style>
    <style:style style:family="paragraph" style:name="P64" style:parent-style-name="0">
      <style:paragraph-properties fo:margin-left="0.317cm" fo:margin-right="0.332cm" fo:text-indent="-0.317cm" style:snap-to-layout-grid="false"/>
    </style:style>
    <style:style style:family="text" style:name="T285">
      <style:text-properties fo:font-size="12.0pt" fo:font-weight="bold" style:font-name="HCI Poppy" style:font-name-asian="휴먼명조" style:font-size-asian="12.0pt" style:font-weight-asian="bold"/>
    </style:style>
    <style:style style:family="text" style:name="T28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7">
      <style:text-properties fo:font-size="12.0pt" fo:font-weight="bold" style:font-name="HCI Poppy" style:font-name-asian="휴먼명조" style:font-size-asian="12.0pt" style:font-weight-asian="bold"/>
    </style:style>
    <style:style style:family="paragraph" style:name="P65" style:parent-style-name="0">
      <style:paragraph-properties fo:margin-left="0.317cm" fo:margin-right="0.332cm" fo:text-indent="-0.317cm" style:snap-to-layout-grid="false"/>
    </style:style>
    <style:style style:family="text" style:name="T288">
      <style:text-properties fo:font-size="12.0pt" fo:font-weight="bold" style:font-name="HCI Poppy" style:font-name-asian="휴먼명조" style:font-size-asian="12.0pt" style:font-weight-asian="bold"/>
    </style:style>
    <style:style style:family="text" style:name="T28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0">
      <style:text-properties fo:font-size="12.0pt" fo:font-weight="bold" style:font-name="HCI Poppy" style:font-name-asian="휴먼명조" style:font-size-asian="12.0pt" style:font-weight-asian="bold"/>
    </style:style>
    <style:style style:family="paragraph" style:name="P66" style:parent-style-name="0">
      <style:paragraph-properties fo:margin-left="0.459cm" fo:margin-right="0.332cm" fo:text-indent="-0.459cm" style:snap-to-layout-grid="false"/>
    </style:style>
    <style:style style:family="paragraph" style:name="P67" style:parent-style-name="0">
      <style:paragraph-properties fo:margin-left="0.459cm" fo:text-indent="-0.459cm" style:snap-to-layout-grid="false"/>
    </style:style>
    <style:style style:family="paragraph" style:name="P68" style:parent-style-name="0">
      <style:paragraph-properties style:snap-to-layout-grid="false"/>
    </style:style>
    <style:style style:family="text" style:name="T29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2">
      <style:text-properties fo:font-size="11.5pt" style:font-name="HCI Poppy" style:font-name-asian="휴먼명조" style:font-size-asian="11.5pt"/>
    </style:style>
    <style:style style:family="text" style:name="T29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4">
      <style:text-properties fo:font-size="11.5pt" style:font-name="HCI Poppy" style:font-name-asian="휴먼명조" style:font-size-asian="11.5pt"/>
    </style:style>
    <style:style style:family="text" style:name="T29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6">
      <style:text-properties fo:font-size="11.5pt" style:font-name="HCI Poppy" style:font-name-asian="휴먼명조" style:font-size-asian="11.5pt"/>
    </style:style>
    <style:style style:family="text" style:name="T2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8">
      <style:text-properties fo:font-size="11.5pt" style:font-name="HCI Poppy" style:font-name-asian="휴먼명조" style:font-size-asian="11.5pt"/>
    </style:style>
    <style:style style:family="text" style:name="T2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0">
      <style:text-properties fo:font-size="11.5pt" style:font-name="HCI Poppy" style:font-name-asian="휴먼명조" style:font-size-asian="11.5pt"/>
    </style:style>
    <style:style style:family="text" style:name="T3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2">
      <style:text-properties fo:font-size="11.5pt" style:font-name="HCI Poppy" style:font-name-asian="휴먼명조" style:font-size-asian="11.5pt"/>
    </style:style>
    <style:style style:family="text" style:name="T3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4">
      <style:text-properties fo:font-size="11.5pt" style:font-name="HCI Poppy" style:font-name-asian="휴먼명조" style:font-size-asian="11.5pt"/>
    </style:style>
    <style:style style:family="paragraph" style:name="P69" style:parent-style-name="0">
      <style:paragraph-properties style:snap-to-layout-grid="false"/>
    </style:style>
    <style:style style:family="paragraph" style:name="P70" style:parent-style-name="0">
      <style:paragraph-properties style:snap-to-layout-grid="false"/>
    </style:style>
    <style:style style:family="text" style:name="T3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6">
      <style:text-properties fo:font-size="11.5pt" style:font-name="HCI Poppy" style:font-name-asian="휴먼명조" style:font-size-asian="11.5pt"/>
    </style:style>
    <style:style style:family="text" style:name="T3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8">
      <style:text-properties fo:font-size="11.5pt" style:font-name="HCI Poppy" style:font-name-asian="휴먼명조" style:font-size-asian="11.5pt"/>
    </style:style>
    <style:style style:family="text" style:name="T3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0">
      <style:text-properties fo:font-size="11.5pt" style:font-name="HCI Poppy" style:font-name-asian="휴먼명조" style:font-size-asian="11.5pt"/>
    </style:style>
    <style:style style:family="text" style:name="T31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2">
      <style:text-properties fo:font-size="11.5pt" style:font-name="바탕" style:font-name-asian="휴먼명조" style:font-size-asian="11.5pt"/>
    </style:style>
    <style:style style:family="text" style:name="T31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4">
      <style:text-properties fo:font-size="11.5pt" style:font-name="HCI Poppy" style:font-name-asian="휴먼명조" style:font-size-asian="11.5pt"/>
    </style:style>
    <style:style style:family="text" style:name="T31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6">
      <style:text-properties fo:font-size="11.5pt" style:font-name="HCI Poppy" style:font-name-asian="휴먼명조" style:font-size-asian="11.5pt"/>
    </style:style>
    <style:style style:family="paragraph" style:name="P71" style:parent-style-name="0">
      <style:paragraph-properties style:snap-to-layout-grid="false"/>
    </style:style>
    <style:style style:family="paragraph" style:name="P72" style:parent-style-name="0">
      <style:paragraph-properties style:snap-to-layout-grid="false"/>
    </style:style>
    <style:style style:family="paragraph" style:name="P73" style:parent-style-name="0">
      <style:paragraph-properties style:snap-to-layout-grid="false"/>
    </style:style>
    <style:style style:family="text" style:name="T31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8">
      <style:text-properties fo:font-size="11.5pt" fo:font-weight="bold" style:font-name="HCI Poppy" style:font-name-asian="휴먼명조" style:font-size-asian="11.5pt" style:font-weight-asian="bold"/>
    </style:style>
    <style:style style:family="text" style:name="T31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0">
      <style:text-properties fo:font-size="11.5pt" fo:font-weight="bold" style:font-name="HCI Poppy" style:font-name-asian="휴먼명조" style:font-size-asian="11.5pt" style:font-weight-asian="bold"/>
    </style:style>
    <style:style style:family="paragraph" style:name="P74" style:parent-style-name="0">
      <style:paragraph-properties style:snap-to-layout-grid="false"/>
    </style:style>
    <style:style style:family="paragraph" style:name="P75" style:parent-style-name="0">
      <style:paragraph-properties style:snap-to-layout-grid="false"/>
    </style:style>
    <style:style style:family="text" style:name="T32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2">
      <style:text-properties fo:font-size="11.5pt" style:font-name="HCI Poppy" style:font-name-asian="휴먼명조" style:font-size-asian="11.5pt"/>
    </style:style>
    <style:style style:family="text" style:name="T32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4">
      <style:text-properties fo:font-size="11.5pt" style:font-name="HCI Poppy" style:font-name-asian="휴먼명조" style:font-size-asian="11.5pt"/>
    </style:style>
    <style:style style:family="text" style:name="T32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6">
      <style:text-properties fo:font-size="11.5pt" style:font-name="HCI Poppy" style:font-name-asian="휴먼명조" style:font-size-asian="11.5pt"/>
    </style:style>
    <style:style style:family="text" style:name="T32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8">
      <style:text-properties fo:font-size="11.5pt" style:font-name="HCI Poppy" style:font-name-asian="휴먼명조" style:font-size-asian="11.5pt"/>
    </style:style>
    <style:style style:family="text" style:name="T32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0">
      <style:text-properties fo:font-size="11.5pt" style:font-name="HCI Poppy" style:font-name-asian="휴먼명조" style:font-size-asian="11.5pt"/>
    </style:style>
    <style:style style:family="text" style:name="T33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2">
      <style:text-properties fo:font-size="11.5pt" style:font-name="HCI Poppy" style:font-name-asian="휴먼명조" style:font-size-asian="11.5pt"/>
    </style:style>
    <style:style style:family="text" style:name="T33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4">
      <style:text-properties fo:font-size="11.5pt" style:font-name="HCI Poppy" style:font-name-asian="휴먼명조" style:font-size-asian="11.5pt"/>
    </style:style>
    <style:style style:family="text" style:name="T33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6">
      <style:text-properties fo:font-size="11.5pt" style:font-name="HCI Poppy" style:font-name-asian="휴먼명조" style:font-size-asian="11.5pt"/>
    </style:style>
    <style:style style:family="text" style:name="T33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8">
      <style:text-properties fo:font-size="11.5pt" style:font-name="HCI Poppy" style:font-name-asian="휴먼명조" style:font-size-asian="11.5pt"/>
    </style:style>
    <style:style style:family="text" style:name="T33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0">
      <style:text-properties fo:font-size="11.5pt" style:font-name="HCI Poppy" style:font-name-asian="휴먼명조" style:font-size-asian="11.5pt"/>
    </style:style>
    <style:style style:family="text" style:name="T34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2">
      <style:text-properties fo:font-size="11.5pt" style:font-name="HCI Poppy" style:font-name-asian="휴먼명조" style:font-size-asian="11.5pt"/>
    </style:style>
    <style:style style:family="text" style:name="T34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4">
      <style:text-properties fo:font-size="11.5pt" style:font-name="바탕" style:font-name-asian="휴먼명조" style:font-size-asian="11.5pt"/>
    </style:style>
    <style:style style:family="text" style:name="T34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6">
      <style:text-properties fo:font-size="11.5pt" style:font-name="HCI Poppy" style:font-name-asian="휴먼명조" style:font-size-asian="11.5pt"/>
    </style:style>
    <style:style style:family="paragraph" style:name="P76" style:parent-style-name="0">
      <style:paragraph-properties style:snap-to-layout-grid="false"/>
    </style:style>
    <style:style style:family="text" style:name="T34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8">
      <style:text-properties fo:font-size="11.5pt" style:font-name="HCI Poppy" style:font-name-asian="휴먼명조" style:font-size-asian="11.5pt"/>
    </style:style>
    <style:style style:family="text" style:name="T34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0">
      <style:text-properties fo:font-size="11.5pt" style:font-name="HCI Poppy" style:font-name-asian="휴먼명조" style:font-size-asian="11.5pt"/>
    </style:style>
    <style:style style:family="text" style:name="T35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2">
      <style:text-properties fo:font-size="11.5pt" style:font-name="HCI Poppy" style:font-name-asian="휴먼명조" style:font-size-asian="11.5pt"/>
    </style:style>
    <style:style style:family="text" style:name="T35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4">
      <style:text-properties fo:font-size="11.5pt" style:font-name="HCI Poppy" style:font-name-asian="휴먼명조" style:font-size-asian="11.5pt"/>
    </style:style>
    <style:style style:family="text" style:name="T35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6">
      <style:text-properties fo:font-size="11.5pt" style:font-name="HCI Poppy" style:font-name-asian="휴먼명조" style:font-size-asian="11.5pt"/>
    </style:style>
    <style:style style:family="text" style:name="T35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8">
      <style:text-properties fo:font-size="11.5pt" style:font-name="HCI Poppy" style:font-name-asian="휴먼명조" style:font-size-asian="11.5pt"/>
    </style:style>
    <style:style style:family="text" style:name="T35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0">
      <style:text-properties fo:font-size="11.5pt" style:font-name="HCI Poppy" style:font-name-asian="휴먼명조" style:font-size-asian="11.5pt"/>
    </style:style>
    <style:style style:family="text" style:name="T36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2">
      <style:text-properties fo:font-size="11.5pt" style:font-name="HCI Poppy" style:font-name-asian="휴먼명조" style:font-size-asian="11.5pt"/>
    </style:style>
    <style:style style:family="text" style:name="T36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4">
      <style:text-properties fo:font-size="11.5pt" style:font-name="HCI Poppy" style:font-name-asian="휴먼명조" style:font-size-asian="11.5pt"/>
    </style:style>
    <style:style style:family="paragraph" style:name="P77" style:parent-style-name="0">
      <style:paragraph-properties style:snap-to-layout-grid="false"/>
    </style:style>
    <style:style style:family="paragraph" style:name="P78" style:parent-style-name="0">
      <style:paragraph-properties style:snap-to-layout-grid="false"/>
    </style:style>
    <style:style style:family="paragraph" style:name="P79" style:parent-style-name="0">
      <style:paragraph-properties style:snap-to-layout-grid="false"/>
    </style:style>
    <style:style style:family="text" style:name="T36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6">
      <style:text-properties fo:font-size="11.5pt" fo:font-weight="bold" style:font-name="HCI Poppy" style:font-name-asian="휴먼명조" style:font-size-asian="11.5pt" style:font-weight-asian="bold"/>
    </style:style>
    <style:style style:family="text" style:name="T36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8">
      <style:text-properties fo:font-size="11.5pt" fo:font-weight="bold" style:font-name="HCI Poppy" style:font-name-asian="휴먼명조" style:font-size-asian="11.5pt" style:font-weight-asian="bold"/>
    </style:style>
    <style:style style:family="paragraph" style:name="P80" style:parent-style-name="0">
      <style:paragraph-properties style:snap-to-layout-grid="false"/>
    </style:style>
    <style:style style:family="paragraph" style:name="P81" style:parent-style-name="0">
      <style:paragraph-properties style:snap-to-layout-grid="false"/>
    </style:style>
    <style:style style:family="text" style:name="T3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0">
      <style:text-properties fo:font-size="11.5pt" style:font-name="HCI Poppy" style:font-name-asian="휴먼명조" style:font-size-asian="11.5pt"/>
    </style:style>
    <style:style style:family="text" style:name="T3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2">
      <style:text-properties fo:font-size="11.5pt" style:font-name="HCI Poppy" style:font-name-asian="휴먼명조" style:font-size-asian="11.5pt"/>
    </style:style>
    <style:style style:family="text" style:name="T37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4">
      <style:text-properties fo:font-size="11.5pt" style:font-name="HCI Poppy" style:font-name-asian="휴먼명조" style:font-size-asian="11.5pt"/>
    </style:style>
    <style:style style:family="text" style:name="T37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6">
      <style:text-properties fo:font-size="11.5pt" style:font-name="HCI Poppy" style:font-name-asian="휴먼명조" style:font-size-asian="11.5pt"/>
    </style:style>
    <style:style style:family="text" style:name="T37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8">
      <style:text-properties fo:font-size="11.5pt" style:font-name="HCI Poppy" style:font-name-asian="휴먼명조" style:font-size-asian="11.5pt"/>
    </style:style>
    <style:style style:family="paragraph" style:name="P82" style:parent-style-name="0">
      <style:paragraph-properties style:snap-to-layout-grid="false"/>
    </style:style>
    <style:style style:family="paragraph" style:name="P83" style:parent-style-name="0">
      <style:paragraph-properties style:snap-to-layout-grid="false"/>
    </style:style>
    <style:style style:family="text" style:name="T37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0">
      <style:text-properties fo:font-size="11.5pt" style:font-name="HCI Poppy" style:font-name-asian="휴먼명조" style:font-size-asian="11.5pt"/>
    </style:style>
    <style:style style:family="text" style:name="T38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2">
      <style:text-properties fo:font-size="11.5pt" style:font-name="HCI Poppy" style:font-name-asian="휴먼명조" style:font-size-asian="11.5pt"/>
    </style:style>
    <style:style style:family="text" style:name="T38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4">
      <style:text-properties fo:font-size="11.5pt" style:font-name="HCI Poppy" style:font-name-asian="휴먼명조" style:font-size-asian="11.5pt"/>
    </style:style>
    <style:style style:family="text" style:name="T38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6">
      <style:text-properties fo:font-size="11.5pt" style:font-name="HCI Poppy" style:font-name-asian="휴먼명조" style:font-size-asian="11.5pt"/>
    </style:style>
    <style:style style:family="paragraph" style:name="P84" style:parent-style-name="0">
      <style:paragraph-properties style:snap-to-layout-grid="false"/>
    </style:style>
    <style:style style:family="paragraph" style:name="P85" style:parent-style-name="0">
      <style:paragraph-properties style:snap-to-layout-grid="false"/>
    </style:style>
    <style:style style:family="paragraph" style:name="P86" style:parent-style-name="0">
      <style:paragraph-properties style:snap-to-layout-grid="false"/>
    </style:style>
    <style:style style:family="paragraph" style:name="P87" style:parent-style-name="0">
      <style:paragraph-properties fo:text-align="center" style:snap-to-layout-grid="false"/>
    </style:style>
    <style:style style:family="text" style:name="T387">
      <style:text-properties fo:font-size="11.5pt" style:font-name="HCI Poppy" style:font-name-asian="휴먼명조" style:font-size-asian="11.5pt"/>
    </style:style>
    <style:style style:family="text" style:name="T3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9">
      <style:text-properties fo:font-size="11.5pt" style:font-name="HCI Poppy" style:font-name-asian="휴먼명조" style:font-size-asian="11.5pt"/>
    </style:style>
    <style:style style:family="text" style:name="T39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1">
      <style:text-properties fo:font-size="11.5pt" style:font-name="HCI Poppy" style:font-name-asian="휴먼명조" style:font-size-asian="11.5pt"/>
    </style:style>
    <style:style style:family="text" style:name="T3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88" style:parent-style-name="0">
      <style:paragraph-properties fo:text-align="center" style:snap-to-layout-grid="false"/>
    </style:style>
    <style:style style:family="text" style:name="T39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4">
      <style:text-properties fo:font-size="11.5pt" style:font-name="HCI Poppy" style:font-name-asian="휴먼명조" style:font-size-asian="11.5pt"/>
    </style:style>
    <style:style style:family="text" style:name="T39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6">
      <style:text-properties fo:font-size="11.5pt" style:font-name="HCI Poppy" style:font-name-asian="휴먼명조" style:font-size-asian="11.5pt"/>
    </style:style>
    <style:style style:family="text" style:name="T3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8">
      <style:text-properties fo:font-size="11.5pt" style:font-name="HCI Poppy" style:font-name-asian="휴먼명조" style:font-size-asian="11.5pt"/>
    </style:style>
    <style:style style:family="paragraph" style:name="P89" style:parent-style-name="0">
      <style:paragraph-properties fo:text-align="center" style:snap-to-layout-grid="false"/>
    </style:style>
    <style:style style:family="text" style:name="T3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0">
      <style:text-properties fo:font-size="11.5pt" style:font-name="HCI Poppy" style:font-name-asian="휴먼명조" style:font-size-asian="11.5pt"/>
    </style:style>
    <style:style style:family="text" style:name="T4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2">
      <style:text-properties fo:font-size="11.5pt" style:font-name="HCI Poppy" style:font-name-asian="휴먼명조" style:font-size-asian="11.5pt"/>
    </style:style>
    <style:style style:family="text" style:name="T4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4">
      <style:text-properties fo:font-size="11.5pt" style:font-name="HCI Poppy" style:font-name-asian="휴먼명조" style:font-size-asian="11.5pt"/>
    </style:style>
    <style:style style:family="text" style:name="T4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6">
      <style:text-properties fo:font-size="11.5pt" style:font-name="HCI Poppy" style:font-name-asian="휴먼명조" style:font-size-asian="11.5pt"/>
    </style:style>
    <style:style style:family="text" style:name="T4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8">
      <style:text-properties fo:font-size="11.5pt" style:font-name="HCI Poppy" style:font-name-asian="휴먼명조" style:font-size-asian="11.5pt"/>
    </style:style>
    <style:style style:family="text" style:name="T4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0">
      <style:text-properties fo:font-size="11.5pt" style:font-name="HCI Poppy" style:font-name-asian="휴먼명조" style:font-size-asian="11.5pt"/>
    </style:style>
    <style:style style:family="text" style:name="T41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2">
      <style:text-properties fo:font-size="11.5pt" style:font-name="HCI Poppy" style:font-name-asian="휴먼명조" style:font-size-asian="11.5pt"/>
    </style:style>
    <style:style style:family="text" style:name="T41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4">
      <style:text-properties fo:font-size="11.5pt" style:font-name="HCI Poppy" style:font-name-asian="휴먼명조" style:font-size-asian="11.5pt"/>
    </style:style>
    <style:style style:family="text" style:name="T41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6">
      <style:text-properties fo:font-size="11.5pt" style:font-name="HCI Poppy" style:font-name-asian="휴먼명조" style:font-size-asian="11.5pt"/>
    </style:style>
    <style:style style:family="text" style:name="T41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90" style:parent-style-name="7">
      <style:paragraph-properties fo:margin-right="0.332cm" style:snap-to-layout-grid="false"/>
    </style:style>
    <style:style style:family="paragraph" style:name="P91" style:parent-style-name="7">
      <style:paragraph-properties fo:margin-right="0.332cm" style:snap-to-layout-grid="false"/>
    </style:style>
    <style:style style:family="paragraph" style:name="P92" style:parent-style-name="7">
      <style:paragraph-properties fo:margin-right="0.332cm" style:snap-to-layout-grid="false"/>
    </style:style>
    <style:style style:family="paragraph" style:name="P93" style:parent-style-name="7">
      <style:paragraph-properties fo:margin-right="0.332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회복지위원회 </text:span><text:span text:style-name="T6">(</text:span><text:span text:style-name="T7">담당자 </text:span><text:span text:style-name="T8">: </text:span><text:span text:style-name="T9">이경민 간사 </text:span><text:span text:style-name="T10">010-7266-7727 welfare@pspd.org )</text:span></text:p></table:table-cell></table:table-row><table:table-row table:style-name="T1.R3"><table:table-cell table:style-name="T1.R3_C0"><text:p text:style-name="P6"><text:span text:style-name="T11">제    목</text:span></text:p></table:table-cell><table:table-cell table:style-name="T1.R3_C1"><text:p text:style-name="P7"><text:span text:style-name="T12">[</text:span><text:span text:style-name="T13">보도자료</text:span><text:span text:style-name="T14">] “</text:span><text:span text:style-name="T15">국회는 좋은 돌봄으로 가는 길을 막지 말라</text:span><text:span text:style-name="T16">” </text:span><text:span text:style-name="T17">기자회견 개최</text:span></text:p></table:table-cell></table:table-row><table:table-row table:style-name="T1.R4"><table:table-cell table:style-name="T1.R4_C0"><text:p text:style-name="P8"><text:span text:style-name="T18">날    짜</text:span></text:p></table:table-cell><table:table-cell table:style-name="T1.R4_C1"><text:p text:style-name="P9"><text:span text:style-name="T19">2015. 5. 21. (</text:span><text:span text:style-name="T20">총 </text:span><text:span text:style-name="T21">5 </text:span><text:span text:style-name="T22">쪽</text:span><text:span text:style-name="T23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4">보도자료</text:span></text:p></table:table-cell></table:table-row></table:table></draw:text-box></draw:frame></text:p>
      <text:p text:style-name="P12"><draw:frame draw:style-name="fr2" draw:z-index="0" svg:width="14.920cm" svg:x="0.000cm" svg:y="-3.501cm" text:anchor-type="as-char"><draw:text-box fo:min-height="3.50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5">노인장기요양보험법 일부개정안 통과 촉구 </text:span></text:p><text:p text:style-name="P14"><text:span text:style-name="T26">기자회견 및 퍼포먼스 개최</text:span></text:p><text:p text:style-name="P15"><text:span text:style-name="T27">“</text:span><text:span text:style-name="T28">국회는 좋은 돌봄으로 가는 길을 막지 말라</text:span><text:span text:style-name="T29">” </text:span></text:p></table:table-cell></table:table-row><table:table-row table:style-name="T2.R2"><table:table-cell table:style-name="T2.R2_C0"><text:p text:style-name="P16"><text:span text:style-name="T30">일시 및 장소 </text:span><text:span text:style-name="T31">: 2015</text:span><text:span text:style-name="T32">년 </text:span><text:span text:style-name="T33">5</text:span><text:span text:style-name="T34">월 </text:span><text:span text:style-name="T35">21</text:span><text:span text:style-name="T36">일</text:span><text:span text:style-name="T37">(</text:span><text:span text:style-name="T38">목</text:span><text:span text:style-name="T39">) </text:span><text:span text:style-name="T40">오전 </text:span><text:span text:style-name="T41">10</text:span><text:span text:style-name="T42">시</text:span><text:span text:style-name="T43">, </text:span><text:span text:style-name="T44">국회 정문</text:span></text:p></table:table-cell></table:table-row></table:table></draw:text-box></draw:frame></text:p>
      <text:p text:style-name="P17"/>
      <text:p text:style-name="P18"/>
      <text:p text:style-name="P19"><text:span text:style-name="T45">1. </text:span><text:span text:style-name="T46">좋은 돌봄으로 가기 위한 진입을 막고 있는 국회를 규탄하고 노인장기요양보험법의 조속한 통과를 촉구하기 위한 시민</text:span><text:span text:style-name="T47">․</text:span><text:span text:style-name="T48">노동단체 일동은 </text:span><text:span text:style-name="T49">5</text:span><text:span text:style-name="T50">월 </text:span><text:span text:style-name="T51">21</text:span><text:span text:style-name="T52">일</text:span><text:span text:style-name="T53">(</text:span><text:span text:style-name="T54">목</text:span><text:span text:style-name="T55">), </text:span><text:span text:style-name="T56">오전 </text:span><text:span text:style-name="T57">10</text:span><text:span text:style-name="T58">시</text:span><text:span text:style-name="T59">, </text:span><text:span text:style-name="T60">국회 정문에서 </text:span><text:span text:style-name="T61">‘</text:span><text:span text:style-name="T62">좋은 돌봄으로 가기 위한 노인장기요양보험법 일부개정안 통과 촉구 기자회견 및 퍼포먼스</text:span><text:span text:style-name="T63">’</text:span><text:span text:style-name="T64">를 개최하였다</text:span><text:span text:style-name="T65">. </text:span></text:p>
      <text:p text:style-name="P20"/>
      <text:p text:style-name="P21"><text:span text:style-name="T66">2. </text:span><text:span text:style-name="T67">이날 기자회견에 참석한 시민</text:span><text:span text:style-name="T68">․</text:span><text:span text:style-name="T69">노동단체는 </text:span><text:span text:style-name="T70">“</text:span><text:span text:style-name="T71">노인장기요양보험법 일부개정안은 </text:span><text:span text:style-name="T72">우리나라 대부분의 장기요양기관이 민간영리업자에 맡겨져 공공관리 및 통제를 할 수 없는 문제를 해결하고 장기요양요원의 처우개선 및 복지증진</text:span><text:span text:style-name="T73">, </text:span><text:span text:style-name="T74">이용자의 요양서비스 질 제고를 위하여 시급히 시행되어야 할 법안</text:span><text:span text:style-name="T75">”</text:span><text:span text:style-name="T76">임을 강조했다</text:span><text:span text:style-name="T77">. </text:span><text:span text:style-name="T78">또한 </text:span><text:span text:style-name="T79">“</text:span><text:span text:style-name="T80">현재 우리나라 장기요양보험제도는 공공부문 인프라 구축은 배제한 채</text:span><text:span text:style-name="T81">, </text:span><text:span text:style-name="T82">민간부문에 과도하게 의존하는 정책을 시행하여 불법 운영 사례가 지속적으로 나타나고</text:span><text:span text:style-name="T83">, </text:span><text:span text:style-name="T84">장기요양요원의 열악한 노동조건과 처우</text:span><text:span text:style-name="T85">, </text:span><text:span text:style-name="T86">인권문제</text:span><text:span text:style-name="T87">, </text:span><text:span text:style-name="T88">나아가 서비스의 질 저하 문제로 귀속되고 있음</text:span><text:span text:style-name="T89">”</text:span><text:span text:style-name="T90">을 지적하였다</text:span><text:span text:style-name="T91">. </text:span><text:span text:style-name="T92">이처럼 장기요양보험제도의 문제가 산적해 있는데도 </text:span><text:span text:style-name="T93">“</text:span><text:span text:style-name="T94">장기요양제도에 대한 전문적 지식이 없는 일부 법제사법위원회 국회의원들이 장기요양기관의 회계기준 설치에 대해 개인의 재산권 침해 등을 운운하며 법안이 통과되지 못하도록 막고 있음</text:span><text:span text:style-name="T95">”</text:span><text:span text:style-name="T96">을 강력히 비판하였다</text:span><text:span text:style-name="T97">. </text:span><text:span text:style-name="T98">따라서 </text:span><text:span text:style-name="T99">“6</text:span><text:span text:style-name="T100">월 국회 기간에 법제사법위원회는 노인장기요양보험법 일부개정안을 신속하게 통과시켜야 할 것</text:span><text:span text:style-name="T101">”</text:span><text:span text:style-name="T102">을 강력히 촉구하였다</text:span><text:span text:style-name="T103">. </text:span></text:p>
      <text:p text:style-name="P22"/>
      <text:p text:style-name="P23"><text:span text:style-name="T104">3. </text:span><text:span text:style-name="T105">좋은 돌봄으로 가기 위한 진입을 막고 있는 국회를 규탄하고 노인장기요양보험법의 조속한 통과를 촉구하기 위한 기자회견에는 한국여성연합 박차옥경 사무처장이 사회를 맡아 진행하였고 노인장기요양보험법전면개정을위한공대위 김인숙 공동대표의 여는말을 시작으로 기자회견을 시작하였다</text:span><text:span text:style-name="T106">. </text:span><text:span text:style-name="T107">노인장기요양보험법 일부개정안의 통과 필요성에 대해 전국공공운수사회서비스노조 의료연대본부 현정희 부본부장이 설명하고</text:span><text:span text:style-name="T108">, </text:span><text:span text:style-name="T109">참여연대 안진걸 협동사무처장이 돌봄 공공성이 부재한 우리나라 현실을 꼬집으며 정부와 지자체의 관리감독의 필요성을 주장하였다</text:span><text:span text:style-name="T110">. </text:span><text:span text:style-name="T111">또한 장기요양요원의 열악한 근로조건 개선이 이루어져야 함을 의료연대 돌봄지부 시립동부요양원분회 위성자 조합원이 설명하였다</text:span><text:span text:style-name="T112">. </text:span><text:span text:style-name="T113">그리고 기자회견문은 </text:span><text:span text:style-name="T114">한국여성민우회 김민문정 공동대표</text:span><text:span text:style-name="T115">, </text:span><text:span text:style-name="T116">전국요양보호사협회 배연희 협회장이 낭독하였으며 </text:span><text:span text:style-name="T117">마지막으로 노인장기요양보험법의 조속한 통과를 촉구하는 </text:span><text:span text:style-name="T118">퍼포먼스를 진행하고 기자회견을 마무리 하였다</text:span><text:span text:style-name="T119">. </text:span><text:span text:style-name="T120">끝</text:span><text:span text:style-name="T121">. </text:span></text:p>
      <text:p text:style-name="P24"/>
      <text:p text:style-name="P25"/>
      <text:p text:style-name="P26"><text:span text:style-name="T122">▣ </text:span><text:span text:style-name="T123">첨부자료  </text:span><text:span text:style-name="T124">: </text:span><text:span text:style-name="T125">기자회견 개요 </text:span><text:span text:style-name="T126">1</text:span><text:span text:style-name="T127">부</text:span><text:span text:style-name="T128">. </text:span><text:span text:style-name="T129">기자회견문 </text:span><text:span text:style-name="T130">1</text:span><text:span text:style-name="T131">부</text:span><text:span text:style-name="T132">. </text:span></text:p>
      <text:p text:style-name="P27"/>
      <text:p text:style-name="P28"/>
      <text:p text:style-name="P29"><text:span text:style-name="T133">2015</text:span><text:span text:style-name="T134">년 </text:span><text:span text:style-name="T135">5</text:span><text:span text:style-name="T136">월 </text:span><text:span text:style-name="T137">21</text:span><text:span text:style-name="T138">일</text:span></text:p>
      <text:p text:style-name="P30"><text:span text:style-name="T139">건강세상네트워크</text:span><text:span text:style-name="T140">, </text:span><text:span text:style-name="T141">공익인권법재단 공감</text:span><text:span text:style-name="T142">, </text:span><text:span text:style-name="T143">노인장기요양보험법전면개정을위한공대위</text:span><text:span text:style-name="T144">, </text:span><text:span text:style-name="T145">민주노총 전국공공운수사회서비스노동조합</text:span><text:span text:style-name="T146">, </text:span><text:span text:style-name="T147">보건복지자원연구원</text:span><text:span text:style-name="T148">, </text:span><text:span text:style-name="T149">의료연대본부 돌봄지부</text:span><text:span text:style-name="T150">, </text:span><text:span text:style-name="T151">의료연대본부</text:span><text:span text:style-name="T152">, </text:span></text:p>
      <text:p text:style-name="P31"><text:span text:style-name="T153">전국요양보호사협회</text:span><text:span text:style-name="T154">, </text:span><text:span text:style-name="T155">참여연대</text:span><text:span text:style-name="T156">, </text:span><text:span text:style-name="T157">한국돌봄사회적협동조합</text:span><text:span text:style-name="T158">, </text:span><text:span text:style-name="T159">한국여성노동자회</text:span><text:span text:style-name="T160">, </text:span><text:span text:style-name="T161">한국여성단체연합</text:span><text:span text:style-name="T162">, </text:span><text:span text:style-name="T163">한국여성민우회 </text:span></text:p>
      <text:p text:style-name="P32"/>
      <text:p text:style-name="P33"/>
      <text:p text:style-name="P34"><text:span text:style-name="T164">[</text:span><text:span text:style-name="T165">기자회견 개요</text:span><text:span text:style-name="T166">] </text:span></text:p>
      <text:p text:style-name="P35"/>
      <text:p text:style-name="P36"><text:span text:style-name="T167">어르신 인권보호와 장기요양요원의 처우개선을 위한 </text:span></text:p>
      <text:p text:style-name="P37"><text:span text:style-name="T168">노인장기요양보험법 통과 촉구 기자회견</text:span></text:p>
      <text:p text:style-name="P38"/>
      <text:p text:style-name="P39"/>
      <text:p text:style-name="P40"><text:span text:style-name="T169">가</text:span><text:span text:style-name="T170">. </text:span><text:span text:style-name="T171">주제 </text:span><text:span text:style-name="T172">: “</text:span><text:span text:style-name="T173">국회는 좋은 돌봄으로 가는 길을 막지 말라</text:span><text:span text:style-name="T174">”</text:span></text:p>
      <text:p text:style-name="P41"/>
      <text:p text:style-name="P42"><text:span text:style-name="T175">나</text:span><text:span text:style-name="T176">. </text:span><text:span text:style-name="T177">일시 </text:span><text:span text:style-name="T178">: 2015</text:span><text:span text:style-name="T179">년 </text:span><text:span text:style-name="T180">5</text:span><text:span text:style-name="T181">월 </text:span><text:span text:style-name="T182">21</text:span><text:span text:style-name="T183">일</text:span><text:span text:style-name="T184">(</text:span><text:span text:style-name="T185">목</text:span><text:span text:style-name="T186">) </text:span><text:span text:style-name="T187">오전 </text:span><text:span text:style-name="T188">10</text:span><text:span text:style-name="T189">시 </text:span></text:p>
      <text:p text:style-name="P43"/>
      <text:p text:style-name="P44"><text:span text:style-name="T190">다</text:span><text:span text:style-name="T191">. </text:span><text:span text:style-name="T192">장소 </text:span><text:span text:style-name="T193">: </text:span><text:span text:style-name="T194">국회 정문 앞 </text:span></text:p>
      <text:p text:style-name="P45"/>
      <text:p text:style-name="P46"><text:span text:style-name="T195">라</text:span><text:span text:style-name="T196">. </text:span><text:span text:style-name="T197">주최 </text:span><text:span text:style-name="T198">: </text:span><text:span text:style-name="T199">건강세상네트워크</text:span><text:span text:style-name="T200">, </text:span><text:span text:style-name="T201">공익인권법재단 공감</text:span><text:span text:style-name="T202">, </text:span><text:span text:style-name="T203">노인장기요양보험법전면개정을위한공대위</text:span><text:span text:style-name="T204">, </text:span><text:span text:style-name="T205">민주노총공공운수노조의료연대본부돌봄지부</text:span><text:span text:style-name="T206">, </text:span><text:span text:style-name="T207">보건복지자원연구원</text:span><text:span text:style-name="T208">, </text:span><text:span text:style-name="T209">의료연대본부</text:span><text:span text:style-name="T210">, </text:span><text:span text:style-name="T211">전국공공운수사회서비스노동조합</text:span><text:span text:style-name="T212">, </text:span><text:span text:style-name="T213">전국요양보호사협회</text:span><text:span text:style-name="T214">, </text:span><text:span text:style-name="T215">참여연대</text:span><text:span text:style-name="T216">, </text:span><text:span text:style-name="T217">한국돌봄사회적협동조합</text:span><text:span text:style-name="T218">, </text:span><text:span text:style-name="T219">한국여성노동자회</text:span><text:span text:style-name="T220">, </text:span><text:span text:style-name="T221">한국여성민우회</text:span><text:span text:style-name="T222">, </text:span><text:span text:style-name="T223">한국여성단체연합</text:span></text:p>
      <text:p text:style-name="P47"/>
      <text:p text:style-name="P48"><text:span text:style-name="T224">마</text:span><text:span text:style-name="T225">. </text:span><text:span text:style-name="T226">순서 </text:span></text:p>
      <text:p text:style-name="P49"><text:span text:style-name="T227"> </text:span><text:span text:style-name="T228">- </text:span><text:span text:style-name="T229">사  회 </text:span><text:span text:style-name="T230">: </text:span><text:span text:style-name="T231">박차옥경 한국여성단체연합 사무처장</text:span></text:p>
      <text:p text:style-name="P50"><text:span text:style-name="T232"> </text:span><text:span text:style-name="T233">- </text:span><text:span text:style-name="T234">여는말 </text:span><text:span text:style-name="T235">: </text:span><text:span text:style-name="T236">김인숙 노인장기요양보험법전면개정을위한공대위 공동대표</text:span></text:p>
      <text:p text:style-name="P51"><text:span text:style-name="T237"> </text:span><text:span text:style-name="T238">- </text:span><text:span text:style-name="T239">발언 </text:span><text:span text:style-name="T240">1 : </text:span><text:span text:style-name="T241">법안통과의 필요성 </text:span><text:span text:style-name="T242">(</text:span><text:span text:style-name="T243">현정희 전국공공운수사회서비스노조 의료연대본부 부본부장</text:span><text:span text:style-name="T244">)</text:span></text:p>
      <text:p text:style-name="P52"><text:span text:style-name="T245"> </text:span><text:span text:style-name="T246">- </text:span><text:span text:style-name="T247">발언 </text:span><text:span text:style-name="T248">2 : </text:span><text:span text:style-name="T249">돌봄의 공공성 강화 필요성 </text:span><text:span text:style-name="T250">(</text:span><text:span text:style-name="T251">안진걸 참여연대 협동사무처장</text:span><text:span text:style-name="T252">)</text:span></text:p>
      <text:p text:style-name="P53"><text:span text:style-name="T253"> </text:span><text:span text:style-name="T254">- </text:span><text:span text:style-name="T255">발언 </text:span><text:span text:style-name="T256">3 : </text:span><text:span text:style-name="T257">요양보호사 처우개선의 필요성 </text:span><text:span text:style-name="T258">(</text:span><text:span text:style-name="T259">위성자 의료연대돌봄지부시립동부요양원 분회 조합원</text:span><text:span text:style-name="T260">)</text:span></text:p>
      <text:p text:style-name="P54"><text:span text:style-name="T261"> </text:span><text:span text:style-name="T262">- </text:span><text:span text:style-name="T263">퍼포먼스 </text:span><text:span text:style-name="T264">: </text:span><text:span text:style-name="T265">좋은 돌봄으로 가는길 </text:span></text:p>
      <text:p text:style-name="P55"><text:span text:style-name="T266"> </text:span><text:span text:style-name="T267">- </text:span><text:span text:style-name="T268">기자회견문 낭독 </text:span><text:span text:style-name="T269">: </text:span><text:span text:style-name="T270">김민문정 한국여성민우회 공동대표</text:span><text:span text:style-name="T271">, </text:span><text:span text:style-name="T272">배연희 전국요양보호사협회 협회장</text:span></text:p>
      <text:p text:style-name="P56"/>
      <text:p text:style-name="P57"/>
      <text:p text:style-name="P58"/>
      <text:p text:style-name="P59"><text:span text:style-name="T273">[</text:span><text:span text:style-name="T274">기자회견문</text:span><text:span text:style-name="T275">]</text:span></text:p>
      <text:p text:style-name="P60"/>
      <text:p text:style-name="P61"><text:span text:style-name="T276">국회 법제사법위원회는 좋은 돌봄으로 가는 길을 막지 말라</text:span><text:span text:style-name="T277">! </text:span></text:p>
      <text:p text:style-name="P62"/>
      <text:p text:style-name="P63"><text:span text:style-name="T278">- </text:span><text:span text:style-name="T279">국회 보건복지위원회 여야합의로 통과시킨 </text:span><text:span text:style-name="T280">‘</text:span><text:span text:style-name="T281">노인장기요양보험법</text:span><text:span text:style-name="T282">’</text:span><text:span text:style-name="T283">을 장기간 계류시키고 있는 법제사법위원회를 규탄한다</text:span><text:span text:style-name="T284">.</text:span></text:p>
      <text:p text:style-name="P64"><text:span text:style-name="T285">- </text:span><text:span text:style-name="T286">법제사법위원회는 조속히 노인장기요양보험법을 통과시켜라</text:span><text:span text:style-name="T287">. </text:span></text:p>
      <text:p text:style-name="P65"><text:span text:style-name="T288">- </text:span><text:span text:style-name="T289">노인돌봄의 공공성 확보보다 민간기관의 재산권 운운하는 국회의원을 규탄한다</text:span><text:span text:style-name="T290">. </text:span></text:p>
      <text:p text:style-name="P66"/>
      <text:p text:style-name="P67"/>
      <text:p text:style-name="P68"><text:span text:style-name="T291">지난 </text:span><text:span text:style-name="T292">2014</text:span><text:span text:style-name="T293">년 </text:span><text:span text:style-name="T294">12</text:span><text:span text:style-name="T295">월 국회 보건복지위원회를 통과한 </text:span><text:span text:style-name="T296">‘</text:span><text:span text:style-name="T297">노인장기요양보험법 일부개정안</text:span><text:span text:style-name="T298">’</text:span><text:span text:style-name="T299">이 법제사법위원회로 회부된 이후부터 현재까지 약 </text:span><text:span text:style-name="T300">5</text:span><text:span text:style-name="T301">개월 동안 법제사법위원회 법안심사소위 제</text:span><text:span text:style-name="T302">2</text:span><text:span text:style-name="T303">소위 안건으로 상정되었으나 계속 계류 중에 있다</text:span><text:span text:style-name="T304">. </text:span></text:p>
      <text:p text:style-name="P69"/>
      <text:p text:style-name="P70"><text:span text:style-name="T305">이 법안은 우리나라 대부분의 장기요양기관이 민간영리업자에 맡겨져 공공관리 및 통제를 할 수 없는 문제를 해결하고 장기요양요원의 처우개선 및 복지증진</text:span><text:span text:style-name="T306">, </text:span><text:span text:style-name="T307">이용자의 요양서비스 질 제고를 위하여 시급히 시행되어야 할 법안임에도 일부 법제사법위원회 국회의원들이 장기요양기관의 회계기준 설치에 대한 개인의 재산권 침해 등을 문제 삼아 법안을 통과시키지 못하도록 하고 있다</text:span><text:span text:style-name="T308">. </text:span><text:span text:style-name="T309">이는 소관 상임위원회에서 여야합의에 의해 통과된 법률안인데 노인장기요양제도에 대한 전문지식 없는 법제사법위원회의 제지로 통과되지 못하고 있다</text:span><text:span text:style-name="T310">. </text:span><text:span text:style-name="T311">오늘 기자회견에 참여하는 시민</text:span><text:span text:style-name="T312">․</text:span><text:span text:style-name="T313">노동단체는 이러한 상황을 규탄하며 오는 </text:span><text:span text:style-name="T314">6</text:span><text:span text:style-name="T315">월 국회에서 반드시 법안이 통과시킬 것을 촉구한다</text:span><text:span text:style-name="T316">. </text:span></text:p>
      <text:p text:style-name="P71"/>
      <text:p text:style-name="P72"/>
      <text:p text:style-name="P73"><text:span text:style-name="T317">노인돌봄의 공공성 확보</text:span><text:span text:style-name="T318">, </text:span><text:span text:style-name="T319">서비스 질 개선을 위해서 정부와 지자체의 책무가 높아져야 한다</text:span><text:span text:style-name="T320">. </text:span></text:p>
      <text:p text:style-name="P74"/>
      <text:p text:style-name="P75"><text:span text:style-name="T321">올해 노인장기요양보험제도가 도입된지 만 </text:span><text:span text:style-name="T322">7</text:span><text:span text:style-name="T323">년이 된다</text:span><text:span text:style-name="T324">. </text:span><text:span text:style-name="T325">노인장기요양보험제도가 가족의 노인돌봄에 대한 부담 경감이라는 점에서 일부 긍정적인 평가를 받고 있지만 대부분의 장기요양기관이 민간 영리업자에게 맡겨져 제도가 공공성을 달성하지 못하고 있는 점</text:span><text:span text:style-name="T326">, </text:span><text:span text:style-name="T327">서비스의 질적인 부분에 대한 문제점 등이 지적되고 있다</text:span><text:span text:style-name="T328">. </text:span><text:span text:style-name="T329">이처럼 제도가 도입된 이후</text:span><text:span text:style-name="T330">, </text:span><text:span text:style-name="T331">장기요양보험제도에 대해 끊임없는 문제점이 제기되는 것은 제도 도입 시</text:span><text:span text:style-name="T332">, </text:span><text:span text:style-name="T333">공공부문에 대한 인프라 구축은 배제한 채</text:span><text:span text:style-name="T334">, </text:span><text:span text:style-name="T335">민간부문에 과도하게 의존하는 정책을 시행했기 때문이다</text:span><text:span text:style-name="T336">. </text:span><text:span text:style-name="T337">기관을 설치하기 위한 시설 및 인력 기준이 낮게 설정되어 있고 장기요양기관의 인력배치기준 위반</text:span><text:span text:style-name="T338">, </text:span><text:span text:style-name="T339">수급자 유인알선</text:span><text:span text:style-name="T340">, </text:span><text:span text:style-name="T341">허위부당청구 등의 불법운영 사례가 지속적으로 나타나고 있지만 우후죽순으로 늘어난 약 </text:span><text:span text:style-name="T342">15,000</text:span><text:span text:style-name="T343">개를 감독하기에는 국가의 규제</text:span><text:span text:style-name="T344">․</text:span><text:span text:style-name="T345">감독이 미흡하여 장기요양기관의 서비스 질을 담보하지 못하고 있다</text:span><text:span text:style-name="T346">. </text:span></text:p>
      <text:p text:style-name="P76"><text:span text:style-name="T347">또한 장기요양서비스의 핵심 인력인 장기요양요원의 열악한 노동조건과 처우</text:span><text:span text:style-name="T348">, </text:span><text:span text:style-name="T349">인권문제는 서비스 질 저하의 결과를 낳았다</text:span><text:span text:style-name="T350">. </text:span><text:span text:style-name="T351">이처럼 현재 장기요양요원의 열악한 임금수준</text:span><text:span text:style-name="T352">, </text:span><text:span text:style-name="T353">불안정한 고용형태</text:span><text:span text:style-name="T354">, </text:span><text:span text:style-name="T355">근골격계질환을 비롯한 산재직업병 등 서비스 수요의 불안정성에 따른 안정적이지 못한 근로시간과 수입 등의 문제 등은 서비스의 질 저하의 문제로 직결되고 장기적으로 요양서비스의 안정적 인력 확보를 위협할 수 있기 때문에 이에 대한 개선책이 필요한 상황이다</text:span><text:span text:style-name="T356">. </text:span><text:span text:style-name="T357">그럼에도 최근 보건복지부는 </text:span><text:span text:style-name="T358">2013</text:span><text:span text:style-name="T359">년 </text:span><text:span text:style-name="T360">3</text:span><text:span text:style-name="T361">월부터 지급되던 시간당 </text:span><text:span text:style-name="T362">625</text:span><text:span text:style-name="T363">원의 요양보호사 처우개선비 마저 중단하려는 반인권적인 움직임을 보이고 있다</text:span><text:span text:style-name="T364">. </text:span></text:p>
      <text:p text:style-name="P77"/>
      <text:p text:style-name="P78"/>
      <text:p text:style-name="P79"><text:span text:style-name="T365">좋은 돌봄으로 가는 징검다리</text:span><text:span text:style-name="T366">, </text:span><text:span text:style-name="T367">법사위는 노인장기요양보험법을 조속히 통과시켜라</text:span><text:span text:style-name="T368">. </text:span></text:p>
      <text:p text:style-name="P80"/>
      <text:p text:style-name="P81"><text:span text:style-name="T369">사실상 현재 우리나라 노인요양이 영리를 추구하는 민간업자들에게 맡겨져 시장의 논리에 의해 운영되고 있고 정부 및 지자체의 관리감독이 제대로 이루어지지 못하고 있는 상황에서 좋은 돌봄을 기대하기 힘들다</text:span><text:span text:style-name="T370">. </text:span><text:span text:style-name="T371">따라서 개정안에서 명시하고 있는 장기요양기관의 재무회계기준 마련</text:span><text:span text:style-name="T372">, 3</text:span><text:span text:style-name="T373">년 마다 장기요양기관 실태조사 실시 및 장기요양급여비용 중 일부를 장기요양요원에 대한 직접 인건비 지불</text:span><text:span text:style-name="T374">, </text:span><text:span text:style-name="T375">장기요양요원지원센터 마련 등은 장기요양기관의 투명운영을 가능하게 할 수 있으며 장기요양요원의 근로조건 개선</text:span><text:span text:style-name="T376">, </text:span><text:span text:style-name="T377">국가 및 지방자치단체의 책임성을 높일 수 있는 방안으로 꼭 필요한 법안이다</text:span><text:span text:style-name="T378">. </text:span></text:p>
      <text:p text:style-name="P82"/>
      <text:p text:style-name="P83"><text:span text:style-name="T379">법안심사소위원회 일부 의원들은 자신들의 소관 법률안이 아님에도 민간요양기관의 회계기준 설치에 대한 개인의 재산권 침해 등을 운운하며 필요한 법률안 시행을 가로 막고 있다</text:span><text:span text:style-name="T380">. </text:span><text:span text:style-name="T381">이는 법제사법위원회 의원들의 노인장기요양제도에 대한 전문적 지식 없는 판단에서 비롯된 월권행사이며 좋은 돌봄으로 가기위한 진입을 가로막고 있는 것이다</text:span><text:span text:style-name="T382">. </text:span><text:span text:style-name="T383">시민사회단체는 더 이상 좌시하지 않을 것이며 </text:span><text:span text:style-name="T384">6</text:span><text:span text:style-name="T385">월 국회 기간에 법제사법위원회에서 노인장기요양보험법 일부개정안을 신속하게 통과시키기를 강력히 요구하는 바이다</text:span><text:span text:style-name="T386">. </text:span></text:p>
      <text:p text:style-name="P84"/>
      <text:p text:style-name="P85"/>
      <text:p text:style-name="P86"/>
      <text:p text:style-name="P87"><text:span text:style-name="T387">2015</text:span><text:span text:style-name="T388">년 </text:span><text:span text:style-name="T389">5</text:span><text:span text:style-name="T390">월 </text:span><text:span text:style-name="T391">21</text:span><text:span text:style-name="T392">일</text:span></text:p>
      <text:p text:style-name="P88"><text:span text:style-name="T393">건강세상네트워크</text:span><text:span text:style-name="T394">, </text:span><text:span text:style-name="T395">공익인권법재단 공감</text:span><text:span text:style-name="T396">, </text:span><text:span text:style-name="T397">노인장기요양보험법전면개정을위한공대위</text:span><text:span text:style-name="T398">, </text:span></text:p>
      <text:p text:style-name="P89"><text:span text:style-name="T399">민주노총 전국공공운수사회서비스노동조합</text:span><text:span text:style-name="T400">, </text:span><text:span text:style-name="T401">보건복지자원연구원</text:span><text:span text:style-name="T402">, </text:span><text:span text:style-name="T403">의료연대본부 돌봄지부</text:span><text:span text:style-name="T404">, </text:span><text:span text:style-name="T405">의료연대본부</text:span><text:span text:style-name="T406">, </text:span><text:span text:style-name="T407">전국요양보호사협회</text:span><text:span text:style-name="T408">, </text:span><text:span text:style-name="T409">참여연대</text:span><text:span text:style-name="T410">, </text:span><text:span text:style-name="T411">한국돌봄사회적협동조합</text:span><text:span text:style-name="T412">, </text:span><text:span text:style-name="T413">한국여성노동자회</text:span><text:span text:style-name="T414">, </text:span><text:span text:style-name="T415">한국여성단체연합</text:span><text:span text:style-name="T416">, </text:span><text:span text:style-name="T417">한국여성민우회 </text:span></text:p>
      <text:p text:style-name="P90"/>
      <text:p text:style-name="P91"/>
      <text:p text:style-name="P92"/>
      <text:p text:style-name="P93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보도자료서식</dc:title>
    <dc:creator/>
    <dc:date>2015년 5월 21일 목요일 오후 5:32:44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