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4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25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ext" style:name="T26">
      <style:text-properties fo:font-size="16.0pt" style:font-name="한양견명조" style:font-name-asian="한양견명조" style:font-size-asian="16.0pt"/>
    </style:style>
    <style:style style:family="text" style:name="T27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paragraph" style:name="P15" style:parent-style-name="0">
      <style:paragraph-properties fo:line-height="11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ext" style:name="T29">
      <style:text-properties fo:font-size="16.0pt" style:font-name="한양견명조" style:font-name-asian="한양견명조" style:font-size-asian="16.0pt"/>
    </style:style>
    <style:style style:family="text" style:name="T30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paragraph" style:name="P18" style:parent-style-name="0">
      <style:paragraph-properties fo:margin-left="0.459cm" fo:text-indent="-0.459cm" style:snap-to-layout-grid="false"/>
    </style:style>
    <style:style style:family="paragraph" style:name="P19" style:parent-style-name="0">
      <style:paragraph-properties fo:margin-left="0.459cm" fo:text-indent="-0.459cm" style:snap-to-layout-grid="false"/>
    </style:style>
    <style:style style:family="text" style:name="T54">
      <style:text-properties fo:font-size="11.5pt" style:font-name="HCI Poppy" style:font-name-asian="휴먼명조" style:font-size-asian="11.5pt"/>
    </style:style>
    <style:style style:family="text" style:name="T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">
      <style:text-properties fo:font-size="11.5pt" style:font-name="HCI Poppy" style:font-name-asian="휴먼명조" style:font-size-asian="11.5pt"/>
    </style:style>
    <style:style style:family="text" style:name="T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">
      <style:text-properties fo:font-size="11.5pt" style:font-name="HCI Poppy" style:font-name-asian="휴먼명조" style:font-size-asian="11.5pt"/>
    </style:style>
    <style:style style:family="text" style:name="T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">
      <style:text-properties fo:font-size="11.5pt" style:font-name="HCI Poppy" style:font-name-asian="휴먼명조" style:font-size-asian="11.5pt"/>
    </style:style>
    <style:style style:family="text" style:name="T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">
      <style:text-properties fo:font-size="11.5pt" style:font-name="HCI Poppy" style:font-name-asian="휴먼명조" style:font-size-asian="11.5pt"/>
    </style:style>
    <style:style style:family="text" style:name="T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">
      <style:text-properties fo:font-size="11.5pt" style:font-name="HCI Poppy" style:font-name-asian="휴먼명조" style:font-size-asian="11.5pt"/>
    </style:style>
    <style:style style:family="text" style:name="T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">
      <style:text-properties fo:font-size="11.5pt" style:font-name="HCI Poppy" style:font-name-asian="휴먼명조" style:font-size-asian="11.5pt"/>
    </style:style>
    <style:style style:family="text" style:name="T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">
      <style:text-properties fo:font-size="11.5pt" style:font-name="HCI Poppy" style:font-name-asian="휴먼명조" style:font-size-asian="11.5pt"/>
    </style:style>
    <style:style style:family="text" style:name="T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">
      <style:text-properties fo:font-size="11.5pt" style:font-name="HCI Poppy" style:font-name-asian="휴먼명조" style:font-size-asian="11.5pt"/>
    </style:style>
    <style:style style:family="text" style:name="T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">
      <style:text-properties fo:font-size="11.5pt" style:font-name="HCI Poppy" style:font-name-asian="휴먼명조" style:font-size-asian="11.5pt"/>
    </style:style>
    <style:style style:family="paragraph" style:name="P20" style:parent-style-name="0">
      <style:paragraph-properties fo:margin-left="0.459cm" fo:text-indent="-0.459cm" style:snap-to-layout-grid="false"/>
    </style:style>
    <style:style style:family="paragraph" style:name="P21" style:parent-style-name="0">
      <style:paragraph-properties fo:margin-left="0.459cm" fo:text-indent="-0.459cm" style:snap-to-layout-grid="false"/>
    </style:style>
    <style:style style:family="text" style:name="T73">
      <style:text-properties fo:font-size="11.5pt" style:font-name="HCI Poppy" style:font-name-asian="휴먼명조" style:font-size-asian="11.5pt"/>
    </style:style>
    <style:style style:family="text" style:name="T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">
      <style:text-properties fo:font-size="11.5pt" style:font-name="HCI Poppy" style:font-name-asian="휴먼명조" style:font-size-asian="11.5pt"/>
    </style:style>
    <style:style style:family="text" style:name="T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7">
      <style:text-properties fo:font-size="11.5pt" style:font-name="HCI Poppy" style:font-name-asian="휴먼명조" style:font-size-asian="11.5pt"/>
    </style:style>
    <style:style style:family="text" style:name="T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">
      <style:text-properties fo:font-size="11.5pt" style:font-name="HCI Poppy" style:font-name-asian="휴먼명조" style:font-size-asian="11.5pt"/>
    </style:style>
    <style:style style:family="text" style:name="T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">
      <style:text-properties fo:font-size="11.5pt" style:font-name="HCI Poppy" style:font-name-asian="휴먼명조" style:font-size-asian="11.5pt"/>
    </style:style>
    <style:style style:family="text" style:name="T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3">
      <style:text-properties fo:font-size="11.5pt" style:font-name="HCI Poppy" style:font-name-asian="휴먼명조" style:font-size-asian="11.5pt"/>
    </style:style>
    <style:style style:family="text" style:name="T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5">
      <style:text-properties fo:font-size="11.5pt" style:font-name="HCI Poppy" style:font-name-asian="휴먼명조" style:font-size-asian="11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논평</text:span><text:span text:style-name="T15">] </text:span><text:span text:style-name="T16">통과된 영유아보육법 반쪽짜리 대안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5. 5. 1. (</text:span><text:span text:style-name="T19">총 </text:span><text:span text:style-name="T20">1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논평</text:span></text:p></table:table-cell></table:table-row></table:table></draw:text-box></draw:frame></text:p>
      <text:p text:style-name="P12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통과된 영유아보육법 반쪽짜리 대안</text:span></text:p><text:p text:style-name="P14"><text:span text:style-name="T25">어린이집 </text:span><text:span text:style-name="T26">CCTV </text:span><text:span text:style-name="T27">설치는 부모에게 책임 전가하는 것</text:span></text:p><text:p text:style-name="P15"><text:span text:style-name="T28">보조 및 대체교사 지원</text:span><text:span text:style-name="T29">, </text:span><text:span text:style-name="T30">어린이집운영위원회 강화 등은 긍정적</text:span></text:p></table:table-cell></table:table-row></table:table></draw:text-box></draw:frame></text:p>
      <text:p text:style-name="P16"/>
      <text:p text:style-name="P17"><text:span text:style-name="T31">1. </text:span><text:span text:style-name="T32">어제</text:span><text:span text:style-name="T33">(4/30) </text:span><text:span text:style-name="T34">국회 본회의에서 어린이집 </text:span><text:span text:style-name="T35">CCTV </text:span><text:span text:style-name="T36">설치 의무화 등을 포함한 영유아보육법 개정안이 통과되었다</text:span><text:span text:style-name="T37">. </text:span><text:span text:style-name="T38">참여연대 사회복지위원회</text:span><text:span text:style-name="T39">(</text:span><text:span text:style-name="T40">위원장 </text:span><text:span text:style-name="T41">: </text:span><text:span text:style-name="T42">이찬진 변호사</text:span><text:span text:style-name="T43">)</text:span><text:span text:style-name="T44">는 어린이집 </text:span><text:span text:style-name="T45">CCTV </text:span><text:span text:style-name="T46">설치가 아동학대의 사후 증거로 사용될 뿐 예방을 포함한 근본적 대안이 아님을 누누이 강조해 왔던 바</text:span><text:span text:style-name="T47">, </text:span><text:span text:style-name="T48">이와 관련한 영유아보육법 개정안 통과에 아쉬움을 표한다</text:span><text:span text:style-name="T49">. </text:span><text:span text:style-name="T50">반면 보육환경 개선을 위한 영유아보육법 개정의 내용 중 보조 및 대체교사 지원</text:span><text:span text:style-name="T51">, </text:span><text:span text:style-name="T52">어린이집운영위원회의 학부모 참여 강화 등은 바람직하며 보육현장에 실질적으로 적용되길 기대한다</text:span><text:span text:style-name="T53">. </text:span></text:p>
      <text:p text:style-name="P18"/>
      <text:p text:style-name="P19"><text:span text:style-name="T54">2. </text:span><text:span text:style-name="T55">통과된 영유아보육법 개정에 따르면 어린이집 내 </text:span><text:span text:style-name="T56">CCTV </text:span><text:span text:style-name="T57">설치가 의무화 되었고 이는 아동학대의 근본적 대안이 될 수 없다는 점</text:span><text:span text:style-name="T58">, </text:span><text:span text:style-name="T59">어린이집 관리감독의 책임을 부모에게 전가시킨 점 등의 문제가 있음을 지적한다</text:span><text:span text:style-name="T60">. </text:span><text:span text:style-name="T61">또한 발생하는 보육문제의 근본적 원인이 보육시설서비스의 민간중심 운영과 국가의 관리감독 소홀에 기인하기 때문에 이번 개정안에 포함된 보조 및 대체교사 지원</text:span><text:span text:style-name="T62">, </text:span><text:span text:style-name="T63">어린이집운영위원회의 학부모 참여 강화 등이 실질적으로 보장될 수 있는 시행령을 조속히 마련하고 정부와 국회는 지속적인 관리 감독을 게을리 하지 않기 바란다</text:span><text:span text:style-name="T64">. </text:span><text:span text:style-name="T65">아직도 산재해 있는 보육문제의 해결을 위해 앞으로 정부와 국회는 국공립시설 확충</text:span><text:span text:style-name="T66">, </text:span><text:span text:style-name="T67">양질의 보육교사 양성체계 확립</text:span><text:span text:style-name="T68">, </text:span><text:span text:style-name="T69">보육교사 고용체계 개선 및 처우개선</text:span><text:span text:style-name="T70">, </text:span><text:span text:style-name="T71">어린이집운영위원회 역할강화 등의 근본 대책 마련에 힘써야 할 것이다</text:span><text:span text:style-name="T72">. </text:span></text:p>
      <text:p text:style-name="P20"/>
      <text:p text:style-name="P21"><text:span text:style-name="T73">3. </text:span><text:span text:style-name="T74">참여연대 사회복지위원회는 이번 정부</text:span><text:span text:style-name="T75">, </text:span><text:span text:style-name="T76">여야당의 합의에 의해 통과된 영유아보육법이 현장에서 얼마나 실효성 있게 적용되는지 주시하며 앞으로도 양질의 보육환경 실현을 위해 학부모와 시민들과 함께 지속적으로 제도개혁 운동을 전개할 것임을 분명히 밝힌다</text:span><text:span text:style-name="T77">. </text:span><text:span text:style-name="T78">마지막으로 정부와 국회는 아동</text:span><text:span text:style-name="T79">, </text:span><text:span text:style-name="T80">부모</text:span><text:span text:style-name="T81">, </text:span><text:span text:style-name="T82">교사 모두가 안심하고 돌봄을 할 수 있는 공적보육체계로의 이행을 촉구한다</text:span><text:span text:style-name="T83">. </text:span><text:span text:style-name="T84">끝</text:span><text:span text:style-name="T85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5월 6일 수요일 오전 11:38:0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