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3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4">
      <style:text-properties style:font-name="바탕" style:font-name-asian="한양견고딕"/>
    </style:style>
    <style:style style:family="text" style:name="T25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26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709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7">
      <style:paragraph-properties style:snap-to-layout-grid="false"/>
    </style:style>
    <style:style style:family="text" style:name="T27">
      <style:text-properties style:font-name="바탕" style:font-name-asian="휴먼명조"/>
    </style:style>
    <style:style style:family="text" style:name="T28">
      <style:text-properties style:font-name="바탕" style:font-name-asian="휴먼명조"/>
    </style:style>
    <style:style style:family="text" style:name="T29">
      <style:text-properties style:font-name="바탕" style:font-name-asian="휴먼명조"/>
    </style:style>
    <style:style style:family="text" style:name="T30">
      <style:text-properties style:font-name="바탕" style:font-name-asian="휴먼명조"/>
    </style:style>
    <style:style style:family="text" style:name="T31">
      <style:text-properties style:font-name="바탕" style:font-name-asian="휴먼명조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paragraph" style:name="P17" style:parent-style-name="7">
      <style:paragraph-properties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54">
      <style:text-properties fo:font-size="11.5pt" style:font-name="바탕" style:font-name-asian="휴먼명조" style:font-size-asian="11.5pt"/>
    </style:style>
    <style:style style:family="text" style:name="T55">
      <style:text-properties fo:font-size="11.5pt" style:font-name="바탕" style:font-name-asian="휴먼명조" style:font-size-asian="11.5pt"/>
    </style:style>
    <style:style style:family="text" style:name="T56">
      <style:text-properties fo:font-size="11.5pt" style:font-name="바탕" style:font-name-asian="휴먼명조" style:font-size-asian="11.5pt"/>
    </style:style>
    <style:style style:family="text" style:name="T57">
      <style:text-properties fo:font-size="11.5pt" style:font-name="바탕" style:font-name-asian="휴먼명조" style:font-size-asian="11.5pt"/>
    </style:style>
    <style:style style:family="text" style:name="T58">
      <style:text-properties fo:font-size="11.5pt" style:font-name="바탕" style:font-name-asian="휴먼명조" style:font-size-asian="11.5pt"/>
    </style:style>
    <style:style style:family="text" style:name="T59">
      <style:text-properties fo:font-size="11.5pt" style:font-name="바탕" style:font-name-asian="휴먼명조" style:font-size-asian="11.5pt"/>
    </style:style>
    <style:style style:family="text" style:name="T60">
      <style:text-properties fo:font-size="11.5pt" style:font-name="바탕" style:font-name-asian="휴먼명조" style:font-size-asian="11.5pt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0">
      <style:paragraph-properties fo:break-before="page" fo:margin-left="0.459cm" fo:text-indent="-0.459cm" style:snap-to-layout-grid="false"/>
    </style:style>
    <style:style style:family="text" style:name="T61">
      <style:text-properties fo:font-size="11.5pt" style:font-name="HCI Poppy" style:font-name-asian="휴먼명조" style:font-size-asian="11.5pt"/>
    </style:style>
    <style:style style:family="text" style:name="T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">
      <style:text-properties fo:font-size="11.5pt" style:font-name="HCI Poppy" style:font-name-asian="휴먼명조" style:font-size-asian="11.5pt"/>
    </style:style>
    <style:style style:family="paragraph" style:name="P21" style:parent-style-name="0">
      <style:paragraph-properties fo:margin-left="0.459cm" fo:text-indent="-0.459cm" style:snap-to-layout-grid="false"/>
    </style:style>
    <style:style style:family="paragraph" style:name="P22" style:parent-style-name="0">
      <style:paragraph-properties fo:margin-left="0.459cm" fo:text-indent="-0.459cm" style:snap-to-layout-grid="false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23" style:parent-style-name="0">
      <style:paragraph-properties fo:margin-left="0.459cm" fo:text-indent="-0.459cm" style:snap-to-layout-grid="false"/>
    </style:style>
    <style:style style:family="paragraph" style:name="P24" style:parent-style-name="0">
      <style:paragraph-properties fo:margin-left="0.459cm" fo:text-indent="-0.459cm" style:snap-to-layout-grid="false"/>
    </style:style>
    <style:style style:family="paragraph" style:name="P25" style:parent-style-name="0">
      <style:paragraph-properties fo:margin-left="0.459cm" fo:text-indent="-0.459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2-723-5056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논평</text:span><text:span text:style-name="T15">] CCTV</text:span><text:span text:style-name="T16">에 갇힌 국가책임 보육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5. 2. 25. (</text:span><text:span text:style-name="T19">총 </text:span><text:span text:style-name="T20">1 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논평</text:span></text:p></table:table-cell></table:table-row></table:table></draw:text-box></draw:frame></text:p>
      <text:p text:style-name="P12"><draw:frame draw:style-name="fr2" draw:z-index="0" svg:width="14.920cm" svg:x="0.000cm" svg:y="-2.709cm" text:anchor-type="as-char"><draw:text-box fo:min-height="2.709cm"><table:table table:name="T2" table:style-name="T2" text:anchor-type="paragraph"><table:table-column table:style-name="T2.C67"/><table:table-row table:style-name="T2.R1"><table:table-cell table:style-name="T2.R1_C0"><text:p text:style-name="P13"><text:span text:style-name="T24">CCTV</text:span><text:span text:style-name="T25">에 갇힌 국가책임 보육</text:span></text:p><text:p text:style-name="P14"><text:span text:style-name="T26">땜질식 처방으로 책임 회피하는 정부와 국회 유감</text:span></text:p></table:table-cell></table:table-row></table:table></draw:text-box></draw:frame></text:p>
      <text:p text:style-name="P15"/>
      <text:p text:style-name="P16"><text:span text:style-name="T27">1. </text:span><text:span text:style-name="T28">어제</text:span><text:span text:style-name="T29">(2/24) </text:span><text:span text:style-name="T30">국회 보건복지위원회 법안심사소위원회에서 아동학대 근절을 위한 방안으로 어린이집 내 </text:span><text:span text:style-name="T31">CCTV </text:span><text:span text:style-name="T32">의무 설치 및 실시간 감시가 가능한 네트워크 카메라 설치 내용을 담고 있는 영유아보육법 개정안이 통과되었다</text:span><text:span text:style-name="T33">. </text:span><text:span text:style-name="T34">참여연대 사회복지위원회</text:span><text:span text:style-name="T35">(</text:span><text:span text:style-name="T36">위원장 이찬진 변호사</text:span><text:span text:style-name="T37">)</text:span><text:span text:style-name="T38">는 </text:span><text:span text:style-name="T39">CCTV </text:span><text:span text:style-name="T40">설치는 아동학대 근절을 위한 근본적인 대안이 될 수 없고 어린이집 관리감독의 책임을 국가가 아닌 부모에게 떠넘기는 것이며</text:span><text:span text:style-name="T41">, </text:span><text:span text:style-name="T42">실시간 감시가 가능한 네트워크 카메라는 학부모와 교사 간의 불신을 초래하는 등 부작용이 발생할 수 있음을 지적하고자 한다</text:span><text:span text:style-name="T43">. </text:span><text:span text:style-name="T44">또한 국가가 책임져야할 보육 문제를 땜질식의 단편적인 대책으로 넘어가려는 정부와 국회의 처방에 유감을 표한다</text:span><text:span text:style-name="T45">. </text:span><text:span text:style-name="T46">이에 참여연대는 정부와 국회가 한시라도 빨리 국공립어린이집 확충</text:span><text:span text:style-name="T47">, </text:span><text:span text:style-name="T48">교사 처우개선</text:span><text:span text:style-name="T49">, </text:span><text:span text:style-name="T50">어린이집 관리감독 강화 등 보육 문제의 근본 대책 마련에 힘쓸 것을 강력히 촉구하는 바이다</text:span><text:span text:style-name="T51">. </text:span><text:span text:style-name="T52">끝</text:span><text:span text:style-name="T53">. </text:span></text:p>
      <text:p text:style-name="P17"/>
      <text:p text:style-name="P18"><text:span text:style-name="T54">▣ </text:span><text:span text:style-name="T55">첨부자료 </text:span><text:span text:style-name="T56">1 : </text:span><text:span text:style-name="T57">그림 논평 </text:span><text:span text:style-name="T58">1</text:span><text:span text:style-name="T59">부</text:span><text:span text:style-name="T60">. </text:span></text:p>
      <text:p text:style-name="P19"/>
      <text:p text:style-name="P20"><text:span text:style-name="T61">[</text:span><text:span text:style-name="T62">첨부자료</text:span><text:span text:style-name="T63">1] </text:span></text:p>
      <text:p text:style-name="P21"/>
      <text:p text:style-name="P22"><draw:frame draw:style-name="fr3" draw:z-index="0" svg:height="13.751cm" svg:width="15.000cm" svg:x="0.000cm" svg:y="-13.751cm" text:anchor-type="as-char"><draw:image draw:style-name="gr3" text:anchor-type="paragraph" xlink:actuate="onLoad" xlink:href="Pictures/00000.jpeg" xlink:show="embed" xlink:type="simple"/></draw:frame></text:p>
      <text:p text:style-name="P23"/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7월 8일 수요일 오후 12:56:1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