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ext" style:name="T25">
      <style:text-properties fo:font-weight="bold" fo:letter-spacing="-1.0pt" style:font-name="HCI Hollyhock" style:font-name-asian="휴먼고딕" style:font-weight-asian="bold"/>
    </style:style>
    <style:style style:family="text" style:name="T26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29">
      <style:text-properties fo:font-size="18.0pt" style:font-name="한양견고딕" style:font-name-asian="한양견고딕" style:font-size-asian="18.0pt"/>
    </style:style>
    <style:style style:family="text" style:name="T30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31">
      <style:text-properties fo:font-size="18.0pt" style:font-name="한양견고딕" style:font-name-asian="한양견고딕" style:font-size-asian="18.0pt"/>
    </style:style>
    <style:style style:family="text" style:name="T32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10%" fo:text-align="center" style:snap-to-layout-grid="false"/>
    </style:style>
    <style:style style:family="text" style:name="T33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5" style:parent-style-name="6">
      <style:paragraph-properties fo:margin-left="0.359cm" style:snap-to-layout-grid="false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ext" style:name="T48">
      <style:text-properties style:font-name="바탕" style:font-name-asian="한양견명조"/>
    </style:style>
    <style:style style:family="text" style:name="T49">
      <style:text-properties style:font-name="바탕" style:font-name-asian="한양견명조"/>
    </style:style>
    <style:style style:family="text" style:name="T50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style:snap-to-layout-grid="false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fo:font-size="11.5pt" style:font-name="바탕" style:font-name-asian="휴먼명조" style:font-size-asian="11.5pt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7">
      <style:paragraph-properties style:snap-to-layout-grid="false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0">
      <style:paragraph-properties fo:margin-left="0.459cm" fo:text-indent="-0.459cm" style:snap-to-layout-grid="false"/>
    </style:style>
    <style:style style:family="text" style:name="T123">
      <style:text-properties fo:font-size="11.5pt" style:font-name="바탕" style:font-name-asian="휴먼명조" style:font-size-asian="11.5pt"/>
    </style:style>
    <style:style style:family="text" style:name="T1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5">
      <style:text-properties fo:font-size="11.5pt" style:font-name="HCI Poppy" style:font-name-asian="휴먼명조" style:font-size-asian="11.5pt"/>
    </style:style>
    <style:style style:family="text" style:name="T1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7">
      <style:text-properties fo:font-size="11.5pt" style:font-name="HCI Poppy" style:font-name-asian="휴먼명조" style:font-size-asian="11.5pt"/>
    </style:style>
    <style:style style:family="text" style:name="T1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9">
      <style:text-properties fo:font-size="11.5pt" style:font-name="HCI Poppy" style:font-name-asian="휴먼명조" style:font-size-asian="11.5pt"/>
    </style:style>
    <style:style style:family="text" style:name="T1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1">
      <style:text-properties fo:font-size="11.5pt" style:font-name="HCI Poppy" style:font-name-asian="휴먼명조" style:font-size-asian="11.5pt"/>
    </style:style>
    <style:style style:family="text" style:name="T1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3">
      <style:text-properties fo:font-size="11.5pt" style:font-name="HCI Poppy" style:font-name-asian="휴먼명조" style:font-size-asian="11.5pt"/>
    </style:style>
    <style:style style:family="paragraph" style:name="P27" style:parent-style-name="0">
      <style:paragraph-properties fo:break-before="page" fo:margin-left="0.459cm" fo:text-indent="-0.459cm" style:snap-to-layout-grid="false"/>
    </style:style>
    <style:style style:family="text" style:name="T134">
      <style:text-properties fo:font-size="11.0pt" style:font-name="HCI Poppy" style:font-name-asian="휴먼명조" style:font-size-asian="11.0pt"/>
    </style:style>
    <style:style style:family="text" style:name="T135">
      <style:text-properties fo:font-size="11.0pt" style:font-name="바탕" style:font-name-asian="휴먼명조" style:font-size-asian="11.0pt"/>
    </style:style>
    <style:style style:family="text" style:name="T136">
      <style:text-properties fo:font-size="11.0pt" style:font-name="HCI Poppy" style:font-name-asian="휴먼명조" style:font-size-asian="11.0pt"/>
    </style:style>
    <style:style style:family="text" style:name="T137">
      <style:text-properties fo:font-size="11.0pt" style:font-name="바탕" style:font-name-asian="휴먼명조" style:font-size-asian="11.0pt"/>
    </style:style>
    <style:style style:family="paragraph" style:name="P28" style:parent-style-name="0">
      <style:paragraph-properties style:snap-to-layout-grid="false"/>
    </style:style>
    <style:style style:family="text" style:name="T138">
      <style:text-properties fo:font-size="11.0pt" fo:font-weight="bold" style:font-name="휴먼명조" style:font-name-asian="휴먼명조" style:font-size-asian="11.0pt" style:font-weight-asian="bold"/>
    </style:style>
    <style:style style:family="text" style:name="T13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0">
      <style:text-properties fo:font-size="11.0pt" fo:font-weight="bold" style:font-name="휴먼명조" style:font-name-asian="휴먼명조" style:font-size-asian="11.0pt" style:font-weight-asian="bold"/>
    </style:style>
    <style:style style:family="text" style:name="T14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2">
      <style:text-properties fo:font-size="11.0pt" fo:font-weight="bold" style:font-name="휴먼명조" style:font-name-asian="휴먼명조" style:font-size-asian="11.0pt" style:font-weight-asian="bold"/>
    </style:style>
    <style:style style:family="text" style:name="T14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4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29" style:parent-style-name="0">
      <style:paragraph-properties style:snap-to-layout-grid="false"/>
    </style:style>
    <style:style style:family="paragraph" style:name="P30" style:parent-style-name="0">
      <style:paragraph-properties fo:text-align="center" style:snap-to-layout-grid="false"/>
    </style:style>
    <style:style style:family="text" style:name="T145">
      <style:text-properties fo:font-size="14.0pt" fo:font-weight="bold" style:font-name="휴먼명조" style:font-name-asian="휴먼명조" style:font-size-asian="14.0pt" style:font-weight-asian="bold"/>
    </style:style>
    <style:style style:family="text" style:name="T146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147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31" style:parent-style-name="0">
      <style:paragraph-properties fo:text-align="center" style:snap-to-layout-grid="false"/>
    </style:style>
    <style:style style:family="text" style:name="T148">
      <style:text-properties fo:font-size="12.0pt" fo:font-weight="bold" style:font-name="휴먼명조" style:font-name-asian="휴먼명조" style:font-size-asian="12.0pt" style:font-weight-asian="bold"/>
    </style:style>
    <style:style style:family="text" style:name="T1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32" style:parent-style-name="0">
      <style:paragraph-properties style:snap-to-layout-grid="false"/>
    </style:style>
    <style:style style:family="paragraph" style:name="P33" style:parent-style-name="0">
      <style:paragraph-properties style:snap-to-layout-grid="false"/>
    </style:style>
    <style:style style:family="text" style:name="T151">
      <style:text-properties fo:font-size="12.0pt" fo:font-weight="bold" style:font-name="휴먼명조" style:font-name-asian="휴먼명조" style:font-size-asian="12.0pt" style:font-weight-asian="bold"/>
    </style:style>
    <style:style style:family="text" style:name="T1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34" style:parent-style-name="0">
      <style:paragraph-properties fo:margin-left="0.353cm" fo:text-indent="-0.353cm" style:snap-to-layout-grid="false"/>
    </style:style>
    <style:style style:family="text" style:name="T153">
      <style:text-properties fo:font-size="11.0pt" style:font-name="바탕" style:font-name-asian="휴먼명조" style:font-size-asian="11.0pt"/>
    </style:style>
    <style:style style:family="text" style:name="T15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5">
      <style:text-properties fo:font-size="11.0pt" style:font-name="휴먼명조" style:font-name-asian="휴먼명조" style:font-size-asian="11.0pt"/>
    </style:style>
    <style:style style:family="text" style:name="T15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7">
      <style:text-properties fo:font-size="11.0pt" style:font-name="휴먼명조" style:font-name-asian="휴먼명조" style:font-size-asian="11.0pt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fo:margin-left="0.353cm" fo:text-indent="-0.353cm" style:snap-to-layout-grid="false"/>
    </style:style>
    <style:style style:family="text" style:name="T158">
      <style:text-properties fo:font-size="11.0pt" style:font-name="바탕" style:font-name-asian="휴먼명조" style:font-size-asian="11.0pt"/>
    </style:style>
    <style:style style:family="text" style:name="T15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0">
      <style:text-properties fo:font-size="11.0pt" style:font-name="휴먼명조" style:font-name-asian="휴먼명조" style:font-size-asian="11.0pt"/>
    </style:style>
    <style:style style:family="text" style:name="T16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2">
      <style:text-properties fo:font-size="11.0pt" style:font-name="휴먼명조" style:font-name-asian="휴먼명조" style:font-size-asian="11.0pt"/>
    </style:style>
    <style:style style:family="text" style:name="T16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4">
      <style:text-properties fo:font-size="11.0pt" style:font-name="휴먼명조" style:font-name-asian="휴먼명조" style:font-size-asian="11.0pt"/>
    </style:style>
    <style:style style:family="text" style:name="T16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6">
      <style:text-properties fo:font-size="11.0pt" style:font-name="휴먼명조" style:font-name-asian="휴먼명조" style:font-size-asian="11.0pt"/>
    </style:style>
    <style:style style:family="text" style:name="T16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8">
      <style:text-properties fo:font-size="11.0pt" style:font-name="휴먼명조" style:font-name-asian="휴먼명조" style:font-size-asian="11.0pt"/>
    </style:style>
    <style:style style:family="text" style:name="T16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0">
      <style:text-properties fo:font-size="11.0pt" style:font-name="휴먼명조" style:font-name-asian="휴먼명조" style:font-size-asian="11.0pt"/>
    </style:style>
    <style:style style:family="paragraph" style:name="P37" style:parent-style-name="0">
      <style:paragraph-properties style:snap-to-layout-grid="false"/>
    </style:style>
    <style:style style:family="paragraph" style:name="P38" style:parent-style-name="0">
      <style:paragraph-properties fo:margin-left="0.353cm" fo:text-indent="-0.353cm" style:snap-to-layout-grid="false"/>
    </style:style>
    <style:style style:family="text" style:name="T171">
      <style:text-properties fo:font-size="11.0pt" style:font-name="바탕" style:font-name-asian="휴먼명조" style:font-size-asian="11.0pt"/>
    </style:style>
    <style:style style:family="text" style:name="T17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3">
      <style:text-properties fo:font-size="11.0pt" style:font-name="휴먼명조" style:font-name-asian="휴먼명조" style:font-size-asian="11.0pt"/>
    </style:style>
    <style:style style:family="text" style:name="T17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5">
      <style:text-properties fo:font-size="11.0pt" style:font-name="휴먼명조" style:font-name-asian="휴먼명조" style:font-size-asian="11.0pt"/>
    </style:style>
    <style:style style:family="text" style:name="T17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7">
      <style:text-properties fo:font-size="11.0pt" style:font-name="휴먼명조" style:font-name-asian="휴먼명조" style:font-size-asian="11.0pt"/>
    </style:style>
    <style:style style:family="text" style:name="T17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9">
      <style:text-properties fo:font-size="11.0pt" style:font-name="휴먼명조" style:font-name-asian="휴먼명조" style:font-size-asian="11.0pt"/>
    </style:style>
    <style:style style:family="text" style:name="T18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1">
      <style:text-properties fo:font-size="11.0pt" style:font-name="휴먼명조" style:font-name-asian="휴먼명조" style:font-size-asian="11.0pt"/>
    </style:style>
    <style:style style:family="text" style:name="T18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3">
      <style:text-properties fo:font-size="11.0pt" style:font-name="휴먼명조" style:font-name-asian="휴먼명조" style:font-size-asian="11.0pt"/>
    </style:style>
    <style:style style:family="text" style:name="T18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5">
      <style:text-properties fo:font-size="11.0pt" style:font-name="휴먼명조" style:font-name-asian="휴먼명조" style:font-size-asian="11.0pt"/>
    </style:style>
    <style:style style:family="paragraph" style:name="P39" style:parent-style-name="0">
      <style:paragraph-properties style:snap-to-layout-grid="false"/>
    </style:style>
    <style:style style:family="paragraph" style:name="P40" style:parent-style-name="0">
      <style:paragraph-properties style:snap-to-layout-grid="false"/>
    </style:style>
    <style:style style:family="text" style:name="T186">
      <style:text-properties fo:font-size="12.0pt" fo:font-weight="bold" style:font-name="휴먼명조" style:font-name-asian="휴먼명조" style:font-size-asian="12.0pt" style:font-weight-asian="bold"/>
    </style:style>
    <style:style style:family="text" style:name="T1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41" style:parent-style-name="0">
      <style:paragraph-properties style:snap-to-layout-grid="false"/>
    </style:style>
    <style:style style:family="text" style:name="T188">
      <style:text-properties fo:font-size="11.0pt" style:font-name="휴먼명조" style:font-name-asian="휴먼명조" style:font-size-asian="11.0pt"/>
    </style:style>
    <style:style style:family="text" style:name="T18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0">
      <style:text-properties fo:font-size="11.0pt" style:font-name="휴먼명조" style:font-name-asian="휴먼명조" style:font-size-asian="11.0pt"/>
    </style:style>
    <style:style style:family="text" style:name="T19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2" style:parent-style-name="0">
      <style:paragraph-properties style:snap-to-layout-grid="false"/>
    </style:style>
    <style:style style:family="text" style:name="T192">
      <style:text-properties fo:font-size="11.0pt" style:font-name="휴먼명조" style:font-name-asian="휴먼명조" style:font-size-asian="11.0pt"/>
    </style:style>
    <style:style style:family="text" style:name="T19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4">
      <style:text-properties fo:font-size="11.0pt" style:font-name="휴먼명조" style:font-name-asian="휴먼명조" style:font-size-asian="11.0pt"/>
    </style:style>
    <style:style style:family="text" style:name="T19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6">
      <style:text-properties fo:font-size="11.0pt" style:font-name="휴먼명조" style:font-name-asian="휴먼명조" style:font-size-asian="11.0pt"/>
    </style:style>
    <style:style style:family="text" style:name="T19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3" style:parent-style-name="0">
      <style:paragraph-properties style:snap-to-layout-grid="false"/>
    </style:style>
    <style:style style:family="text" style:name="T198">
      <style:text-properties fo:font-size="11.0pt" style:font-name="휴먼명조" style:font-name-asian="휴먼명조" style:font-size-asian="11.0pt"/>
    </style:style>
    <style:style style:family="text" style:name="T19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4" style:parent-style-name="0">
      <style:paragraph-properties style:snap-to-layout-grid="false"/>
    </style:style>
    <style:style style:family="paragraph" style:name="P45" style:parent-style-name="0">
      <style:paragraph-properties style:snap-to-layout-grid="false"/>
    </style:style>
    <style:style style:family="text" style:name="T200">
      <style:text-properties fo:font-size="12.0pt" fo:font-weight="bold" style:font-name="휴먼명조" style:font-name-asian="휴먼명조" style:font-size-asian="12.0pt" style:font-weight-asian="bold"/>
    </style:style>
    <style:style style:family="text" style:name="T2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46" style:parent-style-name="0">
      <style:paragraph-properties style:snap-to-layout-grid="false"/>
    </style:style>
    <style:style style:family="text" style:name="T202">
      <style:text-properties fo:font-size="11.0pt" style:font-name="휴먼명조" style:font-name-asian="휴먼명조" style:font-size-asian="11.0pt"/>
    </style:style>
    <style:style style:family="text" style:name="T20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4">
      <style:text-properties fo:font-size="11.0pt" style:font-name="휴먼명조" style:font-name-asian="휴먼명조" style:font-size-asian="11.0pt"/>
    </style:style>
    <style:style style:family="text" style:name="T20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6">
      <style:text-properties fo:font-size="11.0pt" style:font-name="휴먼명조" style:font-name-asian="휴먼명조" style:font-size-asian="11.0pt"/>
    </style:style>
    <style:style style:family="text" style:name="T20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8">
      <style:text-properties fo:font-size="11.0pt" style:font-name="휴먼명조" style:font-name-asian="휴먼명조" style:font-size-asian="11.0pt"/>
    </style:style>
    <style:style style:family="text" style:name="T20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0">
      <style:text-properties fo:font-size="11.0pt" style:font-name="휴먼명조" style:font-name-asian="휴먼명조" style:font-size-asian="11.0pt"/>
    </style:style>
    <style:style style:family="text" style:name="T21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7" style:parent-style-name="0">
      <style:paragraph-properties style:snap-to-layout-grid="false"/>
    </style:style>
    <style:style style:family="text" style:name="T212">
      <style:text-properties fo:font-size="11.0pt" style:font-name="휴먼명조" style:font-name-asian="휴먼명조" style:font-size-asian="11.0pt"/>
    </style:style>
    <style:style style:family="text" style:name="T21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4">
      <style:text-properties fo:font-size="11.0pt" style:font-name="휴먼명조" style:font-name-asian="휴먼명조" style:font-size-asian="11.0pt"/>
    </style:style>
    <style:style style:family="text" style:name="T21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6">
      <style:text-properties fo:font-size="11.0pt" style:font-name="휴먼명조" style:font-name-asian="휴먼명조" style:font-size-asian="11.0pt"/>
    </style:style>
    <style:style style:family="text" style:name="T21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8" style:parent-style-name="0">
      <style:paragraph-properties style:snap-to-layout-grid="false"/>
    </style:style>
    <style:style style:family="text" style:name="T218">
      <style:text-properties fo:font-size="11.0pt" style:font-name="휴먼명조" style:font-name-asian="휴먼명조" style:font-size-asian="11.0pt"/>
    </style:style>
    <style:style style:family="text" style:name="T21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0">
      <style:text-properties fo:font-size="11.0pt" style:font-name="휴먼명조" style:font-name-asian="휴먼명조" style:font-size-asian="11.0pt"/>
    </style:style>
    <style:style style:family="text" style:name="T22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0">
      <style:paragraph-properties style:snap-to-layout-grid="false"/>
    </style:style>
    <style:style style:family="text" style:name="T222">
      <style:text-properties fo:font-size="12.0pt" fo:font-weight="bold" style:font-name="휴먼명조" style:font-name-asian="휴먼명조" style:font-size-asian="12.0pt" style:font-weight-asian="bold"/>
    </style:style>
    <style:style style:family="text" style:name="T2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51" style:parent-style-name="0">
      <style:paragraph-properties style:snap-to-layout-grid="false"/>
    </style:style>
    <style:style style:family="text" style:name="T224">
      <style:text-properties fo:font-size="11.0pt" style:font-name="휴먼명조" style:font-name-asian="휴먼명조" style:font-size-asian="11.0pt"/>
    </style:style>
    <style:style style:family="text" style:name="T22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6">
      <style:text-properties fo:font-size="11.0pt" style:font-name="휴먼명조" style:font-name-asian="휴먼명조" style:font-size-asian="11.0pt"/>
    </style:style>
    <style:style style:family="text" style:name="T22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8">
      <style:text-properties fo:font-size="11.0pt" style:font-name="휴먼명조" style:font-name-asian="휴먼명조" style:font-size-asian="11.0pt"/>
    </style:style>
    <style:style style:family="text" style:name="T2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0">
      <style:text-properties fo:font-size="11.0pt" style:font-name="휴먼명조" style:font-name-asian="휴먼명조" style:font-size-asian="11.0pt"/>
    </style:style>
    <style:style style:family="paragraph" style:name="P52" style:parent-style-name="0">
      <style:paragraph-properties style:snap-to-layout-grid="false"/>
    </style:style>
    <style:style style:family="text" style:name="T231">
      <style:text-properties fo:font-size="11.0pt" style:font-name="휴먼명조" style:font-name-asian="휴먼명조" style:font-size-asian="11.0pt"/>
    </style:style>
    <style:style style:family="text" style:name="T23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3">
      <style:text-properties fo:font-size="11.0pt" style:font-name="휴먼명조" style:font-name-asian="휴먼명조" style:font-size-asian="11.0pt"/>
    </style:style>
    <style:style style:family="text" style:name="T23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5">
      <style:text-properties fo:font-size="11.0pt" style:font-name="휴먼명조" style:font-name-asian="휴먼명조" style:font-size-asian="11.0pt"/>
    </style:style>
    <style:style style:family="text" style:name="T23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7">
      <style:text-properties fo:font-size="11.0pt" style:font-name="휴먼명조" style:font-name-asian="휴먼명조" style:font-size-asian="11.0pt"/>
    </style:style>
    <style:style style:family="paragraph" style:name="P53" style:parent-style-name="0">
      <style:paragraph-properties style:snap-to-layout-grid="false"/>
    </style:style>
    <style:style style:family="text" style:name="T238">
      <style:text-properties fo:font-size="11.0pt" style:font-name="휴먼명조" style:font-name-asian="휴먼명조" style:font-size-asian="11.0pt"/>
    </style:style>
    <style:style style:family="text" style:name="T23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0">
      <style:text-properties fo:font-size="11.0pt" style:font-name="휴먼명조" style:font-name-asian="휴먼명조" style:font-size-asian="11.0pt"/>
    </style:style>
    <style:style style:family="text" style:name="T24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2">
      <style:text-properties fo:font-size="11.0pt" style:font-name="휴먼명조" style:font-name-asian="휴먼명조" style:font-size-asian="11.0pt"/>
    </style:style>
    <style:style style:family="text" style:name="T24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4">
      <style:text-properties fo:font-size="11.0pt" style:font-name="휴먼명조" style:font-name-asian="휴먼명조" style:font-size-asian="11.0pt"/>
    </style:style>
    <style:style style:family="paragraph" style:name="P54" style:parent-style-name="0">
      <style:paragraph-properties style:snap-to-layout-grid="false"/>
    </style:style>
    <style:style style:family="text" style:name="T245">
      <style:text-properties fo:font-size="11.0pt" style:font-name="휴먼명조" style:font-name-asian="휴먼명조" style:font-size-asian="11.0pt"/>
    </style:style>
    <style:style style:family="text" style:name="T24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7">
      <style:text-properties fo:font-size="11.0pt" style:font-name="휴먼명조" style:font-name-asian="휴먼명조" style:font-size-asian="11.0pt"/>
    </style:style>
    <style:style style:family="text" style:name="T24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9">
      <style:text-properties fo:font-size="11.0pt" style:font-name="휴먼명조" style:font-name-asian="휴먼명조" style:font-size-asian="11.0pt"/>
    </style:style>
    <style:style style:family="text" style:name="T25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1">
      <style:text-properties fo:font-size="11.0pt" style:font-name="휴먼명조" style:font-name-asian="휴먼명조" style:font-size-asian="11.0pt"/>
    </style:style>
    <style:style style:family="paragraph" style:name="P55" style:parent-style-name="0">
      <style:paragraph-properties style:snap-to-layout-grid="false"/>
    </style:style>
    <style:style style:family="text" style:name="T252">
      <style:text-properties fo:font-size="11.0pt" style:font-name="휴먼명조" style:font-name-asian="휴먼명조" style:font-size-asian="11.0pt"/>
    </style:style>
    <style:style style:family="text" style:name="T25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4">
      <style:text-properties fo:font-size="11.0pt" style:font-name="휴먼명조" style:font-name-asian="휴먼명조" style:font-size-asian="11.0pt"/>
    </style:style>
    <style:style style:family="text" style:name="T25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6">
      <style:text-properties fo:font-size="11.0pt" style:font-name="휴먼명조" style:font-name-asian="휴먼명조" style:font-size-asian="11.0pt"/>
    </style:style>
    <style:style style:family="text" style:name="T257">
      <style:text-properties fo:font-size="11.5pt" style:font-name="바탕" style:font-name-asian="휴먼명조" style:font-size-asian="11.5pt"/>
    </style:style>
    <style:style style:family="text" style:name="T258">
      <style:text-properties fo:font-size="11.0pt" style:font-name="휴먼명조" style:font-name-asian="휴먼명조" style:font-size-asian="11.0pt"/>
    </style:style>
    <style:style style:family="paragraph" style:name="P56" style:parent-style-name="0">
      <style:paragraph-properties fo:break-before="page" fo:margin-left="0.459cm" fo:text-indent="-0.459cm" style:snap-to-layout-grid="false"/>
    </style:style>
    <style:style style:family="text" style:name="T259">
      <style:text-properties fo:font-size="11.0pt" style:font-name="HCI Poppy" style:font-name-asian="휴먼명조" style:font-size-asian="11.0pt"/>
    </style:style>
    <style:style style:family="text" style:name="T260">
      <style:text-properties fo:font-size="11.0pt" style:font-name="바탕" style:font-name-asian="휴먼명조" style:font-size-asian="11.0pt"/>
    </style:style>
    <style:style style:family="text" style:name="T261">
      <style:text-properties fo:font-size="11.0pt" style:font-name="HCI Poppy" style:font-name-asian="휴먼명조" style:font-size-asian="11.0pt"/>
    </style:style>
    <style:style style:family="paragraph" style:name="P57" style:parent-style-name="0">
      <style:paragraph-properties fo:margin-left="0.459cm" fo:text-indent="-0.459cm"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사진부 및 복지부 담당 기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 </text:span><text:span text:style-name="T10">담당 </text:span><text:span text:style-name="T11">: </text:span><text:span text:style-name="T12">이경민 간사 </text:span><text:span text:style-name="T13">010-7266-7727 welfare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육긴급좌담회</text:span><text:span text:style-name="T17">] “</text:span><text:span text:style-name="T18">행복한 보육은 어디에</text:span><text:span text:style-name="T19">?” </text:span><text:span text:style-name="T20">보도협조요청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1. 26. (</text:span><text:span text:style-name="T23">총 </text:span><text:span text:style-name="T24">4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보도협조요청서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보육긴급좌담회</text:span><text:span text:style-name="T29">_“</text:span><text:span text:style-name="T30">행복한 보육은 어디에</text:span><text:span text:style-name="T31">?” </text:span><text:span text:style-name="T32">개최</text:span></text:p><text:p text:style-name="P14"><text:span text:style-name="T33">왜 우리 아이들을 키우는 일은 이렇게 처절한가</text:span></text:p></table:table-cell></table:table-row><table:table-row table:style-name="T2.R2"><table:table-cell table:style-name="T2.R2_C0"><text:p text:style-name="P15"><text:span text:style-name="T34">일시 및 장소 </text:span><text:span text:style-name="T35">: </text:span><text:span text:style-name="T36">2015</text:span><text:span text:style-name="T37">년 </text:span><text:span text:style-name="T38">1</text:span><text:span text:style-name="T39">월 </text:span><text:span text:style-name="T40">27</text:span><text:span text:style-name="T41">일</text:span><text:span text:style-name="T42">(</text:span><text:span text:style-name="T43">화</text:span><text:span text:style-name="T44">) </text:span><text:span text:style-name="T45">오후</text:span><text:span text:style-name="T46">4</text:span><text:span text:style-name="T47">시</text:span><text:span text:style-name="T48">, </text:span><text:span text:style-name="T49">참여연대 아름드리홀</text:span><text:span text:style-name="T50">(2F)</text:span></text:p></table:table-cell></table:table-row></table:table></draw:text-box></draw:frame></text:p>
      <text:p text:style-name="P16"/>
      <text:p text:style-name="P17"/>
      <text:p text:style-name="P18"><text:span text:style-name="T51">1. </text:span><text:span text:style-name="T52">참여연대 사회복지위원회는 </text:span><text:span text:style-name="T53">1/27(</text:span><text:span text:style-name="T54">화</text:span><text:span text:style-name="T55">) </text:span><text:span text:style-name="T56">오후</text:span><text:span text:style-name="T57">4</text:span><text:span text:style-name="T58">시 참여연대 아름드리홀</text:span><text:span text:style-name="T59">(2F)</text:span><text:span text:style-name="T60">에서 부모</text:span><text:span text:style-name="T61">・</text:span><text:span text:style-name="T62">교사</text:span><text:span text:style-name="T63">・</text:span><text:span text:style-name="T64">전문가가 함께 모여 우리나라 보육 현장의 실상을 공유하고 어린이집 내 </text:span><text:span text:style-name="T65">CCTV </text:span><text:span text:style-name="T66">의무설치</text:span><text:span text:style-name="T67">, </text:span><text:span text:style-name="T68">미취업모와 취업모의 보육차등별 지원 등에 대한 의견을 나누는 보육긴급좌담회를 개최합니다</text:span><text:span text:style-name="T69">. </text:span></text:p>
      <text:p text:style-name="P19"/>
      <text:p text:style-name="P20"><text:span text:style-name="T70">2. </text:span><text:span text:style-name="T71">정부는 </text:span><text:span text:style-name="T72">지난 </text:span><text:span text:style-name="T73">14</text:span><text:span text:style-name="T74">일 인천의 어린이집에서 발생한 보육교사의 원아 폭행 사건 이후 </text:span><text:span text:style-name="T75">아동학대의 대책으로 </text:span><text:span text:style-name="T76">CCTV </text:span><text:span text:style-name="T77">의무설치화 방안을 내놓았습니다</text:span><text:span text:style-name="T78">. </text:span><text:span text:style-name="T79">이후 어린이집에 대한 관리감독과 보육 서비스의 질 개선을 위해서는 보육전달체계의 개선이 필요하다고 주장하며 무상보육의 문제점으로 논의를 전환하였고 지난 </text:span><text:span text:style-name="T80">23</text:span><text:span text:style-name="T81">일</text:span><text:span text:style-name="T82">(</text:span><text:span text:style-name="T83">금</text:span><text:span text:style-name="T84">)</text:span><text:span text:style-name="T85">에는 문형표 보건복지부 장관이 비취업모와 취업모 보육차등 지원을 하겠다고 밝혔습니다</text:span><text:span text:style-name="T86">. </text:span><text:span text:style-name="T87">그러나 아직도 한국 여성들이 저임금 비정규직인 경우가 많고 아직도 우리사회 내 취업부모의 육아휴직제도가 정착되지 않은 상황에서 실효성 있는 제도인지에 대한 의문이 듭니다</text:span><text:span text:style-name="T88">. </text:span><text:span text:style-name="T89">이에 이번 좌담회에서는 우리나라에서 아이를 양육하는 일이 어떠한 것인지 부모와 교사</text:span><text:span text:style-name="T90">, </text:span><text:span text:style-name="T91">그리고 전문가가 함께 나누고 정부가 제시한 대안에 대해 의견을 공유하며 행복한 보육을 위해 필요한 것들을 모색해 보고자 합니다</text:span><text:span text:style-name="T92">. </text:span></text:p>
      <text:p text:style-name="P21"/>
      <text:p text:style-name="P22"><text:span text:style-name="T93">3. </text:span><text:span text:style-name="T94">이번 보육긴급좌담회는 김남희 복지노동 팀장</text:span><text:span text:style-name="T95">(</text:span><text:span text:style-name="T96">참여연대</text:span><text:span text:style-name="T97">)</text:span><text:span text:style-name="T98">이 사회를 맡고</text:span><text:span text:style-name="T99">, </text:span><text:span text:style-name="T100">전문가 대표로 김진석 교수</text:span><text:span text:style-name="T101">(</text:span><text:span text:style-name="T102">서울여대 사회복지학과</text:span><text:span text:style-name="T103">), </text:span><text:span text:style-name="T104">부모 대표로 임정희</text:span><text:span text:style-name="T105">(</text:span><text:span text:style-name="T106">두 명의 아이를 둔 비취업 엄마</text:span><text:span text:style-name="T107">), </text:span><text:span text:style-name="T108">홍인기</text:span><text:span text:style-name="T109">(</text:span><text:span text:style-name="T110">세 명의 아이를 둔 맞벌이 아빠</text:span><text:span text:style-name="T111">), </text:span><text:span text:style-name="T112">교사 대표로 김호연</text:span><text:span text:style-name="T113">(</text:span><text:span text:style-name="T114">공공운수노조보육협의회 고충상담센터장</text:span><text:span text:style-name="T115">)</text:span><text:span text:style-name="T116">이 참석할 예정입니다</text:span><text:span text:style-name="T117">. </text:span></text:p>
      <text:p text:style-name="P23"/>
      <text:p text:style-name="P24"><text:span text:style-name="T118">4. </text:span><text:span text:style-name="T119">많은 취재와 관심 부탁드립니다</text:span><text:span text:style-name="T120">. </text:span><text:span text:style-name="T121">끝</text:span><text:span text:style-name="T122">.</text:span></text:p>
      <text:p text:style-name="P25"/>
      <text:p text:style-name="P26"><text:span text:style-name="T123">▣ </text:span><text:span text:style-name="T124">첨부자료 </text:span><text:span text:style-name="T125">: </text:span><text:span text:style-name="T126">좌담회 계획안 </text:span><text:span text:style-name="T127">1</text:span><text:span text:style-name="T128">부</text:span><text:span text:style-name="T129">, </text:span><text:span text:style-name="T130">포스터 </text:span><text:span text:style-name="T131">1</text:span><text:span text:style-name="T132">부</text:span><text:span text:style-name="T133">.</text:span></text:p>
      <text:p text:style-name="P27"><text:span text:style-name="T134">[</text:span><text:span text:style-name="T135">첨부자료</text:span><text:span text:style-name="T136">1] </text:span><text:span text:style-name="T137">좌담회 계획안 </text:span></text:p>
      <text:p text:style-name="P28"><text:span text:style-name="T138">[</text:span><text:span text:style-name="T139">보육 긴급좌담회</text:span><text:span text:style-name="T140">_</text:span><text:span text:style-name="T141">엄마아빠교사</text:span><text:span text:style-name="T142">, </text:span><text:span text:style-name="T143">현장의 목소리를 듣는다</text:span><text:span text:style-name="T144">]</text:span></text:p>
      <text:p text:style-name="P29"/>
      <text:p text:style-name="P30"><text:span text:style-name="T145">“</text:span><text:span text:style-name="T146">행복한 보육은 어디에</text:span><text:span text:style-name="T147">?”</text:span></text:p>
      <text:p text:style-name="P31"><text:span text:style-name="T148">-</text:span><text:span text:style-name="T149">왜 우리 아이들을 키우는 일은 이렇게 처절한가</text:span><text:span text:style-name="T150">-</text:span></text:p>
      <text:p text:style-name="P32"/>
      <text:p text:style-name="P33"><text:span text:style-name="T151">1. </text:span><text:span text:style-name="T152">취지</text:span></text:p>
      <text:p text:style-name="P34"><text:span text:style-name="T153">⦁</text:span><text:span text:style-name="T154">지난 </text:span><text:span text:style-name="T155">14</text:span><text:span text:style-name="T156">일 인천의 어린이집에서 보육교사의 원아 폭행 사건이 발생하여 사회적 파장을 일으키고 있음</text:span><text:span text:style-name="T157">.</text:span></text:p>
      <text:p text:style-name="P35"/>
      <text:p text:style-name="P36"><text:span text:style-name="T158">⦁</text:span><text:span text:style-name="T159">이에 대한 대책으로 정부는 </text:span><text:span text:style-name="T160">CCTV</text:span><text:span text:style-name="T161">를 의무적으로 설치화하기 위한 입법화를 추진하고 있음</text:span><text:span text:style-name="T162">. </text:span><text:span text:style-name="T163">또한 정부는 어린이집에 대한 관리감독과 보육 서비스의 질 개선을 위해서는 보육전달 체계의 개선이 필요하다고 주장하며 무상보육의 문제점으로 논의를 전환하고 있음</text:span><text:span text:style-name="T164">. </text:span><text:span text:style-name="T165">오늘</text:span><text:span text:style-name="T166">(23</text:span><text:span text:style-name="T167">일</text:span><text:span text:style-name="T168">) </text:span><text:span text:style-name="T169">보건복지부 문형표 장관은 전업주부가 불필요하게 어린이집을 이용하는 수요를 줄이는 방향의 보육체계 개편을 추진하겠다고 밝혔음</text:span><text:span text:style-name="T170">. </text:span></text:p>
      <text:p text:style-name="P37"/>
      <text:p text:style-name="P38"><text:span text:style-name="T171">⦁</text:span><text:span text:style-name="T172">아동학대 사건을 통해 보육정책의 문제점이 드러났고 전면적인 보육정책의 개편이 필요함</text:span><text:span text:style-name="T173">. </text:span><text:span text:style-name="T174">그러나 현재 정부여당의 해결방안은 미봉책에 불과한 대안임</text:span><text:span text:style-name="T175">. </text:span><text:span text:style-name="T176">따라서 학부모</text:span><text:span text:style-name="T177">, </text:span><text:span text:style-name="T178">어린이</text:span><text:span text:style-name="T179">, </text:span><text:span text:style-name="T180">교사 등이 안심하고 보육할 수 있도록 하는 정책적 대안 마련을 위해 학부모</text:span><text:span text:style-name="T181">, </text:span><text:span text:style-name="T182">교사</text:span><text:span text:style-name="T183">, </text:span><text:span text:style-name="T184">전문가의 현장의 목소리와 의견을 공유하는 좌담을 개최하고자 함</text:span><text:span text:style-name="T185">.</text:span></text:p>
      <text:p text:style-name="P39"/>
      <text:p text:style-name="P40"><text:span text:style-name="T186">2. </text:span><text:span text:style-name="T187">주제</text:span></text:p>
      <text:p text:style-name="P41"><text:span text:style-name="T188">(1) </text:span><text:span text:style-name="T189">어린이집의 </text:span><text:span text:style-name="T190">CCTV </text:span><text:span text:style-name="T191">설치 여부</text:span></text:p>
      <text:p text:style-name="P42"><text:span text:style-name="T192">(2) </text:span><text:span text:style-name="T193">전업부모</text:span><text:span text:style-name="T194">, </text:span><text:span text:style-name="T195">취업부모로써의 애로사항</text:span><text:span text:style-name="T196">, </text:span><text:span text:style-name="T197">정책적 제안</text:span></text:p>
      <text:p text:style-name="P43"><text:span text:style-name="T198">(3) </text:span><text:span text:style-name="T199">어린이집 교사들의 애로사항</text:span></text:p>
      <text:p text:style-name="P44"/>
      <text:p text:style-name="P45"><text:span text:style-name="T200">3. </text:span><text:span text:style-name="T201">일시 및 장소</text:span></text:p>
      <text:p text:style-name="P46"><text:span text:style-name="T202">-</text:span><text:span text:style-name="T203">일시 </text:span><text:span text:style-name="T204">: 2015</text:span><text:span text:style-name="T205">년 </text:span><text:span text:style-name="T206">1</text:span><text:span text:style-name="T207">월 </text:span><text:span text:style-name="T208">27</text:span><text:span text:style-name="T209">일 화요일 오후</text:span><text:span text:style-name="T210">4</text:span><text:span text:style-name="T211">시</text:span></text:p>
      <text:p text:style-name="P47"><text:span text:style-name="T212">-</text:span><text:span text:style-name="T213">장소 </text:span><text:span text:style-name="T214">: </text:span><text:span text:style-name="T215">참여연대 </text:span><text:span text:style-name="T216">2</text:span><text:span text:style-name="T217">층 아름드리홀</text:span></text:p>
      <text:p text:style-name="P48"><text:span text:style-name="T218">-</text:span><text:span text:style-name="T219">주최 </text:span><text:span text:style-name="T220">: </text:span><text:span text:style-name="T221">참여연대</text:span></text:p>
      <text:p text:style-name="P49"/>
      <text:p text:style-name="P50"><text:span text:style-name="T222">4. </text:span><text:span text:style-name="T223">참석자</text:span></text:p>
      <text:p text:style-name="P51"><text:span text:style-name="T224">-</text:span><text:span text:style-name="T225">사회자 </text:span><text:span text:style-name="T226">: </text:span><text:span text:style-name="T227">김남희 </text:span><text:span text:style-name="T228">(</text:span><text:span text:style-name="T229">참여연대 복지노동팀장</text:span><text:span text:style-name="T230">)</text:span></text:p>
      <text:p text:style-name="P52"><text:span text:style-name="T231">-</text:span><text:span text:style-name="T232">전문가 </text:span><text:span text:style-name="T233">: </text:span><text:span text:style-name="T234">김진석 </text:span><text:span text:style-name="T235">(</text:span><text:span text:style-name="T236">서울여자대학교 사회복지학과 교수</text:span><text:span text:style-name="T237">)</text:span></text:p>
      <text:p text:style-name="P53"><text:span text:style-name="T238">-</text:span><text:span text:style-name="T239">학부모 </text:span><text:span text:style-name="T240">: </text:span><text:span text:style-name="T241">임정희 </text:span><text:span text:style-name="T242">(</text:span><text:span text:style-name="T243">두 명의 아이를 둔 비취업 엄마</text:span><text:span text:style-name="T244">)</text:span></text:p>
      <text:p text:style-name="P54"><text:span text:style-name="T245">-</text:span><text:span text:style-name="T246">학부모 </text:span><text:span text:style-name="T247">: </text:span><text:span text:style-name="T248">홍인기 </text:span><text:span text:style-name="T249">(</text:span><text:span text:style-name="T250">세 명의 아이를 둔 맞벌이 아빠</text:span><text:span text:style-name="T251">)</text:span></text:p>
      <text:p text:style-name="P55"><text:span text:style-name="T252">-</text:span><text:span text:style-name="T253">교  사 </text:span><text:span text:style-name="T254">: </text:span><text:span text:style-name="T255">김호연 </text:span><text:span text:style-name="T256">(</text:span><text:span text:style-name="T257">공공운수노조보육협의회 고충상담센터장</text:span><text:span text:style-name="T258">)</text:span></text:p>
      <text:p text:style-name="P56"><text:span text:style-name="T259">[</text:span><text:span text:style-name="T260">첨부자료</text:span><text:span text:style-name="T261">2] </text:span></text:p>
      <text:p text:style-name="P57"><draw:frame draw:style-name="fr3" draw:z-index="0" svg:height="14.449cm" svg:width="15.000cm" svg:x="0.000cm" svg:y="-14.449cm" text:anchor-type="as-char"><draw:image draw:style-name="gr3" text:anchor-type="paragraph" xlink:actuate="onLoad" xlink:href="Pictures/00000.jpeg" xlink:show="embed" xlink:type="simple"/></draw:frame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form_보도협조요청서</dc:title>
    <dc:creator>Administrator</dc:creator>
    <dc:date>2015년 1월 26일 월요일 오후 1:20:36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