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weight="bold" fo:letter-spacing="-1.0pt" style:font-name="한양견고딕" style:font-name-asian="한양견고딕" style:font-weight-asian="bold"/>
    </style:style>
    <style:style style:family="text" style:name="T6">
      <style:text-properties fo:font-weight="bold" fo:letter-spacing="-1.0pt" style:font-name="HCI Hollyhock" style:font-name-asian="휴먼고딕" style:font-weight-asian="bold"/>
    </style:style>
    <style:style style:family="text" style:name="T7">
      <style:text-properties style:font-name="HCI Hollyhock" style:font-name-asian="휴먼고딕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style:font-name="HCI Hollyhock" style:font-name-asian="휴먼고딕"/>
    </style:style>
    <style:style style:family="text" style:name="T14">
      <style:text-properties fo:font-weight="bold" fo:letter-spacing="-1.0pt" style:font-name="HCI Hollyhock" style:font-name-asian="휴먼고딕" style:font-weight-asian="bold"/>
    </style:style>
    <style:style style:family="text" style:name="T15">
      <style:text-properties style:font-name="HCI Hollyhock" style:font-name-asian="휴먼고딕"/>
    </style:style>
    <style:style style:family="text" style:name="T16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7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8">
      <style:text-properties style:font-name="HCI Hollyhock" style:font-name-asian="휴먼고딕"/>
    </style:style>
    <style:style style:family="text" style:name="T19">
      <style:text-properties fo:font-weight="bold" fo:letter-spacing="-1.0pt" style:font-name="HCI Hollyhock" style:font-name-asian="휴먼고딕" style:font-weight-asian="bold"/>
    </style:style>
    <style:style style:family="text" style:name="T20">
      <style:text-properties style:font-name="HCI Hollyhock" style:font-name-asian="휴먼고딕"/>
    </style:style>
    <style:style style:family="text" style:name="T21">
      <style:text-properties fo:font-weight="bold" fo:letter-spacing="-1.0pt" style:font-name="HCI Hollyhock" style:font-name-asian="휴먼고딕" style:font-weight-asian="bold"/>
    </style:style>
    <style:style style:family="text" style:name="T22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3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24">
      <style:text-properties style:font-name="바탕" style:font-name-asian="한양견고딕"/>
    </style:style>
    <style:style style:family="text" style:name="T25">
      <style:text-properties style:font-name="바탕" style:font-name-asian="한양견고딕"/>
    </style:style>
    <style:style style:family="paragraph" style:name="P14" style:parent-style-name="11">
      <style:paragraph-properties style:snap-to-layout-grid="false"/>
    </style:style>
    <style:style style:family="text" style:name="T26">
      <style:text-properties style:font-name="바탕" style:font-name-asian="한양견명조"/>
    </style:style>
    <style:style style:family="text" style:name="T27">
      <style:text-properties style:font-name="바탕" style:font-name-asian="한양견명조"/>
    </style:style>
    <style:style style:family="paragraph" style:name="P15" style:parent-style-name="11">
      <style:paragraph-properties style:snap-to-layout-grid="false"/>
    </style:style>
    <style:style style:family="text" style:name="T28">
      <style:text-properties style:font-name="바탕" style:font-name-asian="한양견명조"/>
    </style:style>
    <style:style style:family="text" style:name="T29">
      <style:text-properties style:font-name="바탕" style:font-name-asian="한양견명조"/>
    </style:style>
    <style:style style:family="text" style:name="T30">
      <style:text-properties style:font-name="바탕" style:font-name-asian="한양견명조"/>
    </style:style>
    <style:style style:family="text" style:name="T31">
      <style:text-properties style:font-name="바탕" style:font-name-asian="한양견명조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730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7">
      <style:paragraph-properties style:snap-to-layout-grid="false"/>
    </style:style>
    <style:style style:family="text" style:name="T32">
      <style:text-properties style:font-name="바탕" style:font-name-asian="휴먼명조"/>
    </style:style>
    <style:style style:family="text" style:name="T33">
      <style:text-properties style:font-name="바탕" style:font-name-asian="휴먼명조"/>
    </style:style>
    <style:style style:family="text" style:name="T34">
      <style:text-properties style:font-name="바탕" style:font-name-asian="휴먼명조"/>
    </style:style>
    <style:style style:family="text" style:name="T35">
      <style:text-properties style:font-name="바탕" style:font-name-asian="휴먼명조"/>
    </style:style>
    <style:style style:family="text" style:name="T36">
      <style:text-properties style:font-name="바탕" style:font-name-asian="휴먼명조"/>
    </style:style>
    <style:style style:family="text" style:name="T37">
      <style:text-properties style:font-name="바탕" style:font-name-asian="휴먼명조"/>
    </style:style>
    <style:style style:family="text" style:name="T38">
      <style:text-properties style:font-name="바탕" style:font-name-asian="휴먼명조"/>
    </style:style>
    <style:style style:family="text" style:name="T39">
      <style:text-properties style:font-name="바탕" style:font-name-asian="휴먼명조"/>
    </style:style>
    <style:style style:family="text" style:name="T40">
      <style:text-properties style:font-name="바탕" style:font-name-asian="휴먼명조"/>
    </style:style>
    <style:style style:family="text" style:name="T41">
      <style:text-properties style:font-name="바탕" style:font-name-asian="휴먼명조"/>
    </style:style>
    <style:style style:family="text" style:name="T42">
      <style:text-properties style:font-name="바탕" style:font-name-asian="휴먼명조"/>
    </style:style>
    <style:style style:family="text" style:name="T43">
      <style:text-properties style:font-name="바탕" style:font-name-asian="휴먼명조"/>
    </style:style>
    <style:style style:family="text" style:name="T44">
      <style:text-properties style:font-name="바탕" style:font-name-asian="휴먼명조"/>
    </style:style>
    <style:style style:family="text" style:name="T45">
      <style:text-properties style:font-name="바탕" style:font-name-asian="휴먼명조"/>
    </style:style>
    <style:style style:family="text" style:name="T46">
      <style:text-properties style:font-name="바탕" style:font-name-asian="휴먼명조"/>
    </style:style>
    <style:style style:family="text" style:name="T47">
      <style:text-properties style:font-name="바탕" style:font-name-asian="휴먼명조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paragraph" style:name="P18" style:parent-style-name="7">
      <style:paragraph-properties style:snap-to-layout-grid="false"/>
    </style:style>
    <style:style style:family="paragraph" style:name="P19" style:parent-style-name="7">
      <style:paragraph-properties style:snap-to-layout-grid="false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text" style:name="T77">
      <style:text-properties style:font-name="바탕" style:font-name-asian="휴먼명조"/>
    </style:style>
    <style:style style:family="paragraph" style:name="P20" style:parent-style-name="7">
      <style:paragraph-properties style:snap-to-layout-grid="false"/>
    </style:style>
    <style:style style:family="paragraph" style:name="P21" style:parent-style-name="7">
      <style:paragraph-properties style:snap-to-layout-grid="false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text" style:name="T93">
      <style:text-properties style:font-name="바탕" style:font-name-asian="휴먼명조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text" style:name="T99">
      <style:text-properties style:font-name="바탕" style:font-name-asian="휴먼명조"/>
    </style:style>
    <style:style style:family="text" style:name="T100">
      <style:text-properties style:font-name="바탕" style:font-name-asian="휴먼명조"/>
    </style:style>
    <style:style style:family="paragraph" style:name="P22" style:parent-style-name="7">
      <style:paragraph-properties style:snap-to-layout-grid="false"/>
    </style:style>
    <style:style style:family="paragraph" style:name="P23" style:parent-style-name="7">
      <style:paragraph-properties style:snap-to-layout-grid="false"/>
    </style:style>
    <style:style style:family="text" style:name="T101">
      <style:text-properties style:font-name="바탕" style:font-name-asian="휴먼명조"/>
    </style:style>
    <style:style style:family="text" style:name="T102">
      <style:text-properties style:font-name="바탕" style:font-name-asian="휴먼명조"/>
    </style:style>
    <style:style style:family="text" style:name="T103">
      <style:text-properties style:font-name="바탕" style:font-name-asian="휴먼명조"/>
    </style:style>
    <style:style style:family="text" style:name="T104">
      <style:text-properties style:font-name="바탕" style:font-name-asian="휴먼명조"/>
    </style:style>
    <style:style style:family="text" style:name="T105">
      <style:text-properties style:font-name="바탕" style:font-name-asian="휴먼명조"/>
    </style:style>
    <style:style style:family="text" style:name="T106">
      <style:text-properties style:font-name="바탕" style:font-name-asian="휴먼명조"/>
    </style:style>
    <style:style style:family="text" style:name="T107">
      <style:text-properties style:font-name="바탕" style:font-name-asian="휴먼명조"/>
    </style:style>
    <style:style style:family="text" style:name="T108">
      <style:text-properties style:font-name="바탕" style:font-name-asian="휴먼명조"/>
    </style:style>
    <style:style style:family="text" style:name="T109">
      <style:text-properties style:font-name="바탕" style:font-name-asian="휴먼명조"/>
    </style:style>
    <style:style style:family="text" style:name="T110">
      <style:text-properties style:font-name="바탕" style:font-name-asian="휴먼명조"/>
    </style:style>
    <style:style style:family="text" style:name="T111">
      <style:text-properties style:font-name="바탕" style:font-name-asian="휴먼명조"/>
    </style:style>
    <style:style style:family="text" style:name="T112">
      <style:text-properties style:font-name="바탕" style:font-name-asian="휴먼명조"/>
    </style:style>
    <style:style style:family="text" style:name="T113">
      <style:text-properties style:font-name="바탕" style:font-name-asian="휴먼명조"/>
    </style:style>
    <style:style style:family="text" style:name="T114">
      <style:text-properties style:font-name="바탕" style:font-name-asian="휴먼명조"/>
    </style:style>
    <style:style style:family="text" style:name="T115">
      <style:text-properties style:font-name="바탕" style:font-name-asian="휴먼명조"/>
    </style:style>
    <style:style style:family="text" style:name="T116">
      <style:text-properties style:font-name="바탕" style:font-name-asian="휴먼명조"/>
    </style:style>
    <style:style style:family="text" style:name="T117">
      <style:text-properties style:font-name="바탕" style:font-name-asian="휴먼명조"/>
    </style:style>
    <style:style style:family="text" style:name="T118">
      <style:text-properties style:font-name="바탕" style:font-name-asian="휴먼명조"/>
    </style:style>
    <style:style style:family="text" style:name="T119">
      <style:text-properties style:font-name="바탕" style:font-name-asian="휴먼명조"/>
    </style:style>
    <style:style style:family="paragraph" style:name="P24" style:parent-style-name="7">
      <style:paragraph-properties style:snap-to-layout-grid="false"/>
    </style:style>
    <style:style style:family="text" style:name="T120">
      <style:text-properties style:font-name="바탕" style:font-name-asian="휴먼명조"/>
    </style:style>
    <style:style style:family="paragraph" style:name="P25" style:parent-style-name="7">
      <style:paragraph-properties style:snap-to-layout-grid="false"/>
    </style:style>
    <style:style style:family="text" style:name="T121">
      <style:text-properties style:font-name="바탕" style:font-name-asian="휴먼명조"/>
    </style:style>
    <style:style style:family="text" style:name="T122">
      <style:text-properties style:font-name="바탕" style:font-name-asian="휴먼명조"/>
    </style:style>
    <style:style style:family="text" style:name="T123">
      <style:text-properties style:font-name="바탕" style:font-name-asian="휴먼명조"/>
    </style:style>
    <style:style style:family="text" style:name="T124">
      <style:text-properties style:font-name="바탕" style:font-name-asian="휴먼명조"/>
    </style:style>
    <style:style style:family="text" style:name="T125">
      <style:text-properties style:font-name="바탕" style:font-name-asian="휴먼명조"/>
    </style:style>
    <style:style style:family="text" style:name="T126">
      <style:text-properties style:font-name="바탕" style:font-name-asian="휴먼명조"/>
    </style:style>
    <style:style style:family="text" style:name="T127">
      <style:text-properties style:font-name="바탕" style:font-name-asian="휴먼명조"/>
    </style:style>
    <style:style style:family="text" style:name="T128">
      <style:text-properties style:font-name="바탕" style:font-name-asian="휴먼명조"/>
    </style:style>
    <style:style style:family="text" style:name="T129">
      <style:text-properties style:font-name="바탕" style:font-name-asian="휴먼명조"/>
    </style:style>
    <style:style style:family="text" style:name="T130">
      <style:text-properties style:font-name="바탕" style:font-name-asian="휴먼명조"/>
    </style:style>
    <style:style style:family="text" style:name="T131">
      <style:text-properties style:font-name="바탕" style:font-name-asian="휴먼명조"/>
    </style:style>
    <style:style style:family="text" style:name="T132">
      <style:text-properties style:font-name="바탕" style:font-name-asian="휴먼명조"/>
    </style:style>
    <style:style style:family="text" style:name="T133">
      <style:text-properties style:font-name="바탕" style:font-name-asian="휴먼명조"/>
    </style:style>
    <style:style style:family="paragraph" style:name="P26" style:parent-style-name="7">
      <style:paragraph-properties style:snap-to-layout-grid="false"/>
    </style:style>
    <style:style style:family="paragraph" style:name="P27" style:parent-style-name="7">
      <style:paragraph-properties style:snap-to-layout-grid="false"/>
    </style:style>
    <style:style style:family="text" style:name="T134">
      <style:text-properties style:font-name="바탕" style:font-name-asian="휴먼명조"/>
    </style:style>
    <style:style style:family="text" style:name="T135">
      <style:text-properties style:font-name="바탕" style:font-name-asian="휴먼명조"/>
    </style:style>
    <style:style style:family="text" style:name="T136">
      <style:text-properties style:font-name="바탕" style:font-name-asian="휴먼명조"/>
    </style:style>
    <style:style style:family="text" style:name="T137">
      <style:text-properties style:font-name="바탕" style:font-name-asian="휴먼명조"/>
    </style:style>
    <style:style style:family="text" style:name="T138">
      <style:text-properties style:font-name="바탕" style:font-name-asian="휴먼명조"/>
    </style:style>
    <style:style style:family="text" style:name="T139">
      <style:text-properties style:font-name="바탕" style:font-name-asian="휴먼명조"/>
    </style:style>
    <style:style style:family="text" style:name="T140">
      <style:text-properties style:font-name="바탕" style:font-name-asian="휴먼명조"/>
    </style:style>
    <style:style style:family="text" style:name="T141">
      <style:text-properties style:font-name="바탕" style:font-name-asian="휴먼명조"/>
    </style:style>
    <style:style style:family="text" style:name="T142">
      <style:text-properties style:font-name="바탕" style:font-name-asian="휴먼명조"/>
    </style:style>
    <style:style style:family="text" style:name="T143">
      <style:text-properties style:font-name="바탕" style:font-name-asian="휴먼명조"/>
    </style:style>
    <style:style style:family="text" style:name="T144">
      <style:text-properties style:font-name="바탕" style:font-name-asian="휴먼명조"/>
    </style:style>
    <style:style style:family="text" style:name="T145">
      <style:text-properties style:font-name="바탕" style:font-name-asian="휴먼명조"/>
    </style:style>
    <style:style style:family="text" style:name="T146">
      <style:text-properties style:font-name="바탕" style:font-name-asian="휴먼명조"/>
    </style:style>
    <style:style style:family="text" style:name="T147">
      <style:text-properties style:font-name="바탕" style:font-name-asian="휴먼명조"/>
    </style:style>
    <style:style style:family="text" style:name="T148">
      <style:text-properties style:font-name="바탕" style:font-name-asian="휴먼명조"/>
    </style:style>
    <style:style style:family="text" style:name="T149">
      <style:text-properties style:font-name="바탕" style:font-name-asian="휴먼명조"/>
    </style:style>
    <style:style style:family="text" style:name="T150">
      <style:text-properties style:font-name="바탕" style:font-name-asian="휴먼명조"/>
    </style:style>
    <style:style style:family="text" style:name="T151">
      <style:text-properties style:font-name="바탕" style:font-name-asian="휴먼명조"/>
    </style:style>
    <style:style style:family="text" style:name="T152">
      <style:text-properties style:font-name="바탕" style:font-name-asian="휴먼명조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사회복지위원회</text:span><text:span text:style-name="T6"> </text:span><text:span text:style-name="T7">( </text:span><text:span text:style-name="T8">담당 </text:span><text:span text:style-name="T9">: </text:span><text:span text:style-name="T10">김잔디 간사 </text:span><text:span text:style-name="T11">02-723-5056 welfare@pspd.org 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[</text:span><text:span text:style-name="T14">성명</text:span><text:span text:style-name="T15">] </text:span><text:span text:style-name="T16">공적연금 강화를 위한 사회적 합의에 환영한다</text:span></text:p></table:table-cell></table:table-row><table:table-row table:style-name="T1.R4"><table:table-cell table:style-name="T1.R4_C0"><text:p text:style-name="P8"><text:span text:style-name="T17">날    짜</text:span></text:p></table:table-cell><table:table-cell table:style-name="T1.R4_C1"><text:p text:style-name="P9"><text:span text:style-name="T18">2015. 5. 3. (</text:span><text:span text:style-name="T19">총 </text:span><text:span text:style-name="T20">2 </text:span><text:span text:style-name="T21">쪽</text:span><text:span text:style-name="T22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3">성명</text:span></text:p></table:table-cell></table:table-row></table:table></draw:text-box></draw:frame></text:p>
      <text:p text:style-name="P12"><draw:frame draw:style-name="fr2" draw:z-index="0" svg:width="14.920cm" svg:x="0.000cm" svg:y="-2.730cm" text:anchor-type="as-char"><draw:text-box fo:min-height="2.730cm"><table:table table:name="T2" table:style-name="T2" text:anchor-type="paragraph"><table:table-column table:style-name="T2.C67"/><table:table-row table:style-name="T2.R1"><table:table-cell table:style-name="T2.R1_C0"><text:p text:style-name="P13"><text:span text:style-name="T24">공적연금 강화를 위한 사회적 대타협을 적극 환영한다</text:span><text:span text:style-name="T25">. </text:span></text:p><text:p text:style-name="P14"><text:span text:style-name="T26">국민의 노후소득보장을 위한 국가의 책임있는 바람직한 결정이다</text:span><text:span text:style-name="T27">. </text:span></text:p><text:p text:style-name="P15"><text:span text:style-name="T28">사회적기구를 통해 구체적인 방안 모색하고</text:span><text:span text:style-name="T29">, </text:span><text:span text:style-name="T30">국민들의 합의를 이끌어내길 기대한다</text:span><text:span text:style-name="T31">.</text:span></text:p></table:table-cell></table:table-row></table:table></draw:text-box></draw:frame></text:p>
      <text:p text:style-name="P16"/>
      <text:p text:style-name="P17"><text:span text:style-name="T32">1. </text:span><text:span text:style-name="T33">지난 </text:span><text:span text:style-name="T34">5</text:span><text:span text:style-name="T35">월 </text:span><text:span text:style-name="T36">2</text:span><text:span text:style-name="T37">일 공무원연금개혁 실무기구를 통해 국민의 노후에 관련한 중요한 사회적 합의가 이루어졌다</text:span><text:span text:style-name="T38">. </text:span><text:span text:style-name="T39">참여연대 사회복지위원회</text:span><text:span text:style-name="T40">(</text:span><text:span text:style-name="T41">위원장</text:span><text:span text:style-name="T42">: </text:span><text:span text:style-name="T43">이찬진 변호사</text:span><text:span text:style-name="T44">)</text:span><text:span text:style-name="T45">는 </text:span><text:span text:style-name="T46">“</text:span><text:span text:style-name="T47">『</text:span><text:span text:style-name="T48">공적연금 강화와 노후빈곤 해소를 위한 사회적 기구</text:span><text:span text:style-name="T49">』</text:span><text:span text:style-name="T50">(</text:span><text:span text:style-name="T51">이하</text:span><text:span text:style-name="T52">, </text:span><text:span text:style-name="T53">사회적기구</text:span><text:span text:style-name="T54">)</text:span><text:span text:style-name="T55">를 국회에 설치하고</text:span><text:span text:style-name="T56">, </text:span><text:span text:style-name="T57">국민의 노후빈곤 해소를 위해 국민연금 명목소득대체율을 </text:span><text:span text:style-name="T58">50%</text:span><text:span text:style-name="T59">로 한다</text:span><text:span text:style-name="T60">”</text:span><text:span text:style-name="T61">는 합의 내용을 적극 환영하는 바이다</text:span><text:span text:style-name="T62">.  </text:span></text:p>
      <text:p text:style-name="P18"/>
      <text:p text:style-name="P19"><text:span text:style-name="T63">2. </text:span><text:span text:style-name="T64">이번 공적연금 강화를 위한 논의과정에 참여한 여야정당과 노동계</text:span><text:span text:style-name="T65">, </text:span><text:span text:style-name="T66">시민사회계 모두의 의지를 높이 평가한다</text:span><text:span text:style-name="T67">. </text:span><text:span text:style-name="T68">국민연금의 명목소득대체율을 </text:span><text:span text:style-name="T69">40%</text:span><text:span text:style-name="T70">에서 </text:span><text:span text:style-name="T71">50%</text:span><text:span text:style-name="T72">로 상향 하는 내용의 합의는 역사적인 사건이다</text:span><text:span text:style-name="T73">. </text:span><text:span text:style-name="T74">특히</text:span><text:span text:style-name="T75">, </text:span><text:span text:style-name="T76">국민연금의 소득대체율을 축소하는 데만 주력해오던 정치권이 우리나라 국민의 노후빈곤실태를 감안해서 소득대체율 상향에 동의한 것은 사회적으로 의미가 크다</text:span><text:span text:style-name="T77">.</text:span></text:p>
      <text:p text:style-name="P20"/>
      <text:p text:style-name="P21"><text:span text:style-name="T78">3. </text:span><text:span text:style-name="T79">그동안 국민연금의 기능강화에 대해서 진보와 보수를 막론하고 동의해왔다</text:span><text:span text:style-name="T80">. </text:span><text:span text:style-name="T81">그리고 이번 합의를 통해 국민연금의 기능강화를 위한 가이드라인이 세워진 만큼 구체적인 내용에 대한 국민적 토론이 필요하며</text:span><text:span text:style-name="T82">, </text:span><text:span text:style-name="T83">사회적 기구가 그 역할을 해 나갈 것을 기대한다</text:span><text:span text:style-name="T84">. </text:span><text:span text:style-name="T85">다만 국민연금 소득대체율 인상에 따른 보험료율 조정에 대해서는 국회에 설치된 </text:span><text:span text:style-name="T86">‘</text:span><text:span text:style-name="T87">사회적기구</text:span><text:span text:style-name="T88">’</text:span><text:span text:style-name="T89">에서 논의하여 국민적 합의 거쳐 결정하면 될 것이다</text:span><text:span text:style-name="T90">. </text:span><text:span text:style-name="T91">그런 의미에서 일부 얘기되고 있는 </text:span><text:span text:style-name="T92">‘</text:span><text:span text:style-name="T93">보험료율 </text:span><text:span text:style-name="T94">18~20%</text:span><text:span text:style-name="T95">까지 인상된다</text:span><text:span text:style-name="T96">’</text:span><text:span text:style-name="T97">는 괴담은 즉각 중단해야할 것이다</text:span><text:span text:style-name="T98">. </text:span><text:span text:style-name="T99">이는 국민들이 공공적 노후소득을 논의하기도 전에 공포감을 조장하려는 매우 비겁한 행태에 불과하다</text:span><text:span text:style-name="T100">.</text:span></text:p>
      <text:p text:style-name="P22"/>
      <text:p text:style-name="P23"><text:span text:style-name="T101">4. </text:span><text:span text:style-name="T102">참여연대는 이번 사회적기구에서 논의될 내용 중에 </text:span><text:span text:style-name="T103">‘</text:span><text:span text:style-name="T104">국민연금 사각지대 해소 방안</text:span><text:span text:style-name="T105">’</text:span><text:span text:style-name="T106">을 언급한 것을 환영한다</text:span><text:span text:style-name="T107">. </text:span><text:span text:style-name="T108">기존의 국민연금 크레딧</text:span><text:span text:style-name="T109">(</text:span><text:span text:style-name="T110">출산 및 군복무기간에 대한 가입기간 인정</text:span><text:span text:style-name="T111">)</text:span><text:span text:style-name="T112">을 확대하여 실질소득대체율을 올리고</text:span><text:span text:style-name="T113">, </text:span><text:span text:style-name="T114">국민연금의 사각지대 해소하는 획기적인 전기라 이루어지길 기대한다</text:span><text:span text:style-name="T115">. </text:span><text:span text:style-name="T116">이를 위해</text:span><text:span text:style-name="T117">, </text:span><text:span text:style-name="T118">국민연금 크레딧제도를 확대하는 데 필요한 재원에 대해서도 사회적기구에서 합리적인 방안이 마련되길 바란다</text:span><text:span text:style-name="T119">.</text:span></text:p>
      <text:p text:style-name="P24"><text:span text:style-name="T120"> </text:span></text:p>
      <text:p text:style-name="P25"><text:span text:style-name="T121">5. </text:span><text:span text:style-name="T122">공무원연금 개혁의 재정절감분을 비정규직</text:span><text:span text:style-name="T123">, </text:span><text:span text:style-name="T124">영세사업장 근로자등 우리사회 취약계층의 국민연금 가입확대에 지원하도록 요구한 노동계에 진심어린 경의를 표한다</text:span><text:span text:style-name="T125">. </text:span><text:span text:style-name="T126">이를 계기로 노동운동이 전체 국민의 이익을 대변하는 참다운 조직으로 거듭나는 중요한 사건으로 기록될 것이다</text:span><text:span text:style-name="T127">. </text:span><text:span text:style-name="T128">사회적기구에서는 이러한 정신을 존중하여 취약계층에 대한 국민연금보험료 지원사업</text:span><text:span text:style-name="T129">(</text:span><text:span text:style-name="T130">두루누리사업 등</text:span><text:span text:style-name="T131">)</text:span><text:span text:style-name="T132">의 내실화를 위한 다양한 방안이 마련되길 기대한다</text:span><text:span text:style-name="T133">. </text:span></text:p>
      <text:p text:style-name="P26"/>
      <text:p text:style-name="P27"><text:span text:style-name="T134">6. </text:span><text:span text:style-name="T135">끝으로 참여연대 사회복지위원회는 이번 합의가 공적연금개혁뿐 아니라 우리나라의 주요현안에 대하여 정치권</text:span><text:span text:style-name="T136">, </text:span><text:span text:style-name="T137">정부</text:span><text:span text:style-name="T138">, </text:span><text:span text:style-name="T139">노동계 등이 대화와 타협을 통해서 문제를 해결한 </text:span><text:span text:style-name="T140">‘</text:span><text:span text:style-name="T141">한국판 사회적타협</text:span><text:span text:style-name="T142">’</text:span><text:span text:style-name="T143">의 최초 시도로 평하고자 한다</text:span><text:span text:style-name="T144">. </text:span><text:span text:style-name="T145">이러한 사회적 협의정신이 훼손되지 않도록 청와대와 보건복지부는 자중하여야 할 것이다</text:span><text:span text:style-name="T146">. </text:span><text:span text:style-name="T147">역사적으로 처음마련 된 이번 공적연금강화를 위한 사회적 대타협의 정신이 한국사회의 고질적인 문제를 풀어가는 하나의 모범임이 분명하다</text:span><text:span text:style-name="T148">. </text:span><text:span text:style-name="T149">그럼에도 이 의의를 부정하는 사람은 그 역사적 책임을 져야할 것임을 경고하는 바이다</text:span><text:span text:style-name="T150">. </text:span><text:span text:style-name="T151">끝</text:span><text:span text:style-name="T152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11" style:parent-style-name="Standard">
      <style:paragraph-properties fo:line-height="110%" fo:padding-bottom="0.000cm" fo:padding-left="0.000cm" fo:padding-right="0.000cm" fo:padding-top="0.000cm" fo:text-align="center" style:snap-to-layout-grid="false" style:vertical-align="baseline"/>
      <style:text-properties fo:color="#000000" fo:font-size="16.0pt" fo:font-weight="bold" fo:letter-spacing="-1.6pt" style:font-name="한양견명조" style:font-name-asian="한양견명조" style:font-size-asian="16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06년 2월 23일 목요일 오후 7:58:37</meta:creation-date>
    <dc:title>보도자료서식</dc:title>
    <dc:creator/>
    <dc:date>2015년 5월 3일 일요일 오후 4:51:36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