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Pictures/00001.jpeg" manifest:media-type="image/jpeg"/>
  <manifest:file-entry manifest:full-path="Pictures/00002.jpeg" manifest:media-type="image/jpeg"/>
  <manifest:file-entry manifest:full-path="Pictures/00003.jpeg" manifest:media-type="image/jpeg"/>
  <manifest:file-entry manifest:full-path="Pictures/00004.jpeg" manifest:media-type="image/jpeg"/>
  <manifest:file-entry manifest:full-path="Pictures/00005.jpeg" manifest:media-type="image/jpeg"/>
  <manifest:file-entry manifest:full-path="Pictures/00006.jpeg" manifest:media-type="image/jpeg"/>
  <manifest:file-entry manifest:full-path="Pictures/00007.jpeg" manifest:media-type="image/jpeg"/>
  <manifest:file-entry manifest:full-path="Pictures/00008.jpeg" manifest:media-type="image/jpeg"/>
  <manifest:file-entry manifest:full-path="Pictures/00009.jpeg" manifest:media-type="image/jpeg"/>
  <manifest:file-entry manifest:full-path="Pictures/00010.jpeg" manifest:media-type="image/jpeg"/>
  <manifest:file-entry manifest:full-path="Pictures/00011.jpeg" manifest:media-type="image/jpeg"/>
  <manifest:file-entry manifest:full-path="Pictures/00012.jpeg" manifest:media-type="image/jpeg"/>
  <manifest:file-entry manifest:full-path="Pictures/00013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한양중고딕" svg:font-family="한양중고딕"/>
    <style:font-face style:font-family-generic="system" style:font-pitch="variable" style:name="함초롬돋움" svg:font-family="함초롬돋움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</office:font-face-decls>
  <office:automatic-styles>
    <style:style style:family="paragraph" style:name="P1" style:parent-style-name="0">
      <style:paragraph-properties fo:line-height="18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5.900cm"/>
    </style:style>
    <style:style style:family="paragraph" style:name="P2" style:parent-style-name="0">
      <style:paragraph-properties fo:line-height="140%" fo:margin-left="0.453cm" fo:text-align="center" fo:text-indent="-0.453cm" style:snap-to-layout-grid="false"/>
    </style:style>
    <style:style style:family="paragraph" style:name="P3" style:parent-style-name="0">
      <style:paragraph-properties fo:line-height="140%" fo:margin-left="0.453cm" fo:text-align="center" fo:text-indent="-0.453cm" style:snap-to-layout-grid="false"/>
    </style:style>
    <style:style style:family="text" style:name="T1">
      <style:text-properties fo:font-size="20.0pt" fo:font-weight="bold" fo:letter-spacing="-0.2pt" style:font-name="바탕" style:font-name-asian="HY견고딕" style:font-size-asian="20.0pt" style:font-weight-asian="bold"/>
    </style:style>
    <style:style style:family="paragraph" style:name="P4" style:parent-style-name="0">
      <style:paragraph-properties fo:line-height="140%" fo:margin-left="0.453cm" fo:text-indent="-0.453cm" style:snap-to-layout-grid="false"/>
    </style:style>
    <style:style style:family="text" style:name="T2">
      <style:text-properties fo:font-size="12.0pt" fo:font-weight="bold" fo:letter-spacing="-1.9pt" style:font-name="바탕" style:font-name-asian="한양중고딕" style:font-size-asian="12.0pt" style:font-weight-asian="bold"/>
    </style:style>
    <style:style style:family="text" style:name="T3">
      <style:text-properties fo:font-size="9.0pt" style:font-name="함초롬돋움" style:font-name-asian="함초롬돋움" style:font-size-asian="9.0pt"/>
    </style:style>
    <style:style style:family="paragraph" style:name="P5" style:parent-style-name="0">
      <style:paragraph-properties fo:line-height="130%" style:snap-to-layout-grid="false"/>
    </style:style>
    <style:style style:family="text" style:name="T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">
      <style:text-properties fo:font-size="14.0pt" fo:font-weight="bold" style:font-name="바탕" style:font-name-asian="휴먼명조" style:font-size-asian="14.0pt" style:font-weight-asian="bold"/>
    </style:style>
    <style:style style:family="text" style:name="T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">
      <style:text-properties fo:font-size="14.0pt" fo:font-weight="bold" style:font-name="바탕" style:font-name-asian="휴먼명조" style:font-size-asian="14.0pt" style:font-weight-asian="bold"/>
    </style:style>
    <style:style style:family="text" style:name="T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">
      <style:text-properties fo:font-size="14.0pt" fo:font-weight="bold" style:font-name="바탕" style:font-name-asian="휴먼명조" style:font-size-asian="14.0pt" style:font-weight-asian="bold"/>
    </style:style>
    <style:style style:family="text" style:name="T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">
      <style:text-properties fo:font-size="14.0pt" fo:font-weight="bold" style:font-name="바탕" style:font-name-asian="휴먼명조" style:font-size-asian="14.0pt" style:font-weight-asian="bold"/>
    </style:style>
    <style:style style:family="text" style:name="T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">
      <style:text-properties fo:font-size="14.0pt" fo:font-weight="bold" style:font-name="바탕" style:font-name-asian="휴먼명조" style:font-size-asian="14.0pt" style:font-weight-asian="bold"/>
    </style:style>
    <style:style style:family="text" style:name="T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">
      <style:text-properties fo:font-size="14.0pt" fo:font-weight="bold" style:font-name="바탕" style:font-name-asian="휴먼명조" style:font-size-asian="14.0pt" style:font-weight-asian="bold"/>
    </style:style>
    <style:style style:family="text" style:name="T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">
      <style:text-properties fo:font-size="14.0pt" fo:font-weight="bold" style:font-name="바탕" style:font-name-asian="휴먼명조" style:font-size-asian="14.0pt" style:font-weight-asian="bold"/>
    </style:style>
    <style:style style:family="text" style:name="T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" style:parent-style-name="0">
      <style:paragraph-properties fo:line-height="130%" style:snap-to-layout-grid="false"/>
    </style:style>
    <style:style style:family="text" style:name="T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">
      <style:text-properties fo:font-size="14.0pt" fo:font-weight="bold" style:font-name="바탕" style:font-name-asian="휴먼명조" style:font-size-asian="14.0pt" style:font-weight-asian="bold"/>
    </style:style>
    <style:style style:family="text" style:name="T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">
      <style:text-properties fo:font-size="14.0pt" fo:font-weight="bold" style:font-name="바탕" style:font-name-asian="휴먼명조" style:font-size-asian="14.0pt" style:font-weight-asian="bold"/>
    </style:style>
    <style:style style:family="text" style:name="T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">
      <style:text-properties fo:font-size="14.0pt" fo:font-weight="bold" style:font-name="바탕" style:font-name-asian="휴먼명조" style:font-size-asian="14.0pt" style:font-weight-asian="bold"/>
    </style:style>
    <style:style style:family="text" style:name="T2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7" style:parent-style-name="0">
      <style:paragraph-properties fo:line-height="130%" style:snap-to-layout-grid="false"/>
    </style:style>
    <style:style style:family="paragraph" style:name="P8" style:parent-style-name="0">
      <style:paragraph-properties fo:line-height="130%" style:snap-to-layout-grid="false"/>
    </style:style>
    <style:style style:family="text" style:name="T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">
      <style:text-properties fo:font-size="14.0pt" fo:font-weight="bold" style:font-name="바탕" style:font-name-asian="휴먼명조" style:font-size-asian="14.0pt" style:font-weight-asian="bold"/>
    </style:style>
    <style:style style:family="text" style:name="T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9" style:parent-style-name="0">
      <style:paragraph-properties style:snap-to-layout-grid="false"/>
    </style:style>
    <style:style style:family="text" style:name="T29">
      <style:text-properties fo:font-size="12.0pt" fo:font-weight="bold" fo:letter-spacing="-1.9pt" style:font-name="바탕" style:font-name-asian="휴먼명조" style:font-size-asian="12.0pt" style:font-weight-asian="bold"/>
    </style:style>
    <style:style style:family="text" style:name="T30">
      <style:text-properties fo:font-size="12.0pt" style:font-name="바탕" style:font-name-asian="휴먼명조" style:font-size-asian="12.0pt"/>
    </style:style>
    <style:style style:family="text" style:name="T31">
      <style:text-properties fo:font-size="12.0pt" fo:font-weight="bold" fo:letter-spacing="-1.9pt" style:font-name="바탕" style:font-name-asian="휴먼명조" style:font-size-asian="12.0pt" style:font-weight-asian="bold"/>
    </style:style>
    <style:style style:family="text" style:name="T32">
      <style:text-properties fo:font-size="12.0pt" style:font-name="HCI Poppy" style:font-name-asian="휴먼명조" style:font-size-asian="12.0pt"/>
    </style:style>
    <style:style style:family="text" style:name="T33">
      <style:text-properties fo:font-size="12.0pt" fo:font-weight="bold" fo:letter-spacing="-1.9pt" style:font-name="바탕" style:font-name-asian="휴먼명조" style:font-size-asian="12.0pt" style:font-weight-asian="bold"/>
    </style:style>
    <style:style style:family="paragraph" style:name="P10" style:parent-style-name="0">
      <style:paragraph-properties style:snap-to-layout-grid="false"/>
    </style:style>
    <style:style style:family="text" style:name="T34">
      <style:text-properties fo:font-size="12.0pt" fo:font-weight="bold" fo:letter-spacing="-1.9pt" style:font-name="바탕" style:font-name-asian="휴먼명조" style:font-size-asian="12.0pt" style:font-weight-asian="bold"/>
    </style:style>
    <style:style style:family="text" style:name="T35">
      <style:text-properties fo:font-size="12.0pt" style:font-name="바탕" style:font-name-asian="휴먼명조" style:font-size-asian="12.0pt"/>
    </style:style>
    <style:style style:family="text" style:name="T36">
      <style:text-properties fo:font-size="12.0pt" fo:font-weight="bold" fo:letter-spacing="-1.9pt" style:font-name="바탕" style:font-name-asian="휴먼명조" style:font-size-asian="12.0pt" style:font-weight-asian="bold"/>
    </style:style>
    <style:style style:family="paragraph" style:name="P11" style:parent-style-name="0">
      <style:paragraph-properties fo:line-height="120%" fo:margin-left="0.394cm" fo:text-align="center" fo:text-indent="-0.394cm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5.002cm"/>
    </style:style>
    <style:style style:family="paragraph" style:name="P12" style:parent-style-name="0">
      <style:paragraph-properties style:snap-to-layout-grid="false"/>
    </style:style>
    <style:style style:family="text" style:name="T37">
      <style:text-properties fo:font-size="11.0pt" fo:font-weight="bold" fo:letter-spacing="-1.4pt" style:font-name="바탕" style:font-name-asian="휴먼명조" style:font-size-asian="11.0pt" style:font-weight-asian="bold"/>
    </style:style>
    <style:style style:family="text" style:name="T38">
      <style:text-properties fo:font-size="11.0pt" fo:font-weight="bold" fo:letter-spacing="-1.4pt" style:font-name="바탕" style:font-name-asian="한컴돋움" style:font-size-asian="11.0pt" style:font-weight-asian="bold"/>
    </style:style>
    <style:style style:family="paragraph" style:name="P13" style:parent-style-name="0">
      <style:paragraph-properties style:snap-to-layout-grid="false"/>
    </style:style>
    <style:style style:family="text" style:name="T39">
      <style:text-properties fo:font-size="11.0pt" style:font-name="한컴돋움" style:font-name-asian="한컴돋움" style:font-size-asian="11.0pt"/>
    </style:style>
    <style:style style:family="text" style:name="T40">
      <style:text-properties fo:font-size="11.0pt" fo:font-weight="bold" fo:letter-spacing="-1.4pt" style:font-name="바탕" style:font-name-asian="한컴돋움" style:font-size-asian="11.0pt" style:font-weight-asian="bold"/>
    </style:style>
    <style:style style:family="paragraph" style:name="P14" style:parent-style-name="0">
      <style:paragraph-properties style:snap-to-layout-grid="false"/>
    </style:style>
    <style:style style:family="text" style:name="T41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text" style:name="T42">
      <style:text-properties fo:font-size="11.0pt" style:font-name="바탕" style:font-name-asian="함초롬바탕" style:font-size-asian="11.0pt"/>
    </style:style>
    <style:style style:family="text" style:name="T43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15" style:parent-style-name="0">
      <style:paragraph-properties style:snap-to-layout-grid="false"/>
    </style:style>
    <style:style style:family="text" style:name="T44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text" style:name="T45">
      <style:text-properties fo:font-size="11.0pt" style:font-name="바탕" style:font-name-asian="함초롬바탕" style:font-size-asian="11.0pt"/>
    </style:style>
    <style:style style:family="text" style:name="T46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16" style:parent-style-name="0">
      <style:paragraph-properties style:snap-to-layout-grid="false"/>
    </style:style>
    <style:style style:family="text" style:name="T47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17" style:parent-style-name="0">
      <style:paragraph-properties style:snap-to-layout-grid="false"/>
    </style:style>
    <style:style style:family="text" style:name="T48">
      <style:text-properties fo:font-size="11.0pt" fo:font-weight="bold" fo:letter-spacing="-1.4pt" style:font-name="바탕" style:font-name-asian="한컴돋움" style:font-size-asian="11.0pt" style:font-weight-asian="bold"/>
    </style:style>
    <style:style style:family="text" style:name="T49">
      <style:text-properties fo:font-size="11.0pt" style:font-name="한컴돋움" style:font-name-asian="한컴돋움" style:font-size-asian="11.0pt"/>
    </style:style>
    <style:style style:family="text" style:name="T50">
      <style:text-properties fo:font-size="11.0pt" fo:font-weight="bold" fo:letter-spacing="-1.4pt" style:font-name="바탕" style:font-name-asian="한컴돋움" style:font-size-asian="11.0pt" style:font-weight-asian="bold"/>
    </style:style>
    <style:style style:family="paragraph" style:name="P18" style:parent-style-name="0">
      <style:paragraph-properties style:snap-to-layout-grid="false"/>
    </style:style>
    <style:style style:family="text" style:name="T51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text" style:name="T52">
      <style:text-properties fo:font-size="11.0pt" style:font-name="바탕" style:font-name-asian="함초롬바탕" style:font-size-asian="11.0pt"/>
    </style:style>
    <style:style style:family="text" style:name="T53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19" style:parent-style-name="0">
      <style:paragraph-properties style:snap-to-layout-grid="false"/>
    </style:style>
    <style:style style:family="text" style:name="T54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text" style:name="T55">
      <style:text-properties fo:font-size="11.0pt" style:font-name="바탕" style:font-name-asian="함초롬바탕" style:font-size-asian="11.0pt"/>
    </style:style>
    <style:style style:family="text" style:name="T56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20" style:parent-style-name="0">
      <style:paragraph-properties style:snap-to-layout-grid="false"/>
    </style:style>
    <style:style style:family="paragraph" style:name="P21" style:parent-style-name="0">
      <style:paragraph-properties style:snap-to-layout-grid="false"/>
    </style:style>
    <style:style style:family="text" style:name="T57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text" style:name="T58">
      <style:text-properties fo:font-size="11.0pt" style:font-name="바탕" style:font-name-asian="함초롬바탕" style:font-size-asian="11.0pt"/>
    </style:style>
    <style:style style:family="text" style:name="T59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22" style:parent-style-name="0">
      <style:paragraph-properties style:snap-to-layout-grid="false"/>
    </style:style>
    <style:style style:family="text" style:name="T60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text" style:name="T61">
      <style:text-properties fo:font-size="11.0pt" style:font-name="바탕" style:font-name-asian="함초롬바탕" style:font-size-asian="11.0pt"/>
    </style:style>
    <style:style style:family="text" style:name="T62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23" style:parent-style-name="0">
      <style:paragraph-properties style:snap-to-layout-grid="false"/>
    </style:style>
    <style:style style:family="paragraph" style:name="P24" style:parent-style-name="0">
      <style:paragraph-properties style:snap-to-layout-grid="false"/>
    </style:style>
    <style:style style:family="text" style:name="T63">
      <style:text-properties fo:font-size="11.0pt" fo:font-weight="bold" fo:letter-spacing="-1.4pt" style:font-name="바탕" style:font-name-asian="한컴돋움" style:font-size-asian="11.0pt" style:font-weight-asian="bold"/>
    </style:style>
    <style:style style:family="text" style:name="T64">
      <style:text-properties fo:font-size="11.0pt" style:font-name="한컴돋움" style:font-name-asian="한컴돋움" style:font-size-asian="11.0pt"/>
    </style:style>
    <style:style style:family="text" style:name="T65">
      <style:text-properties fo:font-size="11.0pt" fo:font-weight="bold" fo:letter-spacing="-1.4pt" style:font-name="바탕" style:font-name-asian="한컴돋움" style:font-size-asian="11.0pt" style:font-weight-asian="bold"/>
    </style:style>
    <style:style style:family="paragraph" style:name="P25" style:parent-style-name="0">
      <style:paragraph-properties style:snap-to-layout-grid="false"/>
    </style:style>
    <style:style style:family="text" style:name="T66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text" style:name="T67">
      <style:text-properties fo:font-size="11.0pt" style:font-name="바탕" style:font-name-asian="함초롬바탕" style:font-size-asian="11.0pt"/>
    </style:style>
    <style:style style:family="text" style:name="T68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26" style:parent-style-name="0">
      <style:paragraph-properties style:snap-to-layout-grid="false"/>
    </style:style>
    <style:style style:family="text" style:name="T69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text" style:name="T70">
      <style:text-properties fo:font-size="11.0pt" style:font-name="바탕" style:font-name-asian="함초롬바탕" style:font-size-asian="11.0pt"/>
    </style:style>
    <style:style style:family="text" style:name="T71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27" style:parent-style-name="0">
      <style:paragraph-properties style:snap-to-layout-grid="false"/>
    </style:style>
    <style:style style:family="text" style:name="T72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28" style:parent-style-name="0">
      <style:paragraph-properties style:snap-to-layout-grid="false"/>
    </style:style>
    <style:style style:family="text" style:name="T73">
      <style:text-properties fo:font-size="11.0pt" fo:font-weight="bold" fo:letter-spacing="-1.4pt" style:font-name="바탕" style:font-name-asian="한컴돋움" style:font-size-asian="11.0pt" style:font-weight-asian="bold"/>
    </style:style>
    <style:style style:family="text" style:name="T74">
      <style:text-properties fo:font-size="11.0pt" style:font-name="한컴돋움" style:font-name-asian="한컴돋움" style:font-size-asian="11.0pt"/>
    </style:style>
    <style:style style:family="text" style:name="T75">
      <style:text-properties fo:font-size="11.0pt" fo:font-weight="bold" fo:letter-spacing="-1.4pt" style:font-name="바탕" style:font-name-asian="한컴돋움" style:font-size-asian="11.0pt" style:font-weight-asian="bold"/>
    </style:style>
    <style:style style:family="paragraph" style:name="P29" style:parent-style-name="0">
      <style:paragraph-properties style:snap-to-layout-grid="false"/>
    </style:style>
    <style:style style:family="text" style:name="T76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text" style:name="T77">
      <style:text-properties fo:font-size="11.0pt" style:font-name="바탕" style:font-name-asian="함초롬바탕" style:font-size-asian="11.0pt"/>
    </style:style>
    <style:style style:family="text" style:name="T78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30" style:parent-style-name="0">
      <style:paragraph-properties style:snap-to-layout-grid="false"/>
    </style:style>
    <style:style style:family="text" style:name="T79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text" style:name="T80">
      <style:text-properties fo:font-size="11.0pt" style:font-name="바탕" style:font-name-asian="함초롬바탕" style:font-size-asian="11.0pt"/>
    </style:style>
    <style:style style:family="text" style:name="T81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31" style:parent-style-name="0">
      <style:paragraph-properties style:snap-to-layout-grid="false"/>
    </style:style>
    <style:style style:family="text" style:name="T82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paragraph" style:name="P32" style:parent-style-name="0">
      <style:paragraph-properties style:snap-to-layout-grid="false"/>
    </style:style>
    <style:style style:family="text" style:name="T83">
      <style:text-properties fo:font-size="11.0pt" fo:font-weight="bold" fo:letter-spacing="-1.4pt" style:font-name="바탕" style:font-name-asian="함초롬바탕" style:font-size-asian="11.0pt" style:font-weight-asian="bold"/>
    </style:style>
    <style:style style:family="text" style:name="T84">
      <style:text-properties fo:font-size="11.0pt" fo:font-weight="bold" fo:letter-spacing="-1.4pt" style:font-name="바탕" style:font-name-asian="한컴돋움" style:font-size-asian="11.0pt" style:font-weight-asian="bold"/>
    </style:style>
    <style:style style:family="text" style:name="T85">
      <style:text-properties fo:font-size="11.0pt" style:font-name="한컴돋움" style:font-name-asian="한컴돋움" style:font-size-asian="11.0pt"/>
    </style:style>
    <style:style style:family="text" style:name="T86">
      <style:text-properties fo:font-size="11.0pt" fo:font-weight="bold" fo:letter-spacing="-1.4pt" style:font-name="바탕" style:font-name-asian="한컴돋움" style:font-size-asian="11.0pt" style:font-weight-asian="bold"/>
    </style:style>
    <style:style style:family="paragraph" style:name="P33" style:parent-style-name="0">
      <style:paragraph-properties style:snap-to-layout-grid="false"/>
    </style:style>
    <style:style style:family="table-cell" style:name="T2.R1_C0">
      <style:table-cell-properties fo:background-color="#efefef" fo:border-bottom="0.060cm solid #000000" fo:border-left="none" fo:border-right="none" fo:border-top="0.06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13.561cm"/>
    </style:style>
    <style:style style:family="paragraph" style:name="P34" style:parent-style-name="0">
      <style:paragraph-properties fo:line-height="100%" fo:text-indent="0.356cm" style:snap-to-layout-grid="false"/>
    </style:style>
    <style:style style:family="text" style:name="T87">
      <style:text-properties fo:font-size="11.0pt" fo:font-weight="bold" fo:letter-spacing="-1.2pt" style:font-name="바탕" style:font-name-asian="함초롬돋움" style:font-size-asian="11.0pt" style:font-weight-asian="bold"/>
    </style:style>
    <style:style style:family="text" style:name="T88">
      <style:text-properties fo:font-size="12.0pt" style:font-name="바탕" style:font-name-asian="맑은 고딕" style:font-size-asian="12.0pt"/>
    </style:style>
    <style:style style:family="text" style:name="T89">
      <style:text-properties fo:font-size="12.0pt" fo:font-weight="bold" fo:letter-spacing="-1.2pt" style:font-name="바탕" style:font-name-asian="맑은 고딕" style:font-size-asian="12.0pt" style:font-weight-asian="bold"/>
    </style:style>
    <style:style style:family="paragraph" style:name="P35" style:parent-style-name="0">
      <style:paragraph-properties fo:text-indent="0.719cm" style:snap-to-layout-grid="false"/>
    </style:style>
    <style:style style:family="text" style:name="T90">
      <style:text-properties fo:font-size="12.0pt" fo:font-weight="bold" fo:letter-spacing="-1.2pt" style:font-name="바탕" style:font-name-asian="맑은 고딕" style:font-size-asian="12.0pt" style:font-weight-asian="bold"/>
    </style:style>
    <style:style style:family="text" style:name="T91">
      <style:text-properties fo:font-size="12.0pt" style:font-name="맑은 고딕" style:font-name-asian="맑은 고딕" style:font-size-asian="12.0pt"/>
    </style:style>
    <style:style style:family="text" style:name="T92">
      <style:text-properties fo:font-size="12.0pt" fo:font-weight="bold" fo:letter-spacing="-1.2pt" style:font-name="바탕" style:font-name-asian="맑은 고딕" style:font-size-asian="12.0pt" style:font-weight-asian="bold"/>
    </style:style>
    <style:style style:family="paragraph" style:name="P36" style:parent-style-name="0">
      <style:paragraph-properties fo:text-indent="0.719cm" style:snap-to-layout-grid="false"/>
    </style:style>
    <style:style style:family="text" style:name="T93">
      <style:text-properties fo:font-size="12.0pt" fo:font-weight="bold" fo:letter-spacing="-1.2pt" style:font-name="바탕" style:font-name-asian="맑은 고딕" style:font-size-asian="12.0pt" style:font-weight-asian="bold"/>
    </style:style>
    <style:style style:family="text" style:name="T94">
      <style:text-properties fo:font-size="12.0pt" style:font-name="맑은 고딕" style:font-name-asian="맑은 고딕" style:font-size-asian="12.0pt"/>
    </style:style>
    <style:style style:family="text" style:name="T95">
      <style:text-properties fo:font-size="12.0pt" fo:font-weight="bold" fo:letter-spacing="-1.2pt" style:font-name="바탕" style:font-name-asian="맑은 고딕" style:font-size-asian="12.0pt" style:font-weight-asian="bold"/>
    </style:style>
    <style:style style:family="paragraph" style:name="P37" style:parent-style-name="0">
      <style:paragraph-properties fo:text-indent="0.719cm" style:snap-to-layout-grid="false"/>
    </style:style>
    <style:style style:family="paragraph" style:name="P38" style:parent-style-name="0">
      <style:paragraph-properties fo:text-indent="0.719cm" style:snap-to-layout-grid="false"/>
    </style:style>
    <style:style style:family="text" style:name="T96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97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98">
      <style:text-properties fo:font-size="13.0pt" fo:font-weight="bold" style:font-name="맑은 고딕" style:font-name-asian="맑은 고딕" style:font-size-asian="13.0pt" style:font-weight-asian="bold"/>
    </style:style>
    <style:style style:family="text" style:name="T99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able-cell" style:name="T1.R1_C0">
      <style:table-cell-properties fo:border-bottom="0.060cm solid #000000" fo:border-left="0.010cm solid #000000" fo:border-right="0.060cm solid #000000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23.822cm"/>
    </style:style>
    <style:style style:family="paragraph" style:name="P39" style:parent-style-name="0">
      <style:paragraph-properties fo:break-before="page" fo:line-height="180%" style:snap-to-layout-grid="false"/>
    </style:style>
    <style:style style:family="text" style:name="T100">
      <style:text-properties fo:font-size="13.0pt" fo:font-weight="bold" style:font-name="한컴돋움" style:font-name-asian="한컴돋움" style:font-size-asian="13.0pt" style:font-weight-asian="bold"/>
    </style:style>
    <style:style style:family="text" style:name="T101">
      <style:text-properties fo:font-size="13.0pt" fo:font-weight="bold" fo:letter-spacing="-2.1pt" style:font-name="바탕" style:font-name-asian="한컴돋움" style:font-size-asian="13.0pt" style:font-weight-asian="bold"/>
    </style:style>
    <style:style style:family="text" style:name="T102">
      <style:text-properties fo:font-size="13.0pt" fo:font-weight="bold" style:font-name="한컴돋움" style:font-name-asian="한컴돋움" style:font-size-asian="13.0pt" style:font-weight-asian="bold"/>
    </style:style>
    <style:style style:family="text" style:name="T103">
      <style:text-properties fo:font-size="13.0pt" fo:font-weight="bold" fo:letter-spacing="-2.1pt" style:font-name="바탕" style:font-name-asian="한컴돋움" style:font-size-asian="13.0pt" style:font-weight-asian="bold"/>
    </style:style>
    <style:style style:family="text" style:name="T104">
      <style:text-properties fo:font-size="16.0pt" fo:font-weight="bold" fo:letter-spacing="-2.1pt" style:font-name="바탕" style:font-name-asian="한컴돋움" style:font-size-asian="16.0pt" style:font-weight-asian="bold"/>
    </style:style>
    <style:style style:family="paragraph" style:name="P40" style:parent-style-name="0">
      <style:paragraph-properties fo:line-height="180%" fo:text-align="center" style:snap-to-layout-grid="false"/>
    </style:style>
    <style:style style:family="paragraph" style:name="P41" style:parent-style-name="0">
      <style:paragraph-properties fo:line-height="180%" fo:text-align="center" style:snap-to-layout-grid="false"/>
    </style:style>
    <style:style style:family="text" style:name="T105">
      <style:text-properties fo:font-size="16.0pt" fo:font-weight="bold" fo:letter-spacing="-2.1pt" style:font-name="바탕" style:font-name-asian="한컴돋움" style:font-size-asian="16.0pt" style:font-weight-asian="bold"/>
    </style:style>
    <style:style style:family="paragraph" style:name="P42" style:parent-style-name="0">
      <style:paragraph-properties fo:line-height="180%" fo:text-align="center" style:snap-to-layout-grid="false"/>
    </style:style>
    <style:style style:family="text" style:name="T106">
      <style:text-properties fo:font-size="16.0pt" fo:font-weight="bold" fo:letter-spacing="-2.1pt" style:font-name="바탕" style:font-name-asian="한컴돋움" style:font-size-asian="16.0pt" style:font-weight-asian="bold"/>
    </style:style>
    <style:style style:family="text" style:name="T107">
      <style:text-properties fo:font-size="16.0pt" fo:font-weight="bold" style:font-name="한컴돋움" style:font-name-asian="한컴돋움" style:font-size-asian="16.0pt" style:font-weight-asian="bold"/>
    </style:style>
    <style:style style:family="paragraph" style:name="P43" style:parent-style-name="0">
      <style:paragraph-properties fo:line-height="180%" fo:text-align="center" style:snap-to-layout-grid="false"/>
    </style:style>
    <style:style style:family="text" style:name="T108">
      <style:text-properties fo:font-size="11.5pt" fo:font-weight="bold" style:font-name="한양신명조" style:font-name-asian="한양신명조" style:font-size-asian="11.5pt" style:font-weight-asian="bold"/>
    </style:style>
    <style:style style:family="text" style:name="T109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10">
      <style:text-properties fo:font-size="11.5pt" fo:font-weight="bold" style:font-name="한양신명조" style:font-name-asian="한양신명조" style:font-size-asian="11.5pt" style:font-weight-asian="bold"/>
    </style:style>
    <style:style style:family="text" style:name="T111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12">
      <style:text-properties fo:font-size="11.5pt" fo:font-weight="bold" style:font-name="한양신명조" style:font-name-asian="한양신명조" style:font-size-asian="11.5pt" style:font-weight-asian="bold"/>
    </style:style>
    <style:style style:family="paragraph" style:name="P44" style:parent-style-name="0">
      <style:paragraph-properties fo:line-height="180%" style:snap-to-layout-grid="false"/>
    </style:style>
    <style:style style:family="paragraph" style:name="P45" style:parent-style-name="0">
      <style:paragraph-properties fo:line-height="170%" style:snap-to-layout-grid="false"/>
    </style:style>
    <style:style style:family="text" style:name="T113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paragraph" style:name="P46" style:parent-style-name="0">
      <style:paragraph-properties fo:line-height="170%" style:snap-to-layout-grid="false"/>
    </style:style>
    <style:style style:family="text" style:name="T11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15">
      <style:text-properties fo:font-size="11.5pt" style:font-name="한양신명조" style:font-name-asian="한양신명조" style:font-size-asian="11.5pt"/>
    </style:style>
    <style:style style:family="text" style:name="T11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17">
      <style:text-properties fo:font-size="11.5pt" style:font-name="한양신명조" style:font-name-asian="한양신명조" style:font-size-asian="11.5pt"/>
    </style:style>
    <style:style style:family="text" style:name="T11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19">
      <style:text-properties fo:font-size="11.5pt" style:font-name="한양신명조" style:font-name-asian="한양신명조" style:font-size-asian="11.5pt"/>
    </style:style>
    <style:style style:family="text" style:name="T12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21">
      <style:text-properties fo:font-size="11.5pt" style:font-name="한양신명조" style:font-name-asian="한양신명조" style:font-size-asian="11.5pt"/>
    </style:style>
    <style:style style:family="text" style:name="T12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23">
      <style:text-properties fo:font-size="11.5pt" style:font-name="한양신명조" style:font-name-asian="한양신명조" style:font-size-asian="11.5pt"/>
    </style:style>
    <style:style style:family="text" style:name="T12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25">
      <style:text-properties fo:font-size="11.5pt" style:font-name="한양신명조" style:font-name-asian="한양신명조" style:font-size-asian="11.5pt"/>
    </style:style>
    <style:style style:family="text" style:name="T12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27">
      <style:text-properties fo:font-size="11.5pt" style:font-name="한양신명조" style:font-name-asian="한양신명조" style:font-size-asian="11.5pt"/>
    </style:style>
    <style:style style:family="text" style:name="T12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29">
      <style:text-properties fo:font-size="11.5pt" style:font-name="한양신명조" style:font-name-asian="한양신명조" style:font-size-asian="11.5pt"/>
    </style:style>
    <style:style style:family="text" style:name="T13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31">
      <style:text-properties fo:font-size="11.5pt" style:font-name="한양신명조" style:font-name-asian="한양신명조" style:font-size-asian="11.5pt"/>
    </style:style>
    <style:style style:family="text" style:name="T13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33">
      <style:text-properties fo:font-size="11.5pt" style:font-name="한양신명조" style:font-name-asian="한양신명조" style:font-size-asian="11.5pt"/>
    </style:style>
    <style:style style:family="text" style:name="T13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35">
      <style:text-properties fo:font-size="11.5pt" style:font-name="한양신명조" style:font-name-asian="한양신명조" style:font-size-asian="11.5pt"/>
    </style:style>
    <style:style style:family="text" style:name="T13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37">
      <style:text-properties fo:font-size="11.5pt" style:font-name="한양신명조" style:font-name-asian="한양신명조" style:font-size-asian="11.5pt"/>
    </style:style>
    <style:style style:family="text" style:name="T13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39">
      <style:text-properties fo:font-size="11.5pt" style:font-name="한양신명조" style:font-name-asian="한양신명조" style:font-size-asian="11.5pt"/>
    </style:style>
    <style:style style:family="text" style:name="T14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41">
      <style:text-properties fo:font-size="11.5pt" style:font-name="한양신명조" style:font-name-asian="한양신명조" style:font-size-asian="11.5pt"/>
    </style:style>
    <style:style style:family="text" style:name="T14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43">
      <style:text-properties fo:font-size="11.5pt" style:font-name="한양신명조" style:font-name-asian="한양신명조" style:font-size-asian="11.5pt"/>
    </style:style>
    <style:style style:family="text" style:name="T14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45">
      <style:text-properties fo:font-size="11.5pt" style:font-name="한양신명조" style:font-name-asian="한양신명조" style:font-size-asian="11.5pt"/>
    </style:style>
    <style:style style:family="paragraph" style:name="P47" style:parent-style-name="0">
      <style:paragraph-properties fo:line-height="170%" style:snap-to-layout-grid="false"/>
    </style:style>
    <style:style style:family="paragraph" style:name="P48" style:parent-style-name="0">
      <style:paragraph-properties fo:line-height="170%" style:snap-to-layout-grid="false"/>
    </style:style>
    <style:style style:family="text" style:name="T14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47">
      <style:text-properties fo:font-size="11.5pt" style:font-name="한양신명조" style:font-name-asian="한양신명조" style:font-size-asian="11.5pt"/>
    </style:style>
    <style:style style:family="text" style:name="T14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49">
      <style:text-properties fo:font-size="11.5pt" style:font-name="한양신명조" style:font-name-asian="한양신명조" style:font-size-asian="11.5pt"/>
    </style:style>
    <style:style style:family="text" style:name="T15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51">
      <style:text-properties fo:font-size="11.5pt" style:font-name="한양신명조" style:font-name-asian="한양신명조" style:font-size-asian="11.5pt"/>
    </style:style>
    <style:style style:family="text" style:name="T15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53">
      <style:text-properties fo:font-size="11.5pt" style:font-name="한양신명조" style:font-name-asian="한양신명조" style:font-size-asian="11.5pt"/>
    </style:style>
    <style:style style:family="text" style:name="T15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55">
      <style:text-properties fo:font-size="11.5pt" style:font-name="한양신명조" style:font-name-asian="한양신명조" style:font-size-asian="11.5pt"/>
    </style:style>
    <style:style style:family="text" style:name="T15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57">
      <style:text-properties fo:font-size="11.5pt" style:font-name="한양신명조" style:font-name-asian="한양신명조" style:font-size-asian="11.5pt"/>
    </style:style>
    <style:style style:family="text" style:name="T15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59">
      <style:text-properties fo:font-size="11.5pt" style:font-name="한양신명조" style:font-name-asian="한양신명조" style:font-size-asian="11.5pt"/>
    </style:style>
    <style:style style:family="text" style:name="T16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61">
      <style:text-properties fo:font-size="11.5pt" style:font-name="한양신명조" style:font-name-asian="한양신명조" style:font-size-asian="11.5pt"/>
    </style:style>
    <style:style style:family="text" style:name="T16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63">
      <style:text-properties fo:font-size="11.5pt" style:font-name="한양신명조" style:font-name-asian="한양신명조" style:font-size-asian="11.5pt"/>
    </style:style>
    <style:style style:family="text" style:name="T16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65">
      <style:text-properties fo:font-size="11.5pt" style:font-name="한양신명조" style:font-name-asian="한양신명조" style:font-size-asian="11.5pt"/>
    </style:style>
    <style:style style:family="text" style:name="T16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67">
      <style:text-properties fo:font-size="11.5pt" style:font-name="한양신명조" style:font-name-asian="한양신명조" style:font-size-asian="11.5pt"/>
    </style:style>
    <style:style style:family="text" style:name="T16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69">
      <style:text-properties fo:font-size="11.5pt" style:font-name="한양신명조" style:font-name-asian="한양신명조" style:font-size-asian="11.5pt"/>
    </style:style>
    <style:style style:family="text" style:name="T17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71">
      <style:text-properties fo:font-size="11.5pt" style:font-name="한양신명조" style:font-name-asian="한양신명조" style:font-size-asian="11.5pt"/>
    </style:style>
    <style:style style:family="text" style:name="T17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73">
      <style:text-properties fo:font-size="11.5pt" style:font-name="한양신명조" style:font-name-asian="한양신명조" style:font-size-asian="11.5pt"/>
    </style:style>
    <style:style style:family="text" style:name="T17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75">
      <style:text-properties fo:font-size="11.5pt" style:font-name="한양신명조" style:font-name-asian="한양신명조" style:font-size-asian="11.5pt"/>
    </style:style>
    <style:style style:family="text" style:name="T176">
      <style:text-properties fo:font-size="11.5pt" style:font-name="바탕" style:font-name-asian="한양신명조" style:font-size-asian="11.5pt"/>
    </style:style>
    <style:style style:family="text" style:name="T177">
      <style:text-properties fo:font-size="11.5pt" style:font-name="한양신명조" style:font-name-asian="한양신명조" style:font-size-asian="11.5pt"/>
    </style:style>
    <style:style style:family="text" style:name="T17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79">
      <style:text-properties fo:font-size="11.5pt" style:font-name="한양신명조" style:font-name-asian="한양신명조" style:font-size-asian="11.5pt"/>
    </style:style>
    <style:style style:family="text" style:name="T18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81">
      <style:text-properties fo:font-size="11.5pt" style:font-name="한양신명조" style:font-name-asian="한양신명조" style:font-size-asian="11.5pt"/>
    </style:style>
    <style:style style:family="text" style:name="T18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83">
      <style:text-properties fo:font-size="11.5pt" style:font-name="한양신명조" style:font-name-asian="한양신명조" style:font-size-asian="11.5pt"/>
    </style:style>
    <style:style style:family="text" style:name="T18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85">
      <style:text-properties fo:font-size="11.5pt" style:font-name="한양신명조" style:font-name-asian="한양신명조" style:font-size-asian="11.5pt"/>
    </style:style>
    <style:style style:family="text" style:name="T18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87">
      <style:text-properties fo:font-size="11.5pt" style:font-name="한양신명조" style:font-name-asian="한양신명조" style:font-size-asian="11.5pt"/>
    </style:style>
    <style:style style:family="text" style:name="T18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89">
      <style:text-properties fo:font-size="11.5pt" style:font-name="한양신명조" style:font-name-asian="한양신명조" style:font-size-asian="11.5pt"/>
    </style:style>
    <style:style style:family="text" style:name="T19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91">
      <style:text-properties fo:font-size="11.5pt" style:font-name="한양신명조" style:font-name-asian="한양신명조" style:font-size-asian="11.5pt"/>
    </style:style>
    <style:style style:family="text" style:name="T19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93">
      <style:text-properties fo:font-size="11.5pt" style:font-name="한양신명조" style:font-name-asian="한양신명조" style:font-size-asian="11.5pt"/>
    </style:style>
    <style:style style:family="text" style:name="T19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95">
      <style:text-properties fo:font-size="11.5pt" style:font-name="한양신명조" style:font-name-asian="한양신명조" style:font-size-asian="11.5pt"/>
    </style:style>
    <style:style style:family="text" style:name="T19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97">
      <style:text-properties fo:font-size="11.5pt" style:font-name="한양신명조" style:font-name-asian="한양신명조" style:font-size-asian="11.5pt"/>
    </style:style>
    <style:style style:family="text" style:name="T19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199">
      <style:text-properties fo:font-size="11.5pt" style:font-name="한양신명조" style:font-name-asian="한양신명조" style:font-size-asian="11.5pt"/>
    </style:style>
    <style:style style:family="text" style:name="T20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01">
      <style:text-properties fo:font-size="11.5pt" style:font-name="한양신명조" style:font-name-asian="한양신명조" style:font-size-asian="11.5pt"/>
    </style:style>
    <style:style style:family="text" style:name="T202">
      <style:text-properties fo:font-size="11.5pt" style:font-name="바탕" style:font-name-asian="한양신명조" style:font-size-asian="11.5pt"/>
    </style:style>
    <style:style style:family="text" style:name="T203">
      <style:text-properties fo:font-size="11.5pt" style:font-name="한양신명조" style:font-name-asian="한양신명조" style:font-size-asian="11.5pt"/>
    </style:style>
    <style:style style:family="text" style:name="T20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05">
      <style:text-properties fo:font-size="11.5pt" style:font-name="한양신명조" style:font-name-asian="한양신명조" style:font-size-asian="11.5pt"/>
    </style:style>
    <style:style style:family="text" style:name="T20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07">
      <style:text-properties fo:font-size="11.5pt" style:font-name="한양신명조" style:font-name-asian="한양신명조" style:font-size-asian="11.5pt"/>
    </style:style>
    <style:style style:family="text" style:name="T20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09">
      <style:text-properties fo:font-size="11.5pt" style:font-name="한양신명조" style:font-name-asian="한양신명조" style:font-size-asian="11.5pt"/>
    </style:style>
    <style:style style:family="paragraph" style:name="P49" style:parent-style-name="0">
      <style:paragraph-properties fo:line-height="170%" style:snap-to-layout-grid="false"/>
    </style:style>
    <style:style style:family="text" style:name="T21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paragraph" style:name="P50" style:parent-style-name="0">
      <style:paragraph-properties fo:line-height="170%" style:snap-to-layout-grid="false"/>
    </style:style>
    <style:style style:family="text" style:name="T211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12">
      <style:text-properties fo:font-size="11.5pt" style:font-name="한양신명조" style:font-name-asian="한양신명조" style:font-size-asian="11.5pt"/>
    </style:style>
    <style:style style:family="text" style:name="T213">
      <style:text-properties fo:font-size="11.5pt" style:font-name="바탕" style:font-name-asian="한양신명조" style:font-size-asian="11.5pt"/>
    </style:style>
    <style:style style:family="text" style:name="T214">
      <style:text-properties fo:font-size="11.5pt" style:font-name="한양신명조" style:font-name-asian="한양신명조" style:font-size-asian="11.5pt"/>
    </style:style>
    <style:style style:family="text" style:name="T215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16">
      <style:text-properties fo:font-size="11.5pt" style:font-name="한양신명조" style:font-name-asian="한양신명조" style:font-size-asian="11.5pt"/>
    </style:style>
    <style:style style:family="text" style:name="T217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18">
      <style:text-properties fo:font-size="11.5pt" style:font-name="한양신명조" style:font-name-asian="한양신명조" style:font-size-asian="11.5pt"/>
    </style:style>
    <style:style style:family="text" style:name="T219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20">
      <style:text-properties fo:font-size="11.5pt" style:font-name="한양신명조" style:font-name-asian="한양신명조" style:font-size-asian="11.5pt"/>
    </style:style>
    <style:style style:family="text" style:name="T221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22">
      <style:text-properties fo:font-size="11.5pt" style:font-name="한양신명조" style:font-name-asian="한양신명조" style:font-size-asian="11.5pt"/>
    </style:style>
    <style:style style:family="text" style:name="T223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24">
      <style:text-properties fo:font-size="11.5pt" style:font-name="한양신명조" style:font-name-asian="한양신명조" style:font-size-asian="11.5pt"/>
    </style:style>
    <style:style style:family="text" style:name="T225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26">
      <style:text-properties fo:font-size="11.5pt" style:font-name="한양신명조" style:font-name-asian="한양신명조" style:font-size-asian="11.5pt"/>
    </style:style>
    <style:style style:family="text" style:name="T227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28">
      <style:text-properties fo:font-size="11.5pt" style:font-name="한양신명조" style:font-name-asian="한양신명조" style:font-size-asian="11.5pt"/>
    </style:style>
    <style:style style:family="text" style:name="T229">
      <style:text-properties fo:font-size="11.5pt" style:font-name="한양신명조" style:font-name-asian="한양신명조" style:font-size-asian="11.5pt"/>
    </style:style>
    <style:style style:family="text" style:name="T23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31">
      <style:text-properties fo:font-size="11.5pt" style:font-name="한양신명조" style:font-name-asian="한양신명조" style:font-size-asian="11.5pt"/>
    </style:style>
    <style:style style:family="text" style:name="T23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33">
      <style:text-properties fo:font-size="11.5pt" style:font-name="한양신명조" style:font-name-asian="한양신명조" style:font-size-asian="11.5pt"/>
    </style:style>
    <style:style style:family="text" style:name="T23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35">
      <style:text-properties fo:font-size="11.5pt" style:font-name="한양신명조" style:font-name-asian="한양신명조" style:font-size-asian="11.5pt"/>
    </style:style>
    <style:style style:family="text" style:name="T23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37">
      <style:text-properties fo:font-size="11.5pt" style:font-name="한양신명조" style:font-name-asian="한양신명조" style:font-size-asian="11.5pt"/>
    </style:style>
    <style:style style:family="text" style:name="T23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39">
      <style:text-properties fo:font-size="11.5pt" style:font-name="한양신명조" style:font-name-asian="한양신명조" style:font-size-asian="11.5pt"/>
    </style:style>
    <style:style style:family="text" style:name="T24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41">
      <style:text-properties fo:font-size="11.5pt" style:font-name="한양신명조" style:font-name-asian="한양신명조" style:font-size-asian="11.5pt"/>
    </style:style>
    <style:style style:family="text" style:name="T24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43">
      <style:text-properties fo:font-size="11.5pt" style:font-name="한양신명조" style:font-name-asian="한양신명조" style:font-size-asian="11.5pt"/>
    </style:style>
    <style:style style:family="text" style:name="T24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45">
      <style:text-properties fo:font-size="11.5pt" style:font-name="한양신명조" style:font-name-asian="한양신명조" style:font-size-asian="11.5pt"/>
    </style:style>
    <style:style style:family="text" style:name="T24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47">
      <style:text-properties fo:font-size="11.5pt" style:font-name="한양신명조" style:font-name-asian="한양신명조" style:font-size-asian="11.5pt"/>
    </style:style>
    <style:style style:family="text" style:name="T24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49">
      <style:text-properties fo:font-size="11.5pt" style:font-name="한양신명조" style:font-name-asian="한양신명조" style:font-size-asian="11.5pt"/>
    </style:style>
    <style:style style:family="text" style:name="T25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51">
      <style:text-properties fo:font-size="11.5pt" style:font-name="한양신명조" style:font-name-asian="한양신명조" style:font-size-asian="11.5pt"/>
    </style:style>
    <style:style style:family="text" style:name="T25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53">
      <style:text-properties fo:font-size="11.5pt" style:font-name="한양신명조" style:font-name-asian="한양신명조" style:font-size-asian="11.5pt"/>
    </style:style>
    <style:style style:family="text" style:name="T25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55">
      <style:text-properties fo:font-size="11.5pt" style:font-name="한양신명조" style:font-name-asian="한양신명조" style:font-size-asian="11.5pt"/>
    </style:style>
    <style:style style:family="text" style:name="T25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57">
      <style:text-properties fo:font-size="11.5pt" style:font-name="한양신명조" style:font-name-asian="한양신명조" style:font-size-asian="11.5pt"/>
    </style:style>
    <style:style style:family="text" style:name="T25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59">
      <style:text-properties fo:font-size="11.5pt" style:font-name="한양신명조" style:font-name-asian="한양신명조" style:font-size-asian="11.5pt"/>
    </style:style>
    <style:style style:family="text" style:name="T26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61">
      <style:text-properties fo:font-size="11.5pt" style:font-name="한양신명조" style:font-name-asian="한양신명조" style:font-size-asian="11.5pt"/>
    </style:style>
    <style:style style:family="text" style:name="T26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63">
      <style:text-properties fo:font-size="11.5pt" style:font-name="한양신명조" style:font-name-asian="한양신명조" style:font-size-asian="11.5pt"/>
    </style:style>
    <style:style style:family="text" style:name="T26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65">
      <style:text-properties fo:font-size="11.5pt" style:font-name="한양신명조" style:font-name-asian="한양신명조" style:font-size-asian="11.5pt"/>
    </style:style>
    <style:style style:family="text" style:name="T26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67">
      <style:text-properties fo:font-size="11.5pt" style:font-name="한양신명조" style:font-name-asian="한양신명조" style:font-size-asian="11.5pt"/>
    </style:style>
    <style:style style:family="text" style:name="T26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69">
      <style:text-properties fo:font-size="11.5pt" style:font-name="한양신명조" style:font-name-asian="한양신명조" style:font-size-asian="11.5pt"/>
    </style:style>
    <style:style style:family="paragraph" style:name="P51" style:parent-style-name="0">
      <style:paragraph-properties fo:line-height="170%" style:snap-to-layout-grid="false"/>
    </style:style>
    <style:style style:family="paragraph" style:name="P52" style:parent-style-name="0">
      <style:paragraph-properties fo:line-height="170%" style:snap-to-layout-grid="false"/>
    </style:style>
    <style:style style:family="text" style:name="T27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71">
      <style:text-properties fo:font-size="11.5pt" style:font-name="한양신명조" style:font-name-asian="한양신명조" style:font-size-asian="11.5pt"/>
    </style:style>
    <style:style style:family="text" style:name="T27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73">
      <style:text-properties fo:font-size="11.5pt" style:font-name="한양신명조" style:font-name-asian="한양신명조" style:font-size-asian="11.5pt"/>
    </style:style>
    <style:style style:family="text" style:name="T27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75">
      <style:text-properties fo:font-size="11.5pt" style:font-name="한양신명조" style:font-name-asian="한양신명조" style:font-size-asian="11.5pt"/>
    </style:style>
    <style:style style:family="text" style:name="T27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77">
      <style:text-properties fo:font-size="11.5pt" style:font-name="한양신명조" style:font-name-asian="한양신명조" style:font-size-asian="11.5pt"/>
    </style:style>
    <style:style style:family="text" style:name="T27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79">
      <style:text-properties fo:font-size="11.5pt" style:font-name="한양신명조" style:font-name-asian="한양신명조" style:font-size-asian="11.5pt"/>
    </style:style>
    <style:style style:family="text" style:name="T28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81">
      <style:text-properties fo:font-size="11.5pt" style:font-name="한양신명조" style:font-name-asian="한양신명조" style:font-size-asian="11.5pt"/>
    </style:style>
    <style:style style:family="text" style:name="T28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83">
      <style:text-properties fo:font-size="11.5pt" style:font-name="한양신명조" style:font-name-asian="한양신명조" style:font-size-asian="11.5pt"/>
    </style:style>
    <style:style style:family="text" style:name="T28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85">
      <style:text-properties fo:font-size="11.5pt" style:font-name="한양신명조" style:font-name-asian="한양신명조" style:font-size-asian="11.5pt"/>
    </style:style>
    <style:style style:family="text" style:name="T28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87">
      <style:text-properties fo:font-size="11.5pt" style:font-name="한양신명조" style:font-name-asian="한양신명조" style:font-size-asian="11.5pt"/>
    </style:style>
    <style:style style:family="text" style:name="T28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89">
      <style:text-properties fo:font-size="11.5pt" style:font-name="한양신명조" style:font-name-asian="한양신명조" style:font-size-asian="11.5pt"/>
    </style:style>
    <style:style style:family="text" style:name="T29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91">
      <style:text-properties fo:font-size="11.5pt" style:font-name="한양신명조" style:font-name-asian="한양신명조" style:font-size-asian="11.5pt"/>
    </style:style>
    <style:style style:family="text" style:name="T29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93">
      <style:text-properties fo:font-size="11.5pt" style:font-name="한양신명조" style:font-name-asian="한양신명조" style:font-size-asian="11.5pt"/>
    </style:style>
    <style:style style:family="text" style:name="T29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95">
      <style:text-properties fo:font-size="11.5pt" style:font-name="한양신명조" style:font-name-asian="한양신명조" style:font-size-asian="11.5pt"/>
    </style:style>
    <style:style style:family="text" style:name="T29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97">
      <style:text-properties fo:font-size="11.5pt" style:font-name="한양신명조" style:font-name-asian="한양신명조" style:font-size-asian="11.5pt"/>
    </style:style>
    <style:style style:family="text" style:name="T29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299">
      <style:text-properties fo:font-size="11.5pt" style:font-name="한양신명조" style:font-name-asian="한양신명조" style:font-size-asian="11.5pt"/>
    </style:style>
    <style:style style:family="text" style:name="T30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01">
      <style:text-properties fo:font-size="11.5pt" style:font-name="한양신명조" style:font-name-asian="한양신명조" style:font-size-asian="11.5pt"/>
    </style:style>
    <style:style style:family="text" style:name="T30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03">
      <style:text-properties fo:font-size="11.5pt" style:font-name="한양신명조" style:font-name-asian="한양신명조" style:font-size-asian="11.5pt"/>
    </style:style>
    <style:style style:family="text" style:name="T30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05">
      <style:text-properties fo:font-size="11.5pt" style:font-name="한양신명조" style:font-name-asian="한양신명조" style:font-size-asian="11.5pt"/>
    </style:style>
    <style:style style:family="text" style:name="T30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07">
      <style:text-properties fo:font-size="11.5pt" style:font-name="한양신명조" style:font-name-asian="한양신명조" style:font-size-asian="11.5pt"/>
    </style:style>
    <style:style style:family="text" style:name="T30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09">
      <style:text-properties fo:font-size="11.5pt" style:font-name="한양신명조" style:font-name-asian="한양신명조" style:font-size-asian="11.5pt"/>
    </style:style>
    <style:style style:family="text" style:name="T31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11">
      <style:text-properties fo:font-size="11.5pt" style:font-name="한양신명조" style:font-name-asian="한양신명조" style:font-size-asian="11.5pt"/>
    </style:style>
    <style:style style:family="text" style:name="T31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13">
      <style:text-properties fo:font-size="11.5pt" style:font-name="한양신명조" style:font-name-asian="한양신명조" style:font-size-asian="11.5pt"/>
    </style:style>
    <style:style style:family="text" style:name="T31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15">
      <style:text-properties fo:font-size="11.5pt" style:font-name="한양신명조" style:font-name-asian="한양신명조" style:font-size-asian="11.5pt"/>
    </style:style>
    <style:style style:family="text" style:name="T31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17">
      <style:text-properties fo:font-size="11.5pt" style:font-name="한양신명조" style:font-name-asian="한양신명조" style:font-size-asian="11.5pt"/>
    </style:style>
    <style:style style:family="text" style:name="T31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19">
      <style:text-properties fo:font-size="11.5pt" style:font-name="한양신명조" style:font-name-asian="한양신명조" style:font-size-asian="11.5pt"/>
    </style:style>
    <style:style style:family="text" style:name="T32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21">
      <style:text-properties fo:font-size="11.5pt" style:font-name="한양신명조" style:font-name-asian="한양신명조" style:font-size-asian="11.5pt"/>
    </style:style>
    <style:style style:family="text" style:name="T32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23">
      <style:text-properties fo:font-size="11.5pt" style:font-name="한양신명조" style:font-name-asian="한양신명조" style:font-size-asian="11.5pt"/>
    </style:style>
    <style:style style:family="paragraph" style:name="P53" style:parent-style-name="0">
      <style:paragraph-properties fo:line-height="170%" style:snap-to-layout-grid="false"/>
    </style:style>
    <style:style style:family="paragraph" style:name="P54" style:parent-style-name="0">
      <style:paragraph-properties fo:line-height="170%" style:snap-to-layout-grid="false"/>
    </style:style>
    <style:style style:family="text" style:name="T32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25">
      <style:text-properties fo:font-size="11.5pt" style:font-name="한양신명조" style:font-name-asian="한양신명조" style:font-size-asian="11.5pt"/>
    </style:style>
    <style:style style:family="text" style:name="T32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27">
      <style:text-properties fo:font-size="11.5pt" style:font-name="한양신명조" style:font-name-asian="한양신명조" style:font-size-asian="11.5pt"/>
    </style:style>
    <style:style style:family="text" style:name="T32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29">
      <style:text-properties fo:font-size="11.5pt" style:font-name="한양신명조" style:font-name-asian="한양신명조" style:font-size-asian="11.5pt"/>
    </style:style>
    <style:style style:family="text" style:name="T33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31">
      <style:text-properties fo:font-size="11.5pt" style:font-name="한양신명조" style:font-name-asian="한양신명조" style:font-size-asian="11.5pt"/>
    </style:style>
    <style:style style:family="text" style:name="T33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33">
      <style:text-properties fo:font-size="11.5pt" style:font-name="한양신명조" style:font-name-asian="한양신명조" style:font-size-asian="11.5pt"/>
    </style:style>
    <style:style style:family="text" style:name="T33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35">
      <style:text-properties fo:font-size="11.5pt" style:font-name="한양신명조" style:font-name-asian="한양신명조" style:font-size-asian="11.5pt"/>
    </style:style>
    <style:style style:family="text" style:name="T33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37">
      <style:text-properties fo:font-size="11.5pt" style:font-name="한양신명조" style:font-name-asian="한양신명조" style:font-size-asian="11.5pt"/>
    </style:style>
    <style:style style:family="text" style:name="T33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39">
      <style:text-properties fo:font-size="11.5pt" style:font-name="한양신명조" style:font-name-asian="한양신명조" style:font-size-asian="11.5pt"/>
    </style:style>
    <style:style style:family="text" style:name="T34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41">
      <style:text-properties fo:font-size="11.5pt" style:font-name="한양신명조" style:font-name-asian="한양신명조" style:font-size-asian="11.5pt"/>
    </style:style>
    <style:style style:family="text" style:name="T34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43">
      <style:text-properties fo:font-size="11.5pt" style:font-name="한양신명조" style:font-name-asian="한양신명조" style:font-size-asian="11.5pt"/>
    </style:style>
    <style:style style:family="text" style:name="T34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45">
      <style:text-properties fo:font-size="11.5pt" style:font-name="한양신명조" style:font-name-asian="한양신명조" style:font-size-asian="11.5pt"/>
    </style:style>
    <style:style style:family="text" style:name="T34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47">
      <style:text-properties fo:font-size="11.5pt" style:font-name="한양신명조" style:font-name-asian="한양신명조" style:font-size-asian="11.5pt"/>
    </style:style>
    <style:style style:family="text" style:name="T34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49">
      <style:text-properties fo:font-size="11.5pt" style:font-name="한양신명조" style:font-name-asian="한양신명조" style:font-size-asian="11.5pt"/>
    </style:style>
    <style:style style:family="text" style:name="T35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51">
      <style:text-properties fo:font-size="11.5pt" style:font-name="한양신명조" style:font-name-asian="한양신명조" style:font-size-asian="11.5pt"/>
    </style:style>
    <style:style style:family="text" style:name="T35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53">
      <style:text-properties fo:font-size="11.5pt" style:font-name="한양신명조" style:font-name-asian="한양신명조" style:font-size-asian="11.5pt"/>
    </style:style>
    <style:style style:family="text" style:name="T35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55">
      <style:text-properties fo:font-size="11.5pt" style:font-name="한양신명조" style:font-name-asian="한양신명조" style:font-size-asian="11.5pt"/>
    </style:style>
    <style:style style:family="text" style:name="T35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57">
      <style:text-properties fo:font-size="11.5pt" style:font-name="한양신명조" style:font-name-asian="한양신명조" style:font-size-asian="11.5pt"/>
    </style:style>
    <style:style style:family="text" style:name="T35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59">
      <style:text-properties fo:font-size="11.5pt" style:font-name="한양신명조" style:font-name-asian="한양신명조" style:font-size-asian="11.5pt"/>
    </style:style>
    <style:style style:family="text" style:name="T36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61">
      <style:text-properties fo:font-size="11.5pt" style:font-name="한양신명조" style:font-name-asian="한양신명조" style:font-size-asian="11.5pt"/>
    </style:style>
    <style:style style:family="paragraph" style:name="P55" style:parent-style-name="0">
      <style:paragraph-properties fo:line-height="170%" style:snap-to-layout-grid="false"/>
    </style:style>
    <style:style style:family="paragraph" style:name="P56" style:parent-style-name="0">
      <style:paragraph-properties fo:line-height="170%" style:snap-to-layout-grid="false"/>
    </style:style>
    <style:style style:family="text" style:name="T36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63">
      <style:text-properties fo:font-size="11.5pt" style:font-name="한양신명조" style:font-name-asian="한양신명조" style:font-size-asian="11.5pt"/>
    </style:style>
    <style:style style:family="text" style:name="T36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65">
      <style:text-properties fo:font-size="11.5pt" style:font-name="한양신명조" style:font-name-asian="한양신명조" style:font-size-asian="11.5pt"/>
    </style:style>
    <style:style style:family="text" style:name="T36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67">
      <style:text-properties fo:font-size="11.5pt" style:font-name="한양신명조" style:font-name-asian="한양신명조" style:font-size-asian="11.5pt"/>
    </style:style>
    <style:style style:family="text" style:name="T36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69">
      <style:text-properties fo:font-size="11.5pt" style:font-name="한양신명조" style:font-name-asian="한양신명조" style:font-size-asian="11.5pt"/>
    </style:style>
    <style:style style:family="paragraph" style:name="P57" style:parent-style-name="0">
      <style:paragraph-properties fo:line-height="170%" style:snap-to-layout-grid="false"/>
    </style:style>
    <style:style style:family="paragraph" style:name="P58" style:parent-style-name="0">
      <style:paragraph-properties fo:line-height="170%" style:snap-to-layout-grid="false"/>
    </style:style>
    <style:style style:family="text" style:name="T37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71">
      <style:text-properties fo:font-size="11.5pt" style:font-name="한양신명조" style:font-name-asian="한양신명조" style:font-size-asian="11.5pt"/>
    </style:style>
    <style:style style:family="text" style:name="T37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73">
      <style:text-properties fo:font-size="11.5pt" style:font-name="한양신명조" style:font-name-asian="한양신명조" style:font-size-asian="11.5pt"/>
    </style:style>
    <style:style style:family="text" style:name="T37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75">
      <style:text-properties fo:font-size="11.5pt" style:font-name="한양신명조" style:font-name-asian="한양신명조" style:font-size-asian="11.5pt"/>
    </style:style>
    <style:style style:family="text" style:name="T376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77">
      <style:text-properties fo:font-size="11.5pt" style:font-name="한양신명조" style:font-name-asian="한양신명조" style:font-size-asian="11.5pt"/>
    </style:style>
    <style:style style:family="text" style:name="T378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79">
      <style:text-properties fo:font-size="11.5pt" style:font-name="한양신명조" style:font-name-asian="한양신명조" style:font-size-asian="11.5pt"/>
    </style:style>
    <style:style style:family="text" style:name="T380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81">
      <style:text-properties fo:font-size="11.5pt" style:font-name="한양신명조" style:font-name-asian="한양신명조" style:font-size-asian="11.5pt"/>
    </style:style>
    <style:style style:family="text" style:name="T382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83">
      <style:text-properties fo:font-size="11.5pt" style:font-name="한양신명조" style:font-name-asian="한양신명조" style:font-size-asian="11.5pt"/>
    </style:style>
    <style:style style:family="paragraph" style:name="P59" style:parent-style-name="0">
      <style:paragraph-properties fo:line-height="170%" style:snap-to-layout-grid="false"/>
    </style:style>
    <style:style style:family="text" style:name="T384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paragraph" style:name="P60" style:parent-style-name="0">
      <style:paragraph-properties fo:line-height="170%" style:snap-to-layout-grid="false"/>
    </style:style>
    <style:style style:family="text" style:name="T385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86">
      <style:text-properties fo:font-size="11.5pt" style:font-name="한양신명조" style:font-name-asian="한양신명조" style:font-size-asian="11.5pt"/>
    </style:style>
    <style:style style:family="text" style:name="T387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88">
      <style:text-properties fo:font-size="11.5pt" style:font-name="한양신명조" style:font-name-asian="한양신명조" style:font-size-asian="11.5pt"/>
    </style:style>
    <style:style style:family="text" style:name="T389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90">
      <style:text-properties fo:font-size="11.5pt" style:font-name="한양신명조" style:font-name-asian="한양신명조" style:font-size-asian="11.5pt"/>
    </style:style>
    <style:style style:family="text" style:name="T391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92">
      <style:text-properties fo:font-size="11.5pt" style:font-name="한양신명조" style:font-name-asian="한양신명조" style:font-size-asian="11.5pt"/>
    </style:style>
    <style:style style:family="text" style:name="T393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94">
      <style:text-properties fo:font-size="11.5pt" style:font-name="한양신명조" style:font-name-asian="한양신명조" style:font-size-asian="11.5pt"/>
    </style:style>
    <style:style style:family="text" style:name="T395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96">
      <style:text-properties fo:font-size="11.5pt" style:font-name="한양신명조" style:font-name-asian="한양신명조" style:font-size-asian="11.5pt"/>
    </style:style>
    <style:style style:family="text" style:name="T397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398">
      <style:text-properties fo:font-size="11.5pt" style:font-name="한양신명조" style:font-name-asian="한양신명조" style:font-size-asian="11.5pt"/>
    </style:style>
    <style:style style:family="text" style:name="T399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400">
      <style:text-properties fo:font-size="11.5pt" style:font-name="한양신명조" style:font-name-asian="한양신명조" style:font-size-asian="11.5pt"/>
    </style:style>
    <style:style style:family="text" style:name="T401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402">
      <style:text-properties fo:font-size="11.5pt" style:font-name="한양신명조" style:font-name-asian="한양신명조" style:font-size-asian="11.5pt"/>
    </style:style>
    <style:style style:family="text" style:name="T403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404">
      <style:text-properties fo:font-size="11.5pt" style:font-name="한양신명조" style:font-name-asian="한양신명조" style:font-size-asian="11.5pt"/>
    </style:style>
    <style:style style:family="text" style:name="T405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406">
      <style:text-properties fo:font-size="11.5pt" style:font-name="한양신명조" style:font-name-asian="한양신명조" style:font-size-asian="11.5pt"/>
    </style:style>
    <style:style style:family="text" style:name="T407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408">
      <style:text-properties fo:font-size="11.5pt" style:font-name="한양신명조" style:font-name-asian="한양신명조" style:font-size-asian="11.5pt"/>
    </style:style>
    <style:style style:family="text" style:name="T409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410">
      <style:text-properties fo:font-size="11.5pt" style:font-name="한양신명조" style:font-name-asian="한양신명조" style:font-size-asian="11.5pt"/>
    </style:style>
    <style:style style:family="text" style:name="T411">
      <style:text-properties fo:font-size="11.5pt" fo:font-weight="bold" fo:letter-spacing="-1.5pt" style:font-name="바탕" style:font-name-asian="한양신명조" style:font-size-asian="11.5pt" style:font-weight-asian="bold"/>
    </style:style>
    <style:style style:family="text" style:name="T412">
      <style:text-properties fo:font-size="11.5pt" style:font-name="한양신명조" style:font-name-asian="한양신명조" style:font-size-asian="11.5pt"/>
    </style:style>
    <style:style style:family="paragraph" style:name="P61" style:parent-style-name="0">
      <style:paragraph-properties fo:line-height="170%" style:snap-to-layout-grid="false"/>
    </style:style>
    <style:style style:family="paragraph" style:name="P62" style:parent-style-name="0">
      <style:paragraph-properties fo:line-height="180%" style:snap-to-layout-grid="false"/>
    </style:style>
    <style:style style:family="paragraph" style:name="P63" style:parent-style-name="0">
      <style:paragraph-properties fo:line-height="180%" fo:text-align="center" style:snap-to-layout-grid="false"/>
    </style:style>
    <style:style style:family="text" style:name="T413">
      <style:text-properties fo:font-size="14.0pt" style:font-name="한양신명조" style:font-name-asian="한양신명조" style:font-size-asian="14.0pt"/>
    </style:style>
    <style:style style:family="text" style:name="T414">
      <style:text-properties fo:font-size="14.0pt" fo:font-weight="bold" fo:letter-spacing="-1.8pt" style:font-name="바탕" style:font-name-asian="한양신명조" style:font-size-asian="14.0pt" style:font-weight-asian="bold"/>
    </style:style>
    <style:style style:family="text" style:name="T415">
      <style:text-properties fo:font-size="14.0pt" style:font-name="한양신명조" style:font-name-asian="한양신명조" style:font-size-asian="14.0pt"/>
    </style:style>
    <style:style style:family="text" style:name="T416">
      <style:text-properties fo:font-size="14.0pt" fo:font-weight="bold" fo:letter-spacing="-1.8pt" style:font-name="바탕" style:font-name-asian="한양신명조" style:font-size-asian="14.0pt" style:font-weight-asian="bold"/>
    </style:style>
    <style:style style:family="text" style:name="T417">
      <style:text-properties fo:font-size="14.0pt" style:font-name="한양신명조" style:font-name-asian="한양신명조" style:font-size-asian="14.0pt"/>
    </style:style>
    <style:style style:family="text" style:name="T418">
      <style:text-properties fo:font-size="14.0pt" fo:font-weight="bold" fo:letter-spacing="-1.8pt" style:font-name="바탕" style:font-name-asian="한양신명조" style:font-size-asian="14.0pt" style:font-weight-asian="bold"/>
    </style:style>
    <style:style style:family="paragraph" style:name="P64" style:parent-style-name="14">
      <style:paragraph-properties fo:line-height="140%" fo:text-align="center" style:snap-to-layout-grid="false"/>
    </style:style>
    <style:style style:family="text" style:name="T419">
      <style:text-properties fo:font-size="19.0pt" fo:font-weight="bold" fo:letter-spacing="-2.1pt" style:font-name="바탕" style:font-name-asian="HY견고딕" style:font-size-asian="19.0pt" style:font-weight-asian="bold"/>
    </style:style>
    <style:style style:family="text" style:name="T420">
      <style:text-properties fo:font-size="19.0pt" style:font-name="바탕" style:font-name-asian="HY견고딕" style:font-size-asian="19.0pt"/>
    </style:style>
    <style:style style:family="text" style:name="T421">
      <style:text-properties fo:font-size="19.0pt" fo:font-weight="bold" fo:letter-spacing="-2.1pt" style:font-name="바탕" style:font-name-asian="HY견고딕" style:font-size-asian="19.0pt" style:font-weight-asian="bold"/>
    </style:style>
    <style:style style:family="paragraph" style:name="P65" style:parent-style-name="0">
      <style:paragraph-properties fo:line-height="127%" style:snap-to-layout-grid="false"/>
    </style:style>
    <style:style style:family="text" style:name="T42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23">
      <style:text-properties fo:font-size="8.0pt" style:font-name="한양중고딕" style:font-name-asian="한양중고딕" style:font-size-asian="8.0pt"/>
    </style:style>
    <style:style style:family="text" style:name="T42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25">
      <style:text-properties fo:font-size="8.0pt" style:font-name="한양중고딕" style:font-name-asian="한양중고딕" style:font-size-asian="8.0pt"/>
    </style:style>
    <style:style style:family="text" style:name="T42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27">
      <style:text-properties fo:font-size="8.0pt" style:font-name="한양중고딕" style:font-name-asian="한양중고딕" style:font-size-asian="8.0pt"/>
    </style:style>
    <style:style style:family="text" style:name="T42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29">
      <style:text-properties fo:font-size="8.0pt" style:font-name="한양중고딕" style:font-name-asian="한양중고딕" style:font-size-asian="8.0pt"/>
    </style:style>
    <style:style style:family="text" style:name="T43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31">
      <style:text-properties fo:font-size="8.0pt" style:font-name="한양중고딕" style:font-name-asian="한양중고딕" style:font-size-asian="8.0pt"/>
    </style:style>
    <style:style style:family="text" style:name="T43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33">
      <style:text-properties fo:font-size="8.0pt" style:font-name="한양중고딕" style:font-name-asian="한양중고딕" style:font-size-asian="8.0pt"/>
    </style:style>
    <style:style style:family="text" style:name="T43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35">
      <style:text-properties fo:font-size="8.0pt" style:font-name="한양중고딕" style:font-name-asian="한양중고딕" style:font-size-asian="8.0pt"/>
    </style:style>
    <style:style style:family="text" style:name="T43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37">
      <style:text-properties fo:font-size="8.0pt" style:font-name="한양중고딕" style:font-name-asian="한양중고딕" style:font-size-asian="8.0pt"/>
    </style:style>
    <style:style style:family="text" style:name="T43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39">
      <style:text-properties fo:font-size="8.0pt" style:font-name="한양중고딕" style:font-name-asian="한양중고딕" style:font-size-asian="8.0pt"/>
    </style:style>
    <style:style style:family="text" style:name="T44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41">
      <style:text-properties fo:font-size="8.0pt" style:font-name="한양중고딕" style:font-name-asian="한양중고딕" style:font-size-asian="8.0pt"/>
    </style:style>
    <style:style style:family="text" style:name="T44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43">
      <style:text-properties fo:font-size="8.0pt" style:font-name="한양중고딕" style:font-name-asian="한양중고딕" style:font-size-asian="8.0pt"/>
    </style:style>
    <style:style style:family="text" style:name="T44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45">
      <style:text-properties fo:font-size="8.0pt" style:font-name="한양중고딕" style:font-name-asian="한양중고딕" style:font-size-asian="8.0pt"/>
    </style:style>
    <style:style style:family="text" style:name="T44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47">
      <style:text-properties fo:font-size="8.0pt" style:font-name="한양중고딕" style:font-name-asian="한양중고딕" style:font-size-asian="8.0pt"/>
    </style:style>
    <style:style style:family="text" style:name="T44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49">
      <style:text-properties fo:font-size="8.0pt" style:font-name="한양중고딕" style:font-name-asian="한양중고딕" style:font-size-asian="8.0pt"/>
    </style:style>
    <style:style style:family="text" style:name="T45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51">
      <style:text-properties fo:font-size="8.0pt" style:font-name="한양중고딕" style:font-name-asian="한양중고딕" style:font-size-asian="8.0pt"/>
    </style:style>
    <style:style style:family="text" style:name="T45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53">
      <style:text-properties fo:font-size="8.0pt" style:font-name="바탕" style:font-name-asian="한양중고딕" style:font-size-asian="8.0pt"/>
    </style:style>
    <style:style style:family="text" style:name="T45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55">
      <style:text-properties fo:font-size="8.0pt" style:font-name="바탕" style:font-name-asian="한양중고딕" style:font-size-asian="8.0pt"/>
    </style:style>
    <style:style style:family="text" style:name="T45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57">
      <style:text-properties fo:font-size="8.0pt" style:font-name="한양중고딕" style:font-name-asian="한양중고딕" style:font-size-asian="8.0pt"/>
    </style:style>
    <style:style style:family="text" style:name="T45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59">
      <style:text-properties fo:font-size="8.0pt" style:font-name="한양중고딕" style:font-name-asian="한양중고딕" style:font-size-asian="8.0pt"/>
    </style:style>
    <style:style style:family="text" style:name="T46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61">
      <style:text-properties fo:font-size="8.0pt" style:font-name="한양중고딕" style:font-name-asian="한양중고딕" style:font-size-asian="8.0pt"/>
    </style:style>
    <style:style style:family="text" style:name="T46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63">
      <style:text-properties fo:font-size="8.0pt" style:font-name="한양중고딕" style:font-name-asian="한양중고딕" style:font-size-asian="8.0pt"/>
    </style:style>
    <style:style style:family="text" style:name="T46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65">
      <style:text-properties fo:font-size="8.0pt" style:font-name="한양중고딕" style:font-name-asian="한양중고딕" style:font-size-asian="8.0pt"/>
    </style:style>
    <style:style style:family="text" style:name="T46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67">
      <style:text-properties fo:font-size="8.0pt" style:font-name="한양중고딕" style:font-name-asian="한양중고딕" style:font-size-asian="8.0pt"/>
    </style:style>
    <style:style style:family="text" style:name="T46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69">
      <style:text-properties fo:font-size="8.0pt" style:font-name="한양중고딕" style:font-name-asian="한양중고딕" style:font-size-asian="8.0pt"/>
    </style:style>
    <style:style style:family="text" style:name="T47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71">
      <style:text-properties fo:font-size="8.0pt" style:font-name="한양중고딕" style:font-name-asian="한양중고딕" style:font-size-asian="8.0pt"/>
    </style:style>
    <style:style style:family="text" style:name="T47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73">
      <style:text-properties fo:font-size="8.0pt" style:font-name="한양중고딕" style:font-name-asian="한양중고딕" style:font-size-asian="8.0pt"/>
    </style:style>
    <style:style style:family="text" style:name="T47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75">
      <style:text-properties fo:font-size="8.0pt" style:font-name="한양중고딕" style:font-name-asian="한양중고딕" style:font-size-asian="8.0pt"/>
    </style:style>
    <style:style style:family="text" style:name="T47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77">
      <style:text-properties fo:font-size="8.0pt" style:font-name="한양중고딕" style:font-name-asian="한양중고딕" style:font-size-asian="8.0pt"/>
    </style:style>
    <style:style style:family="text" style:name="T47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79">
      <style:text-properties fo:font-size="8.0pt" style:font-name="한양중고딕" style:font-name-asian="한양중고딕" style:font-size-asian="8.0pt"/>
    </style:style>
    <style:style style:family="text" style:name="T48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81">
      <style:text-properties fo:font-size="8.0pt" style:font-name="한양중고딕" style:font-name-asian="한양중고딕" style:font-size-asian="8.0pt"/>
    </style:style>
    <style:style style:family="text" style:name="T48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83">
      <style:text-properties fo:font-size="8.0pt" style:font-name="한양중고딕" style:font-name-asian="한양중고딕" style:font-size-asian="8.0pt"/>
    </style:style>
    <style:style style:family="text" style:name="T48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85">
      <style:text-properties fo:font-size="8.0pt" style:font-name="한양중고딕" style:font-name-asian="한양중고딕" style:font-size-asian="8.0pt"/>
    </style:style>
    <style:style style:family="text" style:name="T48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87">
      <style:text-properties fo:font-size="8.0pt" style:font-name="한양중고딕" style:font-name-asian="한양중고딕" style:font-size-asian="8.0pt"/>
    </style:style>
    <style:style style:family="text" style:name="T48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89">
      <style:text-properties fo:font-size="8.0pt" style:font-name="한양중고딕" style:font-name-asian="한양중고딕" style:font-size-asian="8.0pt"/>
    </style:style>
    <style:style style:family="text" style:name="T49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91">
      <style:text-properties fo:font-size="8.0pt" style:font-name="한양중고딕" style:font-name-asian="한양중고딕" style:font-size-asian="8.0pt"/>
    </style:style>
    <style:style style:family="text" style:name="T49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93">
      <style:text-properties fo:font-size="8.0pt" style:font-name="한양중고딕" style:font-name-asian="한양중고딕" style:font-size-asian="8.0pt"/>
    </style:style>
    <style:style style:family="text" style:name="T49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95">
      <style:text-properties fo:font-size="8.0pt" style:font-name="한양중고딕" style:font-name-asian="한양중고딕" style:font-size-asian="8.0pt"/>
    </style:style>
    <style:style style:family="text" style:name="T49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97">
      <style:text-properties fo:font-size="8.0pt" style:font-name="한양중고딕" style:font-name-asian="한양중고딕" style:font-size-asian="8.0pt"/>
    </style:style>
    <style:style style:family="text" style:name="T49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499">
      <style:text-properties fo:font-size="8.0pt" style:font-name="한양중고딕" style:font-name-asian="한양중고딕" style:font-size-asian="8.0pt"/>
    </style:style>
    <style:style style:family="text" style:name="T50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01">
      <style:text-properties fo:font-size="8.0pt" style:font-name="한양중고딕" style:font-name-asian="한양중고딕" style:font-size-asian="8.0pt"/>
    </style:style>
    <style:style style:family="text" style:name="T50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03">
      <style:text-properties fo:font-size="8.0pt" style:font-name="한양중고딕" style:font-name-asian="한양중고딕" style:font-size-asian="8.0pt"/>
    </style:style>
    <style:style style:family="text" style:name="T50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05">
      <style:text-properties fo:font-size="8.0pt" style:font-name="한양중고딕" style:font-name-asian="한양중고딕" style:font-size-asian="8.0pt"/>
    </style:style>
    <style:style style:family="text" style:name="T50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07">
      <style:text-properties fo:font-size="8.0pt" style:font-name="한양중고딕" style:font-name-asian="한양중고딕" style:font-size-asian="8.0pt"/>
    </style:style>
    <style:style style:family="text" style:name="T50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09">
      <style:text-properties fo:font-size="8.0pt" style:font-name="한양중고딕" style:font-name-asian="한양중고딕" style:font-size-asian="8.0pt"/>
    </style:style>
    <style:style style:family="text" style:name="T51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11">
      <style:text-properties fo:font-size="8.0pt" style:font-name="한양중고딕" style:font-name-asian="한양중고딕" style:font-size-asian="8.0pt"/>
    </style:style>
    <style:style style:family="text" style:name="T51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13">
      <style:text-properties fo:font-size="8.0pt" style:font-name="한양중고딕" style:font-name-asian="한양중고딕" style:font-size-asian="8.0pt"/>
    </style:style>
    <style:style style:family="text" style:name="T51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15">
      <style:text-properties fo:font-size="8.0pt" style:font-name="한양중고딕" style:font-name-asian="한양중고딕" style:font-size-asian="8.0pt"/>
    </style:style>
    <style:style style:family="text" style:name="T51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17">
      <style:text-properties fo:font-size="8.0pt" style:font-name="한양중고딕" style:font-name-asian="한양중고딕" style:font-size-asian="8.0pt"/>
    </style:style>
    <style:style style:family="text" style:name="T51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19">
      <style:text-properties fo:font-size="8.0pt" style:font-name="한양중고딕" style:font-name-asian="한양중고딕" style:font-size-asian="8.0pt"/>
    </style:style>
    <style:style style:family="text" style:name="T52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21">
      <style:text-properties fo:font-size="8.0pt" style:font-name="한양중고딕" style:font-name-asian="한양중고딕" style:font-size-asian="8.0pt"/>
    </style:style>
    <style:style style:family="text" style:name="T52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23">
      <style:text-properties fo:font-size="8.0pt" style:font-name="한양중고딕" style:font-name-asian="한양중고딕" style:font-size-asian="8.0pt"/>
    </style:style>
    <style:style style:family="text" style:name="T52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25">
      <style:text-properties fo:font-size="8.0pt" style:font-name="한양중고딕" style:font-name-asian="한양중고딕" style:font-size-asian="8.0pt"/>
    </style:style>
    <style:style style:family="text" style:name="T52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27">
      <style:text-properties fo:font-size="8.0pt" style:font-name="한양중고딕" style:font-name-asian="한양중고딕" style:font-size-asian="8.0pt"/>
    </style:style>
    <style:style style:family="text" style:name="T52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29">
      <style:text-properties fo:font-size="8.0pt" style:font-name="한양중고딕" style:font-name-asian="한양중고딕" style:font-size-asian="8.0pt"/>
    </style:style>
    <style:style style:family="text" style:name="T53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31">
      <style:text-properties fo:font-size="8.0pt" style:font-name="한양중고딕" style:font-name-asian="한양중고딕" style:font-size-asian="8.0pt"/>
    </style:style>
    <style:style style:family="text" style:name="T53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33">
      <style:text-properties fo:font-size="8.0pt" style:font-name="한양중고딕" style:font-name-asian="한양중고딕" style:font-size-asian="8.0pt"/>
    </style:style>
    <style:style style:family="text" style:name="T53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35">
      <style:text-properties fo:font-size="8.0pt" style:font-name="한양중고딕" style:font-name-asian="한양중고딕" style:font-size-asian="8.0pt"/>
    </style:style>
    <style:style style:family="text" style:name="T53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37">
      <style:text-properties fo:font-size="8.0pt" style:font-name="한양중고딕" style:font-name-asian="한양중고딕" style:font-size-asian="8.0pt"/>
    </style:style>
    <style:style style:family="text" style:name="T53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39">
      <style:text-properties fo:font-size="8.0pt" style:font-name="한양중고딕" style:font-name-asian="한양중고딕" style:font-size-asian="8.0pt"/>
    </style:style>
    <style:style style:family="text" style:name="T54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41">
      <style:text-properties fo:font-size="8.0pt" style:font-name="한양중고딕" style:font-name-asian="한양중고딕" style:font-size-asian="8.0pt"/>
    </style:style>
    <style:style style:family="text" style:name="T54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43">
      <style:text-properties fo:font-size="8.0pt" style:font-name="한양중고딕" style:font-name-asian="한양중고딕" style:font-size-asian="8.0pt"/>
    </style:style>
    <style:style style:family="text" style:name="T54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45">
      <style:text-properties fo:font-size="8.0pt" style:font-name="한양중고딕" style:font-name-asian="한양중고딕" style:font-size-asian="8.0pt"/>
    </style:style>
    <style:style style:family="text" style:name="T54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47">
      <style:text-properties fo:font-size="8.0pt" style:font-name="한양중고딕" style:font-name-asian="한양중고딕" style:font-size-asian="8.0pt"/>
    </style:style>
    <style:style style:family="text" style:name="T54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49">
      <style:text-properties fo:font-size="8.0pt" style:font-name="한양중고딕" style:font-name-asian="한양중고딕" style:font-size-asian="8.0pt"/>
    </style:style>
    <style:style style:family="text" style:name="T55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51">
      <style:text-properties fo:font-size="8.0pt" style:font-name="한양중고딕" style:font-name-asian="한양중고딕" style:font-size-asian="8.0pt"/>
    </style:style>
    <style:style style:family="text" style:name="T55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53">
      <style:text-properties fo:font-size="8.0pt" style:font-name="한양중고딕" style:font-name-asian="한양중고딕" style:font-size-asian="8.0pt"/>
    </style:style>
    <style:style style:family="text" style:name="T55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55">
      <style:text-properties fo:font-size="8.0pt" style:font-name="한양중고딕" style:font-name-asian="한양중고딕" style:font-size-asian="8.0pt"/>
    </style:style>
    <style:style style:family="text" style:name="T55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57">
      <style:text-properties fo:font-size="8.0pt" style:font-name="한양중고딕" style:font-name-asian="한양중고딕" style:font-size-asian="8.0pt"/>
    </style:style>
    <style:style style:family="text" style:name="T55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59">
      <style:text-properties fo:font-size="8.0pt" style:font-name="한양중고딕" style:font-name-asian="한양중고딕" style:font-size-asian="8.0pt"/>
    </style:style>
    <style:style style:family="text" style:name="T56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61">
      <style:text-properties fo:font-size="8.0pt" style:font-name="한양중고딕" style:font-name-asian="한양중고딕" style:font-size-asian="8.0pt"/>
    </style:style>
    <style:style style:family="text" style:name="T56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63">
      <style:text-properties fo:font-size="8.0pt" style:font-name="한양중고딕" style:font-name-asian="한양중고딕" style:font-size-asian="8.0pt"/>
    </style:style>
    <style:style style:family="text" style:name="T56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65">
      <style:text-properties fo:font-size="8.0pt" style:font-name="한양중고딕" style:font-name-asian="한양중고딕" style:font-size-asian="8.0pt"/>
    </style:style>
    <style:style style:family="text" style:name="T56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67">
      <style:text-properties fo:font-size="8.0pt" style:font-name="한양중고딕" style:font-name-asian="한양중고딕" style:font-size-asian="8.0pt"/>
    </style:style>
    <style:style style:family="text" style:name="T56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69">
      <style:text-properties fo:font-size="8.0pt" style:font-name="한양중고딕" style:font-name-asian="한양중고딕" style:font-size-asian="8.0pt"/>
    </style:style>
    <style:style style:family="text" style:name="T57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71">
      <style:text-properties fo:font-size="8.0pt" style:font-name="한양중고딕" style:font-name-asian="한양중고딕" style:font-size-asian="8.0pt"/>
    </style:style>
    <style:style style:family="text" style:name="T57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73">
      <style:text-properties fo:font-size="8.0pt" style:font-name="한양중고딕" style:font-name-asian="한양중고딕" style:font-size-asian="8.0pt"/>
    </style:style>
    <style:style style:family="text" style:name="T57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75">
      <style:text-properties fo:font-size="8.0pt" style:font-name="한양중고딕" style:font-name-asian="한양중고딕" style:font-size-asian="8.0pt"/>
    </style:style>
    <style:style style:family="text" style:name="T57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77">
      <style:text-properties fo:font-size="8.0pt" style:font-name="한양중고딕" style:font-name-asian="한양중고딕" style:font-size-asian="8.0pt"/>
    </style:style>
    <style:style style:family="text" style:name="T57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79">
      <style:text-properties fo:font-size="8.0pt" style:font-name="한양중고딕" style:font-name-asian="한양중고딕" style:font-size-asian="8.0pt"/>
    </style:style>
    <style:style style:family="text" style:name="T58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81">
      <style:text-properties fo:font-size="8.0pt" style:font-name="한양중고딕" style:font-name-asian="한양중고딕" style:font-size-asian="8.0pt"/>
    </style:style>
    <style:style style:family="text" style:name="T58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83">
      <style:text-properties fo:font-size="8.0pt" style:font-name="한양중고딕" style:font-name-asian="한양중고딕" style:font-size-asian="8.0pt"/>
    </style:style>
    <style:style style:family="text" style:name="T58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85">
      <style:text-properties fo:font-size="8.0pt" style:font-name="한양중고딕" style:font-name-asian="한양중고딕" style:font-size-asian="8.0pt"/>
    </style:style>
    <style:style style:family="text" style:name="T58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87">
      <style:text-properties fo:font-size="8.0pt" style:font-name="한양중고딕" style:font-name-asian="한양중고딕" style:font-size-asian="8.0pt"/>
    </style:style>
    <style:style style:family="text" style:name="T58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89">
      <style:text-properties fo:font-size="8.0pt" style:font-name="한양중고딕" style:font-name-asian="한양중고딕" style:font-size-asian="8.0pt"/>
    </style:style>
    <style:style style:family="text" style:name="T59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91">
      <style:text-properties fo:font-size="8.0pt" style:font-name="한양중고딕" style:font-name-asian="한양중고딕" style:font-size-asian="8.0pt"/>
    </style:style>
    <style:style style:family="text" style:name="T59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93">
      <style:text-properties fo:font-size="8.0pt" style:font-name="한양중고딕" style:font-name-asian="한양중고딕" style:font-size-asian="8.0pt"/>
    </style:style>
    <style:style style:family="text" style:name="T59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95">
      <style:text-properties fo:font-size="8.0pt" style:font-name="한양중고딕" style:font-name-asian="한양중고딕" style:font-size-asian="8.0pt"/>
    </style:style>
    <style:style style:family="text" style:name="T59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97">
      <style:text-properties fo:font-size="8.0pt" style:font-name="한양중고딕" style:font-name-asian="한양중고딕" style:font-size-asian="8.0pt"/>
    </style:style>
    <style:style style:family="text" style:name="T59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599">
      <style:text-properties fo:font-size="8.0pt" style:font-name="한양중고딕" style:font-name-asian="한양중고딕" style:font-size-asian="8.0pt"/>
    </style:style>
    <style:style style:family="text" style:name="T60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01">
      <style:text-properties fo:font-size="8.0pt" style:font-name="한양중고딕" style:font-name-asian="한양중고딕" style:font-size-asian="8.0pt"/>
    </style:style>
    <style:style style:family="text" style:name="T60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03">
      <style:text-properties fo:font-size="8.0pt" style:font-name="한양중고딕" style:font-name-asian="한양중고딕" style:font-size-asian="8.0pt"/>
    </style:style>
    <style:style style:family="text" style:name="T60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05">
      <style:text-properties fo:font-size="8.0pt" style:font-name="한양중고딕" style:font-name-asian="한양중고딕" style:font-size-asian="8.0pt"/>
    </style:style>
    <style:style style:family="text" style:name="T60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07">
      <style:text-properties fo:font-size="8.0pt" style:font-name="한양중고딕" style:font-name-asian="한양중고딕" style:font-size-asian="8.0pt"/>
    </style:style>
    <style:style style:family="text" style:name="T60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09">
      <style:text-properties fo:font-size="8.0pt" style:font-name="한양중고딕" style:font-name-asian="한양중고딕" style:font-size-asian="8.0pt"/>
    </style:style>
    <style:style style:family="text" style:name="T61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11">
      <style:text-properties fo:font-size="8.0pt" style:font-name="한양중고딕" style:font-name-asian="한양중고딕" style:font-size-asian="8.0pt"/>
    </style:style>
    <style:style style:family="text" style:name="T61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13">
      <style:text-properties fo:font-size="8.0pt" style:font-name="한양중고딕" style:font-name-asian="한양중고딕" style:font-size-asian="8.0pt"/>
    </style:style>
    <style:style style:family="text" style:name="T61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15">
      <style:text-properties fo:font-size="8.0pt" style:font-name="한양중고딕" style:font-name-asian="한양중고딕" style:font-size-asian="8.0pt"/>
    </style:style>
    <style:style style:family="text" style:name="T61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17">
      <style:text-properties fo:font-size="8.0pt" style:font-name="한양중고딕" style:font-name-asian="한양중고딕" style:font-size-asian="8.0pt"/>
    </style:style>
    <style:style style:family="text" style:name="T61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19">
      <style:text-properties fo:font-size="8.0pt" style:font-name="한양중고딕" style:font-name-asian="한양중고딕" style:font-size-asian="8.0pt"/>
    </style:style>
    <style:style style:family="text" style:name="T62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21">
      <style:text-properties fo:font-size="8.0pt" style:font-name="한양중고딕" style:font-name-asian="한양중고딕" style:font-size-asian="8.0pt"/>
    </style:style>
    <style:style style:family="text" style:name="T62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23">
      <style:text-properties fo:font-size="8.0pt" style:font-name="한양중고딕" style:font-name-asian="한양중고딕" style:font-size-asian="8.0pt"/>
    </style:style>
    <style:style style:family="text" style:name="T62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25">
      <style:text-properties fo:font-size="8.0pt" style:font-name="한양중고딕" style:font-name-asian="한양중고딕" style:font-size-asian="8.0pt"/>
    </style:style>
    <style:style style:family="text" style:name="T626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27">
      <style:text-properties fo:font-size="8.0pt" style:font-name="한양중고딕" style:font-name-asian="한양중고딕" style:font-size-asian="8.0pt"/>
    </style:style>
    <style:style style:family="text" style:name="T628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29">
      <style:text-properties fo:font-size="8.0pt" style:font-name="한양중고딕" style:font-name-asian="한양중고딕" style:font-size-asian="8.0pt"/>
    </style:style>
    <style:style style:family="text" style:name="T630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31">
      <style:text-properties fo:font-size="8.0pt" style:font-name="한양중고딕" style:font-name-asian="한양중고딕" style:font-size-asian="8.0pt"/>
    </style:style>
    <style:style style:family="text" style:name="T632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text" style:name="T633">
      <style:text-properties fo:font-size="8.0pt" style:font-name="한양중고딕" style:font-name-asian="한양중고딕" style:font-size-asian="8.0pt"/>
    </style:style>
    <style:style style:family="text" style:name="T634">
      <style:text-properties fo:font-size="8.0pt" fo:font-weight="bold" fo:letter-spacing="-1.6pt" style:font-name="바탕" style:font-name-asian="한양중고딕" style:font-size-asian="8.0pt" style:font-weight-asian="bold"/>
    </style:style>
    <style:style style:family="paragraph" style:name="P66" style:parent-style-name="0">
      <style:paragraph-properties fo:break-before="page" fo:line-height="180%" style:snap-to-layout-grid="false"/>
    </style:style>
    <style:style style:family="text" style:name="T635">
      <style:text-properties fo:font-size="13.0pt" fo:font-weight="bold" style:font-name="한컴돋움" style:font-name-asian="한컴돋움" style:font-size-asian="13.0pt" style:font-weight-asian="bold"/>
    </style:style>
    <style:style style:family="text" style:name="T636">
      <style:text-properties fo:font-size="13.0pt" fo:font-weight="bold" fo:letter-spacing="-1.7pt" style:font-name="바탕" style:font-name-asian="한컴돋움" style:font-size-asian="13.0pt" style:font-weight-asian="bold"/>
    </style:style>
    <style:style style:family="text" style:name="T637">
      <style:text-properties fo:font-size="13.0pt" fo:font-weight="bold" style:font-name="한컴돋움" style:font-name-asian="한컴돋움" style:font-size-asian="13.0pt" style:font-weight-asian="bold"/>
    </style:style>
    <style:style style:family="text" style:name="T638">
      <style:text-properties fo:font-size="13.0pt" fo:font-weight="bold" fo:letter-spacing="-1.7pt" style:font-name="바탕" style:font-name-asian="한컴돋움" style:font-size-asian="13.0pt" style:font-weight-asian="bold"/>
    </style:style>
    <style:style style:family="paragraph" style:name="P67" style:parent-style-name="0">
      <style:paragraph-properties style:snap-to-layout-grid="false"/>
    </style:style>
    <style:style style:family="text" style:name="T639">
      <style:text-properties fo:font-size="12.0pt" fo:font-weight="bold" style:font-name="바탕" style:font-name-asian="함초롬바탕" style:font-size-asian="12.0pt" style:font-weight-asian="bold"/>
    </style:style>
    <style:style style:family="text" style:name="T640">
      <style:text-properties fo:font-size="12.0pt" fo:font-weight="bold" style:font-name="바탕" style:font-name-asian="함초롬바탕" style:font-size-asian="12.0pt" style:font-weight-asian="bold"/>
    </style:style>
    <style:style style:family="text" style:name="T641">
      <style:text-properties fo:font-size="12.0pt" fo:font-weight="bold" style:font-name="바탕" style:font-name-asian="함초롬바탕" style:font-size-asian="12.0pt" style:font-weight-asian="bold"/>
    </style:style>
    <style:style style:family="paragraph" style:name="P68" style:parent-style-name="0">
      <style:paragraph-properties style:snap-to-layout-grid="false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3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69" style:parent-style-name="0">
      <style:paragraph-properties fo:break-before="page" style:snap-to-layout-grid="false"/>
    </style:style>
    <style:style style:family="graphic" style:name="fr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4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70" style:parent-style-name="0">
      <style:paragraph-properties fo:break-before="page" style:snap-to-layout-grid="false"/>
    </style:style>
    <style:style style:family="text" style:name="T642">
      <style:text-properties fo:font-size="11.0pt" fo:font-weight="bold" style:font-name="바탕" style:font-name-asian="함초롬바탕" style:font-size-asian="11.0pt" style:font-weight-asian="bold"/>
    </style:style>
    <style:style style:family="text" style:name="T643">
      <style:text-properties fo:font-size="11.0pt" fo:font-weight="bold" style:font-name="바탕" style:font-name-asian="함초롬바탕" style:font-size-asian="11.0pt" style:font-weight-asian="bold"/>
    </style:style>
    <style:style style:family="text" style:name="T644">
      <style:text-properties fo:font-size="11.0pt" fo:font-weight="bold" style:font-name="바탕" style:font-name-asian="함초롬바탕" style:font-size-asian="11.0pt" style:font-weight-asian="bold"/>
    </style:style>
    <style:style style:family="paragraph" style:name="P71" style:parent-style-name="0">
      <style:paragraph-properties style:snap-to-layout-grid="false"/>
    </style:style>
    <style:style style:family="graphic" style:name="fr5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ge" style:number-wrapped-paragraphs="no-limit" style:run-through="" style:vertical-pos="from-top" style:vertical-rel="page" style:wrap="parallel"/>
    </style:style>
    <style:style style:family="graphic" style:name="gr5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72" style:parent-style-name="0">
      <style:paragraph-properties style:snap-to-layout-grid="false"/>
    </style:style>
    <style:style style:family="paragraph" style:name="P73" style:parent-style-name="0">
      <style:paragraph-properties style:snap-to-layout-grid="false"/>
    </style:style>
    <style:style style:family="graphic" style:name="fr6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6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74" style:parent-style-name="0">
      <style:paragraph-properties style:snap-to-layout-grid="false"/>
    </style:style>
    <style:style style:family="paragraph" style:name="P75" style:parent-style-name="0">
      <style:paragraph-properties style:snap-to-layout-grid="false"/>
    </style:style>
    <style:style style:family="graphic" style:name="fr7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graphic" style:name="gr7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76" style:parent-style-name="0">
      <style:paragraph-properties fo:break-before="page" style:snap-to-layout-grid="false"/>
    </style:style>
    <style:style style:family="graphic" style:name="fr8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ge" style:number-wrapped-paragraphs="no-limit" style:run-through="" style:vertical-pos="from-top" style:vertical-rel="page" style:wrap="parallel"/>
    </style:style>
    <style:style style:family="graphic" style:name="gr8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77" style:parent-style-name="0">
      <style:paragraph-properties style:snap-to-layout-grid="false"/>
    </style:style>
    <style:style style:family="paragraph" style:name="P78" style:parent-style-name="0">
      <style:paragraph-properties style:snap-to-layout-grid="false"/>
    </style:style>
    <style:style style:family="text" style:name="T645">
      <style:text-properties fo:font-size="12.0pt" fo:font-weight="bold" style:font-name="바탕" style:font-name-asian="함초롬바탕" style:font-size-asian="12.0pt" style:font-weight-asian="bold"/>
    </style:style>
    <style:style style:family="text" style:name="T646">
      <style:text-properties fo:font-size="12.0pt" fo:font-weight="bold" style:font-name="바탕" style:font-name-asian="함초롬바탕" style:font-size-asian="12.0pt" style:font-weight-asian="bold"/>
    </style:style>
    <style:style style:family="text" style:name="T647">
      <style:text-properties fo:font-size="12.0pt" fo:font-weight="bold" style:font-name="바탕" style:font-name-asian="함초롬바탕" style:font-size-asian="12.0pt" style:font-weight-asian="bold"/>
    </style:style>
    <style:style style:family="text" style:name="T648">
      <style:text-properties fo:font-size="12.0pt" fo:font-weight="bold" style:font-name="바탕" style:font-name-asian="함초롬바탕" style:font-size-asian="12.0pt" style:font-weight-asian="bold"/>
    </style:style>
    <style:style style:family="text" style:name="T649">
      <style:text-properties fo:font-size="12.0pt" fo:font-weight="bold" style:font-name="바탕" style:font-name-asian="함초롬바탕" style:font-size-asian="12.0pt" style:font-weight-asian="bold"/>
    </style:style>
    <style:style style:family="paragraph" style:name="P79" style:parent-style-name="0">
      <style:paragraph-properties style:snap-to-layout-grid="false"/>
    </style:style>
    <style:style style:family="graphic" style:name="fr9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9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graphic" style:name="fr10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10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graphic" style:name="fr1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11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ext" style:name="T650">
      <style:text-properties fo:font-size="12.0pt" fo:font-weight="bold" style:font-name="바탕" style:font-name-asian="함초롬바탕" style:font-size-asian="12.0pt" style:font-weight-asian="bold"/>
    </style:style>
    <style:style style:family="paragraph" style:name="P80" style:parent-style-name="0">
      <style:paragraph-properties fo:break-before="page" style:snap-to-layout-grid="false"/>
    </style:style>
    <style:style style:family="text" style:name="T651">
      <style:text-properties fo:font-size="12.0pt" fo:font-weight="bold" style:font-name="바탕" style:font-name-asian="함초롬바탕" style:font-size-asian="12.0pt" style:font-weight-asian="bold"/>
    </style:style>
    <style:style style:family="text" style:name="T652">
      <style:text-properties fo:font-size="12.0pt" fo:font-weight="bold" style:font-name="바탕" style:font-name-asian="함초롬바탕" style:font-size-asian="12.0pt" style:font-weight-asian="bold"/>
    </style:style>
    <style:style style:family="text" style:name="T653">
      <style:text-properties fo:font-size="12.0pt" fo:font-weight="bold" style:font-name="바탕" style:font-name-asian="함초롬바탕" style:font-size-asian="12.0pt" style:font-weight-asian="bold"/>
    </style:style>
    <style:style style:family="paragraph" style:name="P81" style:parent-style-name="0">
      <style:paragraph-properties style:snap-to-layout-grid="false"/>
    </style:style>
    <style:style style:family="graphic" style:name="fr1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12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82" style:parent-style-name="0">
      <style:paragraph-properties style:snap-to-layout-grid="false"/>
    </style:style>
    <style:style style:family="paragraph" style:name="P83" style:parent-style-name="0">
      <style:paragraph-properties fo:text-align="center" style:snap-to-layout-grid="false"/>
    </style:style>
    <style:style style:family="paragraph" style:name="P84" style:parent-style-name="0">
      <style:paragraph-properties fo:text-align="center" style:snap-to-layout-grid="false"/>
    </style:style>
    <style:style style:family="graphic" style:name="fr1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13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85" style:parent-style-name="0">
      <style:paragraph-properties style:snap-to-layout-grid="false"/>
    </style:style>
    <style:style style:family="graphic" style:name="fr1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14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86" style:parent-style-name="0">
      <style:paragraph-properties fo:break-before="page" style:snap-to-layout-grid="false"/>
    </style:style>
    <style:style style:family="graphic" style:name="fr15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15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87" style:parent-style-name="0">
      <style:paragraph-properties fo:break-before="page" style:snap-to-layout-grid="false"/>
    </style:style>
    <style:style style:family="graphic" style:name="fr16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16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88" style:parent-style-name="0">
      <style:paragraph-properties fo:break-before="page" style:snap-to-layout-grid="false"/>
    </style:style>
    <style:style style:family="text" style:name="T654">
      <style:text-properties fo:font-size="12.0pt" fo:font-weight="bold" style:font-name="바탕" style:font-name-asian="함초롬바탕" style:font-size-asian="12.0pt" style:font-weight-asian="bold"/>
    </style:style>
    <style:style style:family="text" style:name="T655">
      <style:text-properties fo:font-size="12.0pt" fo:font-weight="bold" style:font-name="바탕" style:font-name-asian="함초롬바탕" style:font-size-asian="12.0pt" style:font-weight-asian="bold"/>
    </style:style>
    <style:style style:family="text" style:name="T656">
      <style:text-properties fo:font-size="12.0pt" fo:font-weight="bold" style:font-name="바탕" style:font-name-asian="함초롬바탕" style:font-size-asian="12.0pt" style:font-weight-asian="bold"/>
    </style:style>
    <style:style style:family="text" style:name="T657">
      <style:text-properties fo:font-size="12.0pt" fo:font-weight="bold" style:font-name="바탕" style:font-name-asian="함초롬바탕" style:font-size-asian="12.0pt" style:font-weight-asian="bold"/>
    </style:style>
    <style:style style:family="text" style:name="T658">
      <style:text-properties fo:font-size="12.0pt" fo:font-weight="bold" style:font-name="바탕" style:font-name-asian="함초롬바탕" style:font-size-asian="12.0pt" style:font-weight-asian="bold"/>
    </style:style>
    <style:style style:family="paragraph" style:name="P89" style:parent-style-name="0">
      <style:paragraph-properties style:snap-to-layout-grid="false"/>
    </style:style>
    <style:style style:family="paragraph" style:name="P90" style:parent-style-name="0">
      <style:paragraph-properties style:snap-to-layout-grid="false"/>
    </style:style>
    <style:style style:family="table" style:name="T3">
      <style:table-properties style:width="0.000cm" table:border-model="collapsing"/>
    </style:style>
    <style:style style:family="graphic" style:name="fr17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7">
      <style:table-column-properties style:column-width="15.599cm"/>
    </style:style>
    <style:style style:family="paragraph" style:name="P91" style:parent-style-name="0">
      <style:paragraph-properties style:snap-to-layout-grid="false"/>
    </style:style>
    <style:style style:family="text" style:name="T659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60">
      <style:text-properties fo:font-size="12.0pt" fo:font-weight="bold" style:font-name="바탕" style:font-name-asian="함초롬바탕" style:font-size-asian="12.0pt" style:font-weight-asian="bold"/>
    </style:style>
    <style:style style:family="text" style:name="T661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62">
      <style:text-properties fo:font-size="12.0pt" fo:font-weight="bold" style:font-name="바탕" style:font-name-asian="함초롬바탕" style:font-size-asian="12.0pt" style:font-weight-asian="bold"/>
    </style:style>
    <style:style style:family="paragraph" style:name="P92" style:parent-style-name="0">
      <style:paragraph-properties style:snap-to-layout-grid="false"/>
    </style:style>
    <style:style style:family="paragraph" style:name="P93" style:parent-style-name="0">
      <style:paragraph-properties style:snap-to-layout-grid="false"/>
    </style:style>
    <style:style style:family="text" style:name="T663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paragraph" style:name="P94" style:parent-style-name="0">
      <style:paragraph-properties style:snap-to-layout-grid="false"/>
    </style:style>
    <style:style style:family="paragraph" style:name="P95" style:parent-style-name="0">
      <style:paragraph-properties style:snap-to-layout-grid="false"/>
    </style:style>
    <style:style style:family="paragraph" style:name="P96" style:parent-style-name="0">
      <style:paragraph-properties style:snap-to-layout-grid="false"/>
    </style:style>
    <style:style style:family="text" style:name="T664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65">
      <style:text-properties fo:font-size="12.0pt" style:font-name="바탕" style:font-name-asian="함초롬바탕" style:font-size-asian="12.0pt"/>
    </style:style>
    <style:style style:family="text" style:name="T666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67">
      <style:text-properties fo:font-size="12.0pt" style:font-name="바탕" style:font-name-asian="함초롬바탕" style:font-size-asian="12.0pt"/>
    </style:style>
    <style:style style:family="text" style:name="T668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69">
      <style:text-properties fo:font-size="12.0pt" style:font-name="바탕" style:font-name-asian="함초롬바탕" style:font-size-asian="12.0pt"/>
    </style:style>
    <style:style style:family="paragraph" style:name="P97" style:parent-style-name="0">
      <style:paragraph-properties style:snap-to-layout-grid="false"/>
    </style:style>
    <style:style style:family="text" style:name="T670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71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72">
      <style:text-properties fo:font-size="12.0pt" style:font-name="바탕" style:font-name-asian="함초롬바탕" style:font-size-asian="12.0pt"/>
    </style:style>
    <style:style style:family="text" style:name="T673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74">
      <style:text-properties fo:font-size="12.0pt" style:font-name="바탕" style:font-name-asian="함초롬바탕" style:font-size-asian="12.0pt"/>
    </style:style>
    <style:style style:family="paragraph" style:name="P98" style:parent-style-name="0">
      <style:paragraph-properties style:snap-to-layout-grid="false"/>
    </style:style>
    <style:style style:family="text" style:name="T675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76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77">
      <style:text-properties fo:font-size="12.0pt" style:font-name="바탕" style:font-name-asian="함초롬바탕" style:font-size-asian="12.0pt"/>
    </style:style>
    <style:style style:family="paragraph" style:name="P99" style:parent-style-name="0">
      <style:paragraph-properties style:snap-to-layout-grid="false"/>
    </style:style>
    <style:style style:family="paragraph" style:name="P100" style:parent-style-name="0">
      <style:paragraph-properties style:snap-to-layout-grid="false"/>
    </style:style>
    <style:style style:family="text" style:name="T678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79">
      <style:text-properties fo:font-size="12.0pt" style:font-name="바탕" style:font-name-asian="함초롬바탕" style:font-size-asian="12.0pt"/>
    </style:style>
    <style:style style:family="text" style:name="T680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81">
      <style:text-properties fo:font-size="12.0pt" style:font-name="바탕" style:font-name-asian="함초롬바탕" style:font-size-asian="12.0pt"/>
    </style:style>
    <style:style style:family="text" style:name="T682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83">
      <style:text-properties fo:font-size="12.0pt" style:font-name="바탕" style:font-name-asian="함초롬바탕" style:font-size-asian="12.0pt"/>
    </style:style>
    <style:style style:family="paragraph" style:name="P101" style:parent-style-name="0">
      <style:paragraph-properties style:snap-to-layout-grid="false"/>
    </style:style>
    <style:style style:family="text" style:name="T684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85">
      <style:text-properties fo:font-size="12.0pt" fo:font-weight="bold" fo:letter-spacing="-1.0pt" style:font-name="바탕" style:font-name-asian="함초롬바탕" style:font-size-asian="12.0pt" style:font-weight-asian="bold"/>
    </style:style>
    <style:style style:family="text" style:name="T686">
      <style:text-properties fo:font-size="12.0pt" style:font-name="바탕" style:font-name-asian="함초롬바탕" style:font-size-asian="12.0pt"/>
    </style:style>
    <style:style style:family="paragraph" style:name="P102" style:parent-style-name="0">
      <style:paragraph-properties style:snap-to-layout-grid="false"/>
    </style:style>
    <style:style style:family="table-cell" style:name="T3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13.942cm"/>
    </style:style>
    <style:style style:family="paragraph" style:name="P103" style:parent-style-name="0">
      <style:paragraph-properties style:snap-to-layout-grid="false"/>
    </style:style>
    <style:style style:family="paragraph" style:name="P104" style:parent-style-name="0">
      <style:paragraph-properties fo:line-height="180%" style:snap-to-layout-grid="false"/>
    </style:style>
    <style:style style:family="paragraph" style:name="P105" style:parent-style-name="0">
      <style:paragraph-properties fo:line-height="180%" style:snap-to-layout-grid="false"/>
    </style:style>
  </office:automatic-styles>
  <office:body>
    <office:text>
      <text:p text:style-name="P1"><draw:frame draw:style-name="fr1" draw:z-index="0" svg:width="15.900cm" svg:x="0.000cm" svg:y="-23.822cm" text:anchor-type="as-char"><draw:text-box fo:min-height="23.822cm"><table:table table:name="T1" table:style-name="T1" text:anchor-type="paragraph"><table:table-column table:style-name="T1.C65"/><table:table-row table:style-name="T1.R1"><table:table-cell table:style-name="T1.R1_C0"><text:p text:style-name="P2"/><text:p text:style-name="P3"><text:span text:style-name="T1">실질적인 국내 영리병원 허용 조치가 될 제주 녹지국제병원 설립 중단 촉구 기자회견 </text:span></text:p><text:p text:style-name="P4"><text:span text:style-name="T2">   </text:span><text:span text:style-name="T3">  </text:span></text:p><text:p text:style-name="P5"><text:span text:style-name="T4"> </text:span><text:span text:style-name="T5">▢ </text:span><text:span text:style-name="T6">일시 </text:span><text:span text:style-name="T7">: 2015</text:span><text:span text:style-name="T8">년 </text:span><text:span text:style-name="T9">4</text:span><text:span text:style-name="T10">월 </text:span><text:span text:style-name="T11">27</text:span><text:span text:style-name="T12">일</text:span><text:span text:style-name="T13">(</text:span><text:span text:style-name="T14">월</text:span><text:span text:style-name="T15">) </text:span><text:span text:style-name="T16">오전 </text:span><text:span text:style-name="T17">10</text:span><text:span text:style-name="T18">시 </text:span></text:p><text:p text:style-name="P6"><text:span text:style-name="T19"> </text:span><text:span text:style-name="T20">▢ </text:span><text:span text:style-name="T21">장소 </text:span><text:span text:style-name="T22">: </text:span><text:span text:style-name="T23">참여연대 </text:span><text:span text:style-name="T24">2</text:span><text:span text:style-name="T25">층 아름드리홀</text:span></text:p><text:p text:style-name="P7"/><text:p text:style-name="P8"><text:span text:style-name="T26"> </text:span><text:span text:style-name="T27">▢ </text:span><text:span text:style-name="T28">프로그램 개요</text:span></text:p><text:p text:style-name="P9"><text:span text:style-name="T29">   </text:span><text:span text:style-name="T30">○ </text:span><text:span text:style-name="T31">사회 </text:span><text:span text:style-name="T32">: </text:span><text:span text:style-name="T33">건강권실현을위한 보건의료단체연합 변혜진 기획실장</text:span></text:p><text:p text:style-name="P10"><text:span text:style-name="T34">   </text:span><text:span text:style-name="T35">○ </text:span><text:span text:style-name="T36">기자회견 순서</text:span></text:p><text:p text:style-name="P11"><draw:frame draw:style-name="fr2" draw:z-index="0" svg:width="15.002cm" svg:x="0.000cm" svg:y="-13.561cm" text:anchor-type="as-char"><draw:text-box fo:min-height="13.561cm"><table:table table:name="T2" table:style-name="T2" text:anchor-type="paragraph"><table:table-column table:style-name="T2.C66"/><table:table-row table:style-name="T2.R1"><table:table-cell table:style-name="T2.R1_C0"><text:p text:style-name="P12"><text:span text:style-name="T37"> </text:span><text:span text:style-name="T38"> </text:span></text:p><text:p text:style-name="P13"><text:span text:style-name="T39">1. </text:span><text:span text:style-name="T40">기자회견 취지 및 인사말 </text:span></text:p><text:p text:style-name="P14"><text:span text:style-name="T41">    </text:span><text:span text:style-name="T42">- </text:span><text:span text:style-name="T43">의료민영화저지범국본 김경자 상임집행위원장</text:span></text:p><text:p text:style-name="P15"><text:span text:style-name="T44">    </text:span><text:span text:style-name="T45">- </text:span><text:span text:style-name="T46">의료민영화저지제주도민운동본부 홍영철 상임대표</text:span></text:p><text:p text:style-name="P16"><text:span text:style-name="T47">  </text:span></text:p><text:p text:style-name="P17"><text:span text:style-name="T48">  </text:span><text:span text:style-name="T49">2. </text:span><text:span text:style-name="T50">제주 영리병원 설립 신청 및 허가 문제점</text:span></text:p><text:p text:style-name="P18"><text:span text:style-name="T51">     </text:span><text:span text:style-name="T52">1) </text:span><text:span text:style-name="T53">국제녹지병원 설립과정의 국내 성형외과 개입 상황  </text:span></text:p><text:p text:style-name="P19"><text:span text:style-name="T54">     </text:span><text:span text:style-name="T55">- </text:span><text:span text:style-name="T56">의료영리화저지제주도민운동본부 오상원 집행위원</text:span></text:p><text:p text:style-name="P20"/><text:p text:style-name="P21"><text:span text:style-name="T57">     </text:span><text:span text:style-name="T58">2) </text:span><text:span text:style-name="T59">제주영리병원 설립허용으로 인한 국내병원 규제 무력화 </text:span></text:p><text:p text:style-name="P22"><text:span text:style-name="T60">     </text:span><text:span text:style-name="T61">- </text:span><text:span text:style-name="T62">건강권실현을위한보건의료단체연합 우석균 집행위원장</text:span></text:p><text:p text:style-name="P23"/><text:p text:style-name="P24"><text:span text:style-name="T63">  </text:span><text:span text:style-name="T64">3. </text:span><text:span text:style-name="T65">참여단체 규탄 발언 </text:span></text:p><text:p text:style-name="P25"><text:span text:style-name="T66">    </text:span><text:span text:style-name="T67">- </text:span><text:span text:style-name="T68">의료민영화저지범국본 최영준 공동집행위원</text:span></text:p><text:p text:style-name="P26"><text:span text:style-name="T69">    </text:span><text:span text:style-name="T70">- </text:span><text:span text:style-name="T71">참여연대 김남희 조세복지팀장</text:span></text:p><text:p text:style-name="P27"><text:span text:style-name="T72">   </text:span></text:p><text:p text:style-name="P28"><text:span text:style-name="T73">  </text:span><text:span text:style-name="T74">4. </text:span><text:span text:style-name="T75">기자회견문 공동낭독</text:span></text:p><text:p text:style-name="P29"><text:span text:style-name="T76">     </text:span><text:span text:style-name="T77">- </text:span><text:span text:style-name="T78">보건의료노조 박민숙 부위원장</text:span></text:p><text:p text:style-name="P30"><text:span text:style-name="T79">     </text:span><text:span text:style-name="T80">- </text:span><text:span text:style-name="T81">공공운수노조 의료연대본부 이정현 본부장</text:span></text:p><text:p text:style-name="P31"><text:span text:style-name="T82"> </text:span></text:p><text:p text:style-name="P32"><text:span text:style-name="T83"> </text:span><text:span text:style-name="T84"> </text:span><text:span text:style-name="T85">5. </text:span><text:span text:style-name="T86">질의응답 및 정리 </text:span></text:p><text:p text:style-name="P33"/></table:table-cell></table:table-row></table:table></draw:text-box></draw:frame></text:p><text:p text:style-name="P34"><text:span text:style-name="T87">   </text:span><text:span text:style-name="T88">※ </text:span><text:span text:style-name="T89">첨부자료</text:span></text:p><text:p text:style-name="P35"><text:span text:style-name="T90"> </text:span><text:span text:style-name="T91">(1) </text:span><text:span text:style-name="T92">기자회견문 </text:span></text:p><text:p text:style-name="P36"><text:span text:style-name="T93"> </text:span><text:span text:style-name="T94">(2) </text:span><text:span text:style-name="T95">참고자료 </text:span></text:p><text:p text:style-name="P37"/><text:p text:style-name="P38"><text:span text:style-name="T96">  </text:span><text:span text:style-name="T97">의료민영화</text:span><text:span text:style-name="T98">·</text:span><text:span text:style-name="T99">영리화 저지와 의료공공성 강화를 위한 범국민운동본부</text:span></text:p></table:table-cell></table:table-row></table:table></draw:text-box></draw:frame></text:p>
      <text:p text:style-name="P39"><text:span text:style-name="T100"># </text:span><text:span text:style-name="T101">첨부자료</text:span><text:span text:style-name="T102">1. </text:span><text:span text:style-name="T103">기자회견문</text:span><text:span text:style-name="T104"> </text:span></text:p>
      <text:p text:style-name="P40"/>
      <text:p text:style-name="P41"><text:span text:style-name="T105">국내 병의원의 우회적 영리병원 설립 통로가 될 </text:span></text:p>
      <text:p text:style-name="P42"><text:span text:style-name="T106">제주 녹지국제 영리병원 설립을 중단하라</text:span><text:span text:style-name="T107">.</text:span></text:p>
      <text:p text:style-name="P43"><text:span text:style-name="T108">- </text:span><text:span text:style-name="T109">제주 녹지병원 허용은 한국 </text:span><text:span text:style-name="T110">BK</text:span><text:span text:style-name="T111">성형외과의 국내 영리병원 설립 허가다 </text:span><text:span text:style-name="T112">-</text:span></text:p>
      <text:p text:style-name="P44"/>
      <text:p text:style-name="P45"><text:span text:style-name="T113"> </text:span></text:p>
      <text:p text:style-name="P46"><text:span text:style-name="T114">지난 </text:span><text:span text:style-name="T115">4</text:span><text:span text:style-name="T116">월 </text:span><text:span text:style-name="T117">2</text:span><text:span text:style-name="T118">일 제주도가 </text:span><text:span text:style-name="T119">‘</text:span><text:span text:style-name="T120">녹지국제병원</text:span><text:span text:style-name="T121">’(</text:span><text:span text:style-name="T122">이하 녹지병원</text:span><text:span text:style-name="T123">) </text:span><text:span text:style-name="T124">사업계획서를 보건복지부에 제출하면서 두 번째 제주도 영리병원 도입이 시도되고 있다</text:span><text:span text:style-name="T125">. </text:span><text:span text:style-name="T126">추진 세력들은 사기투자 논란으로 퇴출된 싼얼병원과 달리 이번 투자자인 </text:span><text:span text:style-name="T127">‘</text:span><text:span text:style-name="T128">녹지그룹</text:span><text:span text:style-name="T129">’</text:span><text:span text:style-name="T130">은 자본력을 갖춘 중국국영기업이라는 점을 내세우고 있다</text:span><text:span text:style-name="T131">. </text:span><text:span text:style-name="T132">그러나 의료민영화저지범국본이 밝혀낸 사실에 의하면 녹지병원은 국내 가장 규모가 큰 성형병원인 </text:span><text:span text:style-name="T133">‘BK</text:span><text:span text:style-name="T134">성형외과</text:span><text:span text:style-name="T135">’</text:span><text:span text:style-name="T136">와 중국 땅투기 기업의 영리병원 설립 시도일 뿐임이 드러났다</text:span><text:span text:style-name="T137">. </text:span><text:span text:style-name="T138">제주 녹지병원은 외국영리병원이 아니라 국내 개인병원들이 외국 자본과 합작하여 국내 영리병원을 세우려는 시도다</text:span><text:span text:style-name="T139">. </text:span><text:span text:style-name="T140">원희룡 제주도지사가 신청을 허가한 제주 영리병원인 녹지병원은 </text:span><text:span text:style-name="T141">‘</text:span><text:span text:style-name="T142">외국인병원</text:span><text:span text:style-name="T143">’</text:span><text:span text:style-name="T144">이 아니라 국내병원들이 비영리법인 규제를 피하여 국내영리병원을 만드는 통로가 될 것이라는 점을 너무도 분명하게 보여준다</text:span><text:span text:style-name="T145">.</text:span></text:p>
      <text:p text:style-name="P47"/>
      <text:p text:style-name="P48"><text:span text:style-name="T146">제주도는 </text:span><text:span text:style-name="T147">4</text:span><text:span text:style-name="T148">월 </text:span><text:span text:style-name="T149">2</text:span><text:span text:style-name="T150">일 낸 보도자료에서 녹지병원은 </text:span><text:span text:style-name="T151">“</text:span><text:span text:style-name="T152">중국 녹지그룹에서 전액 투자 했다</text:span><text:span text:style-name="T153">”</text:span><text:span text:style-name="T154">고 했지만 이는 사실과 다르다</text:span><text:span text:style-name="T155">. ‘</text:span><text:span text:style-name="T156">국제녹지병원 사업계획서</text:span><text:span text:style-name="T157">’</text:span><text:span text:style-name="T158">에 따르면 녹지병원의 제</text:span><text:span text:style-name="T159">2 </text:span><text:span text:style-name="T160">투자자는 </text:span><text:span text:style-name="T161">‘</text:span><text:span text:style-name="T162">북경연합리거의료투자유한공사</text:span><text:span text:style-name="T163">’(</text:span><text:span text:style-name="T164">이하 북경연합리거</text:span><text:span text:style-name="T165">)</text:span><text:span text:style-name="T166">다</text:span><text:span text:style-name="T167">(</text:span><text:span text:style-name="T168">참고자료 </text:span><text:span text:style-name="T169">1). </text:span><text:span text:style-name="T170">그리고 북경연합리거 소속 최대 규모의 병원은 바로 국내 성형외과병원 중 최대 규모인 </text:span><text:span text:style-name="T171">BK</text:span><text:span text:style-name="T172">성형외과 원장 홍성범씨가 설립 운영하는 </text:span><text:span text:style-name="T173">‘</text:span><text:span text:style-name="T174">서울리거</text:span><text:span text:style-name="T175">’(</text:span><text:span text:style-name="T176">首尔丽格</text:span><text:span text:style-name="T177">, </text:span><text:span text:style-name="T178">전 </text:span><text:span text:style-name="T179">‘</text:span><text:span text:style-name="T180">세인트바움</text:span><text:span text:style-name="T181">’) </text:span><text:span text:style-name="T182">성형 영리병원이다</text:span><text:span text:style-name="T183">.  </text:span><text:span text:style-name="T184">홍성범씨는 </text:span><text:span text:style-name="T185">2004</text:span><text:span text:style-name="T186">년부터 제주도에 영리 성형타운을 만들고자 여러차례 시도한 바 있으며</text:span><text:span text:style-name="T187">, </text:span><text:span text:style-name="T188">언론을 통해 수차례 제주도 내 영리 성형 센터 설립의 꿈을 강조해 온 바 있다</text:span><text:span text:style-name="T189">(</text:span><text:span text:style-name="T190">참고자료 </text:span><text:span text:style-name="T191">2). </text:span><text:span text:style-name="T192">홍성범 원장이 운영하는 서울리거병원은 표면적으로는 북경연합리거 소속 </text:span><text:span text:style-name="T193">16</text:span><text:span text:style-name="T194">개 병원 중 하나로 되어 있지만 전체 소속 의사 </text:span><text:span text:style-name="T195">43</text:span><text:span text:style-name="T196">명 중 </text:span><text:span text:style-name="T197">13</text:span><text:span text:style-name="T198">명이 서울리거 병원에 있으며</text:span><text:span text:style-name="T199">, </text:span><text:span text:style-name="T200">나머지 소속 병원들은 대다수가 비</text:span><text:span text:style-name="T201">(</text:span><text:span text:style-name="T202">非</text:span><text:span text:style-name="T203">)</text:span><text:span text:style-name="T204">성형외과 의사 등이 운영하거나 최소 </text:span><text:span text:style-name="T205">1~2</text:span><text:span text:style-name="T206">명의 의사만을 보유한 소규모 클리닉 수준이다</text:span><text:span text:style-name="T207">(</text:span><text:span text:style-name="T208">참고자료 </text:span><text:span text:style-name="T209">3).</text:span></text:p>
      <text:p text:style-name="P49"><text:span text:style-name="T210">  </text:span></text:p>
      <text:p text:style-name="P50"><text:span text:style-name="T211">하나의 중요한 사실은 중국 서울리거</text:span><text:span text:style-name="T212">(</text:span><text:span text:style-name="T213">首尔丽格</text:span><text:span text:style-name="T214">) </text:span><text:span text:style-name="T215">병원 자체가 제주 영리병원의 설계와 운영을 전담하는 병원이라는 사실이다</text:span><text:span text:style-name="T216">. </text:span><text:span text:style-name="T217">지난 해 서울리거 병원은 자신의 목표가 </text:span><text:span text:style-name="T218">‘</text:span><text:span text:style-name="T219">녹지그룹이 개발하는 제주 헬스케어타운에 들어설 항노화전문병원의 설계부터 병원 운영까지를 전담</text:span><text:span text:style-name="T220">’</text:span><text:span text:style-name="T221">하는 것이라고 여러 언론에 밝힌 바 있다</text:span><text:span text:style-name="T222">. (</text:span><text:span text:style-name="T223">제주일보 </text:span><text:span text:style-name="T224">7.21, </text:span><text:span text:style-name="T225">디지털의사신문 </text:span><text:span text:style-name="T226">2014.7.21. </text:span><text:span text:style-name="T227">기사 참고</text:span><text:span text:style-name="T228">)</text:span><text:span text:style-name="T229"> </text:span><text:span text:style-name="T230">이 같은 사실은 한국보건산업진흥원의 출장보고서를 통해서도 확인된다</text:span><text:span text:style-name="T231">. </text:span><text:span text:style-name="T232">복지부산하 정부연구기관인 한국보건산업진흥원은 이 병원 개원식 참여를 공식 일정으로 삼았으며 당시 정호원 보건복지부 해외의료진출지원과장</text:span><text:span text:style-name="T233">, </text:span><text:span text:style-name="T234">김재윤 국회의원</text:span><text:span text:style-name="T235">, </text:span><text:span text:style-name="T236">김춘진 국회 보건복지위원장</text:span><text:span text:style-name="T237">, </text:span><text:span text:style-name="T238">이재홍 현 제주도청 관광공사본부장 등이 세인트바움</text:span><text:span text:style-name="T239">(</text:span><text:span text:style-name="T240">현 서울리거</text:span><text:span text:style-name="T241">) </text:span><text:span text:style-name="T242">병원의 개원식에 참여했다</text:span><text:span text:style-name="T243">. </text:span><text:span text:style-name="T244">이들은 세인트바움 병원 개원식 바로 다음날 녹지그룹을 방문하여 </text:span><text:span text:style-name="T245">“</text:span><text:span text:style-name="T246">세인트바움을 모델로 중국 하이난</text:span><text:span text:style-name="T247">, </text:span><text:span text:style-name="T248">우한</text:span><text:span text:style-name="T249">, </text:span><text:span text:style-name="T250">제주도 등에 세인트바움 수출 계획</text:span><text:span text:style-name="T251">”</text:span><text:span text:style-name="T252">을 논의하였다</text:span><text:span text:style-name="T253">. </text:span><text:span text:style-name="T254">같은 자리에서 황민강 한국 녹지그룹 사장은 </text:span><text:span text:style-name="T255">“</text:span><text:span text:style-name="T256">병원 </text:span><text:span text:style-name="T257">10</text:span><text:span text:style-name="T258">개를 건립할 수 있는 부지와 기금 등을 </text:span><text:span text:style-name="T259">(</text:span><text:span text:style-name="T260">세인트바움에</text:span><text:span text:style-name="T261">) </text:span><text:span text:style-name="T262">지원할 용의가 있음</text:span><text:span text:style-name="T263">”</text:span><text:span text:style-name="T264">을 밝히기도 했다</text:span><text:span text:style-name="T265">(</text:span><text:span text:style-name="T266">참고자료 </text:span><text:span text:style-name="T267">4). </text:span><text:span text:style-name="T268">결국 정부 출장보고서가 말해주는 것은 보건복지부와 국회의원 그리고 제주도청이 나서서 국내 성형외과가 중국에 설립한 영리병원에 중국 땅투기 기업의 날개를 덧붙이고 포장을 해서 다시 국내 영리병원으로 역수입하는 계획을 한 것이 드러난다</text:span><text:span text:style-name="T269">.</text:span></text:p>
      <text:p text:style-name="P51"/>
      <text:p text:style-name="P52"><text:span text:style-name="T270">또한 서울리거 병원이 녹지그룹의 제주 헬스케어타운 합작파트너임이 보도된 바 있으며</text:span><text:span text:style-name="T271">, </text:span><text:span text:style-name="T272">이 같은 사실은 중국어로 홍보하는 서울리거 병원 홈페이지에도 게재되어 있다</text:span><text:span text:style-name="T273">. </text:span><text:span text:style-name="T274">지난 </text:span><text:span text:style-name="T275">4</text:span><text:span text:style-name="T276">월 </text:span><text:span text:style-name="T277">16</text:span><text:span text:style-name="T278">일 제주도의회 임시회 본회의에서 원희룡 지사는 영리병원 허용이 </text:span><text:span text:style-name="T279">“</text:span><text:span text:style-name="T280">헬스케어타운에 </text:span><text:span text:style-name="T281">‘</text:span><text:span text:style-name="T282">헬스</text:span><text:span text:style-name="T283">’ </text:span><text:span text:style-name="T284">부분이 있어야 사업이 인가된 취지대로 진행될 수 있기 때문에</text:span><text:span text:style-name="T285">” </text:span><text:span text:style-name="T286">어쩔 수 없다며</text:span><text:span text:style-name="T287">, </text:span><text:span text:style-name="T288">영리병원을 반대하는 시민사회단체가 지적한 </text:span><text:span text:style-name="T289">‘</text:span><text:span text:style-name="T290">녹지그룹은 병원 운영 경험이 없다</text:span><text:span text:style-name="T291">’</text:span><text:span text:style-name="T292">는 지적에 대해 </text:span><text:span text:style-name="T293">“</text:span><text:span text:style-name="T294">실제적 병원운영 경험이 있는 중국과 일본의 </text:span><text:span text:style-name="T295">2</text:span><text:span text:style-name="T296">개 회사와 업무협약을 맺어서 공동으로 운영할 계획</text:span><text:span text:style-name="T297">”</text:span><text:span text:style-name="T298">이라고 말한 바 있다</text:span><text:span text:style-name="T299">. </text:span><text:span text:style-name="T300">종합하면 제주 헬스케어타운의 </text:span><text:span text:style-name="T301">‘</text:span><text:span text:style-name="T302">헬스</text:span><text:span text:style-name="T303">’</text:span><text:span text:style-name="T304">를 담당하는 </text:span><text:span text:style-name="T305">‘</text:span><text:span text:style-name="T306">중국 회사</text:span><text:span text:style-name="T307">’</text:span><text:span text:style-name="T308">가 바로 영리병원인 서울리거 병원이며 녹지병원의 운영주체인 것이다</text:span><text:span text:style-name="T309">. </text:span><text:span text:style-name="T310">즉 간단히 말하면 </text:span><text:span text:style-name="T311">BK</text:span><text:span text:style-name="T312">성형외과 </text:span><text:span text:style-name="T313">-&gt; </text:span><text:span text:style-name="T314">상하이 세인트바움 병원 </text:span><text:span text:style-name="T315">-&gt; </text:span><text:span text:style-name="T316">서울리거 병원 </text:span><text:span text:style-name="T317">-&gt; </text:span><text:span text:style-name="T318">제주녹지병원</text:span><text:span text:style-name="T319">(</text:span><text:span text:style-name="T320">실질운영주체</text:span><text:span text:style-name="T321">)</text:span><text:span text:style-name="T322">인 것이다</text:span><text:span text:style-name="T323">.</text:span></text:p>
      <text:p text:style-name="P53"/>
      <text:p text:style-name="P54"><text:span text:style-name="T324">따라서 사실상 홍성범 원장의 </text:span><text:span text:style-name="T325">BK</text:span><text:span text:style-name="T326">성형외과가 녹지병원의 설계 및 운영주체이며</text:span><text:span text:style-name="T327">, </text:span><text:span text:style-name="T328">녹지병원은 중국자본 기반의 </text:span><text:span text:style-name="T329">BK</text:span><text:span text:style-name="T330">성형외과의 제주 영리병원지부라고 할 수 있다</text:span><text:span text:style-name="T331">. </text:span><text:span text:style-name="T332">지난 </text:span><text:span text:style-name="T333">16</text:span><text:span text:style-name="T334">일 제주도의회 본회의에서 원희룡 지사는 </text:span><text:span text:style-name="T335">“</text:span><text:span text:style-name="T336">국내법인이 외국인을 내세워서 우회적으로 외국 영리병원에 접근할 가능성도 있다</text:span><text:span text:style-name="T337">. </text:span><text:span text:style-name="T338">그런 경우가 조금이라도 발견되면 전부 반려하겠다</text:span><text:span text:style-name="T339">” </text:span><text:span text:style-name="T340">면서 </text:span><text:span text:style-name="T341">“</text:span><text:span text:style-name="T342">혹시 우회적으로 다리를 걸치려는 경우는 철저히 걸러내도록 하겠다</text:span><text:span text:style-name="T343">”</text:span><text:span text:style-name="T344">고 밝힌 바 있다</text:span><text:span text:style-name="T345">(</text:span><text:span text:style-name="T346">참고자료 </text:span><text:span text:style-name="T347">5). </text:span><text:span text:style-name="T348">원희룡지사는 도민에게 한 자신의 약속을 지키려면</text:span><text:span text:style-name="T349">, </text:span><text:span text:style-name="T350">한국병원이 외국 자본을 내세워 우회적으로 영리병원을 신청한 것이 분명하게 밝혀졌으므로 제주 영리병원인 녹지병원 추진을 즉각 중단하고 중앙정부에 제출한 설립허가 신청을 철회해야 한다</text:span><text:span text:style-name="T351">. </text:span><text:span text:style-name="T352">서울리거 병원은 </text:span><text:span text:style-name="T353">“</text:span><text:span text:style-name="T354">한국의료와 한국자본이 주도해 설립한 해외진출병원이고 보건복지부 산하 한국의료수출협회가 공인한 의료수출 제</text:span><text:span text:style-name="T355">1</text:span><text:span text:style-name="T356">호 병원</text:span><text:span text:style-name="T357">”</text:span><text:span text:style-name="T358">이기 때문이다</text:span><text:span text:style-name="T359">(</text:span><text:span text:style-name="T360">한국경제 </text:span><text:span text:style-name="T361">2014.12.18.).</text:span></text:p>
      <text:p text:style-name="P55"/>
      <text:p text:style-name="P56"><text:span text:style-name="T362">게다가 정부 출장보고서에 따르면 원희룡 지사는 자신의 최측근이 세인트바움 개원식 및 녹지그룹 방문에 참여하는 등 이와 같은 사실을 사전에 인지했을 가능성이 있다</text:span><text:span text:style-name="T363">. </text:span><text:span text:style-name="T364">이러한 사실을 알고도 아무 문제가 없는 것처럼 이를 추진했다면 그 책임을 져야 할 것이고</text:span><text:span text:style-name="T365">, </text:span><text:span text:style-name="T366">몰랐다면 이제라도 진상을 파악하고 자신의 말대로 영리병원 설립 계획서 제출을 철회하여야 한다</text:span><text:span text:style-name="T367">. </text:span><text:span text:style-name="T368">마찬가지로 보건복지부 역시 이 같은 사실을 미리 인지했을 가능성이 있으므로 이에 대한 진상이 철저히 밝혀져야 하며 국내병원의 영리병원 설립 우회로가 될 제주 녹지병원 설립 허가는 결코 있을 수 없다는 입장을 분명히 해야 한다</text:span><text:span text:style-name="T369">.</text:span></text:p>
      <text:p text:style-name="P57"/>
      <text:p text:style-name="P58"><text:span text:style-name="T370">마지막으로 </text:span><text:span text:style-name="T371">BK</text:span><text:span text:style-name="T372">성형외과는 지난 </text:span><text:span text:style-name="T373">2012</text:span><text:span text:style-name="T374">년 세금 탈루 혐의가 유죄로 판결되어 공동 대표 원장인 홍성범씨를 비롯한 </text:span><text:span text:style-name="T375">3</text:span><text:span text:style-name="T376">명이 </text:span><text:span text:style-name="T377">16</text:span><text:span text:style-name="T378">억원의 벌금형을 선고받은 바 있다</text:span><text:span text:style-name="T379">. </text:span><text:span text:style-name="T380">경제사범으로 회장이 구속된 싼얼병원에 이어서 또다시 제주도는 조세포탈 범법자들에게 한국 의료체계의 붕괴를 가져올 영리병원 설립을 허가하려 하는가</text:span><text:span text:style-name="T381">? </text:span><text:span text:style-name="T382">부패와 비리로 얼룩진 박근혜 정부는 탈세 범범자들에 대해 관대할지 몰라도 우리는 주식회사형 병원을 설립해 돈만을 추구하고 탈세를 일삼는 이런 자들에게 건강과 생명을 내맡기는 영리병원 허용을 절대로 용납할 수 없다</text:span><text:span text:style-name="T383">.</text:span></text:p>
      <text:p text:style-name="P59"><text:span text:style-name="T384">  </text:span></text:p>
      <text:p text:style-name="P60"><text:span text:style-name="T385">영리병원은 국민 건강과는 아무런 관련이 없는 투기기업들의 이윤추구의 도구일 뿐이다</text:span><text:span text:style-name="T386">. </text:span><text:span text:style-name="T387">우리는 이미 제주 영리병원을 시도했던 사기 기업인 싼얼병원과 이번 녹지병원 설립에서 이러한 사실을 분명하게 목도하고 있다</text:span><text:span text:style-name="T388">. </text:span><text:span text:style-name="T389">더욱이 이번 녹지병원과 같은 방식의 영리병원 설립이 허용된다면</text:span><text:span text:style-name="T390">, </text:span><text:span text:style-name="T391">지금도 규제가 극히 미약한 개인병원들의 경우 </text:span><text:span text:style-name="T392">BK</text:span><text:span text:style-name="T393">성형외과의 이러한 진출을 모델 삼아 국내 영리병원으로의 우회적 진출을 시도하려 할 것이다</text:span><text:span text:style-name="T394">. </text:span><text:span text:style-name="T395">박근혜 정부는 한국 의료의 파탄을 가져올 영리병원 설립 시도를 중단해야 한다</text:span><text:span text:style-name="T396">. </text:span><text:span text:style-name="T397">의료민영화저지범국민운동본부는 제주도민과 함께 국내 영리병원 </text:span><text:span text:style-name="T398">1</text:span><text:span text:style-name="T399">호를 설립하려는 제주 녹지병원 설립을 막아낼 것이다</text:span><text:span text:style-name="T400">. </text:span><text:span text:style-name="T401">원희룡 제주도지사는 </text:span><text:span text:style-name="T402">‘</text:span><text:span text:style-name="T403">제 </text:span><text:span text:style-name="T404">2</text:span><text:span text:style-name="T405">의 홍준표</text:span><text:span text:style-name="T406">’ </text:span><text:span text:style-name="T407">라는 오명을 얻지 않으려면 지금 당장 제주 영리병원 설립 신청서를 철회하고 </text:span><text:span text:style-name="T408">BK</text:span><text:span text:style-name="T409">성형외과와 서울리거 병원의 관계와 녹지병원 실질 운영 주체에 대한 모든 사실을 낱낱이 밝히고 해명해야 한다</text:span><text:span text:style-name="T410">. </text:span><text:span text:style-name="T411">끝</text:span><text:span text:style-name="T412">. </text:span></text:p>
      <text:p text:style-name="P61"/>
      <text:p text:style-name="P62"/>
      <text:p text:style-name="P63"><text:span text:style-name="T413">2015</text:span><text:span text:style-name="T414">년 </text:span><text:span text:style-name="T415">4</text:span><text:span text:style-name="T416">월 </text:span><text:span text:style-name="T417">27</text:span><text:span text:style-name="T418">일</text:span></text:p>
      <text:p text:style-name="P64"><text:span text:style-name="T419">의료민영화</text:span><text:span text:style-name="T420">․</text:span><text:span text:style-name="T421">영리화 저지와 의료공공성 강화를 위한 범국민운동본부</text:span></text:p>
      <text:p text:style-name="P65"><text:span text:style-name="T422">건강권실현을 위한 보건의료단체연합</text:span><text:span text:style-name="T423">(</text:span><text:span text:style-name="T424">건강사회를 위한 약사회</text:span><text:span text:style-name="T425">, </text:span><text:span text:style-name="T426">건강사회를 위한 치과의사회</text:span><text:span text:style-name="T427">, </text:span><text:span text:style-name="T428">노동건강연대</text:span><text:span text:style-name="T429">, </text:span><text:span text:style-name="T430">인도주의실천의사협의회</text:span><text:span text:style-name="T431">, </text:span><text:span text:style-name="T432">참의료실현청년한의사회</text:span><text:span text:style-name="T433">), </text:span><text:span text:style-name="T434">건강보험하나로시민회의</text:span><text:span text:style-name="T435">, </text:span><text:span text:style-name="T436">건강세상네트워크</text:span><text:span text:style-name="T437">, </text:span><text:span text:style-name="T438">경제민주화</text:span><text:span text:style-name="T439">2030</text:span><text:span text:style-name="T440">연대</text:span><text:span text:style-name="T441">, </text:span><text:span text:style-name="T442">경제정의실천시민연합</text:span><text:span text:style-name="T443">, </text:span><text:span text:style-name="T444">관악주민연대</text:span><text:span text:style-name="T445">, </text:span><text:span text:style-name="T446">광주전남보건의료단체협의회</text:span><text:span text:style-name="T447">, </text:span><text:span text:style-name="T448">국민건강보험공단 직장노동조합</text:span><text:span text:style-name="T449">, </text:span><text:span text:style-name="T450">기독청년의료인회</text:span><text:span text:style-name="T451">, </text:span><text:span text:style-name="T452">노동</text:span><text:span text:style-name="T453">․</text:span><text:span text:style-name="T454">정치</text:span><text:span text:style-name="T455">․</text:span><text:span text:style-name="T456">연대</text:span><text:span text:style-name="T457">, </text:span><text:span text:style-name="T458">노동사회과학연구소</text:span><text:span text:style-name="T459">, </text:span><text:span text:style-name="T460">노동인권회관</text:span><text:span text:style-name="T461">, </text:span><text:span text:style-name="T462">노동자계급정당 추진위원회</text:span><text:span text:style-name="T463">, </text:span><text:span text:style-name="T464">노동자계급정당 추진위위원회 학생위원회</text:span><text:span text:style-name="T465">(</text:span><text:span text:style-name="T466">준</text:span><text:span text:style-name="T467">), </text:span><text:span text:style-name="T468">노동자연대다함께</text:span><text:span text:style-name="T469">, </text:span><text:span text:style-name="T470">노동자연대학생그룹</text:span><text:span text:style-name="T471">, </text:span><text:span text:style-name="T472">노점노동연대</text:span><text:span text:style-name="T473">, </text:span><text:span text:style-name="T474">녹색연합</text:span><text:span text:style-name="T475">, </text:span><text:span text:style-name="T476">농민약국</text:span><text:span text:style-name="T477">, </text:span><text:span text:style-name="T478">대전시립병원설립운동본부</text:span><text:span text:style-name="T479">, </text:span><text:span text:style-name="T480">민족민주열사</text:span><text:span text:style-name="T481">·</text:span><text:span text:style-name="T482">희생자추모단체연대회의</text:span><text:span text:style-name="T483">, </text:span><text:span text:style-name="T484">민주노동자전국회의</text:span><text:span text:style-name="T485">, </text:span><text:span text:style-name="T486">민주사회를위한변호사모임</text:span><text:span text:style-name="T487">, </text:span><text:span text:style-name="T488">민주화를위한전국교수협의회</text:span><text:span text:style-name="T489">, </text:span><text:span text:style-name="T490">민중의힘</text:span><text:span text:style-name="T491">, </text:span><text:span text:style-name="T492">반민곤빈민연대</text:span><text:span text:style-name="T493">, </text:span><text:span text:style-name="T494">부정선거진상규명시민모임</text:span><text:span text:style-name="T495">, </text:span><text:span text:style-name="T496">불교평화연대</text:span><text:span text:style-name="T497">, </text:span><text:span text:style-name="T498">빈곤사회연대</text:span><text:span text:style-name="T499">, </text:span><text:span text:style-name="T500">빈민해방실천연대</text:span><text:span text:style-name="T501">(</text:span><text:span text:style-name="T502">민주노련</text:span><text:span text:style-name="T503">, </text:span><text:span text:style-name="T504">전철연</text:span><text:span text:style-name="T505">), </text:span><text:span text:style-name="T506">사월혁명회</text:span><text:span text:style-name="T507">, </text:span><text:span text:style-name="T508">사회진보연대</text:span><text:span text:style-name="T509">, </text:span><text:span text:style-name="T510">새로하나</text:span><text:span text:style-name="T511">, </text:span><text:span text:style-name="T512">새세상을 여는 천주교여성공동체</text:span><text:span text:style-name="T513">, </text:span><text:span text:style-name="T514">서울</text:span><text:span text:style-name="T515">YMCA</text:span><text:span text:style-name="T516">시민중계실</text:span><text:span text:style-name="T517">, </text:span><text:span text:style-name="T518">약사의 미래를 준비하는 모임</text:span><text:span text:style-name="T519">, </text:span><text:span text:style-name="T520">에너지기후정책연구소</text:span><text:span text:style-name="T521">, </text:span><text:span text:style-name="T522">에너지정의행동</text:span><text:span text:style-name="T523">, </text:span><text:span text:style-name="T524">예수살기</text:span><text:span text:style-name="T525">, </text:span><text:span text:style-name="T526">우리신학연구소</text:span><text:span text:style-name="T527">, </text:span><text:span text:style-name="T528">의료민영화저지와무상의료실현을위한운동본부</text:span><text:span text:style-name="T529">, </text:span><text:span text:style-name="T530">일산병원노동조합</text:span><text:span text:style-name="T531">, </text:span><text:span text:style-name="T532">자주통일과민주주의를위한코리아연대</text:span><text:span text:style-name="T533">, </text:span><text:span text:style-name="T534">장애인배움터 너른마당</text:span><text:span text:style-name="T535">, </text:span><text:span text:style-name="T536">전국농민회총연맹</text:span><text:span text:style-name="T537">, </text:span><text:span text:style-name="T538">전국민주노동조합총연맹</text:span><text:span text:style-name="T539">, </text:span><text:span text:style-name="T540">공공운수노조</text:span><text:span text:style-name="T541">·</text:span><text:span text:style-name="T542">연맹</text:span><text:span text:style-name="T543">, </text:span><text:span text:style-name="T544">공공운수노조</text:span><text:span text:style-name="T545">·</text:span><text:span text:style-name="T546">연맹 의료연대본부</text:span><text:span text:style-name="T547">, </text:span><text:span text:style-name="T548">공공운수노조</text:span><text:span text:style-name="T549">·</text:span><text:span text:style-name="T550">연맹 전국사회보험지부</text:span><text:span text:style-name="T551">, </text:span><text:span text:style-name="T552">공공운수노조</text:span><text:span text:style-name="T553">·</text:span><text:span text:style-name="T554">연맹 국민연금지부</text:span><text:span text:style-name="T555">, </text:span><text:span text:style-name="T556">공공운수노조</text:span><text:span text:style-name="T557">·</text:span><text:span text:style-name="T558">연맹 전국철도노동조합</text:span><text:span text:style-name="T559">, </text:span><text:span text:style-name="T560">전국공무원노동조합</text:span><text:span text:style-name="T561">, </text:span><text:span text:style-name="T562">전국보건의료산업노동조합</text:span><text:span text:style-name="T563">, </text:span><text:span text:style-name="T564">전국빈민연합</text:span><text:span text:style-name="T565">(</text:span><text:span text:style-name="T566">전노련</text:span><text:span text:style-name="T567">, </text:span><text:span text:style-name="T568">빈철련</text:span><text:span text:style-name="T569">), </text:span><text:span text:style-name="T570">전국여성농민회총연합</text:span><text:span text:style-name="T571">, </text:span><text:span text:style-name="T572">전국여성연대</text:span><text:span text:style-name="T573">, </text:span><text:span text:style-name="T574">전국의료산업노동조합연맹</text:span><text:span text:style-name="T575">, </text:span><text:span text:style-name="T576">전국장애인차별철폐연대</text:span><text:span text:style-name="T577">, </text:span><text:span text:style-name="T578">전국학생행진</text:span><text:span text:style-name="T579">, </text:span><text:span text:style-name="T580">전태일을따르는노동대학</text:span><text:span text:style-name="T581">, </text:span><text:span text:style-name="T582">전태일재단</text:span><text:span text:style-name="T583">, </text:span><text:span text:style-name="T584">조국통일범민족연합남측본부</text:span><text:span text:style-name="T585">, </text:span><text:span text:style-name="T586">참교육을위한전국학부모회</text:span><text:span text:style-name="T587">, </text:span><text:span text:style-name="T588">참여연대</text:span><text:span text:style-name="T589">, </text:span><text:span text:style-name="T590">천주교빈민사목위원회</text:span><text:span text:style-name="T591">, </text:span><text:span text:style-name="T592">천주교인권위원회</text:span><text:span text:style-name="T593">, </text:span><text:span text:style-name="T594">천주교인천교구노동사목</text:span><text:span text:style-name="T595">, </text:span><text:span text:style-name="T596">천주교정의구현전국연합</text:span><text:span text:style-name="T597">, </text:span><text:span text:style-name="T598">청년유니온</text:span><text:span text:style-name="T599">, </text:span><text:span text:style-name="T600">카톨릭농민회</text:span><text:span text:style-name="T601">, </text:span><text:span text:style-name="T602">평등교육실현을위한전국학부모회</text:span><text:span text:style-name="T603">, </text:span><text:span text:style-name="T604">평화와통일을여는사람들</text:span><text:span text:style-name="T605">, </text:span><text:span text:style-name="T606">학교급식전국네트워크</text:span><text:span text:style-name="T607">, </text:span><text:span text:style-name="T608">한국노동조합총연맹</text:span><text:span text:style-name="T609">, </text:span><text:span text:style-name="T610">한국농업경영인중앙연합회</text:span><text:span text:style-name="T611">, </text:span><text:span text:style-name="T612">한국민주제약노동조합</text:span><text:span text:style-name="T613">, </text:span><text:span text:style-name="T614">한국비정규센터</text:span><text:span text:style-name="T615">, </text:span><text:span text:style-name="T616">한국의료복지사회적협동조합연합회</text:span><text:span text:style-name="T617">, </text:span><text:span text:style-name="T618">한국진보연대</text:span><text:span text:style-name="T619">, </text:span><text:span text:style-name="T620">한국청년연대</text:span><text:span text:style-name="T621">, </text:span><text:span text:style-name="T622">행동하는의사회</text:span><text:span text:style-name="T623">, </text:span><text:span text:style-name="T624">현장실천노동자연대</text:span><text:span text:style-name="T625">, </text:span><text:span text:style-name="T626">현장실천사회변혁노동자전선</text:span><text:span text:style-name="T627">, </text:span><text:span text:style-name="T628">환경운동연합</text:span><text:span text:style-name="T629">, </text:span><text:span text:style-name="T630">환경정의</text:span><text:span text:style-name="T631">, 21C</text:span><text:span text:style-name="T632">한국대학생연합</text:span><text:span text:style-name="T633">, icoop</text:span><text:span text:style-name="T634">소비자활동연합회 </text:span></text:p>
      <text:p text:style-name="P66"><text:span text:style-name="T635"># </text:span><text:span text:style-name="T636">첨부자료</text:span><text:span text:style-name="T637">2. </text:span><text:span text:style-name="T638">참고자료</text:span></text:p>
      <text:p text:style-name="P67"><text:span text:style-name="T639">참고자료 </text:span><text:span text:style-name="T640">1 </text:span><text:span text:style-name="T641">녹지그룹 사업계획서 요약</text:span></text:p>
      <text:p text:style-name="P68"><draw:frame draw:style-name="fr3" draw:z-index="0" svg:height="21.790cm" svg:width="16.355cm" svg:x="0.000cm" svg:y="-21.790cm" text:anchor-type="as-char"><draw:image draw:style-name="gr3" text:anchor-type="paragraph" xlink:actuate="onLoad" xlink:href="Pictures/00000.jpeg" xlink:show="embed" xlink:type="simple"/></draw:frame></text:p>
      <text:p text:style-name="P69"><draw:frame draw:style-name="fr4" draw:z-index="0" svg:height="20.788cm" svg:width="14.558cm" svg:x="0.000cm" svg:y="-20.788cm" text:anchor-type="as-char"><draw:image draw:style-name="gr4" text:anchor-type="paragraph" xlink:actuate="onLoad" xlink:href="Pictures/00001.jpeg" xlink:show="embed" xlink:type="simple"/></draw:frame></text:p>
      <text:p text:style-name="P70"><text:span text:style-name="T642">참고자료 </text:span><text:span text:style-name="T643">2 </text:span><text:span text:style-name="T644">세인트바움과 서울리거</text:span></text:p>
      <text:p text:style-name="P71"><draw:frame draw:style-name="fr5" draw:z-index="0" svg:height="24.719cm" svg:width="14.859cm" svg:x="2.742cm" svg:y="3.910cm" text:anchor-page-number="0" text:anchor-type="page"><draw:image draw:style-name="gr5" text:anchor-type="paragraph" xlink:actuate="onLoad" xlink:href="Pictures/00002.jpeg" xlink:show="embed" xlink:type="simple"/></draw:frame></text:p>
      <text:p text:style-name="P72"/>
      <text:p text:style-name="P73"><draw:frame draw:style-name="fr6" draw:z-index="0" svg:height="9.286cm" svg:width="15.797cm" svg:x="0.000cm" svg:y="-9.286cm" text:anchor-type="as-char"><draw:image draw:style-name="gr6" text:anchor-type="paragraph" xlink:actuate="onLoad" xlink:href="Pictures/00003.jpeg" xlink:show="embed" xlink:type="simple"/></draw:frame></text:p>
      <text:p text:style-name="P74"/>
      <text:p text:style-name="P75"><draw:frame draw:style-name="fr7" draw:z-index="0" svg:height="13.353cm" svg:width="15.600cm" svg:x="0.000cm" svg:y="0.000cm" text:anchor-type="paragraph"><draw:image draw:style-name="gr7" text:anchor-type="paragraph" xlink:actuate="onLoad" xlink:href="Pictures/00004.jpeg" xlink:show="embed" xlink:type="simple"/></draw:frame></text:p>
      <text:p text:style-name="P76"><draw:frame draw:style-name="fr8" draw:z-index="0" svg:height="23.153cm" svg:width="15.364cm" svg:x="2.741cm" svg:y="4.220cm" text:anchor-page-number="0" text:anchor-type="page"><draw:image draw:style-name="gr8" text:anchor-type="paragraph" xlink:actuate="onLoad" xlink:href="Pictures/00005.jpeg" xlink:show="embed" xlink:type="simple"/></draw:frame></text:p>
      <text:p text:style-name="P77"/>
      <text:p text:style-name="P78"><text:span text:style-name="T645">참고자료 </text:span><text:span text:style-name="T646">3 BCC(</text:span><text:span text:style-name="T647">북경연합리거유한투자공사</text:span><text:span text:style-name="T648">) </text:span><text:span text:style-name="T649">서울리거 의료진 </text:span></text:p>
      <text:p text:style-name="P79"><draw:frame draw:style-name="fr9" draw:z-index="0" svg:height="8.147cm" svg:width="14.697cm" svg:x="0.000cm" svg:y="-8.147cm" text:anchor-type="as-char"><draw:image draw:style-name="gr9" text:anchor-type="paragraph" xlink:actuate="onLoad" xlink:href="Pictures/00006.jpeg" xlink:show="embed" xlink:type="simple"/></draw:frame><draw:frame draw:style-name="fr10" draw:z-index="0" svg:height="7.260cm" svg:width="14.589cm" svg:x="0.000cm" svg:y="-7.260cm" text:anchor-type="as-char"><draw:image draw:style-name="gr10" text:anchor-type="paragraph" xlink:actuate="onLoad" xlink:href="Pictures/00007.jpeg" xlink:show="embed" xlink:type="simple"/></draw:frame><draw:frame draw:style-name="fr11" draw:z-index="0" svg:height="6.980cm" svg:width="14.435cm" svg:x="0.000cm" svg:y="-6.980cm" text:anchor-type="as-char"><draw:image draw:style-name="gr11" text:anchor-type="paragraph" xlink:actuate="onLoad" xlink:href="Pictures/00008.jpeg" xlink:show="embed" xlink:type="simple"/></draw:frame><text:span text:style-name="T650"> </text:span></text:p>
      <text:p text:style-name="P80"><text:span text:style-name="T651">참고자료 </text:span><text:span text:style-name="T652">4 </text:span><text:span text:style-name="T653">보건산업진흥원 출장보고서</text:span></text:p>
      <text:p text:style-name="P81"><draw:frame draw:style-name="fr12" draw:z-index="0" svg:height="19.698cm" svg:width="13.431cm" svg:x="0.000cm" svg:y="-19.698cm" text:anchor-type="as-char"><draw:image draw:style-name="gr12" text:anchor-type="paragraph" xlink:actuate="onLoad" xlink:href="Pictures/00009.jpeg" xlink:show="embed" xlink:type="simple"/></draw:frame></text:p>
      <text:p text:style-name="P82"/>
      <text:p text:style-name="P83"><text:line-break/></text:p>
      <text:p text:style-name="P84"><draw:frame draw:style-name="fr13" draw:z-index="0" svg:height="17.134cm" svg:width="16.972cm" svg:x="0.000cm" svg:y="-17.134cm" text:anchor-type="as-char"><draw:image draw:style-name="gr13" text:anchor-type="paragraph" xlink:actuate="onLoad" xlink:href="Pictures/00010.jpeg" xlink:show="embed" xlink:type="simple"/></draw:frame></text:p>
      <text:p text:style-name="P85"><draw:frame draw:style-name="fr14" draw:z-index="0" svg:height="18.909cm" svg:width="13.957cm" svg:x="0.000cm" svg:y="-18.909cm" text:anchor-type="as-char"><draw:image draw:style-name="gr14" text:anchor-type="paragraph" xlink:actuate="onLoad" xlink:href="Pictures/00011.jpeg" xlink:show="embed" xlink:type="simple"/></draw:frame></text:p>
      <text:p text:style-name="P86"><draw:frame draw:style-name="fr15" draw:z-index="0" svg:height="22.333cm" svg:width="15.999cm" svg:x="0.000cm" svg:y="-22.333cm" text:anchor-type="as-char"><draw:image draw:style-name="gr15" text:anchor-type="paragraph" xlink:actuate="onLoad" xlink:href="Pictures/00012.jpeg" xlink:show="embed" xlink:type="simple"/></draw:frame></text:p>
      <text:p text:style-name="P87"><draw:frame draw:style-name="fr16" draw:z-index="0" svg:height="21.528cm" svg:width="15.922cm" svg:x="0.000cm" svg:y="-21.528cm" text:anchor-type="as-char"><draw:image draw:style-name="gr16" text:anchor-type="paragraph" xlink:actuate="onLoad" xlink:href="Pictures/00013.jpeg" xlink:show="embed" xlink:type="simple"/></draw:frame></text:p>
      <text:p text:style-name="P88"><text:span text:style-name="T654">참고자료 </text:span><text:span text:style-name="T655">5. </text:span><text:span text:style-name="T656">제주도 의회 전체회의 임시회 </text:span><text:span text:style-name="T657">(2015.4.16.) </text:span><text:span text:style-name="T658">원희룡 도지사 발언</text:span></text:p>
      <text:p text:style-name="P89"/>
      <text:p text:style-name="P90"><draw:frame draw:style-name="fr17" draw:z-index="0" svg:width="15.599cm" svg:x="0.000cm" svg:y="-13.942cm" text:anchor-type="as-char"><draw:text-box fo:min-height="13.942cm"><table:table table:name="T3" table:style-name="T3" text:anchor-type="paragraph"><table:table-column table:style-name="T3.C67"/><table:table-row table:style-name="T3.R1"><table:table-cell table:style-name="T3.R1_C0"><text:p text:style-name="P91"><text:span text:style-name="T659">자료 출처 </text:span><text:span text:style-name="T660">: </text:span><text:span text:style-name="T661">제주도의회 전체회의 임시회 </text:span><text:span text:style-name="T662">(2015.4.16) </text:span></text:p><text:p text:style-name="P92"/><text:p text:style-name="P93"><text:span text:style-name="T663">원희룡 지사발언 </text:span></text:p><text:p text:style-name="P94"/><text:p text:style-name="P95"/><text:p text:style-name="P96"><text:span text:style-name="T664"> </text:span><text:span text:style-name="T665">"</text:span><text:span text:style-name="T666">병원 운영 경험이 없는 사업자인데 병원을 맡겨도 가능하냐</text:span><text:span text:style-name="T667">. </text:span><text:span text:style-name="T668">그런데 이것은 헬스케어 타운의 헬스를 녹지그룹에게 채우라고 한 이상 녹지가 할 수 밖에 없는 상황입니다</text:span><text:span text:style-name="T669">.</text:span></text:p><text:p text:style-name="P97"><text:span text:style-name="T670"> </text:span><text:span text:style-name="T671">실제적인 운영은 병원 운영 경험이 있는 중국과 일본의 </text:span><text:span text:style-name="T672">2</text:span><text:span text:style-name="T673">개 회사와 업무협약을 맺어서 공동으로 운영할 계획이라고 합니다</text:span><text:span text:style-name="T674">.</text:span></text:p><text:p text:style-name="P98"><text:span text:style-name="T675"> </text:span><text:span text:style-name="T676">대신 투자지분 관계는 관계법을 지키도록 엄격하게 할 계획입니다</text:span><text:span text:style-name="T677">."</text:span></text:p><text:p text:style-name="P99"/><text:p text:style-name="P100"><text:span text:style-name="T678"> </text:span><text:span text:style-name="T679">"</text:span><text:span text:style-name="T680">다른 의료투자자들도 사실은 투자 문의를 하거나 헬스케어타운에 입주를 문의한 경우가 있었는데</text:span><text:span text:style-name="T681">, </text:span><text:span text:style-name="T682">저희들은 국내법인이 외국인을 내세워서 우회적으로 영리병원에 접근할 가능성이 조금이라도 있는 경우에는  아예 전부 반려시키면서 보완했습니다</text:span><text:span text:style-name="T683">.</text:span></text:p><text:p text:style-name="P101"><text:span text:style-name="T684"> </text:span><text:span text:style-name="T685">앞으로도 혹시 우회적으로 국내영리병원을 외국병원을 이용해서 탈법적으로 다리를 걸치려는 부분들에 대해서는 엄격한 심사를 통해서 걸러낼 수 있도록 경계심을 늦추지 않겠습니다</text:span><text:span text:style-name="T686">."</text:span></text:p><text:p text:style-name="P102"/></table:table-cell></table:table-row></table:table></draw:text-box></draw:frame></text:p>
      <text:p text:style-name="P103"/>
      <text:p text:style-name="P104"/>
      <text:p text:style-name="P105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00cm" fo:margin-left="2.500cm" fo:margin-right="2.500cm" fo:margin-top="1.5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style:style style:class="text" style:family="paragraph" style:name="14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4.0pt" fo:font-weight="bold" fo:letter-spacing="-1.4pt" style:font-name="HY견고딕" style:font-name-asian="HY견고딕" style:font-size-asian="14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15년 4월 27일 월요일 오전 12:12:39</meta:creation-date>
    <dc:title>국내병원의 우회적 영리병원 설립 통로가 된 제주 녹지국제 영리병원 허용 중단하라</dc:title>
    <dc:creator>Woo Seoc Kyun</dc:creator>
    <dc:date>2015년 4월 27일 월요일 오후 3:04:21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