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ext" style:name="T12">
      <style:text-properties fo:font-weight="bold" fo:letter-spacing="-1.0pt" style:font-name="HCI Hollyhock" style:font-name-asian="휴먼고딕" style:font-weight-asian="bold"/>
    </style:style>
    <style:style style:family="text" style:name="T13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6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7">
      <style:text-properties style:font-name="HCI Hollyhock" style:font-name-asian="휴먼고딕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ext" style:name="T19">
      <style:text-properties style:font-name="HCI Hollyhock" style:font-name-asian="휴먼고딕"/>
    </style:style>
    <style:style style:family="text" style:name="T20">
      <style:text-properties fo:font-weight="bold" fo:letter-spacing="-1.0pt" style:font-name="HCI Hollyhock" style:font-name-asian="휴먼고딕" style:font-weight-asian="bold"/>
    </style:style>
    <style:style style:family="text" style:name="T21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2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3">
      <style:text-properties style:font-name="바탕" style:font-name-asian="한양견고딕"/>
    </style:style>
    <style:style style:family="text" style:name="T24">
      <style:text-properties style:font-name="바탕" style:font-name-asian="한양견고딕"/>
    </style:style>
    <style:style style:family="text" style:name="T25">
      <style:text-properties style:font-name="바탕" style:font-name-asian="한양견고딕"/>
    </style:style>
    <style:style style:family="paragraph" style:name="P14" style:parent-style-name="11">
      <style:paragraph-properties style:snap-to-layout-grid="false"/>
    </style:style>
    <style:style style:family="text" style:name="T26">
      <style:text-properties style:font-name="바탕" style:font-name-asian="한양견명조"/>
    </style:style>
    <style:style style:family="text" style:name="T27">
      <style:text-properties style:font-name="바탕" style:font-name-asian="한양견명조"/>
    </style:style>
    <style:style style:family="text" style:name="T28">
      <style:text-properties style:font-name="바탕" style:font-name-asian="한양견명조"/>
    </style:style>
    <style:style style:family="text" style:name="T29">
      <style:text-properties style:font-name="바탕" style:font-name-asian="한양견명조"/>
    </style:style>
    <style:style style:family="paragraph" style:name="P15" style:parent-style-name="11">
      <style:paragraph-properties style:snap-to-layout-grid="false"/>
    </style:style>
    <style:style style:family="text" style:name="T30">
      <style:text-properties style:font-name="바탕" style:font-name-asian="한양견명조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3.930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7">
      <style:paragraph-properties fo:margin-left="0.449cm" fo:text-indent="-0.449cm" style:snap-to-layout-grid="false"/>
    </style:style>
    <style:style style:family="text" style:name="T31">
      <style:text-properties style:font-name="바탕" style:font-name-asian="휴먼명조"/>
    </style:style>
    <style:style style:family="text" style:name="T32">
      <style:text-properties style:font-name="바탕" style:font-name-asian="휴먼명조"/>
    </style:style>
    <style:style style:family="text" style:name="T33">
      <style:text-properties style:font-name="바탕" style:font-name-asian="휴먼명조"/>
    </style:style>
    <style:style style:family="text" style:name="T34">
      <style:text-properties style:font-name="바탕" style:font-name-asian="휴먼명조"/>
    </style:style>
    <style:style style:family="text" style:name="T35">
      <style:text-properties style:font-name="바탕" style:font-name-asian="휴먼명조"/>
    </style:style>
    <style:style style:family="paragraph" style:name="P18" style:parent-style-name="7">
      <style:paragraph-properties style:snap-to-layout-grid="false"/>
    </style:style>
    <style:style style:family="paragraph" style:name="P19" style:parent-style-name="7">
      <style:paragraph-properties style:snap-to-layout-grid="false"/>
    </style:style>
    <style:style style:family="text" style:name="T36">
      <style:text-properties style:font-name="바탕" style:font-name-asian="휴먼명조"/>
    </style:style>
    <style:style style:family="text" style:name="T37">
      <style:text-properties style:font-name="바탕" style:font-name-asian="휴먼명조"/>
    </style:style>
    <style:style style:family="text" style:name="T38">
      <style:text-properties style:font-name="바탕" style:font-name-asian="휴먼명조"/>
    </style:style>
    <style:style style:family="text" style:name="T39">
      <style:text-properties style:font-name="바탕" style:font-name-asian="휴먼명조"/>
    </style:style>
    <style:style style:family="text" style:name="T40">
      <style:text-properties style:font-name="바탕" style:font-name-asian="휴먼명조"/>
    </style:style>
    <style:style style:family="text" style:name="T41">
      <style:text-properties style:font-name="바탕" style:font-name-asian="휴먼명조"/>
    </style:style>
    <style:style style:family="text" style:name="T42">
      <style:text-properties style:font-name="바탕" style:font-name-asian="휴먼명조"/>
    </style:style>
    <style:style style:family="text" style:name="T43">
      <style:text-properties style:font-name="바탕" style:font-name-asian="휴먼명조"/>
    </style:style>
    <style:style style:family="text" style:name="T44">
      <style:text-properties style:font-name="바탕" style:font-name-asian="휴먼명조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paragraph" style:name="P20" style:parent-style-name="7">
      <style:paragraph-properties style:snap-to-layout-grid="false"/>
    </style:style>
    <style:style style:family="paragraph" style:name="P21" style:parent-style-name="7">
      <style:paragraph-properties style:snap-to-layout-grid="false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paragraph" style:name="P22" style:parent-style-name="7">
      <style:paragraph-properties fo:margin-right="0.332cm" style:snap-to-layout-grid="false"/>
    </style:style>
    <style:style style:family="text" style:name="T68">
      <style:text-properties fo:font-size="11.5pt" style:font-name="바탕" style:font-name-asian="휴먼명조" style:font-size-asian="11.5pt"/>
    </style:style>
    <style:style style:family="text" style:name="T69">
      <style:text-properties fo:font-size="11.5pt" style:font-name="바탕" style:font-name-asian="휴먼명조" style:font-size-asian="11.5pt"/>
    </style:style>
    <style:style style:family="text" style:name="T70">
      <style:text-properties fo:font-size="11.5pt" style:font-name="바탕" style:font-name-asian="휴먼명조" style:font-size-asian="11.5pt"/>
    </style:style>
    <style:style style:family="text" style:name="T71">
      <style:text-properties fo:font-size="11.5pt" style:font-name="바탕" style:font-name-asian="휴먼명조" style:font-size-asian="11.5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보건복지 담당 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회복지위원회</text:span><text:span text:style-name="T8"> </text:span><text:span text:style-name="T9">( </text:span><text:span text:style-name="T10">담당 </text:span><text:span text:style-name="T11">: </text:span><text:span text:style-name="T12">김남희 팀장 </text:span><text:span text:style-name="T13">02-723-5056 welfare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진주의료원 용도변경 승인 관련 보건복지부 공익감사청구 보도자료   </text:span></text:p></table:table-cell></table:table-row><table:table-row table:style-name="T1.R4"><table:table-cell table:style-name="T1.R4_C0"><text:p text:style-name="P8"><text:span text:style-name="T16">날    짜</text:span></text:p></table:table-cell><table:table-cell table:style-name="T1.R4_C1"><text:p text:style-name="P9"><text:span text:style-name="T17">2015. 4. 17. (</text:span><text:span text:style-name="T18">총 </text:span><text:span text:style-name="T19">1 </text:span><text:span text:style-name="T20">쪽</text:span><text:span text:style-name="T21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2">보도자료 </text:span></text:p></table:table-cell></table:table-row></table:table></draw:text-box></draw:frame></text:p>
      <text:p text:style-name="P12"><draw:frame draw:style-name="fr2" draw:z-index="0" svg:width="14.920cm" svg:x="0.000cm" svg:y="-3.930cm" text:anchor-type="as-char"><draw:text-box fo:min-height="3.930cm"><table:table table:name="T2" table:style-name="T2" text:anchor-type="paragraph"><table:table-column table:style-name="T2.C67"/><table:table-row table:style-name="T2.R1"><table:table-cell table:style-name="T2.R1_C0"><text:p text:style-name="P13"><text:span text:style-name="T23">참여연대</text:span><text:span text:style-name="T24">, </text:span><text:span text:style-name="T25">진주의료원 용도변경 승인 관련 보건복지부에 대한 감사원 공익감사 청구 </text:span></text:p><text:p text:style-name="P14"><text:span text:style-name="T26"> </text:span><text:span text:style-name="T27">지역주민의 보건권을 침해하고</text:span><text:span text:style-name="T28">, </text:span><text:span text:style-name="T29">막대한 국가보조금이 투여된 공공병원을 청사로 유용하는 것을 눈감아준 위법한 행위임</text:span></text:p><text:p text:style-name="P15"><text:span text:style-name="T30">감사원이 철저히 감사하여 합당한 조치해야   </text:span></text:p></table:table-cell></table:table-row></table:table></draw:text-box></draw:frame></text:p>
      <text:p text:style-name="P16"/>
      <text:p text:style-name="P17"><text:span text:style-name="T31">1. </text:span><text:span text:style-name="T32">참여연대는 오늘</text:span><text:span text:style-name="T33">(4/17) </text:span><text:span text:style-name="T34">진주의료원 시설을 경남도 서부청사로 용도변경한 것을 승인한 보건복지부의 위법하고 공익에 현저히 반하는 행위에 대하여 감사원에 공익감사 청구서를 접수합니다</text:span><text:span text:style-name="T35">. </text:span></text:p>
      <text:p text:style-name="P18"/>
      <text:p text:style-name="P19"><text:span text:style-name="T36">2. </text:span><text:span text:style-name="T37">경상남도는 신축 당시 </text:span><text:span text:style-name="T38">200</text:span><text:span text:style-name="T39">억 원이 넘는 국가보조금이 투입되고 호스피스병동 증축 만으로도 </text:span><text:span text:style-name="T40">7</text:span><text:span text:style-name="T41">억 원이 넘는 국가보조금이 지급되었으며 연간 </text:span><text:span text:style-name="T42">20</text:span><text:span text:style-name="T43">만 명의 주민이 활용하였고 연간 </text:span><text:span text:style-name="T44">1</text:span><text:span text:style-name="T45">만 명이 넘는 응급환자들을 진료한 지역거점 공공병원인 진주의료원을 폐원시키고</text:span><text:span text:style-name="T46">, </text:span><text:span text:style-name="T47">그 청사를 경남도 서부청사로 용도변경 하였습니다</text:span><text:span text:style-name="T48">. </text:span><text:line-break/><text:line-break/><text:span text:style-name="T49">그러나 경상남도의 진주의료원 용도변경은 </text:span><text:span text:style-name="T50">(1) </text:span><text:span text:style-name="T51">지역주민의 보건권 및 진주시의 권한을 침해하는 행위이며</text:span><text:span text:style-name="T52">, (2) </text:span><text:span text:style-name="T53">막대한 국가보조금이 투여된 공공병원을 다른 용도로 사용하여 보조금 관리에 관한 법률에 위반되고 공익을 해치는 행위이고</text:span><text:span text:style-name="T54">, (3) </text:span><text:span text:style-name="T55">국회 국정조사의 결의사항에 위반되어 국정감사 및 조사에 관한 법률과 지방공무원법에 위반될 뿐만 아니라</text:span><text:span text:style-name="T56">, (4) </text:span><text:span text:style-name="T57">지방자치 관련 법령에 위배되는 행위임에도</text:span><text:span text:style-name="T58">, </text:span><text:span text:style-name="T59">보건복지부는 이러한 위헌위법하고 공익에 반하는 행위를 승인해준 것으로 명백하게 위법적이고 공익에 반하는 직무유기 조치입니다</text:span><text:span text:style-name="T60">.  </text:span></text:p>
      <text:p text:style-name="P20"/>
      <text:p text:style-name="P21"><text:span text:style-name="T61">3. </text:span><text:span text:style-name="T62">이에 참여연대는 보건복지부의 진주의료원 용도변경 승인에 대하여 공익감사를 청구하여</text:span><text:span text:style-name="T63">, </text:span><text:span text:style-name="T64">아래에 공익감사청구서를 아래에 별첨합니다</text:span><text:span text:style-name="T65">. </text:span><text:span text:style-name="T66">감사원은 보건복지부의 위법행위에 대하여 철저히 감사하고 보건복지부의 위법한 승인을 시정하도록 조치를 취하여야 할 것입니다</text:span><text:span text:style-name="T67">. </text:span></text:p>
      <text:p text:style-name="P22"><text:span text:style-name="T68">※ </text:span><text:span text:style-name="T69">별첨 </text:span><text:span text:style-name="T70">: </text:span><text:span text:style-name="T71">감사청구서 전문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4월 16일 목요일 오후 4:54:51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