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style:font-name="한양견고딕" style:font-name-asian="한양견고딕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style:font-name="한양견고딕" style:font-name-asian="한양견고딕"/>
    </style:style>
    <style:style style:family="text" style:name="T9">
      <style:text-properties fo:font-weight="bold" fo:letter-spacing="-1.0pt" style:font-name="한양견고딕" style:font-name-asian="한양견고딕" style:font-weight-asian="bold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6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3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4">
      <style:text-properties style:font-name="HCI Hollyhock" style:font-name-asian="휴먼고딕"/>
    </style:style>
    <style:style style:family="text" style:name="T25">
      <style:text-properties fo:font-weight="bold" fo:letter-spacing="-1.0pt" style:font-name="HCI Hollyhock" style:font-name-asian="휴먼고딕" style:font-weight-asian="bold"/>
    </style:style>
    <style:style style:family="text" style:name="T26">
      <style:text-properties style:font-name="HCI Hollyhock" style:font-name-asian="휴먼고딕"/>
    </style:style>
    <style:style style:family="text" style:name="T27">
      <style:text-properties fo:font-weight="bold" fo:letter-spacing="-1.0pt" style:font-name="HCI Hollyhock" style:font-name-asian="휴먼고딕" style:font-weight-asian="bold"/>
    </style:style>
    <style:style style:family="text" style:name="T28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9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30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31">
      <style:text-properties style:font-name="바탕" style:font-name-asian="한양견명조"/>
    </style:style>
    <style:style style:family="paragraph" style:name="P15" style:parent-style-name="11">
      <style:paragraph-properties style:snap-to-layout-grid="false"/>
    </style:style>
    <style:style style:family="text" style:name="T32">
      <style:text-properties style:font-name="바탕" style:font-name-asian="한양견명조"/>
    </style:style>
    <style:style style:family="paragraph" style:name="P16" style:parent-style-name="11">
      <style:paragraph-properties style:snap-to-layout-grid="false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paragraph" style:name="P17" style:parent-style-name="11">
      <style:paragraph-properties style:snap-to-layout-grid="false"/>
    </style:style>
    <style:style style:family="text" style:name="T36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4.177cm"/>
    </style:style>
    <style:style style:family="paragraph" style:name="P18" style:parent-style-name="2">
      <style:paragraph-properties fo:line-height="150%" fo:text-indent="-0.459cm"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text" style:name="T127">
      <style:text-properties style:font-name="바탕" style:font-name-asian="휴먼명조"/>
    </style:style>
    <style:style style:family="text" style:name="T128">
      <style:text-properties style:font-name="바탕" style:font-name-asian="휴먼명조"/>
    </style:style>
    <style:style style:family="text" style:name="T129">
      <style:text-properties style:font-name="바탕" style:font-name-asian="휴먼명조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text" style:name="T136">
      <style:text-properties style:font-name="바탕" style:font-name-asian="휴먼명조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style:font-name="바탕" style:font-name-asian="휴먼명조"/>
    </style:style>
    <style:style style:family="text" style:name="T140">
      <style:text-properties style:font-name="바탕" style:font-name-asian="휴먼명조"/>
    </style:style>
    <style:style style:family="text" style:name="T141">
      <style:text-properties style:font-name="바탕" style:font-name-asian="휴먼명조"/>
    </style:style>
    <style:style style:family="text" style:name="T142">
      <style:text-properties style:font-name="바탕" style:font-name-asian="휴먼명조"/>
    </style:style>
    <style:style style:family="text" style:name="T143">
      <style:text-properties style:font-name="바탕" style:font-name-asian="휴먼명조"/>
    </style:style>
    <style:style style:family="text" style:name="T144">
      <style:text-properties style:font-name="바탕" style:font-name-asian="휴먼명조"/>
    </style:style>
    <style:style style:family="text" style:name="T145">
      <style:text-properties style:font-name="바탕" style:font-name-asian="휴먼명조"/>
    </style:style>
    <style:style style:family="text" style:name="T146">
      <style:text-properties style:font-name="바탕" style:font-name-asian="휴먼명조"/>
    </style:style>
    <style:style style:family="text" style:name="T147">
      <style:text-properties style:font-name="바탕" style:font-name-asian="휴먼명조"/>
    </style:style>
    <style:style style:family="text" style:name="T148">
      <style:text-properties style:font-name="바탕" style:font-name-asian="휴먼명조"/>
    </style:style>
    <style:style style:family="text" style:name="T149">
      <style:text-properties style:font-name="바탕" style:font-name-asian="휴먼명조"/>
    </style:style>
    <style:style style:family="text" style:name="T150">
      <style:text-properties style:font-name="바탕" style:font-name-asian="휴먼명조"/>
    </style:style>
    <style:style style:family="text" style:name="T151">
      <style:text-properties style:font-name="바탕" style:font-name-asian="휴먼명조"/>
    </style:style>
    <style:style style:family="text" style:name="T152">
      <style:text-properties style:font-name="바탕" style:font-name-asian="휴먼명조"/>
    </style:style>
    <style:style style:family="text" style:name="T153">
      <style:text-properties style:font-name="바탕" style:font-name-asian="휴먼명조"/>
    </style:style>
    <style:style style:family="text" style:name="T154">
      <style:text-properties style:font-name="바탕" style:font-name-asian="휴먼명조"/>
    </style:style>
    <style:style style:family="text" style:name="T155">
      <style:text-properties style:font-name="바탕" style:font-name-asian="휴먼명조"/>
    </style:style>
    <style:style style:family="text" style:name="T156">
      <style:text-properties style:font-name="바탕" style:font-name-asian="휴먼명조"/>
    </style:style>
    <style:style style:family="text" style:name="T157">
      <style:text-properties style:font-name="바탕" style:font-name-asian="휴먼명조"/>
    </style:style>
    <style:style style:family="text" style:name="T158">
      <style:text-properties style:font-name="바탕" style:font-name-asian="휴먼명조"/>
    </style:style>
    <style:style style:family="text" style:name="T159">
      <style:text-properties style:font-name="바탕" style:font-name-asian="휴먼명조"/>
    </style:style>
    <style:style style:family="text" style:name="T160">
      <style:text-properties style:font-name="바탕" style:font-name-asian="휴먼명조"/>
    </style:style>
    <style:style style:family="text" style:name="T161">
      <style:text-properties style:font-name="바탕" style:font-name-asian="휴먼명조"/>
    </style:style>
    <style:style style:family="text" style:name="T162">
      <style:text-properties style:font-name="바탕" style:font-name-asian="휴먼명조"/>
    </style:style>
    <style:style style:family="paragraph" style:name="P26" style:parent-style-name="0">
      <style:paragraph-properties fo:text-indent="-0.459cm" style:snap-to-layout-grid="false"/>
    </style:style>
    <style:style style:family="paragraph" style:name="P27" style:parent-style-name="0">
      <style:paragraph-properties fo:text-indent="-0.459cm" style:snap-to-layout-grid="false"/>
    </style:style>
    <style:style style:family="text" style:name="T1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5">
      <style:text-properties fo:font-size="11.5pt" style:font-name="HCI Poppy" style:font-name-asian="휴먼명조" style:font-size-asian="11.5pt"/>
    </style:style>
    <style:style style:family="text" style:name="T1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7">
      <style:text-properties fo:font-size="11.5pt" style:font-name="바탕" style:font-name-asian="휴먼명조" style:font-size-asian="11.5pt"/>
    </style:style>
    <style:style style:family="text" style:name="T1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9">
      <style:text-properties fo:font-size="11.5pt" style:font-name="바탕" style:font-name-asian="휴먼명조" style:font-size-asian="11.5pt"/>
    </style:style>
    <style:style style:family="text" style:name="T1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1">
      <style:text-properties fo:font-size="11.5pt" style:font-name="HCI Poppy" style:font-name-asian="휴먼명조" style:font-size-asian="11.5pt"/>
    </style:style>
    <style:style style:family="text" style:name="T1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3">
      <style:text-properties fo:font-size="11.5pt" style:font-name="HCI Poppy" style:font-name-asian="휴먼명조" style:font-size-asian="11.5pt"/>
    </style:style>
    <style:style style:family="text" style:name="T1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5">
      <style:text-properties fo:font-size="11.5pt" style:font-name="HCI Poppy" style:font-name-asian="휴먼명조" style:font-size-asian="11.5pt"/>
    </style:style>
    <style:style style:family="text" style:name="T1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7">
      <style:text-properties fo:font-size="11.5pt" style:font-name="바탕" style:font-name-asian="휴먼명조" style:font-size-asian="11.5pt"/>
    </style:style>
    <style:style style:family="text" style:name="T1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9">
      <style:text-properties fo:font-size="11.5pt" style:font-name="바탕" style:font-name-asian="휴먼명조" style:font-size-asian="11.5pt"/>
    </style:style>
    <style:style style:family="text" style:name="T1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1">
      <style:text-properties fo:font-size="11.5pt" style:font-name="HCI Poppy" style:font-name-asian="휴먼명조" style:font-size-asian="11.5pt"/>
    </style:style>
    <style:style style:family="text" style:name="T1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3">
      <style:text-properties fo:font-size="11.5pt" style:font-name="HCI Poppy" style:font-name-asian="휴먼명조" style:font-size-asian="11.5pt"/>
    </style:style>
    <style:style style:family="text" style:name="T1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5">
      <style:text-properties fo:font-size="11.5pt" style:font-name="HCI Poppy" style:font-name-asian="휴먼명조" style:font-size-asian="11.5pt"/>
    </style:style>
    <style:style style:family="text" style:name="T1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7">
      <style:text-properties fo:font-size="11.5pt" style:font-name="HCI Poppy" style:font-name-asian="휴먼명조" style:font-size-asian="11.5pt"/>
    </style:style>
    <style:style style:family="text" style:name="T1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9">
      <style:text-properties fo:font-size="11.5pt" style:font-name="HCI Poppy" style:font-name-asian="휴먼명조" style:font-size-asian="11.5pt"/>
    </style:style>
    <style:style style:family="paragraph" style:name="P28" style:parent-style-name="7">
      <style:paragraph-properties style:snap-to-layout-grid="false"/>
    </style:style>
    <style:style style:family="paragraph" style:name="P29" style:parent-style-name="7">
      <style:paragraph-properties fo:text-indent="-0.441cm" style:snap-to-layout-grid="false"/>
    </style:style>
    <style:style style:family="text" style:name="T190">
      <style:text-properties style:font-name="바탕" style:font-name-asian="휴먼명조"/>
    </style:style>
    <style:style style:family="text" style:name="T191">
      <style:text-properties style:font-name="바탕" style:font-name-asian="휴먼명조"/>
    </style:style>
    <style:style style:family="text" style:name="T192">
      <style:text-properties style:font-name="바탕" style:font-name-asian="휴먼명조"/>
    </style:style>
    <style:style style:family="text" style:name="T193">
      <style:text-properties style:font-name="바탕" style:font-name-asian="휴먼명조"/>
    </style:style>
    <style:style style:family="text" style:name="T194">
      <style:text-properties style:font-name="바탕" style:font-name-asian="휴먼명조"/>
    </style:style>
    <style:style style:family="text" style:name="T195">
      <style:text-properties style:font-name="바탕" style:font-name-asian="휴먼명조"/>
    </style:style>
    <style:style style:family="text" style:name="T196">
      <style:text-properties style:font-name="바탕" style:font-name-asian="휴먼명조"/>
    </style:style>
    <style:style style:family="text" style:name="T197">
      <style:text-properties style:font-name="바탕" style:font-name-asian="휴먼명조"/>
    </style:style>
    <style:style style:family="text" style:name="T198">
      <style:text-properties style:font-name="바탕" style:font-name-asian="휴먼명조"/>
    </style:style>
    <style:style style:family="text" style:name="T199">
      <style:text-properties style:font-name="바탕" style:font-name-asian="휴먼명조"/>
    </style:style>
    <style:style style:family="text" style:name="T200">
      <style:text-properties style:font-name="바탕" style:font-name-asian="휴먼명조"/>
    </style:style>
    <style:style style:family="text" style:name="T201">
      <style:text-properties style:font-name="바탕" style:font-name-asian="휴먼명조"/>
    </style:style>
    <style:style style:family="text" style:name="T202">
      <style:text-properties style:font-name="바탕" style:font-name-asian="휴먼명조"/>
    </style:style>
    <style:style style:family="text" style:name="T203">
      <style:text-properties style:font-name="바탕" style:font-name-asian="휴먼명조"/>
    </style:style>
    <style:style style:family="text" style:name="T204">
      <style:text-properties style:font-name="바탕" style:font-name-asian="휴먼명조"/>
    </style:style>
    <style:style style:family="text" style:name="T205">
      <style:text-properties style:font-name="바탕" style:font-name-asian="휴먼명조"/>
    </style:style>
    <style:style style:family="text" style:name="T206">
      <style:text-properties style:font-name="바탕" style:font-name-asian="휴먼명조"/>
    </style:style>
    <style:style style:family="text" style:name="T207">
      <style:text-properties style:font-name="바탕" style:font-name-asian="휴먼명조"/>
    </style:style>
    <style:style style:family="text" style:name="T208">
      <style:text-properties style:font-name="바탕" style:font-name-asian="휴먼명조"/>
    </style:style>
    <style:style style:family="text" style:name="T209">
      <style:text-properties style:font-name="바탕" style:font-name-asian="휴먼명조"/>
    </style:style>
    <style:style style:family="text" style:name="T210">
      <style:text-properties style:font-name="바탕" style:font-name-asian="휴먼명조"/>
    </style:style>
    <style:style style:family="text" style:name="T211">
      <style:text-properties style:font-name="바탕" style:font-name-asian="휴먼명조"/>
    </style:style>
    <style:style style:family="text" style:name="T212">
      <style:text-properties style:font-name="바탕" style:font-name-asian="휴먼명조"/>
    </style:style>
    <style:style style:family="text" style:name="T213">
      <style:text-properties style:font-name="바탕" style:font-name-asian="휴먼명조"/>
    </style:style>
    <style:style style:family="text" style:name="T214">
      <style:text-properties style:font-name="바탕" style:font-name-asian="휴먼명조"/>
    </style:style>
    <style:style style:family="text" style:name="T215">
      <style:text-properties style:font-name="바탕" style:font-name-asian="휴먼명조"/>
    </style:style>
    <style:style style:family="text" style:name="T216">
      <style:text-properties style:font-name="바탕" style:font-name-asian="휴먼명조"/>
    </style:style>
    <style:style style:family="text" style:name="T217">
      <style:text-properties style:font-name="바탕" style:font-name-asian="휴먼명조"/>
    </style:style>
    <style:style style:family="text" style:name="T218">
      <style:text-properties style:font-name="바탕" style:font-name-asian="휴먼명조"/>
    </style:style>
    <style:style style:family="text" style:name="T219">
      <style:text-properties style:font-name="바탕" style:font-name-asian="휴먼명조"/>
    </style:style>
    <style:style style:family="text" style:name="T220">
      <style:text-properties style:font-name="바탕" style:font-name-asian="휴먼명조"/>
    </style:style>
    <style:style style:family="text" style:name="T221">
      <style:text-properties style:font-name="바탕" style:font-name-asian="휴먼명조"/>
    </style:style>
    <style:style style:family="text" style:name="T222">
      <style:text-properties style:font-name="바탕" style:font-name-asian="휴먼명조"/>
    </style:style>
    <style:style style:family="text" style:name="T223">
      <style:text-properties style:font-name="바탕" style:font-name-asian="휴먼명조"/>
    </style:style>
    <style:style style:family="paragraph" style:name="P30" style:parent-style-name="7">
      <style:paragraph-properties style:snap-to-layout-grid="false"/>
    </style:style>
    <style:style style:family="paragraph" style:name="P31" style:parent-style-name="7">
      <style:paragraph-properties style:snap-to-layout-grid="false"/>
    </style:style>
    <style:style style:family="text" style:name="T224">
      <style:text-properties style:font-name="바탕" style:font-name-asian="휴먼명조"/>
    </style:style>
    <style:style style:family="text" style:name="T225">
      <style:text-properties style:font-name="바탕" style:font-name-asian="휴먼명조"/>
    </style:style>
    <style:style style:family="text" style:name="T226">
      <style:text-properties style:font-name="바탕" style:font-name-asian="휴먼명조"/>
    </style:style>
    <style:style style:family="text" style:name="T227">
      <style:text-properties style:font-name="바탕" style:font-name-asian="휴먼명조"/>
    </style:style>
    <style:style style:family="text" style:name="T228">
      <style:text-properties style:font-name="바탕" style:font-name-asian="휴먼명조"/>
    </style:style>
    <style:style style:family="text" style:name="T229">
      <style:text-properties style:font-name="바탕" style:font-name-asian="휴먼명조"/>
    </style:style>
    <style:style style:family="text" style:name="T230">
      <style:text-properties style:font-name="바탕" style:font-name-asian="휴먼명조"/>
    </style:style>
    <style:style style:family="text" style:name="T231">
      <style:text-properties style:font-name="바탕" style:font-name-asian="휴먼명조"/>
    </style:style>
    <style:style style:family="text" style:name="T232">
      <style:text-properties style:font-name="바탕" style:font-name-asian="휴먼명조"/>
    </style:style>
    <style:style style:family="text" style:name="T233">
      <style:text-properties style:font-name="바탕" style:font-name-asian="휴먼명조"/>
    </style:style>
    <style:style style:family="text" style:name="T234">
      <style:text-properties style:font-name="바탕" style:font-name-asian="휴먼명조"/>
    </style:style>
    <style:style style:family="text" style:name="T235">
      <style:text-properties style:font-name="바탕" style:font-name-asian="휴먼명조"/>
    </style:style>
    <style:style style:family="text" style:name="T236">
      <style:text-properties style:font-name="바탕" style:font-name-asian="휴먼명조"/>
    </style:style>
    <style:style style:family="text" style:name="T237">
      <style:text-properties style:font-name="바탕" style:font-name-asian="휴먼명조"/>
    </style:style>
    <style:style style:family="text" style:name="T238">
      <style:text-properties style:font-name="바탕" style:font-name-asian="휴먼명조"/>
    </style:style>
    <style:style style:family="text" style:name="T239">
      <style:text-properties style:font-name="바탕" style:font-name-asian="휴먼명조"/>
    </style:style>
    <style:style style:family="text" style:name="T240">
      <style:text-properties style:font-name="바탕" style:font-name-asian="휴먼명조"/>
    </style:style>
    <style:style style:family="text" style:name="T241">
      <style:text-properties style:font-name="바탕" style:font-name-asian="휴먼명조"/>
    </style:style>
    <style:style style:family="text" style:name="T242">
      <style:text-properties style:font-name="바탕" style:font-name-asian="휴먼명조"/>
    </style:style>
    <style:style style:family="text" style:name="T243">
      <style:text-properties style:font-name="바탕" style:font-name-asian="휴먼명조"/>
    </style:style>
    <style:style style:family="text" style:name="T244">
      <style:text-properties style:font-name="바탕" style:font-name-asian="휴먼명조"/>
    </style:style>
    <style:style style:family="text" style:name="T245">
      <style:text-properties style:font-name="바탕" style:font-name-asian="휴먼명조"/>
    </style:style>
    <style:style style:family="text" style:name="T246">
      <style:text-properties style:font-name="바탕" style:font-name-asian="휴먼명조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 및 복지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복지</text:span><text:span text:style-name="T6">·</text:span><text:span text:style-name="T7">노동</text:span><text:span text:style-name="T8">·</text:span><text:span text:style-name="T9">민생 분야</text:span><text:span text:style-name="T10"> </text:span><text:span text:style-name="T11">( </text:span><text:span text:style-name="T12">담당 </text:span><text:span text:style-name="T13">: </text:span><text:span text:style-name="T14">김잔디 간사 </text:span><text:span text:style-name="T15">02-723-5056 welfare@pspd.org )</text:span></text:p></table:table-cell></table:table-row><table:table-row table:style-name="T1.R3"><table:table-cell table:style-name="T1.R3_C0"><text:p text:style-name="P6"><text:span text:style-name="T16">제    목</text:span></text:p></table:table-cell><table:table-cell table:style-name="T1.R3_C1"><text:p text:style-name="P7"><text:span text:style-name="T17">[</text:span><text:span text:style-name="T18">논평</text:span><text:span text:style-name="T19">] </text:span><text:span text:style-name="T20">정부의 </text:span><text:span text:style-name="T21">2015</text:span><text:span text:style-name="T22">년 경제정책방향에 대한 참여연대 입장 </text:span></text:p></table:table-cell></table:table-row><table:table-row table:style-name="T1.R4"><table:table-cell table:style-name="T1.R4_C0"><text:p text:style-name="P8"><text:span text:style-name="T23">날    짜</text:span></text:p></table:table-cell><table:table-cell table:style-name="T1.R4_C1"><text:p text:style-name="P9"><text:span text:style-name="T24">2014. 12. 22. (</text:span><text:span text:style-name="T25">총 </text:span><text:span text:style-name="T26">3 </text:span><text:span text:style-name="T27">쪽</text:span><text:span text:style-name="T28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9">논 평</text:span></text:p></table:table-cell></table:table-row></table:table></draw:text-box></draw:frame></text:p>
      <text:p text:style-name="P12"><draw:frame draw:style-name="fr2" draw:z-index="0" svg:width="14.920cm" svg:x="0.000cm" svg:y="-4.177cm" text:anchor-type="as-char"><draw:text-box fo:min-height="4.177cm"><table:table table:name="T2" table:style-name="T2" text:anchor-type="paragraph"><table:table-column table:style-name="T2.C67"/><table:table-row table:style-name="T2.R1"><table:table-cell table:style-name="T2.R1_C0"><text:p text:style-name="P13"><text:span text:style-name="T30">노동소득은 줄이고 복지와 공공부분은 시장화하며 경제활성화를 하겠다는 정부의 자가당착 </text:span></text:p><text:p text:style-name="P14"><text:span text:style-name="T31">노동시장 구조개혁이라며 더 쉬운 해고와 비정규직 확대 추진</text:span></text:p><text:p text:style-name="P15"><text:span text:style-name="T32">공적연금은 축소하고 건강보험 국고지원은 재검토하겠다며 복지축소</text:span></text:p><text:p text:style-name="P16"><text:span text:style-name="T33">공공임대주택 확대 아닌 민간주택임대업</text:span><text:span text:style-name="T34">·</text:span><text:span text:style-name="T35">기업형임대업 육성 추진</text:span></text:p><text:p text:style-name="P17"><text:span text:style-name="T36">민생과 안전을 도외시한 규제완화 추진은 경제활성화 할 수 없어   </text:span></text:p></table:table-cell></table:table-row></table:table></draw:text-box></draw:frame></text:p>
      <text:p text:style-name="P18"/>
      <text:p text:style-name="P19"><text:span text:style-name="T37">1. </text:span><text:span text:style-name="T38">정부는 오늘</text:span><text:span text:style-name="T39">(12/22) “2015</text:span><text:span text:style-name="T40">년 경제정책방향</text:span><text:span text:style-name="T41">(</text:span><text:span text:style-name="T42">안</text:span><text:span text:style-name="T43">)”</text:span><text:span text:style-name="T44">을 발표하며 우리 경제의 지속적이고 안정적인 성장을 위해 공공</text:span><text:span text:style-name="T45">, </text:span><text:span text:style-name="T46">노동</text:span><text:span text:style-name="T47">, </text:span><text:span text:style-name="T48">교육</text:span><text:span text:style-name="T49">, </text:span><text:span text:style-name="T50">금융 등 핵심분야를 중심으로 구조개혁을 추진하겠다고 밝혔다</text:span><text:span text:style-name="T51">. </text:span><text:span text:style-name="T52">참여연대는 정부의 경제정책방향이 기업과 재벌의 이해관계만을 반영하여 노동소득과 복지를 축소하고 의료</text:span><text:span text:style-name="T53">, </text:span><text:span text:style-name="T54">교육</text:span><text:span text:style-name="T55">, </text:span><text:span text:style-name="T56">공공기관을 민영화</text:span><text:span text:style-name="T57">, </text:span><text:span text:style-name="T58">시장화하며 민생안정을 도외시하고 있다는 것에 심각한 우려를 표한다</text:span><text:span text:style-name="T59">. </text:span><text:span text:style-name="T60">노동소득과 복지축소로 민생경제를 파탄으로 내모는 정책을 추진하면서</text:span><text:span text:style-name="T61">, “</text:span><text:span text:style-name="T62">부진한 내수를 살려 경제활력을 높이겠다</text:span><text:span text:style-name="T63">”</text:span><text:span text:style-name="T64">는 정부의 경제정책방향은 자가당착에 불과하다</text:span><text:span text:style-name="T65">. </text:span></text:p>
      <text:p text:style-name="P20"/>
      <text:p text:style-name="P21"><text:span text:style-name="T66">2. </text:span><text:span text:style-name="T67">정부는 노동시장 구조개혁이라는 수사를 동원하지만</text:span><text:span text:style-name="T68">, </text:span><text:span text:style-name="T69">정부의 정책방향은 결국 기업의 비용을 줄여주고</text:span><text:span text:style-name="T70">, </text:span><text:span text:style-name="T71">노동자를 지금보다 더 쉽게 해고할 수 있도록 하겠다는 것으로 보인다</text:span><text:span text:style-name="T72">. </text:span><text:span text:style-name="T73">정부는 </text:span><text:span text:style-name="T74">△</text:span><text:span text:style-name="T75">임금</text:span><text:span text:style-name="T76">·</text:span><text:span text:style-name="T77">근로시간</text:span><text:span text:style-name="T78">·</text:span><text:span text:style-name="T79">근로계약 등 인력운용의 유연성을 제고하고 </text:span><text:span text:style-name="T80">△</text:span><text:span text:style-name="T81">파견</text:span><text:span text:style-name="T82">·</text:span><text:span text:style-name="T83">기간제 근로자 사용에 대한 규제를 합리화하겠다는 입장을 밝혔는데</text:span><text:span text:style-name="T84">, </text:span><text:span text:style-name="T85">이 문장은 더 쉬운 해고와 비정규직 확대 외에 다른 해석과 평가는 어려워 보인다</text:span><text:span text:style-name="T86">. </text:span><text:span text:style-name="T87">심지어 정부는 이번 발표에서 고용보험 등 사회안전망을 강화하겠다는 입장을 밝혔으나</text:span><text:span text:style-name="T88">, </text:span><text:span text:style-name="T89">정부가 지난 </text:span><text:span text:style-name="T90">10</text:span><text:span text:style-name="T91">월 실업급여의 하한액을 하향조정하는 고용보험법 개정안을 정부안으로 제출한 것을 보면 정부의 입장은 실제 추진하는 정책과도 모순되어 있다</text:span><text:span text:style-name="T92">. </text:span><text:span text:style-name="T93">독립된 노동</text:span><text:span text:style-name="T94">·</text:span><text:span text:style-name="T95">고용정책을 찾아보기 어렵고</text:span><text:span text:style-name="T96">, </text:span><text:span text:style-name="T97">그저 경제정책의 일환으로 더 쉬운 해고</text:span><text:span text:style-name="T98">, </text:span><text:span text:style-name="T99">비정규직과 임시직의 확대</text:span><text:span text:style-name="T100">, </text:span><text:span text:style-name="T101">사회안전망의 부실화가 추진되는 작금의 현실이 개탄스럽다</text:span><text:span text:style-name="T102">.</text:span></text:p>
      <text:p text:style-name="P22"/>
      <text:p text:style-name="P23"><text:span text:style-name="T103">3. </text:span><text:span text:style-name="T104">정부가 </text:span><text:span text:style-name="T105">‘</text:span><text:span text:style-name="T106">건강보험 재정지원 재점검 및 지출효율화를 추진</text:span><text:span text:style-name="T107">'</text:span><text:span text:style-name="T108">하겠다는 것은 건강보험 국고지원을 줄이는 정책을 추진하겠다는 숨은 의도가 보인다</text:span><text:span text:style-name="T109">. </text:span><text:span text:style-name="T110">건강보험 수지가 최근 </text:span><text:span text:style-name="T111">3</text:span><text:span text:style-name="T112">년간 흑자를 기록하면서 현재 누적된 건강보험 흑자는 약 </text:span><text:span text:style-name="T113">12</text:span><text:span text:style-name="T114">조 원이지만</text:span><text:span text:style-name="T115">, </text:span><text:span text:style-name="T116">이러한 흑자는 많은 비급여 치료 항목과 치료 시 발생하는 부담스런 본인부담금 등 낮은 건강보험의 보장성 때문에 국민들이 경제적 이유로 치료를 받지 못하기 때문에 발생한 것이다</text:span><text:span text:style-name="T117">. </text:span><text:span text:style-name="T118">정부는 재정지원 재점검이라는 애매한 말로 국민들을 호도하며 건강보험의 국고지원을 줄일 것이 아니라 늘려서 경제적 이유로 진료받지 못하는 국민들이 없게 해야 한다</text:span><text:span text:style-name="T119">. </text:span><text:span text:style-name="T120">또한 정부는 </text:span><text:span text:style-name="T121">‘</text:span><text:span text:style-name="T122">건강보험 거버넌스 개선</text:span><text:span text:style-name="T123">’</text:span><text:span text:style-name="T124">을 언급하고 있는바</text:span><text:span text:style-name="T125">, </text:span><text:span text:style-name="T126">건강보험 거버넌스는 가입자들을 대표하는 방향으로 재편하여 건강보험의 최대 기여자인 국민들의 보장성 강화 및 확대로 나아가야 한다</text:span><text:span text:style-name="T127">. </text:span><text:span text:style-name="T128">또한 정부는 유망서비스산업으로 의료부분을 언급하며 해외시장 진출</text:span><text:span text:style-name="T129">, </text:span><text:span text:style-name="T130">외국환자 유치 등을 거론하지만</text:span><text:span text:style-name="T131">, </text:span><text:span text:style-name="T132">실상은 외국환자 유치라는 명목으로 영리병원을 확대하는 등 우회적인 의료민영화 정책을 계속 추진하고 있으며 이는 의료비가 폭등하는 등 국민들이 직접적인 피해가 갈 수 있으므로 중단하여야 한다</text:span><text:span text:style-name="T133">. </text:span></text:p>
      <text:p text:style-name="P24"/>
      <text:p text:style-name="P25"><text:span text:style-name="T134">4. </text:span><text:span text:style-name="T135">또한 정부는 주요선진국들이 </text:span><text:span text:style-name="T136">“</text:span><text:span text:style-name="T137">금융</text:span><text:span text:style-name="T138">․</text:span><text:span text:style-name="T139">노동</text:span><text:span text:style-name="T140">․</text:span><text:span text:style-name="T141">교육 개혁과 재정여력 확보를 위해 대대적 연금개혁을 실시하고</text:span><text:span text:style-name="T142">, </text:span><text:span text:style-name="T143">과도한 복지지출 감축하는 등 재정건전화를 추진</text:span><text:span text:style-name="T144">”</text:span><text:span text:style-name="T145">했다면서 우리나라도 이러한 사례를 따라야한다고 밝혔으나</text:span><text:span text:style-name="T146">, </text:span><text:span text:style-name="T147">이는 어불성설</text:span><text:span text:style-name="T148">(</text:span><text:span text:style-name="T149">語不成說</text:span><text:span text:style-name="T150">)</text:span><text:span text:style-name="T151">이다</text:span><text:span text:style-name="T152">. </text:span><text:span text:style-name="T153">주요선진국은 정부재정의 </text:span><text:span text:style-name="T154">20% </text:span><text:span text:style-name="T155">넘게 복지재정에 지출하고 있으나</text:span><text:span text:style-name="T156">, </text:span><text:span text:style-name="T157">우리는 정부재정의 겨우 </text:span><text:span text:style-name="T158">9%</text:span><text:span text:style-name="T159">를 복지재정으로 지출하고 있는 상황이다</text:span><text:span text:style-name="T160">. </text:span><text:span text:style-name="T161">애초에 출발선이 다른 상황에서 주요국의 사례를 국내에 도입하겠다는 것은 합리적인 대안이 될 수 없다</text:span><text:span text:style-name="T162">. </text:span></text:p>
      <text:p text:style-name="P26"/>
      <text:p text:style-name="P27"><text:span text:style-name="T163">   </text:span><text:span text:style-name="T164">정부는 특히 특수직역연금</text:span><text:span text:style-name="T165">(</text:span><text:span text:style-name="T166">공무원</text:span><text:span text:style-name="T167">․</text:span><text:span text:style-name="T168">군인</text:span><text:span text:style-name="T169">․</text:span><text:span text:style-name="T170">사학연금</text:span><text:span text:style-name="T171">) </text:span><text:span text:style-name="T172">개혁안 마련하여 공적연금기금의 지속가능성을 높이겠다고 밝혔다</text:span><text:span text:style-name="T173">. </text:span><text:span text:style-name="T174">그러나 이는 특수직역연금의 보장수준을 국민연금과 같이 하향평준화하는 대신에 사적연금을 통해 국민에게 스스로 노후소득을 마련하라는 것으로 국민들의 일방적 희생만을 강요하는 것이다</text:span><text:span text:style-name="T175">. </text:span><text:span text:style-name="T176">또한 국민연금기금의 운용조직과 체계 개편해서 기금의 독립성</text:span><text:span text:style-name="T177">․</text:span><text:span text:style-name="T178">전문성</text:span><text:span text:style-name="T179">․</text:span><text:span text:style-name="T180">책임성을 높이겠다고 발표했다</text:span><text:span text:style-name="T181">. </text:span><text:span text:style-name="T182">그러나 국민연금기금은 단순한 개인의 수익을 위한 투자재원을 넘어 사회적재원이라는 기능을 가지고 있는바</text:span><text:span text:style-name="T183">, </text:span><text:span text:style-name="T184">정부는 이러한 국민연금기금의 특성을 무시하고 가입자의 의견과 사회적 기능을 배제한 채 수익과 경쟁논리만을 기준으로 기금을 운용하겠다는 것으로 보인다</text:span><text:span text:style-name="T185">. </text:span><text:span text:style-name="T186">정부는 저출산고령화 문제를 해결하고 국민의 불안을 해소하겠다고 주장하나</text:span><text:span text:style-name="T187">, </text:span><text:span text:style-name="T188">공적연금을 축소하고 연금기금운용을 개편하는 방식의 연금개혁은 정부의 재정부담을 축소하고 엄청난 국민연금기금을 좀 더 자유롭게 활용하겠다는 정부 편의적인 대안에 불과하다</text:span><text:span text:style-name="T189">.  </text:span></text:p>
      <text:p text:style-name="P28"/>
      <text:p text:style-name="P29"><text:span text:style-name="T190">5.</text:span><text:span text:style-name="T191"> </text:span><text:span text:style-name="T192">부동산 정책 역시 서민주거 안정과는 거리가 멀다</text:span><text:span text:style-name="T193">. </text:span><text:span text:style-name="T194">민간주택임대산업 육성책도 결국 매매시장 활성화만을 위한 부동산 규제완화정책의 연장선에 불과하다</text:span><text:span text:style-name="T195">. </text:span><text:span text:style-name="T196">여전히 시장에는 전세 수요가 넘쳐나는데</text:span><text:span text:style-name="T197">, </text:span><text:span text:style-name="T198">공공임대주택 공급 확대와 같은 기본정책들은 사실상 빠져있다</text:span><text:span text:style-name="T199">. </text:span><text:span text:style-name="T200">오히려 </text:span><text:span text:style-name="T201">LH </text:span><text:span text:style-name="T202">보유 부지까지도 민간에 내놓고</text:span><text:span text:style-name="T203">, </text:span><text:span text:style-name="T204">기업형 임대업 육성에만 초점을 맞추다보니 개발제한구역 해제요건 등의 규제 완화와 세제 혜택부터 남발하고 있다</text:span><text:span text:style-name="T205">. </text:span><text:span text:style-name="T206">수익성을 전제로 시장에 발을 들이게 될 기업형 민간임대사업자들이 싼 값의 전월세 주택공급 주체로 나설지 의문이다</text:span><text:span text:style-name="T207">. </text:span><text:span text:style-name="T208">결국 서민 주거안정 정책으로서 그 실효성은 떨어지면서도 매매시장 활성화를 위한 명분쌓기용 정책으로 전락할 가능성이 높아 보인다</text:span><text:span text:style-name="T209">. </text:span><text:span text:style-name="T210">무엇보다 문제는 정부 여당이 야당에 분양가 상한제 후퇴</text:span><text:span text:style-name="T211">, </text:span><text:span text:style-name="T212">재건축초과이익환수제 폐지</text:span><text:span text:style-name="T213">, </text:span><text:span text:style-name="T214">수도권 과밀억제권 재건축 </text:span><text:span text:style-name="T215">‘1</text:span><text:span text:style-name="T216">가구 </text:span><text:span text:style-name="T217">1</text:span><text:span text:style-name="T218">주택</text:span><text:span text:style-name="T219">’ </text:span><text:span text:style-name="T220">분양 원칙 폐기를 압박하면서도 야당과 시민사회가 오랫동안 주장해 온 서민주거 안정을 위한 전월세 대책을 여전히 외면하고 있다는 점이다</text:span><text:span text:style-name="T221">. </text:span><text:span text:style-name="T222">전월세대란에 대한 직접적인 처방이 빠진 주거 정책은 실패가 불을 보듯 뻔하다</text:span><text:span text:style-name="T223">. </text:span></text:p>
      <text:p text:style-name="P30"/>
      <text:p text:style-name="P31"><text:span text:style-name="T224">6. </text:span><text:span text:style-name="T225">이처럼 정부는 경제활성화라는 명목으로 기업의 비용은 줄이고 규제를 완화하며 노동소득과 복지는 축소하고 시장화하는 정부의 경제정책방향은 대다수 국민들의 희생을 토대로 기업을 살리겠다는 의지를 노골적으로 드러내고 있다</text:span><text:span text:style-name="T226">. </text:span><text:span text:style-name="T227">정리해고와 비정규직 확대</text:span><text:span text:style-name="T228">, </text:span><text:span text:style-name="T229">복지축소</text:span><text:span text:style-name="T230">, </text:span><text:span text:style-name="T231">공적연금 삭감</text:span><text:span text:style-name="T232">, </text:span><text:span text:style-name="T233">의료민영화</text:span><text:span text:style-name="T234">, </text:span><text:span text:style-name="T235">공공부문 민영화로 대다수 국민들의 소득을 깎으면서 어떻게 내수시장을 살리겠다는 것인가</text:span><text:span text:style-name="T236">? </text:span><text:span text:style-name="T237">오히려 지금 필요한 것은 경제민주화</text:span><text:span text:style-name="T238">, </text:span><text:span text:style-name="T239">노동소득 증대</text:span><text:span text:style-name="T240">, </text:span><text:span text:style-name="T241">적극적인 복지 확대이다</text:span><text:span text:style-name="T242">. </text:span><text:span text:style-name="T243">정부에게 경제정책방향을 재검토할 것을 촉구한다</text:span><text:span text:style-name="T244">. </text:span><text:span text:style-name="T245">끝</text:span><text:span text:style-name="T246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422</meta:generator>
    <meta:creation-date>2006년 2월 23일 목요일 오후 7:58:37</meta:creation-date>
    <dc:title>보도자료서식</dc:title>
    <dc:creator/>
    <dc:date>2014년 12월 23일 화요일 오후 1:50:4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