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맑은 고딕" svg:font-family="맑은 고딕" style:font-family-generic="modern" style:font-pitch="variable" svg:panose-1="2 11 5 3 2 0 0 2 0 4"/>
    <style:font-face style:name="Times New Roman" svg:font-family="Times New Roman" style:font-family-generic="roman" style:font-pitch="variable" svg:panose-1="2 2 6 3 5 4 5 2 3 4"/>
    <style:font-face style:name="HY견고딕" svg:font-family="HY견고딕" style:font-family-generic="roman" style:font-pitch="variable" svg:panose-1="2 3 6 0 0 1 1 1 1 1"/>
    <style:font-face style:name="Arial" svg:font-family="Arial" style:font-family-generic="swiss" style:font-pitch="variable" svg:panose-1="2 11 6 4 2 2 2 2 2 4"/>
    <style:font-face style:name="돋움" svg:font-family="돋움" style:font-family-generic="modern" style:font-pitch="variable" svg:panose-1="2 11 6 0 0 1 1 1 1 1"/>
    <style:font-face style:name="굴림" svg:font-family="굴림" style:font-family-generic="modern" style:font-pitch="variable" svg:panose-1="2 11 6 0 0 1 1 1 1 1"/>
    <style:font-face style:name="바탕" svg:font-family="바탕" style:font-family-generic="roman" style:font-pitch="variable" svg:panose-1="2 3 6 0 0 1 1 1 1 1"/>
  </office:font-face-decls>
  <office:automatic-styles>
    <style:style style:name="P1" style:parent-style-name="s0" style:master-page-name="MP0" style:family="paragraph">
      <style:paragraph-properties fo:break-before="page" fo:text-align="center" fo:margin-left="-0.1805in">
        <style:tab-stops>
          <style:tab-stop style:type="left" style:position="0.3611in"/>
        </style:tab-stops>
      </style:paragraph-properties>
    </style:style>
    <style:style style:name="T2" style:parent-style-name="기본단락글꼴" style:family="text">
      <style:text-properties style:font-name="Arial" style:font-name-complex="Arial" fo:font-weight="bold" style:font-weight-asian="bold" style:font-weight-complex="bold" fo:letter-spacing="-0.0034in" style:text-scale="93%" fo:font-size="14pt" style:font-size-asian="14pt" style:font-size-complex="14pt"/>
    </style:style>
    <style:style style:name="T3" style:parent-style-name="기본단락글꼴" style:family="text">
      <style:text-properties style:font-name="Arial" style:font-name-complex="Arial" fo:font-weight="bold" style:font-weight-asian="bold" style:font-weight-complex="bold" fo:letter-spacing="-0.0034in" style:text-scale="93%"/>
    </style:style>
    <style:style style:name="T4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34in" style:text-scale="93%"/>
    </style:style>
    <style:style style:name="T5" style:parent-style-name="기본단락글꼴" style:family="text">
      <style:text-properties style:font-name="Arial" style:font-name-complex="Arial" fo:font-weight="bold" style:font-weight-asian="bold" style:font-weight-complex="bold" fo:letter-spacing="-0.0034in" style:text-scale="93%"/>
    </style:style>
    <style:style style:name="T6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34in" style:text-scale="93%"/>
    </style:style>
    <style:style style:name="T7" style:parent-style-name="기본단락글꼴" style:family="text">
      <style:text-properties style:font-name="Arial" style:font-name-complex="Arial" fo:font-weight="bold" style:font-weight-asian="bold" style:font-weight-complex="bold" fo:letter-spacing="-0.0034in" style:text-scale="93%"/>
    </style:style>
    <style:style style:name="P8" style:parent-style-name="s0" style:family="paragraph">
      <style:paragraph-properties fo:text-align="center" fo:margin-left="-0.1805in">
        <style:tab-stops>
          <style:tab-stop style:type="left" style:position="0.3611in"/>
        </style:tab-stops>
      </style:paragraph-properties>
    </style:style>
    <style:style style:name="T9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34in" style:text-scale="93%"/>
    </style:style>
    <style:style style:name="T10" style:parent-style-name="기본단락글꼴" style:family="text">
      <style:text-properties style:font-name="Arial" style:font-name-complex="Arial" fo:font-weight="bold" style:font-weight-asian="bold" style:font-weight-complex="bold" fo:letter-spacing="-0.0034in" style:text-scale="93%"/>
    </style:style>
    <style:style style:name="T11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34in" style:text-scale="93%"/>
    </style:style>
    <style:style style:name="T12" style:parent-style-name="기본단락글꼴" style:family="text">
      <style:text-properties style:font-name="Arial" style:font-name-complex="Arial" fo:font-weight="bold" style:font-weight-asian="bold" style:font-weight-complex="bold" fo:letter-spacing="-0.0034in" style:text-scale="93%"/>
    </style:style>
    <style:style style:name="T13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34in" style:text-scale="93%"/>
    </style:style>
    <style:style style:name="T14" style:parent-style-name="기본단락글꼴" style:family="text">
      <style:text-properties style:font-name="Arial" style:font-name-complex="Arial" fo:font-weight="bold" style:font-weight-asian="bold" style:font-weight-complex="bold" fo:letter-spacing="-0.0034in" style:text-scale="93%"/>
    </style:style>
    <style:style style:name="T15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34in" style:text-scale="93%"/>
    </style:style>
    <style:style style:name="T16" style:parent-style-name="기본단락글꼴" style:family="text">
      <style:text-properties style:font-name="Arial" style:font-name-complex="Arial" fo:font-weight="bold" style:font-weight-asian="bold" style:font-weight-complex="bold" fo:letter-spacing="-0.0034in" style:text-scale="93%"/>
    </style:style>
    <style:style style:name="T17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34in" style:text-scale="93%"/>
    </style:style>
    <style:style style:name="T18" style:parent-style-name="기본단락글꼴" style:family="text">
      <style:text-properties style:font-name="Arial" style:font-name-complex="Arial" fo:font-weight="bold" style:font-weight-asian="bold" style:font-weight-complex="bold" fo:letter-spacing="-0.0034in" style:text-scale="93%"/>
    </style:style>
    <style:style style:name="P19" style:parent-style-name="s0" style:family="paragraph">
      <style:paragraph-properties fo:text-align="center" fo:margin-left="-0.1805in">
        <style:tab-stops>
          <style:tab-stop style:type="left" style:position="0.3611in"/>
        </style:tab-stops>
      </style:paragraph-properties>
    </style:style>
    <style:style style:name="T20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34in" style:text-scale="93%"/>
    </style:style>
    <style:style style:name="T21" style:parent-style-name="기본단락글꼴" style:family="text">
      <style:text-properties style:font-name="Arial" style:font-name-complex="Arial" fo:font-weight="bold" style:font-weight-asian="bold" style:font-weight-complex="bold" fo:letter-spacing="-0.0034in" style:text-scale="93%"/>
    </style:style>
    <style:style style:name="T22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34in" style:text-scale="93%"/>
    </style:style>
    <style:style style:name="P23" style:parent-style-name="s0" style:family="paragraph">
      <style:paragraph-properties fo:text-align="justify"/>
      <style:text-properties style:font-name="Arial" style:font-name-complex="Arial" fo:letter-spacing="-0.0034in" style:text-scale="90%" fo:font-size="9pt" style:font-size-asian="9pt" style:font-size-complex="9pt"/>
    </style:style>
    <style:style style:name="TableColumn25" style:family="table-column">
      <style:table-column-properties style:column-width="0.7868in" style:use-optimal-column-width="false"/>
    </style:style>
    <style:style style:name="TableColumn26" style:family="table-column">
      <style:table-column-properties style:column-width="5.0861in" style:use-optimal-column-width="false"/>
    </style:style>
    <style:style style:name="Table24" style:family="table">
      <style:table-properties style:width="5.8729in" fo:margin-left="0.0194in" table:align="left"/>
    </style:style>
    <style:style style:name="TableRow27" style:family="table-row">
      <style:table-row-properties style:min-row-height="0.2388in" style:use-optimal-row-height="false"/>
    </style:style>
    <style:style style:name="TableCell28" style:family="table-cell">
      <style:table-cell-properties fo:border="none" style:vertical-align="middle" fo:padding-top="0.0194in" fo:padding-left="0.0194in" fo:padding-bottom="0.0194in" fo:padding-right="0.0194in"/>
    </style:style>
    <style:style style:name="P29" style:parent-style-name="s0" style:family="paragraph">
      <style:paragraph-properties fo:text-align="center"/>
    </style:style>
    <style:style style:name="T30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31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32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33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ableCell34" style:family="table-cell">
      <style:table-cell-properties fo:border="none" style:vertical-align="middle" fo:padding-top="0.0194in" fo:padding-left="0.0194in" fo:padding-bottom="0.0194in" fo:padding-right="0.0194in"/>
    </style:style>
    <style:style style:name="P35" style:parent-style-name="s0" style:family="paragraph">
      <style:paragraph-properties fo:text-align="justify"/>
    </style:style>
    <style:style style:name="T36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37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38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39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40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41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42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43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44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ableRow45" style:family="table-row">
      <style:table-row-properties style:min-row-height="0.2777in" style:use-optimal-row-height="false"/>
    </style:style>
    <style:style style:name="TableCell46" style:family="table-cell">
      <style:table-cell-properties fo:border="none" style:vertical-align="middle" fo:padding-top="0.0194in" fo:padding-left="0.0194in" fo:padding-bottom="0.0194in" fo:padding-right="0.0194in"/>
    </style:style>
    <style:style style:name="P47" style:parent-style-name="s0" style:family="paragraph">
      <style:paragraph-properties fo:text-align="center"/>
    </style:style>
    <style:style style:name="T48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49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50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ableCell51" style:family="table-cell">
      <style:table-cell-properties fo:border="none" style:vertical-align="middle" fo:padding-top="0.0194in" fo:padding-left="0.0194in" fo:padding-bottom="0.0194in" fo:padding-right="0.0194in"/>
    </style:style>
    <style:style style:name="P52" style:parent-style-name="s0" style:family="paragraph">
      <style:paragraph-properties fo:text-align="justify"/>
    </style:style>
    <style:style style:name="T53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69in" style:text-scale="90%" fo:font-size="10pt" style:font-size-asian="10pt" style:font-size-complex="10pt"/>
    </style:style>
    <style:style style:name="T54" style:parent-style-name="기본단락글꼴" style:family="text">
      <style:text-properties style:font-name="Arial" style:font-name-complex="Arial" fo:font-weight="bold" style:font-weight-asian="bold" style:font-weight-complex="bold" fo:letter-spacing="-0.0069in" style:text-scale="90%" fo:font-size="10pt" style:font-size-asian="10pt" style:font-size-complex="10pt"/>
    </style:style>
    <style:style style:name="T55" style:parent-style-name="기본단락글꼴" style:family="text">
      <style:text-properties style:font-name="돋움" style:font-name-asian="돋움" style:font-name-complex="돋움" fo:font-weight="bold" style:font-weight-asian="bold" style:font-weight-complex="bold" fo:letter-spacing="-0.0069in" style:text-scale="90%" fo:font-size="10pt" style:font-size-asian="10pt" style:font-size-complex="10pt"/>
    </style:style>
    <style:style style:name="T56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57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58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59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60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61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62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63" style:parent-style-name="기본단락글꼴" style:family="text">
      <style:text-properties style:font-name="Arial" style:font-name-complex="Arial" fo:color="#0000FF" fo:letter-spacing="-0.0069in" style:text-scale="90%" fo:font-size="10pt" style:font-size-asian="10pt" style:font-size-complex="10pt" style:text-underline-type="single" style:text-underline-style="solid" style:text-underline-width="auto" style:text-underline-mode="continuous"/>
    </style:style>
    <style:style style:name="T64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ableRow65" style:family="table-row">
      <style:table-row-properties style:min-row-height="0.2777in" style:use-optimal-row-height="false"/>
    </style:style>
    <style:style style:name="TableCell66" style:family="table-cell">
      <style:table-cell-properties fo:border="none" style:vertical-align="middle" fo:padding-top="0.0194in" fo:padding-left="0.0194in" fo:padding-bottom="0.0194in" fo:padding-right="0.0194in"/>
    </style:style>
    <style:style style:name="P67" style:parent-style-name="s0" style:family="paragraph">
      <style:paragraph-properties fo:text-align="center"/>
    </style:style>
    <style:style style:name="T68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69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70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ableCell71" style:family="table-cell">
      <style:table-cell-properties fo:border="none" style:vertical-align="middle" fo:padding-top="0.0194in" fo:padding-left="0.0194in" fo:padding-bottom="0.0194in" fo:padding-right="0.0194in"/>
    </style:style>
    <style:style style:name="P72" style:parent-style-name="s0" style:family="paragraph">
      <style:paragraph-properties fo:text-align="justify"/>
    </style:style>
    <style:style style:name="T73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74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75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76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77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78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79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80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81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82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ableRow83" style:family="table-row">
      <style:table-row-properties style:min-row-height="0.2388in" style:use-optimal-row-height="false"/>
    </style:style>
    <style:style style:name="TableCell84" style:family="table-cell">
      <style:table-cell-properties fo:border="none" style:vertical-align="middle" fo:padding-top="0.0194in" fo:padding-left="0.0194in" fo:padding-bottom="0.0194in" fo:padding-right="0.0194in"/>
    </style:style>
    <style:style style:name="P85" style:parent-style-name="s0" style:family="paragraph">
      <style:paragraph-properties fo:text-align="center"/>
    </style:style>
    <style:style style:name="T86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87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88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ableCell89" style:family="table-cell">
      <style:table-cell-properties fo:border="none" style:vertical-align="middle" fo:padding-top="0.0194in" fo:padding-left="0.0194in" fo:padding-bottom="0.0194in" fo:padding-right="0.0194in"/>
    </style:style>
    <style:style style:name="P90" style:parent-style-name="s0" style:family="paragraph">
      <style:paragraph-properties fo:text-align="justify"/>
    </style:style>
    <style:style style:name="T91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92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93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94" style:parent-style-name="기본단락글꼴" style:family="text">
      <style:text-properties style:font-name="돋움" style:font-name-asian="돋움" style:font-name-complex="돋움" fo:letter-spacing="-0.0069in" style:text-scale="90%" fo:font-size="10pt" style:font-size-asian="10pt" style:font-size-complex="10pt"/>
    </style:style>
    <style:style style:name="T95" style:parent-style-name="기본단락글꼴" style:family="text">
      <style:text-properties style:font-name="Arial" style:font-name-complex="Arial" fo:letter-spacing="-0.0069in" style:text-scale="90%" fo:font-size="10pt" style:font-size-asian="10pt" style:font-size-complex="10pt"/>
    </style:style>
    <style:style style:name="TableRow96" style:family="table-row">
      <style:table-row-properties style:min-row-height="0.1618in" style:use-optimal-row-height="false"/>
    </style:style>
    <style:style style:name="TableCell97" style:family="table-cell">
      <style:table-cell-properties fo:border="none" style:vertical-align="middle" fo:padding-top="0.0194in" fo:padding-left="0.0194in" fo:padding-bottom="0.0194in" fo:padding-right="0.0194in"/>
    </style:style>
    <style:style style:name="P98" style:parent-style-name="s0" style:family="paragraph">
      <style:paragraph-properties fo:text-align="center">
        <style:tab-stops>
          <style:tab-stop style:type="left" style:position="0.5555in"/>
          <style:tab-stop style:type="left" style:position="1.1111in"/>
          <style:tab-stop style:type="left" style:position="1.6666in"/>
          <style:tab-stop style:type="left" style:position="2.2222in"/>
          <style:tab-stop style:type="left" style:position="2.7777in"/>
          <style:tab-stop style:type="left" style:position="3.3333in"/>
          <style:tab-stop style:type="left" style:position="3.8888in"/>
          <style:tab-stop style:type="left" style:position="4.4444in"/>
          <style:tab-stop style:type="left" style:position="5in"/>
          <style:tab-stop style:type="left" style:position="5.5555in"/>
          <style:tab-stop style:type="left" style:position="6.1111in"/>
          <style:tab-stop style:type="left" style:position="7.2222in"/>
          <style:tab-stop style:type="left" style:position="7.7777in"/>
          <style:tab-stop style:type="left" style:position="8.3333in"/>
          <style:tab-stop style:type="left" style:position="8.8888in"/>
          <style:tab-stop style:type="left" style:position="9.4444in"/>
          <style:tab-stop style:type="left" style:position="10in"/>
          <style:tab-stop style:type="left" style:position="10.5555in"/>
          <style:tab-stop style:type="left" style:position="11.1111in"/>
          <style:tab-stop style:type="left" style:position="11.6666in"/>
          <style:tab-stop style:type="left" style:position="12.2222in"/>
          <style:tab-stop style:type="left" style:position="12.7777in"/>
          <style:tab-stop style:type="left" style:position="13.3333in"/>
          <style:tab-stop style:type="left" style:position="13.8888in"/>
          <style:tab-stop style:type="left" style:position="14.4444in"/>
          <style:tab-stop style:type="left" style:position="15in"/>
          <style:tab-stop style:type="left" style:position="15.5555in"/>
          <style:tab-stop style:type="left" style:position="16.1111in"/>
          <style:tab-stop style:type="left" style:position="16.6666in"/>
          <style:tab-stop style:type="left" style:position="17.2222in"/>
        </style:tab-stops>
      </style:paragraph-properties>
      <style:text-properties style:font-name="Arial" style:font-name-complex="Arial" fo:letter-spacing="-0.0034in" style:text-scale="90%" fo:font-size="6pt" style:font-size-asian="6pt" style:font-size-complex="6pt"/>
    </style:style>
    <style:style style:name="TableRow99" style:family="table-row">
      <style:table-row-properties style:min-row-height="0.5805in" style:use-optimal-row-height="false"/>
    </style:style>
    <style:style style:name="TableCell100" style:family="table-cell">
      <style:table-cell-properties fo:border="none" style:vertical-align="middle" fo:padding-top="0.0194in" fo:padding-left="0.0194in" fo:padding-bottom="0.0194in" fo:padding-right="0.0194in"/>
    </style:style>
    <style:style style:name="P101" style:parent-style-name="s0" style:family="paragraph">
      <style:paragraph-properties fo:text-align="center">
        <style:tab-stops>
          <style:tab-stop style:type="left" style:position="0.5555in"/>
          <style:tab-stop style:type="left" style:position="1.1111in"/>
          <style:tab-stop style:type="left" style:position="1.6666in"/>
          <style:tab-stop style:type="left" style:position="2.2222in"/>
          <style:tab-stop style:type="left" style:position="2.7777in"/>
          <style:tab-stop style:type="left" style:position="3.3333in"/>
          <style:tab-stop style:type="left" style:position="3.8888in"/>
          <style:tab-stop style:type="left" style:position="4.4444in"/>
          <style:tab-stop style:type="left" style:position="5in"/>
          <style:tab-stop style:type="left" style:position="5.5555in"/>
          <style:tab-stop style:type="left" style:position="6.1111in"/>
          <style:tab-stop style:type="left" style:position="7.2222in"/>
          <style:tab-stop style:type="left" style:position="7.7777in"/>
          <style:tab-stop style:type="left" style:position="8.3333in"/>
          <style:tab-stop style:type="left" style:position="8.8888in"/>
          <style:tab-stop style:type="left" style:position="9.4444in"/>
          <style:tab-stop style:type="left" style:position="10in"/>
          <style:tab-stop style:type="left" style:position="10.5555in"/>
          <style:tab-stop style:type="left" style:position="11.1111in"/>
          <style:tab-stop style:type="left" style:position="11.6666in"/>
          <style:tab-stop style:type="left" style:position="12.2222in"/>
          <style:tab-stop style:type="left" style:position="12.7777in"/>
          <style:tab-stop style:type="left" style:position="13.3333in"/>
          <style:tab-stop style:type="left" style:position="13.8888in"/>
          <style:tab-stop style:type="left" style:position="14.4444in"/>
          <style:tab-stop style:type="left" style:position="15in"/>
          <style:tab-stop style:type="left" style:position="15.5555in"/>
          <style:tab-stop style:type="left" style:position="16.1111in"/>
          <style:tab-stop style:type="left" style:position="16.6666in"/>
          <style:tab-stop style:type="left" style:position="17.2222in"/>
        </style:tab-stops>
      </style:paragraph-properties>
      <style:text-properties style:font-name="굴림" style:font-name-asian="굴림" style:font-name-complex="굴림" fo:letter-spacing="0.0902in" fo:font-size="22pt" style:font-size-asian="22pt" style:font-size-complex="22pt"/>
    </style:style>
    <style:style style:name="P102" style:parent-style-name="s0" style:family="paragraph">
      <style:paragraph-properties fo:margin-left="-0.1805in">
        <style:tab-stops>
          <style:tab-stop style:type="left" style:position="0.3611in"/>
        </style:tab-stops>
      </style:paragraph-properties>
      <style:text-properties style:font-name="Times New Roman" style:font-name-complex="Times New Roman" fo:letter-spacing="-0.0034in" style:text-scale="93%" fo:font-size="11pt" style:font-size-asian="11pt" style:font-size-complex="11pt"/>
    </style:style>
    <style:style style:name="TableColumn104" style:family="table-column">
      <style:table-column-properties style:column-width="5.8743in" style:use-optimal-column-width="false"/>
    </style:style>
    <style:style style:name="Table103" style:family="table">
      <style:table-properties style:width="5.8743in" fo:margin-left="0.0194in" table:align="left"/>
    </style:style>
    <style:style style:name="TableRow105" style:family="table-row">
      <style:table-row-properties style:min-row-height="1.193in" style:use-optimal-row-height="false"/>
    </style:style>
    <style:style style:name="TableCell106" style:family="table-cell">
      <style:table-cell-properties fo:border="none" style:vertical-align="middle" fo:padding-top="0.0194in" fo:padding-left="0.0194in" fo:padding-bottom="0.0194in" fo:padding-right="0.0194in"/>
    </style:style>
    <style:style style:name="P107" style:parent-style-name="s0" style:family="paragraph">
      <style:paragraph-properties fo:text-align="center"/>
    </style:style>
    <style:style style:name="T108" style:parent-style-name="기본단락글꼴" style:family="text">
      <style:text-properties style:font-name="돋움" style:font-name-asian="돋움" style:font-name-complex="돋움" fo:letter-spacing="-0.0138in" style:text-scale="90%" fo:font-size="18pt" style:font-size-asian="18pt" style:font-size-complex="18pt"/>
    </style:style>
    <style:style style:name="T109" style:parent-style-name="기본단락글꼴" style:family="text">
      <style:text-properties style:font-name="Arial" style:font-name-complex="Arial" fo:letter-spacing="-0.0138in" style:text-scale="90%" fo:font-size="18pt" style:font-size-asian="18pt" style:font-size-complex="18pt"/>
    </style:style>
    <style:style style:name="T110" style:parent-style-name="기본단락글꼴" style:family="text">
      <style:text-properties style:font-name="돋움" style:font-name-asian="돋움" style:font-name-complex="돋움" fo:letter-spacing="-0.0138in" style:text-scale="90%" fo:font-size="18pt" style:font-size-asian="18pt" style:font-size-complex="18pt"/>
    </style:style>
    <style:style style:name="T111" style:parent-style-name="기본단락글꼴" style:family="text">
      <style:text-properties style:font-name="Arial" style:font-name-complex="Arial" fo:letter-spacing="-0.0138in" style:text-scale="90%" fo:font-size="18pt" style:font-size-asian="18pt" style:font-size-complex="18pt"/>
    </style:style>
    <style:style style:name="T112" style:parent-style-name="기본단락글꼴" style:family="text">
      <style:text-properties style:font-name="돋움" style:font-name-asian="돋움" style:font-name-complex="돋움" fo:letter-spacing="-0.0138in" style:text-scale="90%" fo:font-size="18pt" style:font-size-asian="18pt" style:font-size-complex="18pt"/>
    </style:style>
    <style:style style:name="T113" style:parent-style-name="기본단락글꼴" style:family="text">
      <style:text-properties style:font-name="Arial" style:font-name-complex="Arial" fo:letter-spacing="-0.0138in" style:text-scale="90%" fo:font-size="18pt" style:font-size-asian="18pt" style:font-size-complex="18pt"/>
    </style:style>
    <style:style style:name="T114" style:parent-style-name="기본단락글꼴" style:family="text">
      <style:text-properties style:font-name="돋움" style:font-name-asian="돋움" style:font-name-complex="돋움" fo:letter-spacing="-0.0138in" style:text-scale="90%" fo:font-size="18pt" style:font-size-asian="18pt" style:font-size-complex="18pt"/>
    </style:style>
    <style:style style:name="P115" style:parent-style-name="s0" style:family="paragraph">
      <style:paragraph-properties fo:text-align="center"/>
    </style:style>
    <style:style style:name="T116" style:parent-style-name="기본단락글꼴" style:family="text">
      <style:text-properties style:font-name="Times New Roman" style:font-name-complex="Times New Roman" fo:letter-spacing="-0.0104in" style:text-scale="90%" fo:font-size="16pt" style:font-size-asian="16pt" style:font-size-complex="16pt"/>
    </style:style>
    <style:style style:name="T117" style:parent-style-name="기본단락글꼴" style:family="text">
      <style:text-properties style:font-name="바탕" style:font-name-asian="바탕" style:font-name-complex="바탕" fo:letter-spacing="-0.0104in" style:text-scale="90%" fo:font-size="16pt" style:font-size-asian="16pt" style:font-size-complex="16pt"/>
    </style:style>
    <style:style style:name="T118" style:parent-style-name="기본단락글꼴" style:family="text">
      <style:text-properties style:font-name="Times New Roman" style:font-name-complex="Times New Roman" fo:letter-spacing="-0.0104in" style:text-scale="90%" fo:font-size="16pt" style:font-size-asian="16pt" style:font-size-complex="16pt"/>
    </style:style>
    <style:style style:name="T119" style:parent-style-name="기본단락글꼴" style:family="text">
      <style:text-properties style:font-name="바탕" style:font-name-asian="바탕" style:font-name-complex="바탕" fo:letter-spacing="-0.0104in" style:text-scale="90%" fo:font-size="16pt" style:font-size-asian="16pt" style:font-size-complex="16pt"/>
    </style:style>
    <style:style style:name="T120" style:parent-style-name="기본단락글꼴" style:family="text">
      <style:text-properties style:font-name="Times New Roman" style:font-name-complex="Times New Roman" fo:letter-spacing="-0.0104in" style:text-scale="90%" fo:font-size="16pt" style:font-size-asian="16pt" style:font-size-complex="16pt"/>
    </style:style>
    <style:style style:name="T121" style:parent-style-name="기본단락글꼴" style:family="text">
      <style:text-properties style:font-name="바탕" style:font-name-asian="바탕" style:font-name-complex="바탕" fo:letter-spacing="-0.0104in" style:text-scale="90%" fo:font-size="16pt" style:font-size-asian="16pt" style:font-size-complex="16pt"/>
    </style:style>
    <style:style style:name="T122" style:parent-style-name="기본단락글꼴" style:family="text">
      <style:text-properties style:font-name="Times New Roman" style:font-name-complex="Times New Roman" fo:letter-spacing="-0.0104in" style:text-scale="90%" fo:font-size="16pt" style:font-size-asian="16pt" style:font-size-complex="16pt"/>
    </style:style>
    <style:style style:name="TableRow123" style:family="table-row">
      <style:table-row-properties style:min-row-height="0.4381in" style:use-optimal-row-height="false"/>
    </style:style>
    <style:style style:name="TableCell124" style:family="table-cell">
      <style:table-cell-properties fo:border-top="none" fo:border-left="none" fo:border-bottom="0.0104in double #000000" style:border-line-width-bottom="0.0034in 0.0034in 0.0034in" fo:border-right="none" style:vertical-align="middle" fo:padding-top="0.0194in" fo:padding-left="0.0194in" fo:padding-bottom="0.0194in" fo:padding-right="0.0194in"/>
    </style:style>
    <style:style style:name="P125" style:parent-style-name="s0" style:family="paragraph">
      <style:paragraph-properties fo:text-align="center" fo:margin-left="0.1409in">
        <style:tab-stops/>
      </style:paragraph-properties>
    </style:style>
    <style:style style:name="T126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27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28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29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30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31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32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33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34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35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36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37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38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39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40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41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42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43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44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45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46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47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48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T149" style:parent-style-name="기본단락글꼴" style:family="text">
      <style:text-properties style:font-name="Arial" style:font-name-complex="Arial" fo:letter-spacing="-0.0104in" style:text-scale="80%" fo:font-size="14pt" style:font-size-asian="14pt" style:font-size-complex="14pt"/>
    </style:style>
    <style:style style:name="T150" style:parent-style-name="기본단락글꼴" style:family="text">
      <style:text-properties style:font-name="바탕" style:font-name-asian="바탕" style:font-name-complex="바탕" fo:letter-spacing="-0.0104in" style:text-scale="80%" fo:font-size="14pt" style:font-size-asian="14pt" style:font-size-complex="14pt"/>
    </style:style>
    <style:style style:name="P151" style:parent-style-name="s0" style:family="paragraph">
      <style:paragraph-properties fo:text-align="center">
        <style:tab-stops>
          <style:tab-stop style:type="left" style:position="0.1805in"/>
        </style:tab-stops>
      </style:paragraph-properties>
      <style:text-properties style:font-name="Times New Roman" style:font-name-complex="Times New Roman" style:text-scale="80%"/>
    </style:style>
    <style:style style:name="P152" style:parent-style-name="s0" style:family="paragraph">
      <style:paragraph-properties fo:text-align="justify" fo:margin-left="-0.1777in">
        <style:tab-stops/>
      </style:paragraph-properties>
      <style:text-properties style:font-name="Times New Roman" style:font-name-complex="Times New Roman" fo:letter-spacing="-0.0069in" style:text-scale="93%"/>
    </style:style>
    <style:style style:name="P153" style:parent-style-name="s0" style:family="paragraph">
      <style:paragraph-properties fo:text-align="justify" fo:margin-left="-0.1743in">
        <style:tab-stops>
          <style:tab-stop style:type="left" style:position="0.3548in"/>
        </style:tab-stops>
      </style:paragraph-properties>
    </style:style>
    <style:style style:name="T154" style:parent-style-name="기본단락글꼴" style:family="text">
      <style:text-properties style:font-name="Times New Roman" style:font-name-complex="Times New Roman" fo:letter-spacing="-0.0069in" style:text-scale="93%"/>
    </style:style>
    <style:style style:name="T15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56" style:parent-style-name="기본단락글꼴" style:family="text">
      <style:text-properties style:font-name="Times New Roman" style:font-name-complex="Times New Roman" fo:letter-spacing="-0.0069in" style:text-scale="93%"/>
    </style:style>
    <style:style style:name="T15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58" style:parent-style-name="기본단락글꼴" style:family="text">
      <style:text-properties style:font-name="Times New Roman" style:font-name-complex="Times New Roman" fo:letter-spacing="-0.0069in" style:text-scale="93%"/>
    </style:style>
    <style:style style:name="T15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60" style:parent-style-name="기본단락글꼴" style:family="text">
      <style:text-properties style:font-name="Times New Roman" style:font-name-complex="Times New Roman" fo:letter-spacing="-0.0069in" style:text-scale="93%"/>
    </style:style>
    <style:style style:name="T16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62" style:parent-style-name="기본단락글꼴" style:family="text">
      <style:text-properties style:font-name="Times New Roman" style:font-name-complex="Times New Roman" fo:letter-spacing="-0.0069in" style:text-scale="93%"/>
    </style:style>
    <style:style style:name="T16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64" style:parent-style-name="기본단락글꼴" style:family="text">
      <style:text-properties style:font-name="Times New Roman" style:font-name-complex="Times New Roman" fo:letter-spacing="-0.0069in" style:text-scale="93%"/>
    </style:style>
    <style:style style:name="T16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66" style:parent-style-name="기본단락글꼴" style:family="text">
      <style:text-properties style:font-name="Times New Roman" style:font-name-complex="Times New Roman" fo:letter-spacing="-0.0069in" style:text-scale="93%"/>
    </style:style>
    <style:style style:name="T16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68" style:parent-style-name="기본단락글꼴" style:family="text">
      <style:text-properties style:font-name="Times New Roman" style:font-name-complex="Times New Roman" fo:letter-spacing="-0.0069in" style:text-scale="93%"/>
    </style:style>
    <style:style style:name="T16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70" style:parent-style-name="기본단락글꼴" style:family="text">
      <style:text-properties style:font-name="Times New Roman" style:font-name-complex="Times New Roman" fo:letter-spacing="-0.0069in" style:text-scale="93%"/>
    </style:style>
    <style:style style:name="T17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72" style:parent-style-name="기본단락글꼴" style:family="text">
      <style:text-properties style:font-name="Times New Roman" style:font-name-complex="Times New Roman" fo:letter-spacing="-0.0069in" style:text-scale="93%"/>
    </style:style>
    <style:style style:name="T17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74" style:parent-style-name="기본단락글꼴" style:family="text">
      <style:text-properties style:font-name="Times New Roman" style:font-name-complex="Times New Roman" fo:letter-spacing="-0.0069in" style:text-scale="93%"/>
    </style:style>
    <style:style style:name="T17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76" style:parent-style-name="기본단락글꼴" style:family="text">
      <style:text-properties style:font-name="Times New Roman" style:font-name-complex="Times New Roman" fo:letter-spacing="-0.0069in" style:text-scale="93%"/>
    </style:style>
    <style:style style:name="T17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78" style:parent-style-name="기본단락글꼴" style:family="text">
      <style:text-properties style:font-name="Times New Roman" style:font-name-complex="Times New Roman" fo:letter-spacing="-0.0069in" style:text-scale="93%"/>
    </style:style>
    <style:style style:name="T17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80" style:parent-style-name="기본단락글꼴" style:family="text">
      <style:text-properties style:font-name="Times New Roman" style:font-name-complex="Times New Roman" fo:letter-spacing="-0.0069in" style:text-scale="93%"/>
    </style:style>
    <style:style style:name="T18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82" style:parent-style-name="기본단락글꼴" style:family="text">
      <style:text-properties style:font-name="Times New Roman" style:font-name-complex="Times New Roman" fo:letter-spacing="-0.0069in" style:text-scale="93%"/>
    </style:style>
    <style:style style:name="T18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84" style:parent-style-name="기본단락글꼴" style:family="text">
      <style:text-properties style:font-name="Times New Roman" style:font-name-complex="Times New Roman" fo:letter-spacing="-0.0069in" style:text-scale="93%"/>
    </style:style>
    <style:style style:name="T185" style:parent-style-name="기본단락글꼴" style:family="text">
      <style:text-properties style:font-name="Times New Roman" style:font-name-complex="Times New Roman" fo:letter-spacing="-0.0069in" style:text-scale="93%"/>
    </style:style>
    <style:style style:name="T18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8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88" style:parent-style-name="기본단락글꼴" style:family="text">
      <style:text-properties style:font-name="Times New Roman" style:font-name-complex="Times New Roman" fo:letter-spacing="-0.0069in" style:text-scale="93%"/>
    </style:style>
    <style:style style:name="T18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90" style:parent-style-name="기본단락글꼴" style:family="text">
      <style:text-properties style:font-name="Times New Roman" style:font-name-complex="Times New Roman" fo:letter-spacing="-0.0069in" style:text-scale="93%"/>
    </style:style>
    <style:style style:name="T19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92" style:parent-style-name="기본단락글꼴" style:family="text">
      <style:text-properties style:font-name="Times New Roman" style:font-name-complex="Times New Roman" fo:letter-spacing="-0.0069in" style:text-scale="93%"/>
    </style:style>
    <style:style style:name="T19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94" style:parent-style-name="기본단락글꼴" style:family="text">
      <style:text-properties style:font-name="Times New Roman" style:font-name-complex="Times New Roman" fo:letter-spacing="-0.0069in" style:text-scale="93%"/>
    </style:style>
    <style:style style:name="T19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96" style:parent-style-name="기본단락글꼴" style:family="text">
      <style:text-properties style:font-name="Times New Roman" style:font-name-complex="Times New Roman" fo:letter-spacing="-0.0069in" style:text-scale="93%"/>
    </style:style>
    <style:style style:name="T197" style:parent-style-name="기본단락글꼴" style:family="text">
      <style:text-properties style:font-name="Times New Roman" style:font-name-complex="Times New Roman" fo:letter-spacing="-0.0069in" style:text-scale="93%"/>
    </style:style>
    <style:style style:name="T198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199" style:parent-style-name="기본단락글꼴" style:family="text">
      <style:text-properties style:font-name="Times New Roman" style:font-name-complex="Times New Roman" fo:letter-spacing="-0.0069in" style:text-scale="93%"/>
    </style:style>
    <style:style style:name="T200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01" style:parent-style-name="기본단락글꼴" style:family="text">
      <style:text-properties style:font-name="Times New Roman" style:font-name-complex="Times New Roman" fo:letter-spacing="-0.0069in" style:text-scale="93%"/>
    </style:style>
    <style:style style:name="T20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03" style:parent-style-name="기본단락글꼴" style:family="text">
      <style:text-properties style:font-name="Times New Roman" style:font-name-complex="Times New Roman" fo:letter-spacing="-0.0069in" style:text-scale="93%"/>
    </style:style>
    <style:style style:name="T20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05" style:parent-style-name="기본단락글꼴" style:family="text">
      <style:text-properties style:font-name="Times New Roman" style:font-name-complex="Times New Roman" fo:letter-spacing="-0.0069in" style:text-scale="93%"/>
    </style:style>
    <style:style style:name="T20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07" style:parent-style-name="기본단락글꼴" style:family="text">
      <style:text-properties style:font-name="Times New Roman" style:font-name-complex="Times New Roman" fo:letter-spacing="-0.0069in" style:text-scale="93%"/>
    </style:style>
    <style:style style:name="P208" style:parent-style-name="s0" style:family="paragraph">
      <style:paragraph-properties fo:text-align="justify" fo:margin-left="-0.1743in">
        <style:tab-stops>
          <style:tab-stop style:type="left" style:position="0.3548in"/>
        </style:tab-stops>
      </style:paragraph-properties>
      <style:text-properties style:font-name="Times New Roman" style:font-name-complex="Times New Roman" fo:letter-spacing="-0.0069in" style:text-scale="93%"/>
    </style:style>
    <style:style style:name="P209" style:parent-style-name="s0" style:family="paragraph">
      <style:paragraph-properties fo:text-align="justify" fo:margin-left="-0.1736in">
        <style:tab-stops>
          <style:tab-stop style:type="left" style:position="0.3541in"/>
        </style:tab-stops>
      </style:paragraph-properties>
    </style:style>
    <style:style style:name="T210" style:parent-style-name="기본단락글꼴" style:family="text">
      <style:text-properties style:font-name="Times New Roman" style:font-name-complex="Times New Roman" fo:letter-spacing="-0.0069in" style:text-scale="93%"/>
    </style:style>
    <style:style style:name="T21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12" style:parent-style-name="기본단락글꼴" style:family="text">
      <style:text-properties style:font-name="Times New Roman" style:font-name-complex="Times New Roman" fo:letter-spacing="-0.0069in" style:text-scale="93%"/>
    </style:style>
    <style:style style:name="T21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14" style:parent-style-name="기본단락글꼴" style:family="text">
      <style:text-properties style:font-name="Times New Roman" style:font-name-complex="Times New Roman" fo:letter-spacing="-0.0069in" style:text-scale="93%"/>
    </style:style>
    <style:style style:name="T21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16" style:parent-style-name="기본단락글꼴" style:family="text">
      <style:text-properties style:font-name="Times New Roman" style:font-name-complex="Times New Roman" fo:letter-spacing="-0.0069in" style:text-scale="93%"/>
    </style:style>
    <style:style style:name="T21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18" style:parent-style-name="기본단락글꼴" style:family="text">
      <style:text-properties style:font-name="Times New Roman" style:font-name-complex="Times New Roman" fo:letter-spacing="-0.0069in" style:text-scale="93%"/>
    </style:style>
    <style:style style:name="T21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20" style:parent-style-name="기본단락글꼴" style:family="text">
      <style:text-properties style:font-name="Times New Roman" style:font-name-complex="Times New Roman" fo:letter-spacing="-0.0069in" style:text-scale="93%"/>
    </style:style>
    <style:style style:name="T22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22" style:parent-style-name="기본단락글꼴" style:family="text">
      <style:text-properties style:font-name="Times New Roman" style:font-name-complex="Times New Roman" fo:letter-spacing="-0.0069in" style:text-scale="93%"/>
    </style:style>
    <style:style style:name="T22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24" style:parent-style-name="기본단락글꼴" style:family="text">
      <style:text-properties style:font-name="Times New Roman" style:font-name-complex="Times New Roman" fo:letter-spacing="-0.0069in" style:text-scale="93%"/>
    </style:style>
    <style:style style:name="T22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26" style:parent-style-name="기본단락글꼴" style:family="text">
      <style:text-properties style:font-name="Times New Roman" style:font-name-complex="Times New Roman" fo:letter-spacing="-0.0069in" style:text-scale="93%"/>
    </style:style>
    <style:style style:name="T22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28" style:parent-style-name="기본단락글꼴" style:family="text">
      <style:text-properties style:font-name="Times New Roman" style:font-name-complex="Times New Roman" fo:letter-spacing="-0.0069in" style:text-scale="93%"/>
    </style:style>
    <style:style style:name="T22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30" style:parent-style-name="기본단락글꼴" style:family="text">
      <style:text-properties style:font-name="Times New Roman" style:font-name-complex="Times New Roman" fo:letter-spacing="-0.0069in" style:text-scale="93%"/>
    </style:style>
    <style:style style:name="T23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32" style:parent-style-name="기본단락글꼴" style:family="text">
      <style:text-properties style:font-name="Times New Roman" style:font-name-complex="Times New Roman" fo:letter-spacing="-0.0069in" style:text-scale="93%"/>
    </style:style>
    <style:style style:name="T23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34" style:parent-style-name="기본단락글꼴" style:family="text">
      <style:text-properties style:font-name="Times New Roman" style:font-name-complex="Times New Roman" fo:letter-spacing="-0.0069in" style:text-scale="93%"/>
    </style:style>
    <style:style style:name="T23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36" style:parent-style-name="기본단락글꼴" style:family="text">
      <style:text-properties style:font-name="Times New Roman" style:font-name-complex="Times New Roman" fo:letter-spacing="-0.0069in" style:text-scale="93%"/>
    </style:style>
    <style:style style:name="T23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38" style:parent-style-name="기본단락글꼴" style:family="text">
      <style:text-properties style:font-name="Times New Roman" style:font-name-complex="Times New Roman" fo:letter-spacing="-0.0069in" style:text-scale="93%"/>
    </style:style>
    <style:style style:name="T23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40" style:parent-style-name="기본단락글꼴" style:family="text">
      <style:text-properties style:font-name="Times New Roman" style:font-name-complex="Times New Roman" fo:letter-spacing="-0.0069in" style:text-scale="93%"/>
    </style:style>
    <style:style style:name="T24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42" style:parent-style-name="기본단락글꼴" style:family="text">
      <style:text-properties style:font-name="Times New Roman" style:font-name-complex="Times New Roman" fo:letter-spacing="-0.0069in" style:text-scale="93%"/>
    </style:style>
    <style:style style:name="T24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44" style:parent-style-name="기본단락글꼴" style:family="text">
      <style:text-properties style:font-name="Times New Roman" style:font-name-complex="Times New Roman" fo:letter-spacing="-0.0069in" style:text-scale="93%"/>
    </style:style>
    <style:style style:name="T24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46" style:parent-style-name="기본단락글꼴" style:family="text">
      <style:text-properties style:font-name="Times New Roman" style:font-name-complex="Times New Roman" fo:letter-spacing="-0.0069in" style:text-scale="93%"/>
    </style:style>
    <style:style style:name="T24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48" style:parent-style-name="기본단락글꼴" style:family="text">
      <style:text-properties style:font-name="Times New Roman" style:font-name-complex="Times New Roman" fo:letter-spacing="-0.0069in" style:text-scale="93%"/>
    </style:style>
    <style:style style:name="T24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50" style:parent-style-name="기본단락글꼴" style:family="text">
      <style:text-properties style:font-name="Times New Roman" style:font-name-complex="Times New Roman" fo:letter-spacing="-0.0069in" style:text-scale="93%"/>
    </style:style>
    <style:style style:name="T25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52" style:parent-style-name="기본단락글꼴" style:family="text">
      <style:text-properties style:font-name="Times New Roman" style:font-name-complex="Times New Roman" fo:letter-spacing="-0.0069in" style:text-scale="93%"/>
    </style:style>
    <style:style style:name="T25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54" style:parent-style-name="기본단락글꼴" style:family="text">
      <style:text-properties style:font-name="Times New Roman" style:font-name-complex="Times New Roman" fo:letter-spacing="-0.0069in" style:text-scale="93%"/>
    </style:style>
    <style:style style:name="T25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56" style:parent-style-name="기본단락글꼴" style:family="text">
      <style:text-properties style:font-name="Times New Roman" style:font-name-complex="Times New Roman" fo:letter-spacing="-0.0069in" style:text-scale="93%"/>
    </style:style>
    <style:style style:name="T25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58" style:parent-style-name="기본단락글꼴" style:family="text">
      <style:text-properties style:font-name="Times New Roman" style:font-name-complex="Times New Roman" fo:letter-spacing="-0.0069in" style:text-scale="93%"/>
    </style:style>
    <style:style style:name="T25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60" style:parent-style-name="기본단락글꼴" style:family="text">
      <style:text-properties style:font-name="Times New Roman" style:font-name-complex="Times New Roman" fo:letter-spacing="-0.0069in" style:text-scale="93%"/>
    </style:style>
    <style:style style:name="T26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62" style:parent-style-name="기본단락글꼴" style:family="text">
      <style:text-properties style:font-name="Times New Roman" style:font-name-complex="Times New Roman" fo:letter-spacing="-0.0069in" style:text-scale="93%"/>
    </style:style>
    <style:style style:name="T26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64" style:parent-style-name="기본단락글꼴" style:family="text">
      <style:text-properties style:font-name="Times New Roman" style:font-name-complex="Times New Roman" fo:letter-spacing="-0.0069in" style:text-scale="93%"/>
    </style:style>
    <style:style style:name="T26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66" style:parent-style-name="기본단락글꼴" style:family="text">
      <style:text-properties style:font-name="Times New Roman" style:font-name-complex="Times New Roman" fo:letter-spacing="-0.0069in" style:text-scale="93%"/>
    </style:style>
    <style:style style:name="T26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68" style:parent-style-name="기본단락글꼴" style:family="text">
      <style:text-properties style:font-name="Times New Roman" style:font-name-complex="Times New Roman" fo:letter-spacing="-0.0069in" style:text-scale="93%"/>
    </style:style>
    <style:style style:name="T26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70" style:parent-style-name="기본단락글꼴" style:family="text">
      <style:text-properties style:font-name="Times New Roman" style:font-name-complex="Times New Roman" fo:letter-spacing="-0.0069in" style:text-scale="93%"/>
    </style:style>
    <style:style style:name="T27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72" style:parent-style-name="기본단락글꼴" style:family="text">
      <style:text-properties style:font-name="Times New Roman" style:font-name-complex="Times New Roman" fo:letter-spacing="-0.0069in" style:text-scale="93%"/>
    </style:style>
    <style:style style:name="T27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74" style:parent-style-name="기본단락글꼴" style:family="text">
      <style:text-properties style:font-name="Times New Roman" style:font-name-complex="Times New Roman" fo:letter-spacing="-0.0069in" style:text-scale="93%"/>
    </style:style>
    <style:style style:name="T27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76" style:parent-style-name="기본단락글꼴" style:family="text">
      <style:text-properties style:font-name="Times New Roman" style:font-name-complex="Times New Roman" fo:letter-spacing="-0.0069in" style:text-scale="93%"/>
    </style:style>
    <style:style style:name="T27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78" style:parent-style-name="기본단락글꼴" style:family="text">
      <style:text-properties style:font-name="Times New Roman" style:font-name-complex="Times New Roman" fo:letter-spacing="-0.0069in" style:text-scale="93%"/>
    </style:style>
    <style:style style:name="T27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80" style:parent-style-name="기본단락글꼴" style:family="text">
      <style:text-properties style:font-name="Times New Roman" style:font-name-complex="Times New Roman" fo:letter-spacing="-0.0069in" style:text-scale="93%"/>
    </style:style>
    <style:style style:name="T28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82" style:parent-style-name="기본단락글꼴" style:family="text">
      <style:text-properties style:font-name="Times New Roman" style:font-name-complex="Times New Roman" fo:letter-spacing="-0.0069in" style:text-scale="93%"/>
    </style:style>
    <style:style style:name="T28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84" style:parent-style-name="기본단락글꼴" style:family="text">
      <style:text-properties style:font-name="Times New Roman" style:font-name-complex="Times New Roman" fo:letter-spacing="-0.0069in" style:text-scale="93%"/>
    </style:style>
    <style:style style:name="T28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86" style:parent-style-name="기본단락글꼴" style:family="text">
      <style:text-properties style:font-name="Times New Roman" style:font-name-complex="Times New Roman" fo:letter-spacing="-0.0069in" style:text-scale="93%"/>
    </style:style>
    <style:style style:name="T28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88" style:parent-style-name="기본단락글꼴" style:family="text">
      <style:text-properties style:font-name="Times New Roman" style:font-name-complex="Times New Roman" fo:letter-spacing="-0.0069in" style:text-scale="93%"/>
    </style:style>
    <style:style style:name="T28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90" style:parent-style-name="기본단락글꼴" style:family="text">
      <style:text-properties style:font-name="Times New Roman" style:font-name-complex="Times New Roman" fo:letter-spacing="-0.0069in" style:text-scale="93%"/>
    </style:style>
    <style:style style:name="T29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92" style:parent-style-name="기본단락글꼴" style:family="text">
      <style:text-properties style:font-name="Times New Roman" style:font-name-complex="Times New Roman" fo:letter-spacing="-0.0069in" style:text-scale="93%"/>
    </style:style>
    <style:style style:name="T29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94" style:parent-style-name="기본단락글꼴" style:family="text">
      <style:text-properties style:font-name="Times New Roman" style:font-name-complex="Times New Roman" fo:letter-spacing="-0.0069in" style:text-scale="93%"/>
    </style:style>
    <style:style style:name="T29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96" style:parent-style-name="기본단락글꼴" style:family="text">
      <style:text-properties style:font-name="Times New Roman" style:font-name-complex="Times New Roman" fo:letter-spacing="-0.0069in" style:text-scale="93%"/>
    </style:style>
    <style:style style:name="T29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298" style:parent-style-name="기본단락글꼴" style:family="text">
      <style:text-properties style:font-name="Times New Roman" style:font-name-complex="Times New Roman" fo:letter-spacing="-0.0069in" style:text-scale="93%"/>
    </style:style>
    <style:style style:name="T29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00" style:parent-style-name="기본단락글꼴" style:family="text">
      <style:text-properties style:font-name="Times New Roman" style:font-name-complex="Times New Roman" fo:letter-spacing="-0.0069in" style:text-scale="93%"/>
    </style:style>
    <style:style style:name="T30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02" style:parent-style-name="기본단락글꼴" style:family="text">
      <style:text-properties style:font-name="Times New Roman" style:font-name-complex="Times New Roman" fo:letter-spacing="-0.0069in" style:text-scale="93%"/>
    </style:style>
    <style:style style:name="T30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04" style:parent-style-name="기본단락글꼴" style:family="text">
      <style:text-properties style:font-name="Times New Roman" style:font-name-complex="Times New Roman" fo:letter-spacing="-0.0069in" style:text-scale="93%"/>
    </style:style>
    <style:style style:name="T30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06" style:parent-style-name="기본단락글꼴" style:family="text">
      <style:text-properties style:font-name="Times New Roman" style:font-name-complex="Times New Roman" fo:letter-spacing="-0.0069in" style:text-scale="93%"/>
    </style:style>
    <style:style style:name="T30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08" style:parent-style-name="기본단락글꼴" style:family="text">
      <style:text-properties style:font-name="Times New Roman" style:font-name-complex="Times New Roman" fo:letter-spacing="-0.0069in" style:text-scale="93%"/>
    </style:style>
    <style:style style:name="T30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10" style:parent-style-name="기본단락글꼴" style:family="text">
      <style:text-properties style:font-name="Times New Roman" style:font-name-complex="Times New Roman" fo:letter-spacing="-0.0069in" style:text-scale="93%"/>
    </style:style>
    <style:style style:name="T31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12" style:parent-style-name="기본단락글꼴" style:family="text">
      <style:text-properties style:font-name="Times New Roman" style:font-name-complex="Times New Roman" fo:letter-spacing="-0.0069in" style:text-scale="93%"/>
    </style:style>
    <style:style style:name="T31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14" style:parent-style-name="기본단락글꼴" style:family="text">
      <style:text-properties style:font-name="Times New Roman" style:font-name-complex="Times New Roman" fo:letter-spacing="-0.0069in" style:text-scale="93%"/>
    </style:style>
    <style:style style:name="T31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16" style:parent-style-name="기본단락글꼴" style:family="text">
      <style:text-properties style:font-name="Times New Roman" style:font-name-complex="Times New Roman" fo:letter-spacing="-0.0069in" style:text-scale="93%"/>
    </style:style>
    <style:style style:name="T31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18" style:parent-style-name="기본단락글꼴" style:family="text">
      <style:text-properties style:font-name="Times New Roman" style:font-name-complex="Times New Roman" fo:letter-spacing="-0.0069in" style:text-scale="93%"/>
    </style:style>
    <style:style style:name="T31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20" style:parent-style-name="기본단락글꼴" style:family="text">
      <style:text-properties style:font-name="Times New Roman" style:font-name-complex="Times New Roman" fo:letter-spacing="-0.0069in" style:text-scale="93%"/>
    </style:style>
    <style:style style:name="T32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22" style:parent-style-name="기본단락글꼴" style:family="text">
      <style:text-properties style:font-name="Times New Roman" style:font-name-complex="Times New Roman" fo:letter-spacing="-0.0069in" style:text-scale="93%"/>
    </style:style>
    <style:style style:name="T32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24" style:parent-style-name="기본단락글꼴" style:family="text">
      <style:text-properties style:font-name="Times New Roman" style:font-name-complex="Times New Roman" fo:letter-spacing="-0.0069in" style:text-scale="93%"/>
    </style:style>
    <style:style style:name="T32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26" style:parent-style-name="기본단락글꼴" style:family="text">
      <style:text-properties style:font-name="Times New Roman" style:font-name-complex="Times New Roman" fo:letter-spacing="-0.0069in" style:text-scale="93%"/>
    </style:style>
    <style:style style:name="T32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28" style:parent-style-name="기본단락글꼴" style:family="text">
      <style:text-properties style:font-name="Times New Roman" style:font-name-complex="Times New Roman" fo:letter-spacing="-0.0069in" style:text-scale="93%"/>
    </style:style>
    <style:style style:name="T32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30" style:parent-style-name="기본단락글꼴" style:family="text">
      <style:text-properties style:font-name="Times New Roman" style:font-name-complex="Times New Roman" fo:letter-spacing="-0.0069in" style:text-scale="93%"/>
    </style:style>
    <style:style style:name="T33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32" style:parent-style-name="기본단락글꼴" style:family="text">
      <style:text-properties style:font-name="Times New Roman" style:font-name-complex="Times New Roman" fo:letter-spacing="-0.0069in" style:text-scale="93%"/>
    </style:style>
    <style:style style:name="T33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34" style:parent-style-name="기본단락글꼴" style:family="text">
      <style:text-properties style:font-name="Times New Roman" style:font-name-complex="Times New Roman" fo:letter-spacing="-0.0069in" style:text-scale="93%"/>
    </style:style>
    <style:style style:name="T33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36" style:parent-style-name="기본단락글꼴" style:family="text">
      <style:text-properties style:font-name="Times New Roman" style:font-name-complex="Times New Roman" fo:letter-spacing="-0.0069in" style:text-scale="93%"/>
    </style:style>
    <style:style style:name="T33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38" style:parent-style-name="기본단락글꼴" style:family="text">
      <style:text-properties style:font-name="Times New Roman" style:font-name-complex="Times New Roman" fo:letter-spacing="-0.0069in" style:text-scale="93%"/>
    </style:style>
    <style:style style:name="T33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40" style:parent-style-name="기본단락글꼴" style:family="text">
      <style:text-properties style:font-name="Times New Roman" style:font-name-complex="Times New Roman" fo:letter-spacing="-0.0069in" style:text-scale="93%"/>
    </style:style>
    <style:style style:name="T34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42" style:parent-style-name="기본단락글꼴" style:family="text">
      <style:text-properties style:font-name="Times New Roman" style:font-name-complex="Times New Roman" fo:letter-spacing="-0.0069in" style:text-scale="93%"/>
    </style:style>
    <style:style style:name="T34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44" style:parent-style-name="기본단락글꼴" style:family="text">
      <style:text-properties style:font-name="Times New Roman" style:font-name-complex="Times New Roman" fo:letter-spacing="-0.0069in" style:text-scale="93%"/>
    </style:style>
    <style:style style:name="T34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46" style:parent-style-name="기본단락글꼴" style:family="text">
      <style:text-properties style:font-name="Times New Roman" style:font-name-complex="Times New Roman" fo:letter-spacing="-0.0069in" style:text-scale="93%"/>
    </style:style>
    <style:style style:name="T34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48" style:parent-style-name="기본단락글꼴" style:family="text">
      <style:text-properties style:font-name="Times New Roman" style:font-name-complex="Times New Roman" fo:letter-spacing="-0.0069in" style:text-scale="93%"/>
    </style:style>
    <style:style style:name="T34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50" style:parent-style-name="기본단락글꼴" style:family="text">
      <style:text-properties style:font-name="Times New Roman" style:font-name-complex="Times New Roman" fo:letter-spacing="-0.0069in" style:text-scale="93%"/>
    </style:style>
    <style:style style:name="T35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52" style:parent-style-name="기본단락글꼴" style:family="text">
      <style:text-properties style:font-name="Times New Roman" style:font-name-complex="Times New Roman" fo:letter-spacing="-0.0069in" style:text-scale="93%"/>
    </style:style>
    <style:style style:name="T35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54" style:parent-style-name="기본단락글꼴" style:family="text">
      <style:text-properties style:font-name="Times New Roman" style:font-name-complex="Times New Roman" fo:letter-spacing="-0.0069in" style:text-scale="93%"/>
    </style:style>
    <style:style style:name="T35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56" style:parent-style-name="기본단락글꼴" style:family="text">
      <style:text-properties style:font-name="Times New Roman" style:font-name-complex="Times New Roman" fo:letter-spacing="-0.0069in" style:text-scale="93%"/>
    </style:style>
    <style:style style:name="T35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58" style:parent-style-name="기본단락글꼴" style:family="text">
      <style:text-properties style:font-name="Times New Roman" style:font-name-complex="Times New Roman" fo:letter-spacing="-0.0069in" style:text-scale="93%"/>
    </style:style>
    <style:style style:name="T35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60" style:parent-style-name="기본단락글꼴" style:family="text">
      <style:text-properties style:font-name="Times New Roman" style:font-name-complex="Times New Roman" fo:letter-spacing="-0.0069in" style:text-scale="93%"/>
    </style:style>
    <style:style style:name="T36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62" style:parent-style-name="기본단락글꼴" style:family="text">
      <style:text-properties style:font-name="Times New Roman" style:font-name-complex="Times New Roman" fo:letter-spacing="-0.0069in" style:text-scale="93%"/>
    </style:style>
    <style:style style:name="T36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64" style:parent-style-name="기본단락글꼴" style:family="text">
      <style:text-properties style:font-name="Times New Roman" style:font-name-complex="Times New Roman" fo:letter-spacing="-0.0069in" style:text-scale="93%"/>
    </style:style>
    <style:style style:name="T36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66" style:parent-style-name="기본단락글꼴" style:family="text">
      <style:text-properties style:font-name="Times New Roman" style:font-name-complex="Times New Roman" fo:letter-spacing="-0.0069in" style:text-scale="93%"/>
    </style:style>
    <style:style style:name="T36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68" style:parent-style-name="기본단락글꼴" style:family="text">
      <style:text-properties style:font-name="Times New Roman" style:font-name-complex="Times New Roman" fo:letter-spacing="-0.0069in" style:text-scale="93%"/>
    </style:style>
    <style:style style:name="T36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70" style:parent-style-name="기본단락글꼴" style:family="text">
      <style:text-properties style:font-name="Times New Roman" style:font-name-complex="Times New Roman" fo:letter-spacing="-0.0069in" style:text-scale="93%"/>
    </style:style>
    <style:style style:name="T37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72" style:parent-style-name="기본단락글꼴" style:family="text">
      <style:text-properties style:font-name="Times New Roman" style:font-name-complex="Times New Roman" fo:letter-spacing="-0.0069in" style:text-scale="93%"/>
    </style:style>
    <style:style style:name="T37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74" style:parent-style-name="기본단락글꼴" style:family="text">
      <style:text-properties style:font-name="Times New Roman" style:font-name-complex="Times New Roman" fo:letter-spacing="-0.0069in" style:text-scale="93%"/>
    </style:style>
    <style:style style:name="T37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76" style:parent-style-name="기본단락글꼴" style:family="text">
      <style:text-properties style:font-name="Times New Roman" style:font-name-complex="Times New Roman" fo:letter-spacing="-0.0069in" style:text-scale="93%"/>
    </style:style>
    <style:style style:name="T37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78" style:parent-style-name="기본단락글꼴" style:family="text">
      <style:text-properties style:font-name="Times New Roman" style:font-name-complex="Times New Roman" fo:letter-spacing="-0.0069in" style:text-scale="93%"/>
    </style:style>
    <style:style style:name="T37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80" style:parent-style-name="기본단락글꼴" style:family="text">
      <style:text-properties style:font-name="Times New Roman" style:font-name-complex="Times New Roman" fo:letter-spacing="-0.0069in" style:text-scale="93%"/>
    </style:style>
    <style:style style:name="T38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82" style:parent-style-name="기본단락글꼴" style:family="text">
      <style:text-properties style:font-name="Times New Roman" style:font-name-complex="Times New Roman" fo:letter-spacing="-0.0069in" style:text-scale="93%"/>
    </style:style>
    <style:style style:name="T38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84" style:parent-style-name="기본단락글꼴" style:family="text">
      <style:text-properties style:font-name="Times New Roman" style:font-name-complex="Times New Roman" fo:letter-spacing="-0.0069in" style:text-scale="93%"/>
    </style:style>
    <style:style style:name="T38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86" style:parent-style-name="기본단락글꼴" style:family="text">
      <style:text-properties style:font-name="Times New Roman" style:font-name-complex="Times New Roman" fo:letter-spacing="-0.0069in" style:text-scale="93%"/>
    </style:style>
    <style:style style:name="T38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88" style:parent-style-name="기본단락글꼴" style:family="text">
      <style:text-properties style:font-name="Times New Roman" style:font-name-complex="Times New Roman" fo:letter-spacing="-0.0069in" style:text-scale="93%"/>
    </style:style>
    <style:style style:name="T38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90" style:parent-style-name="기본단락글꼴" style:family="text">
      <style:text-properties style:font-name="Times New Roman" style:font-name-complex="Times New Roman" fo:letter-spacing="-0.0069in" style:text-scale="93%"/>
    </style:style>
    <style:style style:name="T39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92" style:parent-style-name="기본단락글꼴" style:family="text">
      <style:text-properties style:font-name="Times New Roman" style:font-name-complex="Times New Roman" fo:letter-spacing="-0.0069in" style:text-scale="93%"/>
    </style:style>
    <style:style style:name="T39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94" style:parent-style-name="기본단락글꼴" style:family="text">
      <style:text-properties style:font-name="Times New Roman" style:font-name-complex="Times New Roman" fo:letter-spacing="-0.0069in" style:text-scale="93%"/>
    </style:style>
    <style:style style:name="T39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96" style:parent-style-name="기본단락글꼴" style:family="text">
      <style:text-properties style:font-name="Times New Roman" style:font-name-complex="Times New Roman" fo:letter-spacing="-0.0069in" style:text-scale="93%"/>
    </style:style>
    <style:style style:name="T39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398" style:parent-style-name="기본단락글꼴" style:family="text">
      <style:text-properties style:font-name="Times New Roman" style:font-name-complex="Times New Roman" fo:letter-spacing="-0.0069in" style:text-scale="93%"/>
    </style:style>
    <style:style style:name="T39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00" style:parent-style-name="기본단락글꼴" style:family="text">
      <style:text-properties style:font-name="Times New Roman" style:font-name-complex="Times New Roman" fo:letter-spacing="-0.0069in" style:text-scale="93%"/>
    </style:style>
    <style:style style:name="T40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02" style:parent-style-name="기본단락글꼴" style:family="text">
      <style:text-properties style:font-name="Times New Roman" style:font-name-complex="Times New Roman" fo:letter-spacing="-0.0069in" style:text-scale="93%"/>
    </style:style>
    <style:style style:name="T40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04" style:parent-style-name="기본단락글꼴" style:family="text">
      <style:text-properties style:font-name="Times New Roman" style:font-name-complex="Times New Roman" fo:letter-spacing="-0.0069in" style:text-scale="93%"/>
    </style:style>
    <style:style style:name="T40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06" style:parent-style-name="기본단락글꼴" style:family="text">
      <style:text-properties style:font-name="Times New Roman" style:font-name-complex="Times New Roman" fo:letter-spacing="-0.0069in" style:text-scale="93%"/>
    </style:style>
    <style:style style:name="T40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08" style:parent-style-name="기본단락글꼴" style:family="text">
      <style:text-properties style:font-name="Times New Roman" style:font-name-complex="Times New Roman" fo:letter-spacing="-0.0069in" style:text-scale="93%"/>
    </style:style>
    <style:style style:name="T40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10" style:parent-style-name="기본단락글꼴" style:family="text">
      <style:text-properties style:font-name="Times New Roman" style:font-name-complex="Times New Roman" fo:letter-spacing="-0.0069in" style:text-scale="93%"/>
    </style:style>
    <style:style style:name="T41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12" style:parent-style-name="기본단락글꼴" style:family="text">
      <style:text-properties style:font-name="Times New Roman" style:font-name-complex="Times New Roman" fo:letter-spacing="-0.0069in" style:text-scale="93%"/>
    </style:style>
    <style:style style:name="T41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14" style:parent-style-name="기본단락글꼴" style:family="text">
      <style:text-properties style:font-name="Times New Roman" style:font-name-complex="Times New Roman" fo:letter-spacing="-0.0069in" style:text-scale="93%"/>
    </style:style>
    <style:style style:name="T41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16" style:parent-style-name="기본단락글꼴" style:family="text">
      <style:text-properties style:font-name="Times New Roman" style:font-name-complex="Times New Roman" fo:letter-spacing="-0.0069in" style:text-scale="93%"/>
    </style:style>
    <style:style style:name="T41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18" style:parent-style-name="기본단락글꼴" style:family="text">
      <style:text-properties style:font-name="Times New Roman" style:font-name-complex="Times New Roman" fo:letter-spacing="-0.0069in" style:text-scale="93%"/>
    </style:style>
    <style:style style:name="T41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20" style:parent-style-name="기본단락글꼴" style:family="text">
      <style:text-properties style:font-name="Times New Roman" style:font-name-complex="Times New Roman" fo:letter-spacing="-0.0069in" style:text-scale="93%"/>
    </style:style>
    <style:style style:name="T42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22" style:parent-style-name="기본단락글꼴" style:family="text">
      <style:text-properties style:font-name="Times New Roman" style:font-name-complex="Times New Roman" fo:letter-spacing="-0.0069in" style:text-scale="93%"/>
    </style:style>
    <style:style style:name="T42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24" style:parent-style-name="기본단락글꼴" style:family="text">
      <style:text-properties style:font-name="Times New Roman" style:font-name-complex="Times New Roman" fo:letter-spacing="-0.0069in" style:text-scale="93%"/>
    </style:style>
    <style:style style:name="T42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26" style:parent-style-name="기본단락글꼴" style:family="text">
      <style:text-properties style:font-name="Times New Roman" style:font-name-complex="Times New Roman" fo:letter-spacing="-0.0069in" style:text-scale="93%"/>
    </style:style>
    <style:style style:name="T42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28" style:parent-style-name="기본단락글꼴" style:family="text">
      <style:text-properties style:font-name="Times New Roman" style:font-name-complex="Times New Roman" fo:letter-spacing="-0.0069in" style:text-scale="93%"/>
    </style:style>
    <style:style style:name="P429" style:parent-style-name="s0" style:family="paragraph">
      <style:paragraph-properties fo:text-align="justify" fo:margin-left="-0.1736in">
        <style:tab-stops>
          <style:tab-stop style:type="left" style:position="0.3541in"/>
        </style:tab-stops>
      </style:paragraph-properties>
      <style:text-properties style:font-name="Times New Roman" style:font-name-complex="Times New Roman" fo:letter-spacing="-0.0069in" style:text-scale="93%"/>
    </style:style>
    <style:style style:name="P430" style:parent-style-name="s0" style:family="paragraph">
      <style:paragraph-properties fo:text-align="justify" fo:margin-left="-0.1736in">
        <style:tab-stops>
          <style:tab-stop style:type="left" style:position="0.3541in"/>
        </style:tab-stops>
      </style:paragraph-properties>
    </style:style>
    <style:style style:name="T431" style:parent-style-name="기본단락글꼴" style:family="text">
      <style:text-properties style:font-name="Times New Roman" style:font-name-complex="Times New Roman" fo:letter-spacing="-0.0069in" style:text-scale="93%"/>
    </style:style>
    <style:style style:name="T43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33" style:parent-style-name="기본단락글꼴" style:family="text">
      <style:text-properties style:font-name="Times New Roman" style:font-name-complex="Times New Roman" fo:letter-spacing="-0.0069in" style:text-scale="93%"/>
    </style:style>
    <style:style style:name="T43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35" style:parent-style-name="기본단락글꼴" style:family="text">
      <style:text-properties style:font-name="Times New Roman" style:font-name-complex="Times New Roman" fo:letter-spacing="-0.0069in" style:text-scale="93%"/>
    </style:style>
    <style:style style:name="T43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37" style:parent-style-name="기본단락글꼴" style:family="text">
      <style:text-properties style:font-name="Times New Roman" style:font-name-complex="Times New Roman" fo:letter-spacing="-0.0069in" style:text-scale="93%"/>
    </style:style>
    <style:style style:name="T438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39" style:parent-style-name="기본단락글꼴" style:family="text">
      <style:text-properties style:font-name="Times New Roman" style:font-name-complex="Times New Roman" fo:letter-spacing="-0.0069in" style:text-scale="93%"/>
    </style:style>
    <style:style style:name="T440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41" style:parent-style-name="기본단락글꼴" style:family="text">
      <style:text-properties style:font-name="Times New Roman" style:font-name-complex="Times New Roman" fo:letter-spacing="-0.0069in" style:text-scale="93%"/>
    </style:style>
    <style:style style:name="T44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43" style:parent-style-name="기본단락글꼴" style:family="text">
      <style:text-properties style:font-name="Times New Roman" style:font-name-complex="Times New Roman" fo:letter-spacing="-0.0069in" style:text-scale="93%"/>
    </style:style>
    <style:style style:name="T44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45" style:parent-style-name="기본단락글꼴" style:family="text">
      <style:text-properties style:font-name="Times New Roman" style:font-name-complex="Times New Roman" fo:letter-spacing="-0.0069in" style:text-scale="93%"/>
    </style:style>
    <style:style style:name="T44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47" style:parent-style-name="기본단락글꼴" style:family="text">
      <style:text-properties style:font-name="Times New Roman" style:font-name-complex="Times New Roman" fo:letter-spacing="-0.0069in" style:text-scale="93%"/>
    </style:style>
    <style:style style:name="T448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49" style:parent-style-name="기본단락글꼴" style:family="text">
      <style:text-properties style:font-name="Times New Roman" style:font-name-complex="Times New Roman" fo:letter-spacing="-0.0069in" style:text-scale="93%"/>
    </style:style>
    <style:style style:name="T450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51" style:parent-style-name="기본단락글꼴" style:family="text">
      <style:text-properties style:font-name="Times New Roman" style:font-name-complex="Times New Roman" fo:letter-spacing="-0.0069in" style:text-scale="93%"/>
    </style:style>
    <style:style style:name="T45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53" style:parent-style-name="기본단락글꼴" style:family="text">
      <style:text-properties style:font-name="Times New Roman" style:font-name-complex="Times New Roman" fo:letter-spacing="-0.0069in" style:text-scale="93%"/>
    </style:style>
    <style:style style:name="T45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55" style:parent-style-name="기본단락글꼴" style:family="text">
      <style:text-properties style:font-name="Times New Roman" style:font-name-complex="Times New Roman" fo:letter-spacing="-0.0069in" style:text-scale="93%"/>
    </style:style>
    <style:style style:name="T45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57" style:parent-style-name="기본단락글꼴" style:family="text">
      <style:text-properties style:font-name="Times New Roman" style:font-name-complex="Times New Roman" fo:letter-spacing="-0.0069in" style:text-scale="93%"/>
    </style:style>
    <style:style style:name="T458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59" style:parent-style-name="기본단락글꼴" style:family="text">
      <style:text-properties style:font-name="Times New Roman" style:font-name-complex="Times New Roman" fo:letter-spacing="-0.0069in" style:text-scale="93%"/>
    </style:style>
    <style:style style:name="T460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61" style:parent-style-name="기본단락글꼴" style:family="text">
      <style:text-properties style:font-name="Times New Roman" style:font-name-complex="Times New Roman" fo:letter-spacing="-0.0069in" style:text-scale="93%"/>
    </style:style>
    <style:style style:name="T46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63" style:parent-style-name="기본단락글꼴" style:family="text">
      <style:text-properties style:font-name="Times New Roman" style:font-name-complex="Times New Roman" fo:letter-spacing="-0.0069in" style:text-scale="93%"/>
    </style:style>
    <style:style style:name="T46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65" style:parent-style-name="기본단락글꼴" style:family="text">
      <style:text-properties style:font-name="Times New Roman" style:font-name-complex="Times New Roman" fo:letter-spacing="-0.0069in" style:text-scale="93%"/>
    </style:style>
    <style:style style:name="T46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67" style:parent-style-name="기본단락글꼴" style:family="text">
      <style:text-properties style:font-name="Times New Roman" style:font-name-complex="Times New Roman" fo:letter-spacing="-0.0069in" style:text-scale="93%"/>
    </style:style>
    <style:style style:name="T468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69" style:parent-style-name="기본단락글꼴" style:family="text">
      <style:text-properties style:font-name="Times New Roman" style:font-name-complex="Times New Roman" fo:letter-spacing="-0.0069in" style:text-scale="93%"/>
    </style:style>
    <style:style style:name="T470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71" style:parent-style-name="기본단락글꼴" style:family="text">
      <style:text-properties style:font-name="Times New Roman" style:font-name-complex="Times New Roman" fo:letter-spacing="-0.0069in" style:text-scale="93%"/>
    </style:style>
    <style:style style:name="T47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73" style:parent-style-name="기본단락글꼴" style:family="text">
      <style:text-properties style:font-name="Times New Roman" style:font-name-complex="Times New Roman" fo:letter-spacing="-0.0069in" style:text-scale="93%"/>
    </style:style>
    <style:style style:name="T47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75" style:parent-style-name="기본단락글꼴" style:family="text">
      <style:text-properties style:font-name="Times New Roman" style:font-name-complex="Times New Roman" fo:letter-spacing="-0.0069in" style:text-scale="93%"/>
    </style:style>
    <style:style style:name="T47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77" style:parent-style-name="기본단락글꼴" style:family="text">
      <style:text-properties style:font-name="Times New Roman" style:font-name-complex="Times New Roman" fo:letter-spacing="-0.0069in" style:text-scale="93%"/>
    </style:style>
    <style:style style:name="T478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79" style:parent-style-name="기본단락글꼴" style:family="text">
      <style:text-properties style:font-name="Times New Roman" style:font-name-complex="Times New Roman" fo:letter-spacing="-0.0069in" style:text-scale="93%"/>
    </style:style>
    <style:style style:name="T480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81" style:parent-style-name="기본단락글꼴" style:family="text">
      <style:text-properties style:font-name="Times New Roman" style:font-name-complex="Times New Roman" fo:letter-spacing="-0.0069in" style:text-scale="93%"/>
    </style:style>
    <style:style style:name="T48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83" style:parent-style-name="기본단락글꼴" style:family="text">
      <style:text-properties style:font-name="Times New Roman" style:font-name-complex="Times New Roman" fo:letter-spacing="-0.0069in" style:text-scale="93%"/>
    </style:style>
    <style:style style:name="T48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85" style:parent-style-name="기본단락글꼴" style:family="text">
      <style:text-properties style:font-name="Times New Roman" style:font-name-complex="Times New Roman" fo:letter-spacing="-0.0069in" style:text-scale="93%"/>
    </style:style>
    <style:style style:name="T48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87" style:parent-style-name="기본단락글꼴" style:family="text">
      <style:text-properties style:font-name="Times New Roman" style:font-name-complex="Times New Roman" fo:letter-spacing="-0.0069in" style:text-scale="93%"/>
    </style:style>
    <style:style style:name="T488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89" style:parent-style-name="기본단락글꼴" style:family="text">
      <style:text-properties style:font-name="Times New Roman" style:font-name-complex="Times New Roman" fo:letter-spacing="-0.0069in" style:text-scale="93%"/>
    </style:style>
    <style:style style:name="T490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91" style:parent-style-name="기본단락글꼴" style:family="text">
      <style:text-properties style:font-name="Times New Roman" style:font-name-complex="Times New Roman" fo:letter-spacing="-0.0069in" style:text-scale="93%"/>
    </style:style>
    <style:style style:name="T49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93" style:parent-style-name="기본단락글꼴" style:family="text">
      <style:text-properties style:font-name="Times New Roman" style:font-name-complex="Times New Roman" fo:letter-spacing="-0.0069in" style:text-scale="93%"/>
    </style:style>
    <style:style style:name="T49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95" style:parent-style-name="기본단락글꼴" style:family="text">
      <style:text-properties style:font-name="Times New Roman" style:font-name-complex="Times New Roman" fo:letter-spacing="-0.0069in" style:text-scale="93%"/>
    </style:style>
    <style:style style:name="T49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97" style:parent-style-name="기본단락글꼴" style:family="text">
      <style:text-properties style:font-name="Times New Roman" style:font-name-complex="Times New Roman" fo:letter-spacing="-0.0069in" style:text-scale="93%"/>
    </style:style>
    <style:style style:name="T498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499" style:parent-style-name="기본단락글꼴" style:family="text">
      <style:text-properties style:font-name="Times New Roman" style:font-name-complex="Times New Roman" fo:letter-spacing="-0.0069in" style:text-scale="93%"/>
    </style:style>
    <style:style style:name="T500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01" style:parent-style-name="기본단락글꼴" style:family="text">
      <style:text-properties style:font-name="Times New Roman" style:font-name-complex="Times New Roman" fo:letter-spacing="-0.0069in" style:text-scale="93%"/>
    </style:style>
    <style:style style:name="T50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03" style:parent-style-name="기본단락글꼴" style:family="text">
      <style:text-properties style:font-name="Times New Roman" style:font-name-complex="Times New Roman" fo:letter-spacing="-0.0069in" style:text-scale="93%"/>
    </style:style>
    <style:style style:name="T50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05" style:parent-style-name="기본단락글꼴" style:family="text">
      <style:text-properties style:font-name="Times New Roman" style:font-name-complex="Times New Roman" fo:letter-spacing="-0.0069in" style:text-scale="93%"/>
    </style:style>
    <style:style style:name="T50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07" style:parent-style-name="기본단락글꼴" style:family="text">
      <style:text-properties style:font-name="Times New Roman" style:font-name-complex="Times New Roman" fo:letter-spacing="-0.0069in" style:text-scale="93%"/>
    </style:style>
    <style:style style:name="T508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09" style:parent-style-name="기본단락글꼴" style:family="text">
      <style:text-properties style:font-name="Times New Roman" style:font-name-complex="Times New Roman" fo:letter-spacing="-0.0069in" style:text-scale="93%"/>
    </style:style>
    <style:style style:name="T510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11" style:parent-style-name="기본단락글꼴" style:family="text">
      <style:text-properties style:font-name="Times New Roman" style:font-name-complex="Times New Roman" fo:letter-spacing="-0.0069in" style:text-scale="93%"/>
    </style:style>
    <style:style style:name="T51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13" style:parent-style-name="기본단락글꼴" style:family="text">
      <style:text-properties style:font-name="Times New Roman" style:font-name-complex="Times New Roman" fo:letter-spacing="-0.0069in" style:text-scale="93%"/>
    </style:style>
    <style:style style:name="T51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15" style:parent-style-name="기본단락글꼴" style:family="text">
      <style:text-properties style:font-name="Times New Roman" style:font-name-complex="Times New Roman" fo:letter-spacing="-0.0069in" style:text-scale="93%"/>
    </style:style>
    <style:style style:name="T51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1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18" style:parent-style-name="기본단락글꼴" style:family="text">
      <style:text-properties style:font-name="Times New Roman" style:font-name-complex="Times New Roman" fo:letter-spacing="-0.0069in" style:text-scale="93%"/>
    </style:style>
    <style:style style:name="T51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20" style:parent-style-name="기본단락글꼴" style:family="text">
      <style:text-properties style:font-name="Times New Roman" style:font-name-complex="Times New Roman" fo:letter-spacing="-0.0069in" style:text-scale="93%"/>
    </style:style>
    <style:style style:name="T52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22" style:parent-style-name="기본단락글꼴" style:family="text">
      <style:text-properties style:font-name="Times New Roman" style:font-name-complex="Times New Roman" fo:letter-spacing="-0.0069in" style:text-scale="93%"/>
    </style:style>
    <style:style style:name="T52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24" style:parent-style-name="기본단락글꼴" style:family="text">
      <style:text-properties style:font-name="Times New Roman" style:font-name-complex="Times New Roman" fo:letter-spacing="-0.0069in" style:text-scale="93%"/>
    </style:style>
    <style:style style:name="T52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26" style:parent-style-name="기본단락글꼴" style:family="text">
      <style:text-properties style:font-name="Times New Roman" style:font-name-complex="Times New Roman" fo:letter-spacing="-0.0069in" style:text-scale="93%"/>
    </style:style>
    <style:style style:name="T52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28" style:parent-style-name="기본단락글꼴" style:family="text">
      <style:text-properties style:font-name="Times New Roman" style:font-name-complex="Times New Roman" fo:letter-spacing="-0.0069in" style:text-scale="93%"/>
    </style:style>
    <style:style style:name="P529" style:parent-style-name="s0" style:family="paragraph">
      <style:paragraph-properties fo:text-align="justify" fo:margin-left="-0.1736in">
        <style:tab-stops>
          <style:tab-stop style:type="left" style:position="0.3541in"/>
        </style:tab-stops>
      </style:paragraph-properties>
    </style:style>
    <style:style style:name="T530" style:parent-style-name="기본단락글꼴" style:family="text">
      <style:text-properties style:font-name="Times New Roman" style:font-name-complex="Times New Roman" fo:letter-spacing="-0.0069in" style:text-scale="93%"/>
    </style:style>
    <style:style style:name="T53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32" style:parent-style-name="기본단락글꼴" style:family="text">
      <style:text-properties style:font-name="Times New Roman" style:font-name-complex="Times New Roman" fo:letter-spacing="-0.0069in" style:text-scale="93%"/>
    </style:style>
    <style:style style:name="T53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34" style:parent-style-name="기본단락글꼴" style:family="text">
      <style:text-properties style:font-name="Times New Roman" style:font-name-complex="Times New Roman" fo:letter-spacing="-0.0069in" style:text-scale="93%"/>
    </style:style>
    <style:style style:name="T53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36" style:parent-style-name="기본단락글꼴" style:family="text">
      <style:text-properties style:font-name="Times New Roman" style:font-name-complex="Times New Roman" fo:letter-spacing="-0.0069in" style:text-scale="93%"/>
    </style:style>
    <style:style style:name="T53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38" style:parent-style-name="기본단락글꼴" style:family="text">
      <style:text-properties style:font-name="Times New Roman" style:font-name-complex="Times New Roman" fo:letter-spacing="-0.0069in" style:text-scale="93%"/>
    </style:style>
    <style:style style:name="T53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40" style:parent-style-name="기본단락글꼴" style:family="text">
      <style:text-properties style:font-name="Times New Roman" style:font-name-complex="Times New Roman" fo:letter-spacing="-0.0069in" style:text-scale="93%"/>
    </style:style>
    <style:style style:name="T54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42" style:parent-style-name="기본단락글꼴" style:family="text">
      <style:text-properties style:font-name="Times New Roman" style:font-name-complex="Times New Roman" fo:letter-spacing="-0.0069in" style:text-scale="93%"/>
    </style:style>
    <style:style style:name="T54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44" style:parent-style-name="기본단락글꼴" style:family="text">
      <style:text-properties style:font-name="Times New Roman" style:font-name-complex="Times New Roman" fo:letter-spacing="-0.0069in" style:text-scale="93%"/>
    </style:style>
    <style:style style:name="T54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46" style:parent-style-name="기본단락글꼴" style:family="text">
      <style:text-properties style:font-name="Times New Roman" style:font-name-complex="Times New Roman" fo:letter-spacing="-0.0069in" style:text-scale="93%"/>
    </style:style>
    <style:style style:name="T54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48" style:parent-style-name="기본단락글꼴" style:family="text">
      <style:text-properties style:font-name="Times New Roman" style:font-name-complex="Times New Roman" fo:letter-spacing="-0.0069in" style:text-scale="93%"/>
    </style:style>
    <style:style style:name="T54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50" style:parent-style-name="기본단락글꼴" style:family="text">
      <style:text-properties style:font-name="Times New Roman" style:font-name-complex="Times New Roman" fo:letter-spacing="-0.0069in" style:text-scale="93%"/>
    </style:style>
    <style:style style:name="T55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52" style:parent-style-name="기본단락글꼴" style:family="text">
      <style:text-properties style:font-name="Times New Roman" style:font-name-complex="Times New Roman" fo:letter-spacing="-0.0069in" style:text-scale="93%"/>
    </style:style>
    <style:style style:name="T55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54" style:parent-style-name="기본단락글꼴" style:family="text">
      <style:text-properties style:font-name="Times New Roman" style:font-name-complex="Times New Roman" fo:letter-spacing="-0.0069in" style:text-scale="93%"/>
    </style:style>
    <style:style style:name="T55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56" style:parent-style-name="기본단락글꼴" style:family="text">
      <style:text-properties style:font-name="Times New Roman" style:font-name-complex="Times New Roman" fo:letter-spacing="-0.0069in" style:text-scale="93%"/>
    </style:style>
    <style:style style:name="T55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58" style:parent-style-name="기본단락글꼴" style:family="text">
      <style:text-properties style:font-name="Times New Roman" style:font-name-complex="Times New Roman" fo:letter-spacing="-0.0069in" style:text-scale="93%"/>
    </style:style>
    <style:style style:name="T55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60" style:parent-style-name="기본단락글꼴" style:family="text">
      <style:text-properties style:font-name="Times New Roman" style:font-name-complex="Times New Roman" fo:letter-spacing="-0.0069in" style:text-scale="93%"/>
    </style:style>
    <style:style style:name="T56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62" style:parent-style-name="기본단락글꼴" style:family="text">
      <style:text-properties style:font-name="Times New Roman" style:font-name-complex="Times New Roman" fo:letter-spacing="-0.0069in" style:text-scale="93%"/>
    </style:style>
    <style:style style:name="T56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64" style:parent-style-name="기본단락글꼴" style:family="text">
      <style:text-properties style:font-name="Times New Roman" style:font-name-complex="Times New Roman" fo:letter-spacing="-0.0069in" style:text-scale="93%"/>
    </style:style>
    <style:style style:name="T56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66" style:parent-style-name="기본단락글꼴" style:family="text">
      <style:text-properties style:font-name="Times New Roman" style:font-name-complex="Times New Roman" fo:letter-spacing="-0.0069in" style:text-scale="93%"/>
    </style:style>
    <style:style style:name="T56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68" style:parent-style-name="기본단락글꼴" style:family="text">
      <style:text-properties style:font-name="Times New Roman" style:font-name-complex="Times New Roman" fo:letter-spacing="-0.0069in" style:text-scale="93%"/>
    </style:style>
    <style:style style:name="T56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70" style:parent-style-name="기본단락글꼴" style:family="text">
      <style:text-properties style:font-name="Times New Roman" style:font-name-complex="Times New Roman" fo:letter-spacing="-0.0069in" style:text-scale="93%"/>
    </style:style>
    <style:style style:name="T57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72" style:parent-style-name="기본단락글꼴" style:family="text">
      <style:text-properties style:font-name="Times New Roman" style:font-name-complex="Times New Roman" fo:letter-spacing="-0.0069in" style:text-scale="93%"/>
    </style:style>
    <style:style style:name="T57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74" style:parent-style-name="기본단락글꼴" style:family="text">
      <style:text-properties style:font-name="Times New Roman" style:font-name-complex="Times New Roman" fo:letter-spacing="-0.0069in" style:text-scale="93%"/>
    </style:style>
    <style:style style:name="T57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76" style:parent-style-name="기본단락글꼴" style:family="text">
      <style:text-properties style:font-name="Times New Roman" style:font-name-complex="Times New Roman" fo:letter-spacing="-0.0069in" style:text-scale="93%"/>
    </style:style>
    <style:style style:name="T57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78" style:parent-style-name="기본단락글꼴" style:family="text">
      <style:text-properties style:font-name="Times New Roman" style:font-name-complex="Times New Roman" fo:letter-spacing="-0.0069in" style:text-scale="93%"/>
    </style:style>
    <style:style style:name="T57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80" style:parent-style-name="기본단락글꼴" style:family="text">
      <style:text-properties style:font-name="Times New Roman" style:font-name-complex="Times New Roman" fo:letter-spacing="-0.0069in" style:text-scale="93%"/>
    </style:style>
    <style:style style:name="T58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82" style:parent-style-name="기본단락글꼴" style:family="text">
      <style:text-properties style:font-name="Times New Roman" style:font-name-complex="Times New Roman" fo:letter-spacing="-0.0069in" style:text-scale="93%"/>
    </style:style>
    <style:style style:name="T58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84" style:parent-style-name="기본단락글꼴" style:family="text">
      <style:text-properties style:font-name="Times New Roman" style:font-name-complex="Times New Roman" fo:letter-spacing="-0.0069in" style:text-scale="93%"/>
    </style:style>
    <style:style style:name="T58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86" style:parent-style-name="기본단락글꼴" style:family="text">
      <style:text-properties style:font-name="Times New Roman" style:font-name-complex="Times New Roman" fo:letter-spacing="-0.0069in" style:text-scale="93%"/>
    </style:style>
    <style:style style:name="T58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88" style:parent-style-name="기본단락글꼴" style:family="text">
      <style:text-properties style:font-name="Times New Roman" style:font-name-complex="Times New Roman" fo:letter-spacing="-0.0069in" style:text-scale="93%"/>
    </style:style>
    <style:style style:name="T58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90" style:parent-style-name="기본단락글꼴" style:family="text">
      <style:text-properties style:font-name="Times New Roman" style:font-name-complex="Times New Roman" fo:letter-spacing="-0.0069in" style:text-scale="93%"/>
    </style:style>
    <style:style style:name="T59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92" style:parent-style-name="기본단락글꼴" style:family="text">
      <style:text-properties style:font-name="Times New Roman" style:font-name-complex="Times New Roman" fo:letter-spacing="-0.0069in" style:text-scale="93%"/>
    </style:style>
    <style:style style:name="T59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94" style:parent-style-name="기본단락글꼴" style:family="text">
      <style:text-properties style:font-name="Times New Roman" style:font-name-complex="Times New Roman" fo:letter-spacing="-0.0069in" style:text-scale="93%"/>
    </style:style>
    <style:style style:name="T59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96" style:parent-style-name="기본단락글꼴" style:family="text">
      <style:text-properties style:font-name="Times New Roman" style:font-name-complex="Times New Roman" fo:letter-spacing="-0.0069in" style:text-scale="93%"/>
    </style:style>
    <style:style style:name="T59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598" style:parent-style-name="기본단락글꼴" style:family="text">
      <style:text-properties style:font-name="Times New Roman" style:font-name-complex="Times New Roman" fo:letter-spacing="-0.0069in" style:text-scale="93%"/>
    </style:style>
    <style:style style:name="T59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00" style:parent-style-name="기본단락글꼴" style:family="text">
      <style:text-properties style:font-name="Times New Roman" style:font-name-complex="Times New Roman" fo:letter-spacing="-0.0069in" style:text-scale="93%"/>
    </style:style>
    <style:style style:name="T60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02" style:parent-style-name="기본단락글꼴" style:family="text">
      <style:text-properties style:font-name="Times New Roman" style:font-name-complex="Times New Roman" fo:letter-spacing="-0.0069in" style:text-scale="93%"/>
    </style:style>
    <style:style style:name="T60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04" style:parent-style-name="기본단락글꼴" style:family="text">
      <style:text-properties style:font-name="Times New Roman" style:font-name-complex="Times New Roman" fo:letter-spacing="-0.0069in" style:text-scale="93%"/>
    </style:style>
    <style:style style:name="T60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06" style:parent-style-name="기본단락글꼴" style:family="text">
      <style:text-properties style:font-name="Times New Roman" style:font-name-complex="Times New Roman" fo:letter-spacing="-0.0069in" style:text-scale="93%"/>
    </style:style>
    <style:style style:name="T60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08" style:parent-style-name="기본단락글꼴" style:family="text">
      <style:text-properties style:font-name="Times New Roman" style:font-name-complex="Times New Roman" fo:letter-spacing="-0.0069in" style:text-scale="93%"/>
    </style:style>
    <style:style style:name="T60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10" style:parent-style-name="기본단락글꼴" style:family="text">
      <style:text-properties style:font-name="Times New Roman" style:font-name-complex="Times New Roman" fo:letter-spacing="-0.0069in" style:text-scale="93%"/>
    </style:style>
    <style:style style:name="T61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12" style:parent-style-name="기본단락글꼴" style:family="text">
      <style:text-properties style:font-name="Times New Roman" style:font-name-complex="Times New Roman" fo:letter-spacing="-0.0069in" style:text-scale="93%"/>
    </style:style>
    <style:style style:name="T61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14" style:parent-style-name="기본단락글꼴" style:family="text">
      <style:text-properties style:font-name="Times New Roman" style:font-name-complex="Times New Roman" fo:letter-spacing="-0.0069in" style:text-scale="93%"/>
    </style:style>
    <style:style style:name="T61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16" style:parent-style-name="기본단락글꼴" style:family="text">
      <style:text-properties style:font-name="Times New Roman" style:font-name-complex="Times New Roman" fo:letter-spacing="-0.0069in" style:text-scale="93%"/>
    </style:style>
    <style:style style:name="T61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18" style:parent-style-name="기본단락글꼴" style:family="text">
      <style:text-properties style:font-name="Times New Roman" style:font-name-complex="Times New Roman" fo:letter-spacing="-0.0069in" style:text-scale="93%"/>
    </style:style>
    <style:style style:name="T61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20" style:parent-style-name="기본단락글꼴" style:family="text">
      <style:text-properties style:font-name="Times New Roman" style:font-name-complex="Times New Roman" fo:letter-spacing="-0.0069in" style:text-scale="93%"/>
    </style:style>
    <style:style style:name="T62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22" style:parent-style-name="기본단락글꼴" style:family="text">
      <style:text-properties style:font-name="Times New Roman" style:font-name-complex="Times New Roman" fo:letter-spacing="-0.0069in" style:text-scale="93%"/>
    </style:style>
    <style:style style:name="T62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24" style:parent-style-name="기본단락글꼴" style:family="text">
      <style:text-properties style:font-name="Times New Roman" style:font-name-complex="Times New Roman" fo:letter-spacing="-0.0069in" style:text-scale="93%"/>
    </style:style>
    <style:style style:name="T62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26" style:parent-style-name="기본단락글꼴" style:family="text">
      <style:text-properties style:font-name="Times New Roman" style:font-name-complex="Times New Roman" fo:letter-spacing="-0.0069in" style:text-scale="93%"/>
    </style:style>
    <style:style style:name="T62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28" style:parent-style-name="기본단락글꼴" style:family="text">
      <style:text-properties style:font-name="Times New Roman" style:font-name-complex="Times New Roman" fo:letter-spacing="-0.0069in" style:text-scale="93%"/>
    </style:style>
    <style:style style:name="T62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30" style:parent-style-name="기본단락글꼴" style:family="text">
      <style:text-properties style:font-name="Times New Roman" style:font-name-complex="Times New Roman" fo:letter-spacing="-0.0069in" style:text-scale="93%"/>
    </style:style>
    <style:style style:name="T63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32" style:parent-style-name="기본단락글꼴" style:family="text">
      <style:text-properties style:font-name="Times New Roman" style:font-name-complex="Times New Roman" fo:letter-spacing="-0.0069in" style:text-scale="93%"/>
    </style:style>
    <style:style style:name="T63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34" style:parent-style-name="기본단락글꼴" style:family="text">
      <style:text-properties style:font-name="Times New Roman" style:font-name-complex="Times New Roman" fo:letter-spacing="-0.0069in" style:text-scale="93%"/>
    </style:style>
    <style:style style:name="T63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36" style:parent-style-name="기본단락글꼴" style:family="text">
      <style:text-properties style:font-name="Times New Roman" style:font-name-complex="Times New Roman" fo:letter-spacing="-0.0069in" style:text-scale="93%"/>
    </style:style>
    <style:style style:name="T63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38" style:parent-style-name="기본단락글꼴" style:family="text">
      <style:text-properties style:font-name="Times New Roman" style:font-name-complex="Times New Roman" fo:letter-spacing="-0.0069in" style:text-scale="93%"/>
    </style:style>
    <style:style style:name="T63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40" style:parent-style-name="기본단락글꼴" style:family="text">
      <style:text-properties style:font-name="Times New Roman" style:font-name-complex="Times New Roman" fo:letter-spacing="-0.0069in" style:text-scale="93%"/>
    </style:style>
    <style:style style:name="T64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42" style:parent-style-name="기본단락글꼴" style:family="text">
      <style:text-properties style:font-name="Times New Roman" style:font-name-complex="Times New Roman" fo:letter-spacing="-0.0069in" style:text-scale="93%"/>
    </style:style>
    <style:style style:name="T64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44" style:parent-style-name="기본단락글꼴" style:family="text">
      <style:text-properties style:font-name="Times New Roman" style:font-name-complex="Times New Roman" fo:letter-spacing="-0.0069in" style:text-scale="93%"/>
    </style:style>
    <style:style style:name="T64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46" style:parent-style-name="기본단락글꼴" style:family="text">
      <style:text-properties style:font-name="Times New Roman" style:font-name-complex="Times New Roman" fo:letter-spacing="-0.0069in" style:text-scale="93%"/>
    </style:style>
    <style:style style:name="T64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48" style:parent-style-name="기본단락글꼴" style:family="text">
      <style:text-properties style:font-name="Times New Roman" style:font-name-complex="Times New Roman" fo:letter-spacing="-0.0069in" style:text-scale="93%"/>
    </style:style>
    <style:style style:name="T64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50" style:parent-style-name="기본단락글꼴" style:family="text">
      <style:text-properties style:font-name="Times New Roman" style:font-name-complex="Times New Roman" fo:letter-spacing="-0.0069in" style:text-scale="93%"/>
    </style:style>
    <style:style style:name="T65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52" style:parent-style-name="기본단락글꼴" style:family="text">
      <style:text-properties style:font-name="Times New Roman" style:font-name-complex="Times New Roman" fo:letter-spacing="-0.0069in" style:text-scale="93%"/>
    </style:style>
    <style:style style:name="T65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54" style:parent-style-name="기본단락글꼴" style:family="text">
      <style:text-properties style:font-name="Times New Roman" style:font-name-complex="Times New Roman" fo:letter-spacing="-0.0069in" style:text-scale="93%"/>
    </style:style>
    <style:style style:name="T65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56" style:parent-style-name="기본단락글꼴" style:family="text">
      <style:text-properties style:font-name="Times New Roman" style:font-name-complex="Times New Roman" fo:letter-spacing="-0.0069in" style:text-scale="93%"/>
    </style:style>
    <style:style style:name="T65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58" style:parent-style-name="기본단락글꼴" style:family="text">
      <style:text-properties style:font-name="Times New Roman" style:font-name-complex="Times New Roman" fo:letter-spacing="-0.0069in" style:text-scale="93%"/>
    </style:style>
    <style:style style:name="T65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60" style:parent-style-name="기본단락글꼴" style:family="text">
      <style:text-properties style:font-name="Times New Roman" style:font-name-complex="Times New Roman" fo:letter-spacing="-0.0069in" style:text-scale="93%"/>
    </style:style>
    <style:style style:name="T66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62" style:parent-style-name="기본단락글꼴" style:family="text">
      <style:text-properties style:font-name="Times New Roman" style:font-name-complex="Times New Roman" fo:letter-spacing="-0.0069in" style:text-scale="93%"/>
    </style:style>
    <style:style style:name="T66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64" style:parent-style-name="기본단락글꼴" style:family="text">
      <style:text-properties style:font-name="Times New Roman" style:font-name-complex="Times New Roman" fo:letter-spacing="-0.0069in" style:text-scale="93%"/>
    </style:style>
    <style:style style:name="T66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66" style:parent-style-name="기본단락글꼴" style:family="text">
      <style:text-properties style:font-name="Times New Roman" style:font-name-complex="Times New Roman" fo:letter-spacing="-0.0069in" style:text-scale="93%"/>
    </style:style>
    <style:style style:name="T66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68" style:parent-style-name="기본단락글꼴" style:family="text">
      <style:text-properties style:font-name="Times New Roman" style:font-name-complex="Times New Roman" fo:letter-spacing="-0.0069in" style:text-scale="93%"/>
    </style:style>
    <style:style style:name="T66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70" style:parent-style-name="기본단락글꼴" style:family="text">
      <style:text-properties style:font-name="Times New Roman" style:font-name-complex="Times New Roman" fo:letter-spacing="-0.0069in" style:text-scale="93%"/>
    </style:style>
    <style:style style:name="T67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72" style:parent-style-name="기본단락글꼴" style:family="text">
      <style:text-properties style:font-name="Times New Roman" style:font-name-complex="Times New Roman" fo:letter-spacing="-0.0069in" style:text-scale="93%"/>
    </style:style>
    <style:style style:name="T67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74" style:parent-style-name="기본단락글꼴" style:family="text">
      <style:text-properties style:font-name="Times New Roman" style:font-name-complex="Times New Roman" fo:letter-spacing="-0.0069in" style:text-scale="93%"/>
    </style:style>
    <style:style style:name="T67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76" style:parent-style-name="기본단락글꼴" style:family="text">
      <style:text-properties style:font-name="Times New Roman" style:font-name-complex="Times New Roman" fo:letter-spacing="-0.0069in" style:text-scale="93%"/>
    </style:style>
    <style:style style:name="T67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78" style:parent-style-name="기본단락글꼴" style:family="text">
      <style:text-properties style:font-name="Times New Roman" style:font-name-complex="Times New Roman" fo:letter-spacing="-0.0069in" style:text-scale="93%"/>
    </style:style>
    <style:style style:name="T67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80" style:parent-style-name="기본단락글꼴" style:family="text">
      <style:text-properties style:font-name="Times New Roman" style:font-name-complex="Times New Roman" fo:letter-spacing="-0.0069in" style:text-scale="93%"/>
    </style:style>
    <style:style style:name="T68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82" style:parent-style-name="기본단락글꼴" style:family="text">
      <style:text-properties style:font-name="Times New Roman" style:font-name-complex="Times New Roman" fo:letter-spacing="-0.0069in" style:text-scale="93%"/>
    </style:style>
    <style:style style:name="T68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84" style:parent-style-name="기본단락글꼴" style:family="text">
      <style:text-properties style:font-name="Times New Roman" style:font-name-complex="Times New Roman" fo:letter-spacing="-0.0069in" style:text-scale="93%"/>
    </style:style>
    <style:style style:name="T68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86" style:parent-style-name="기본단락글꼴" style:family="text">
      <style:text-properties style:font-name="Times New Roman" style:font-name-complex="Times New Roman" fo:letter-spacing="-0.0069in" style:text-scale="93%"/>
    </style:style>
    <style:style style:name="T68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88" style:parent-style-name="기본단락글꼴" style:family="text">
      <style:text-properties style:font-name="Times New Roman" style:font-name-complex="Times New Roman" fo:letter-spacing="-0.0069in" style:text-scale="93%"/>
    </style:style>
    <style:style style:name="T68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90" style:parent-style-name="기본단락글꼴" style:family="text">
      <style:text-properties style:font-name="Times New Roman" style:font-name-complex="Times New Roman" fo:letter-spacing="-0.0069in" style:text-scale="93%"/>
    </style:style>
    <style:style style:name="T69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92" style:parent-style-name="기본단락글꼴" style:family="text">
      <style:text-properties style:font-name="Times New Roman" style:font-name-complex="Times New Roman" fo:letter-spacing="-0.0069in" style:text-scale="93%"/>
    </style:style>
    <style:style style:name="T69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94" style:parent-style-name="기본단락글꼴" style:family="text">
      <style:text-properties style:font-name="Times New Roman" style:font-name-complex="Times New Roman" fo:letter-spacing="-0.0069in" style:text-scale="93%"/>
    </style:style>
    <style:style style:name="T69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96" style:parent-style-name="기본단락글꼴" style:family="text">
      <style:text-properties style:font-name="Times New Roman" style:font-name-complex="Times New Roman" fo:letter-spacing="-0.0069in" style:text-scale="93%"/>
    </style:style>
    <style:style style:name="T69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698" style:parent-style-name="기본단락글꼴" style:family="text">
      <style:text-properties style:font-name="Times New Roman" style:font-name-complex="Times New Roman" fo:letter-spacing="-0.0069in" style:text-scale="93%"/>
    </style:style>
    <style:style style:name="T69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00" style:parent-style-name="기본단락글꼴" style:family="text">
      <style:text-properties style:font-name="Times New Roman" style:font-name-complex="Times New Roman" fo:letter-spacing="-0.0069in" style:text-scale="93%"/>
    </style:style>
    <style:style style:name="T70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02" style:parent-style-name="기본단락글꼴" style:family="text">
      <style:text-properties style:font-name="Times New Roman" style:font-name-complex="Times New Roman" fo:letter-spacing="-0.0069in" style:text-scale="93%"/>
    </style:style>
    <style:style style:name="T70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04" style:parent-style-name="기본단락글꼴" style:family="text">
      <style:text-properties style:font-name="Times New Roman" style:font-name-complex="Times New Roman" fo:letter-spacing="-0.0069in" style:text-scale="93%"/>
    </style:style>
    <style:style style:name="T70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06" style:parent-style-name="기본단락글꼴" style:family="text">
      <style:text-properties style:font-name="Times New Roman" style:font-name-complex="Times New Roman" fo:letter-spacing="-0.0069in" style:text-scale="93%"/>
    </style:style>
    <style:style style:name="T70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08" style:parent-style-name="기본단락글꼴" style:family="text">
      <style:text-properties style:font-name="Times New Roman" style:font-name-complex="Times New Roman" fo:letter-spacing="-0.0069in" style:text-scale="93%"/>
    </style:style>
    <style:style style:name="T70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10" style:parent-style-name="기본단락글꼴" style:family="text">
      <style:text-properties style:font-name="Times New Roman" style:font-name-complex="Times New Roman" fo:letter-spacing="-0.0069in" style:text-scale="93%"/>
    </style:style>
    <style:style style:name="T71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12" style:parent-style-name="기본단락글꼴" style:family="text">
      <style:text-properties style:font-name="Times New Roman" style:font-name-complex="Times New Roman" fo:letter-spacing="-0.0069in" style:text-scale="93%"/>
    </style:style>
    <style:style style:name="T71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14" style:parent-style-name="기본단락글꼴" style:family="text">
      <style:text-properties style:font-name="Times New Roman" style:font-name-complex="Times New Roman" fo:letter-spacing="-0.0069in" style:text-scale="93%"/>
    </style:style>
    <style:style style:name="T71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16" style:parent-style-name="기본단락글꼴" style:family="text">
      <style:text-properties style:font-name="Times New Roman" style:font-name-complex="Times New Roman" fo:letter-spacing="-0.0069in" style:text-scale="93%"/>
    </style:style>
    <style:style style:name="T71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18" style:parent-style-name="기본단락글꼴" style:family="text">
      <style:text-properties style:font-name="Times New Roman" style:font-name-complex="Times New Roman" fo:letter-spacing="-0.0069in" style:text-scale="93%"/>
    </style:style>
    <style:style style:name="T71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20" style:parent-style-name="기본단락글꼴" style:family="text">
      <style:text-properties style:font-name="Times New Roman" style:font-name-complex="Times New Roman" fo:letter-spacing="-0.0069in" style:text-scale="93%"/>
    </style:style>
    <style:style style:name="T72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22" style:parent-style-name="기본단락글꼴" style:family="text">
      <style:text-properties style:font-name="Times New Roman" style:font-name-complex="Times New Roman" fo:letter-spacing="-0.0069in" style:text-scale="93%"/>
    </style:style>
    <style:style style:name="T72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24" style:parent-style-name="기본단락글꼴" style:family="text">
      <style:text-properties style:font-name="Times New Roman" style:font-name-complex="Times New Roman" fo:letter-spacing="-0.0069in" style:text-scale="93%"/>
    </style:style>
    <style:style style:name="T72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26" style:parent-style-name="기본단락글꼴" style:family="text">
      <style:text-properties style:font-name="Times New Roman" style:font-name-complex="Times New Roman" fo:letter-spacing="-0.0069in" style:text-scale="93%"/>
    </style:style>
    <style:style style:name="T72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28" style:parent-style-name="기본단락글꼴" style:family="text">
      <style:text-properties style:font-name="Times New Roman" style:font-name-complex="Times New Roman" fo:letter-spacing="-0.0069in" style:text-scale="93%"/>
    </style:style>
    <style:style style:name="T72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30" style:parent-style-name="기본단락글꼴" style:family="text">
      <style:text-properties style:font-name="Times New Roman" style:font-name-complex="Times New Roman" fo:letter-spacing="-0.0069in" style:text-scale="93%"/>
    </style:style>
    <style:style style:name="T73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32" style:parent-style-name="기본단락글꼴" style:family="text">
      <style:text-properties style:font-name="Times New Roman" style:font-name-complex="Times New Roman" fo:letter-spacing="-0.0069in" style:text-scale="93%"/>
    </style:style>
    <style:style style:name="T73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34" style:parent-style-name="기본단락글꼴" style:family="text">
      <style:text-properties style:font-name="Times New Roman" style:font-name-complex="Times New Roman" fo:letter-spacing="-0.0069in" style:text-scale="93%"/>
    </style:style>
    <style:style style:name="T73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36" style:parent-style-name="기본단락글꼴" style:family="text">
      <style:text-properties style:font-name="Times New Roman" style:font-name-complex="Times New Roman" fo:letter-spacing="-0.0069in" style:text-scale="93%"/>
    </style:style>
    <style:style style:name="T73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38" style:parent-style-name="기본단락글꼴" style:family="text">
      <style:text-properties style:font-name="Times New Roman" style:font-name-complex="Times New Roman" fo:letter-spacing="-0.0069in" style:text-scale="93%"/>
    </style:style>
    <style:style style:name="T73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40" style:parent-style-name="기본단락글꼴" style:family="text">
      <style:text-properties style:font-name="Times New Roman" style:font-name-complex="Times New Roman" fo:letter-spacing="-0.0069in" style:text-scale="93%"/>
    </style:style>
    <style:style style:name="T74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42" style:parent-style-name="기본단락글꼴" style:family="text">
      <style:text-properties style:font-name="Times New Roman" style:font-name-complex="Times New Roman" fo:letter-spacing="-0.0069in" style:text-scale="93%"/>
    </style:style>
    <style:style style:name="T74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44" style:parent-style-name="기본단락글꼴" style:family="text">
      <style:text-properties style:font-name="Times New Roman" style:font-name-complex="Times New Roman" fo:letter-spacing="-0.0069in" style:text-scale="93%"/>
    </style:style>
    <style:style style:name="T74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46" style:parent-style-name="기본단락글꼴" style:family="text">
      <style:text-properties style:font-name="Times New Roman" style:font-name-complex="Times New Roman" fo:letter-spacing="-0.0069in" style:text-scale="93%"/>
    </style:style>
    <style:style style:name="T74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48" style:parent-style-name="기본단락글꼴" style:family="text">
      <style:text-properties style:font-name="Times New Roman" style:font-name-complex="Times New Roman" fo:letter-spacing="-0.0069in" style:text-scale="93%"/>
    </style:style>
    <style:style style:name="T74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50" style:parent-style-name="기본단락글꼴" style:family="text">
      <style:text-properties style:font-name="Times New Roman" style:font-name-complex="Times New Roman" fo:letter-spacing="-0.0069in" style:text-scale="93%"/>
    </style:style>
    <style:style style:name="T75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52" style:parent-style-name="기본단락글꼴" style:family="text">
      <style:text-properties style:font-name="Times New Roman" style:font-name-complex="Times New Roman" fo:letter-spacing="-0.0069in" style:text-scale="93%"/>
    </style:style>
    <style:style style:name="T75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54" style:parent-style-name="기본단락글꼴" style:family="text">
      <style:text-properties style:font-name="Times New Roman" style:font-name-complex="Times New Roman" fo:letter-spacing="-0.0069in" style:text-scale="93%"/>
    </style:style>
    <style:style style:name="T75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56" style:parent-style-name="기본단락글꼴" style:family="text">
      <style:text-properties style:font-name="Times New Roman" style:font-name-complex="Times New Roman" fo:letter-spacing="-0.0069in" style:text-scale="93%"/>
    </style:style>
    <style:style style:name="T75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58" style:parent-style-name="기본단락글꼴" style:family="text">
      <style:text-properties style:font-name="Times New Roman" style:font-name-complex="Times New Roman" fo:letter-spacing="-0.0069in" style:text-scale="93%"/>
    </style:style>
    <style:style style:name="T75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60" style:parent-style-name="기본단락글꼴" style:family="text">
      <style:text-properties style:font-name="Times New Roman" style:font-name-complex="Times New Roman" fo:letter-spacing="-0.0069in" style:text-scale="93%"/>
    </style:style>
    <style:style style:name="T76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62" style:parent-style-name="기본단락글꼴" style:family="text">
      <style:text-properties style:font-name="Times New Roman" style:font-name-complex="Times New Roman" fo:letter-spacing="-0.0069in" style:text-scale="93%"/>
    </style:style>
    <style:style style:name="T76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64" style:parent-style-name="기본단락글꼴" style:family="text">
      <style:text-properties style:font-name="Times New Roman" style:font-name-complex="Times New Roman" fo:letter-spacing="-0.0069in" style:text-scale="93%"/>
    </style:style>
    <style:style style:name="T76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66" style:parent-style-name="기본단락글꼴" style:family="text">
      <style:text-properties style:font-name="Times New Roman" style:font-name-complex="Times New Roman" fo:letter-spacing="-0.0069in" style:text-scale="93%"/>
    </style:style>
    <style:style style:name="T76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68" style:parent-style-name="기본단락글꼴" style:family="text">
      <style:text-properties style:font-name="Times New Roman" style:font-name-complex="Times New Roman" fo:letter-spacing="-0.0069in" style:text-scale="93%"/>
    </style:style>
    <style:style style:name="T76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70" style:parent-style-name="기본단락글꼴" style:family="text">
      <style:text-properties style:font-name="Times New Roman" style:font-name-complex="Times New Roman" fo:letter-spacing="-0.0069in" style:text-scale="93%"/>
    </style:style>
    <style:style style:name="T77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72" style:parent-style-name="기본단락글꼴" style:family="text">
      <style:text-properties style:font-name="Times New Roman" style:font-name-complex="Times New Roman" fo:letter-spacing="-0.0069in" style:text-scale="93%"/>
    </style:style>
    <style:style style:name="T77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74" style:parent-style-name="기본단락글꼴" style:family="text">
      <style:text-properties style:font-name="Times New Roman" style:font-name-complex="Times New Roman" fo:letter-spacing="-0.0069in" style:text-scale="93%"/>
    </style:style>
    <style:style style:name="T77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76" style:parent-style-name="기본단락글꼴" style:family="text">
      <style:text-properties style:font-name="Times New Roman" style:font-name-complex="Times New Roman" fo:letter-spacing="-0.0069in" style:text-scale="93%"/>
    </style:style>
    <style:style style:name="T77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78" style:parent-style-name="기본단락글꼴" style:family="text">
      <style:text-properties style:font-name="Times New Roman" style:font-name-complex="Times New Roman" fo:letter-spacing="-0.0069in" style:text-scale="93%"/>
    </style:style>
    <style:style style:name="T77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80" style:parent-style-name="기본단락글꼴" style:family="text">
      <style:text-properties style:font-name="Times New Roman" style:font-name-complex="Times New Roman" fo:letter-spacing="-0.0069in" style:text-scale="93%"/>
    </style:style>
    <style:style style:name="T78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82" style:parent-style-name="기본단락글꼴" style:family="text">
      <style:text-properties style:font-name="Times New Roman" style:font-name-complex="Times New Roman" fo:letter-spacing="-0.0069in" style:text-scale="93%"/>
    </style:style>
    <style:style style:name="T78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84" style:parent-style-name="기본단락글꼴" style:family="text">
      <style:text-properties style:font-name="Times New Roman" style:font-name-complex="Times New Roman" fo:letter-spacing="-0.0069in" style:text-scale="93%"/>
    </style:style>
    <style:style style:name="T78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86" style:parent-style-name="기본단락글꼴" style:family="text">
      <style:text-properties style:font-name="Times New Roman" style:font-name-complex="Times New Roman" fo:letter-spacing="-0.0069in" style:text-scale="93%"/>
    </style:style>
    <style:style style:name="T78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88" style:parent-style-name="기본단락글꼴" style:family="text">
      <style:text-properties style:font-name="Times New Roman" style:font-name-complex="Times New Roman" fo:letter-spacing="-0.0069in" style:text-scale="93%"/>
    </style:style>
    <style:style style:name="T78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90" style:parent-style-name="기본단락글꼴" style:family="text">
      <style:text-properties style:font-name="Times New Roman" style:font-name-complex="Times New Roman" fo:letter-spacing="-0.0069in" style:text-scale="93%"/>
    </style:style>
    <style:style style:name="T79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92" style:parent-style-name="기본단락글꼴" style:family="text">
      <style:text-properties style:font-name="Times New Roman" style:font-name-complex="Times New Roman" fo:letter-spacing="-0.0069in" style:text-scale="93%"/>
    </style:style>
    <style:style style:name="T79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94" style:parent-style-name="기본단락글꼴" style:family="text">
      <style:text-properties style:font-name="Times New Roman" style:font-name-complex="Times New Roman" fo:letter-spacing="-0.0069in" style:text-scale="93%"/>
    </style:style>
    <style:style style:name="T79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96" style:parent-style-name="기본단락글꼴" style:family="text">
      <style:text-properties style:font-name="Times New Roman" style:font-name-complex="Times New Roman" fo:letter-spacing="-0.0069in" style:text-scale="93%"/>
    </style:style>
    <style:style style:name="T79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798" style:parent-style-name="기본단락글꼴" style:family="text">
      <style:text-properties style:font-name="Times New Roman" style:font-name-complex="Times New Roman" fo:letter-spacing="-0.0069in" style:text-scale="93%"/>
    </style:style>
    <style:style style:name="T79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00" style:parent-style-name="기본단락글꼴" style:family="text">
      <style:text-properties style:font-name="Times New Roman" style:font-name-complex="Times New Roman" fo:letter-spacing="-0.0069in" style:text-scale="93%"/>
    </style:style>
    <style:style style:name="T80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02" style:parent-style-name="기본단락글꼴" style:family="text">
      <style:text-properties style:font-name="Times New Roman" style:font-name-complex="Times New Roman" fo:letter-spacing="-0.0069in" style:text-scale="93%"/>
    </style:style>
    <style:style style:name="T80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04" style:parent-style-name="기본단락글꼴" style:family="text">
      <style:text-properties style:font-name="Times New Roman" style:font-name-complex="Times New Roman" fo:letter-spacing="-0.0069in" style:text-scale="93%"/>
    </style:style>
    <style:style style:name="T80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06" style:parent-style-name="기본단락글꼴" style:family="text">
      <style:text-properties style:font-name="Times New Roman" style:font-name-complex="Times New Roman" fo:letter-spacing="-0.0069in" style:text-scale="93%"/>
    </style:style>
    <style:style style:name="T80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08" style:parent-style-name="기본단락글꼴" style:family="text">
      <style:text-properties style:font-name="Times New Roman" style:font-name-complex="Times New Roman" fo:letter-spacing="-0.0069in" style:text-scale="93%"/>
    </style:style>
    <style:style style:name="T80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10" style:parent-style-name="기본단락글꼴" style:family="text">
      <style:text-properties style:font-name="Times New Roman" style:font-name-complex="Times New Roman" fo:letter-spacing="-0.0069in" style:text-scale="93%"/>
    </style:style>
    <style:style style:name="T811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12" style:parent-style-name="기본단락글꼴" style:family="text">
      <style:text-properties style:font-name="Times New Roman" style:font-name-complex="Times New Roman" fo:letter-spacing="-0.0069in" style:text-scale="93%"/>
    </style:style>
    <style:style style:name="T813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14" style:parent-style-name="기본단락글꼴" style:family="text">
      <style:text-properties style:font-name="Times New Roman" style:font-name-complex="Times New Roman" fo:letter-spacing="-0.0069in" style:text-scale="93%"/>
    </style:style>
    <style:style style:name="T81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16" style:parent-style-name="기본단락글꼴" style:family="text">
      <style:text-properties style:font-name="Times New Roman" style:font-name-complex="Times New Roman" fo:letter-spacing="-0.0069in" style:text-scale="93%"/>
    </style:style>
    <style:style style:name="T81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18" style:parent-style-name="기본단락글꼴" style:family="text">
      <style:text-properties style:font-name="Times New Roman" style:font-name-complex="Times New Roman" fo:letter-spacing="-0.0069in" style:text-scale="93%"/>
    </style:style>
    <style:style style:name="P819" style:parent-style-name="s0" style:family="paragraph">
      <style:paragraph-properties fo:text-align="justify" fo:margin-left="-0.2083in">
        <style:tab-stops>
          <style:tab-stop style:type="left" style:position="0.3888in"/>
        </style:tab-stops>
      </style:paragraph-properties>
      <style:text-properties style:font-name="Times New Roman" style:font-name-complex="Times New Roman" fo:letter-spacing="-0.0034in" style:text-scale="93%" fo:font-size="10pt" style:font-size-asian="10pt" style:font-size-complex="10pt"/>
    </style:style>
    <style:style style:name="P820" style:parent-style-name="s0" style:family="paragraph">
      <style:paragraph-properties fo:text-align="justify" fo:margin-left="-0.2083in">
        <style:tab-stops>
          <style:tab-stop style:type="left" style:position="0.3888in"/>
        </style:tab-stops>
      </style:paragraph-properties>
      <style:text-properties style:font-name="Times New Roman" style:font-name-complex="Times New Roman" fo:letter-spacing="-0.0034in" style:text-scale="93%" fo:font-size="10pt" style:font-size-asian="10pt" style:font-size-complex="10pt"/>
    </style:style>
    <style:style style:name="P821" style:parent-style-name="s0" style:family="paragraph">
      <style:paragraph-properties fo:text-align="justify" fo:margin-left="-0.1805in">
        <style:tab-stops>
          <style:tab-stop style:type="left" style:position="0.3611in"/>
        </style:tab-stops>
      </style:paragraph-properties>
    </style:style>
    <style:style style:name="T822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23" style:parent-style-name="기본단락글꼴" style:family="text">
      <style:text-properties style:font-name="Times New Roman" style:font-name-complex="Times New Roman" fo:letter-spacing="-0.0069in" style:text-scale="93%"/>
    </style:style>
    <style:style style:name="T824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25" style:parent-style-name="기본단락글꼴" style:family="text">
      <style:text-properties style:font-name="Times New Roman" style:font-name-complex="Times New Roman" fo:letter-spacing="-0.0069in" style:text-scale="93%"/>
    </style:style>
    <style:style style:name="T826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27" style:parent-style-name="기본단락글꼴" style:family="text">
      <style:text-properties style:font-name="Times New Roman" style:font-name-complex="Times New Roman" fo:letter-spacing="-0.0069in" style:text-scale="93%"/>
    </style:style>
    <style:style style:name="T828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29" style:parent-style-name="기본단락글꼴" style:family="text">
      <style:text-properties style:font-name="Times New Roman" style:font-name-complex="Times New Roman" fo:letter-spacing="-0.0069in" style:text-scale="93%"/>
    </style:style>
    <style:style style:name="T830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P831" style:parent-style-name="s0" style:family="paragraph">
      <style:paragraph-properties fo:text-align="justify" fo:margin-left="-0.1805in">
        <style:tab-stops>
          <style:tab-stop style:type="left" style:position="0.3611in"/>
        </style:tab-stops>
      </style:paragraph-properties>
      <style:text-properties style:font-name="Times New Roman" style:font-name-complex="Times New Roman" fo:letter-spacing="-0.0069in" style:text-scale="93%"/>
    </style:style>
    <style:style style:name="P832" style:parent-style-name="s0" style:family="paragraph">
      <style:paragraph-properties fo:text-align="justify" fo:margin-left="-0.1805in">
        <style:tab-stops>
          <style:tab-stop style:type="left" style:position="0.3611in"/>
        </style:tab-stops>
      </style:paragraph-properties>
      <style:text-properties style:font-name="Times New Roman" style:font-name-complex="Times New Roman" fo:letter-spacing="-0.0069in" style:text-scale="93%"/>
    </style:style>
    <style:style style:name="P833" style:parent-style-name="s0" style:family="paragraph">
      <style:paragraph-properties fo:text-align="center" fo:margin-left="-0.1805in">
        <style:tab-stops>
          <style:tab-stop style:type="left" style:position="0.3611in"/>
        </style:tab-stops>
      </style:paragraph-properties>
    </style:style>
    <style:style style:name="T834" style:parent-style-name="기본단락글꼴" style:family="text">
      <style:text-properties style:font-name="Times New Roman" style:font-name-complex="Times New Roman" fo:letter-spacing="-0.0069in" style:text-scale="93%"/>
    </style:style>
    <style:style style:name="T835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36" style:parent-style-name="기본단락글꼴" style:family="text">
      <style:text-properties style:font-name="Times New Roman" style:font-name-complex="Times New Roman" fo:letter-spacing="-0.0069in" style:text-scale="93%"/>
    </style:style>
    <style:style style:name="T837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T838" style:parent-style-name="기본단락글꼴" style:family="text">
      <style:text-properties style:font-name="Times New Roman" style:font-name-complex="Times New Roman" fo:letter-spacing="-0.0069in" style:text-scale="93%"/>
    </style:style>
    <style:style style:name="T839" style:parent-style-name="기본단락글꼴" style:family="text">
      <style:text-properties style:font-name="바탕" style:font-name-asian="바탕" style:font-name-complex="바탕" fo:letter-spacing="-0.0069in" style:text-scale="93%"/>
    </style:style>
    <style:style style:name="P840" style:parent-style-name="s0" style:family="paragraph">
      <style:paragraph-properties fo:text-align="center">
        <style:tab-stops>
          <style:tab-stop style:type="left" style:position="0.1805in"/>
        </style:tab-stops>
      </style:paragraph-properties>
    </style:style>
    <style:style style:name="T841" style:parent-style-name="기본단락글꼴" style:family="text">
      <style:text-properties style:font-name="바탕" style:font-name-asian="바탕" style:font-name-complex="바탕" fo:font-weight="bold" style:font-weight-asian="bold" style:font-weight-complex="bold" fo:letter-spacing="-0.0069in" style:text-scale="93%" fo:font-size="14pt" style:font-size-asian="14pt" style:font-size-complex="14pt"/>
    </style:style>
    <style:style style:name="T842" style:parent-style-name="기본단락글꼴" style:family="text">
      <style:text-properties style:font-name="바탕" style:font-name-asian="바탕" style:font-name-complex="바탕" fo:font-weight="bold" style:font-weight-asian="bold" style:font-weight-complex="bold" fo:letter-spacing="-0.0069in" style:text-scale="93%" fo:font-size="14pt" style:font-size-asian="14pt" style:font-size-complex="14pt"/>
    </style:style>
    <style:style style:name="T843" style:parent-style-name="기본단락글꼴" style:family="text">
      <style:text-properties style:font-name="Times New Roman" style:font-name-complex="Times New Roman" fo:font-weight="bold" style:font-weight-asian="bold" style:font-weight-complex="bold" fo:letter-spacing="-0.0069in" style:text-scale="93%" fo:font-size="14pt" style:font-size-asian="14pt" style:font-size-complex="14pt"/>
    </style:style>
    <style:style style:name="T844" style:parent-style-name="기본단락글꼴" style:family="text">
      <style:text-properties style:font-name="바탕" style:font-name-asian="바탕" style:font-name-complex="바탕" fo:font-weight="bold" style:font-weight-asian="bold" style:font-weight-complex="bold" fo:letter-spacing="-0.0069in" style:text-scale="93%" fo:font-size="14pt" style:font-size-asian="14pt" style:font-size-complex="14pt"/>
    </style:style>
    <style:style style:name="T845" style:parent-style-name="기본단락글꼴" style:family="text">
      <style:text-properties style:font-name="Times New Roman" style:font-name-complex="Times New Roman" fo:font-weight="bold" style:font-weight-asian="bold" style:font-weight-complex="bold" fo:letter-spacing="-0.0069in" style:text-scale="93%" fo:font-size="14pt" style:font-size-asian="14pt" style:font-size-complex="14pt"/>
    </style:style>
    <style:style style:name="P846" style:parent-style-name="s0" style:family="paragraph">
      <style:paragraph-properties fo:text-align="center">
        <style:tab-stops>
          <style:tab-stop style:type="left" style:position="0.1805in"/>
        </style:tab-stops>
      </style:paragraph-properties>
    </style:style>
    <style:style style:name="T847" style:parent-style-name="기본단락글꼴" style:family="text">
      <style:text-properties style:font-name="바탕" style:font-name-asian="바탕" style:font-name-complex="바탕" fo:font-weight="bold" style:font-weight-asian="bold" style:font-weight-complex="bold" fo:letter-spacing="-0.0069in" style:text-scale="93%" fo:font-size="14pt" style:font-size-asian="14pt" style:font-size-complex="14pt"/>
    </style:style>
    <style:style style:name="T848" style:parent-style-name="기본단락글꼴" style:family="text">
      <style:text-properties style:font-name="Times New Roman" style:font-name-complex="Times New Roman" fo:font-weight="bold" style:font-weight-asian="bold" style:font-weight-complex="bold" fo:letter-spacing="-0.0069in" style:text-scale="93%" fo:font-size="14pt" style:font-size-asian="14pt" style:font-size-complex="14pt"/>
    </style:style>
    <style:style style:name="T849" style:parent-style-name="기본단락글꼴" style:family="text">
      <style:text-properties style:font-name="바탕" style:font-name-asian="바탕" style:font-name-complex="바탕" fo:font-weight="bold" style:font-weight-asian="bold" style:font-weight-complex="bold" fo:letter-spacing="-0.0069in" style:text-scale="93%" fo:font-size="14pt" style:font-size-asian="14pt" style:font-size-complex="14pt"/>
    </style:style>
    <style:style style:name="T850" style:parent-style-name="기본단락글꼴" style:family="text">
      <style:text-properties style:font-name="Times New Roman" style:font-name-complex="Times New Roman" fo:font-weight="bold" style:font-weight-asian="bold" style:font-weight-complex="bold" fo:letter-spacing="-0.0069in" style:text-scale="93%" fo:font-size="14pt" style:font-size-asian="14pt" style:font-size-complex="14pt"/>
    </style:style>
    <style:style style:name="P851" style:parent-style-name="s0" style:family="paragraph">
      <style:paragraph-properties fo:text-align="center">
        <style:tab-stops>
          <style:tab-stop style:type="left" style:position="0.1805in"/>
        </style:tab-stops>
      </style:paragraph-properties>
    </style:style>
    <style:style style:name="T852" style:parent-style-name="기본단락글꼴" style:family="text">
      <style:text-properties style:font-name="바탕" style:font-name-asian="바탕" style:font-name-complex="바탕" fo:font-weight="bold" style:font-weight-asian="bold" style:font-weight-complex="bold" fo:letter-spacing="-0.0069in" style:text-scale="93%" fo:font-size="14pt" style:font-size-asian="14pt" style:font-size-complex="14pt"/>
    </style:style>
    <style:style style:name="T853" style:parent-style-name="기본단락글꼴" style:family="text">
      <style:text-properties style:font-name="Times New Roman" style:font-name-complex="Times New Roman" fo:font-weight="bold" style:font-weight-asian="bold" style:font-weight-complex="bold" fo:letter-spacing="-0.0069in" style:text-scale="93%" fo:font-size="14pt" style:font-size-asian="14pt" style:font-size-complex="14pt"/>
    </style:style>
    <style:style style:name="T854" style:parent-style-name="기본단락글꼴" style:family="text">
      <style:text-properties style:font-name="바탕" style:font-name-asian="바탕" style:font-name-complex="바탕" fo:font-weight="bold" style:font-weight-asian="bold" style:font-weight-complex="bold" fo:letter-spacing="-0.0069in" style:text-scale="93%" fo:font-size="14pt" style:font-size-asian="14pt" style:font-size-complex="14pt"/>
    </style:style>
    <style:style style:name="T855" style:parent-style-name="기본단락글꼴" style:family="text">
      <style:text-properties style:font-name="Times New Roman" style:font-name-complex="Times New Roman" fo:font-weight="bold" style:font-weight-asian="bold" style:font-weight-complex="bold" fo:letter-spacing="-0.0069in" style:text-scale="93%" fo:font-size="14pt" style:font-size-asian="14pt" style:font-size-complex="14pt"/>
    </style:style>
    <style:style style:name="T856" style:parent-style-name="기본단락글꼴" style:family="text">
      <style:text-properties style:font-name="바탕" style:font-name-asian="바탕" style:font-name-complex="바탕" fo:font-weight="bold" style:font-weight-asian="bold" style:font-weight-complex="bold" fo:letter-spacing="-0.0069in" style:text-scale="93%" fo:font-size="14pt" style:font-size-asian="14pt" style:font-size-complex="14pt"/>
    </style:style>
    <style:style style:name="T857" style:parent-style-name="기본단락글꼴" style:family="text">
      <style:text-properties style:font-name="Times New Roman" style:font-name-complex="Times New Roman" fo:font-weight="bold" style:font-weight-asian="bold" style:font-weight-complex="bold" fo:letter-spacing="-0.0069in" style:text-scale="93%" fo:font-size="14pt" style:font-size-asian="14pt" style:font-size-complex="14pt"/>
    </style:style>
    <style:style style:name="P858" style:parent-style-name="s0" style:family="paragraph">
      <style:paragraph-properties fo:text-align="center">
        <style:tab-stops>
          <style:tab-stop style:type="left" style:position="0.1805in"/>
        </style:tab-stops>
      </style:paragraph-properties>
    </style:style>
    <style:style style:name="T859" style:parent-style-name="기본단락글꼴" style:family="text">
      <style:text-properties style:font-name="바탕" style:font-name-asian="바탕" style:font-name-complex="바탕" fo:font-weight="bold" style:font-weight-asian="bold" style:font-weight-complex="bold" fo:letter-spacing="-0.0069in" style:text-scale="93%" fo:font-size="14pt" style:font-size-asian="14pt" style:font-size-complex="14pt"/>
    </style:style>
    <style:style style:name="T860" style:parent-style-name="기본단락글꼴" style:family="text">
      <style:text-properties style:font-name="Times New Roman" style:font-name-complex="Times New Roman" fo:font-weight="bold" style:font-weight-asian="bold" style:font-weight-complex="bold" fo:letter-spacing="-0.0069in" style:text-scale="93%" fo:font-size="14pt" style:font-size-asian="14pt" style:font-size-complex="14pt"/>
    </style:style>
    <style:style style:name="T861" style:parent-style-name="기본단락글꼴" style:family="text">
      <style:text-properties style:font-name="바탕" style:font-name-asian="바탕" style:font-name-complex="바탕" fo:font-weight="bold" style:font-weight-asian="bold" style:font-weight-complex="bold" fo:letter-spacing="-0.0069in" style:text-scale="93%" fo:font-size="14pt" style:font-size-asian="14pt" style:font-size-complex="14pt"/>
    </style:style>
    <style:style style:name="P862" style:parent-style-name="s0" style:family="paragraph">
      <style:paragraph-properties fo:text-align="justify" fo:margin-left="-0.1666in">
        <style:tab-stops/>
      </style:paragraph-properties>
      <style:text-properties style:font-name="Times New Roman" style:font-name-complex="Times New Roman" fo:letter-spacing="-0.0069in" style:text-scale="90%" fo:font-size="11pt" style:font-size-asian="11pt" style:font-size-complex="11pt"/>
    </style:style>
    <style:style style:name="P863" style:parent-style-name="s0" style:family="paragraph">
      <style:paragraph-properties fo:text-align="justify" fo:margin-left="-0.1666in">
        <style:tab-stops/>
      </style:paragraph-properties>
      <style:text-properties style:font-name="Times New Roman" style:font-name-complex="Times New Roman" fo:letter-spacing="-0.0069in" style:text-scale="90%" fo:font-size="11pt" style:font-size-asian="11pt" style:font-size-complex="11pt"/>
    </style:style>
    <style:style style:name="P864" style:parent-style-name="s0" style:family="paragraph">
      <style:paragraph-properties fo:text-align="justify" fo:margin-left="-0.1666in">
        <style:tab-stops/>
      </style:paragraph-properties>
      <style:text-properties style:font-name="Times New Roman" style:font-name-complex="Times New Roman" fo:letter-spacing="-0.0069in" style:text-scale="90%" fo:font-size="11pt" style:font-size-asian="11pt" style:font-size-complex="11pt"/>
    </style:style>
    <style:style style:name="P865" style:parent-style-name="s0" style:family="paragraph">
      <style:paragraph-properties fo:text-align="justify"/>
    </style:style>
    <style:style style:name="T866" style:parent-style-name="기본단락글꼴" style:family="text">
      <style:text-properties style:font-name="Times New Roman" style:font-name-complex="Times New Roman" fo:letter-spacing="-0.0069in" style:text-scale="90%" fo:font-size="11pt" style:font-size-asian="11pt" style:font-size-complex="11pt"/>
    </style:style>
    <style:style style:name="T867" style:parent-style-name="기본단락글꼴" style:family="text">
      <style:text-properties style:font-name="바탕" style:font-name-asian="바탕" style:font-name-complex="바탕" fo:letter-spacing="-0.0069in" style:text-scale="90%" fo:font-size="11pt" style:font-size-asian="11pt" style:font-size-complex="11pt"/>
    </style:style>
    <style:style style:name="T868" style:parent-style-name="기본단락글꼴" style:family="text">
      <style:text-properties style:font-name="Times New Roman" style:font-name-complex="Times New Roman" fo:letter-spacing="-0.0069in" style:text-scale="90%" fo:font-size="11pt" style:font-size-asian="11pt" style:font-size-complex="11pt"/>
    </style:style>
    <style:style style:name="T869" style:parent-style-name="기본단락글꼴" style:family="text">
      <style:text-properties style:font-name="바탕" style:font-name-asian="바탕" style:font-name-complex="바탕" fo:letter-spacing="-0.0069in" style:text-scale="90%" fo:font-size="11pt" style:font-size-asian="11pt" style:font-size-complex="11pt"/>
    </style:style>
    <style:style style:name="P870" style:parent-style-name="s0" style:family="paragraph">
      <style:paragraph-properties fo:text-align="justify" fo:margin-left="-0.1666in">
        <style:tab-stops/>
      </style:paragraph-properties>
    </style:style>
    <style:style style:name="P871" style:parent-style-name="s0" style:family="paragraph">
      <style:paragraph-properties fo:text-align="justify" fo:margin-left="-0.1666in">
        <style:tab-stops/>
      </style:paragraph-properties>
      <style:text-properties style:font-name="Times New Roman" style:font-name-complex="Times New Roman" fo:letter-spacing="-0.0069in" style:text-scale="90%" fo:font-size="11pt" style:font-size-asian="11pt" style:font-size-complex="11pt"/>
    </style:style>
    <style:style style:name="P872" style:parent-style-name="s0" style:family="paragraph">
      <style:paragraph-properties fo:text-align="justify" fo:margin-left="-0.1666in">
        <style:tab-stops/>
      </style:paragraph-properties>
      <style:text-properties style:font-name="Times New Roman" style:font-name-complex="Times New Roman" fo:letter-spacing="-0.0069in" style:text-scale="90%" fo:font-size="11pt" style:font-size-asian="11pt" style:font-size-complex="11pt"/>
    </style:style>
    <style:style style:name="P873" style:parent-style-name="s0" style:family="paragraph">
      <style:paragraph-properties fo:text-align="justify" fo:margin-left="-0.1666in">
        <style:tab-stops/>
      </style:paragraph-properties>
      <style:text-properties style:font-name="Times New Roman" style:font-name-complex="Times New Roman" fo:letter-spacing="-0.0069in" style:text-scale="90%" fo:font-size="11pt" style:font-size-asian="11pt" style:font-size-complex="11pt"/>
    </style:style>
    <style:style style:name="P874" style:parent-style-name="s0" style:family="paragraph">
      <style:paragraph-properties fo:text-align="justify" fo:margin-left="-0.1666in">
        <style:tab-stops/>
      </style:paragraph-properties>
      <style:text-properties style:font-name="Times New Roman" style:font-name-complex="Times New Roman" fo:letter-spacing="-0.0069in" style:text-scale="90%" fo:font-size="11pt" style:font-size-asian="11pt" style:font-size-complex="11pt"/>
    </style:style>
    <style:style style:family="graphic" style:name="a0" style:parent-style-name="Graphics">
      <style:graphic-properties fo:border="none" fo:background-color="transparent" style:wrap="parallel" style:wrap-contour="false" fo:clip="rect(0in 0in 0in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span text:style-name="T2"><text:s/></text:span><text:span text:style-name="T3"><text:s/></text:span><text:span text:style-name="T4">교육운동연대</text:span><text:span text:style-name="T5">,<text:s/></text:span><text:span text:style-name="T6">교육혁명공동행동</text:span><text:span text:style-name="T7">,<text:s/></text:span></text:p>
      <text:p text:style-name="P8"><text:span text:style-name="T9">경제민주화실현전국네트워크</text:span><text:span text:style-name="T10">,<text:s/></text:span><text:span text:style-name="T11">무상의료운동본부</text:span><text:span text:style-name="T12">,<text:s/></text:span><text:span text:style-name="T13">문화연대</text:span><text:span text:style-name="T14">,<text:s/></text:span><text:span text:style-name="T15">민영화반대공동행동</text:span><text:span text:style-name="T16">,<text:s/></text:span><text:span text:style-name="T17">의료민영화저지범국민운동본부</text:span><text:span text:style-name="T18">,</text:span></text:p>
      <text:p text:style-name="P19"><text:span text:style-name="T20">전국을살리기비대위</text:span><text:span text:style-name="T21">,<text:s/></text:span><text:span text:style-name="T22">전국유통상인연합회</text:span></text:p>
      <text:p text:style-name="P23"/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수</text:span><text:span text:style-name="T31"><text:s text:c="4"/></text:span><text:span text:style-name="T32">신</text:span><text:span text:style-name="T33"><text:s/></text:span></text:p>
          </table:table-cell>
          <table:table-cell table:style-name="TableCell34">
            <text:p text:style-name="P35"><text:span text:style-name="T36">각</text:span><text:span text:style-name="T37"><text:s/></text:span><text:span text:style-name="T38">언론사</text:span><text:span text:style-name="T39"><text:s/></text:span><text:span text:style-name="T40">사회부</text:span><text:span text:style-name="T41">,<text:s/></text:span><text:span text:style-name="T42">복지담당</text:span><text:span text:style-name="T43"><text:s/></text:span><text:span text:style-name="T44">기자</text:span></text:p>
          </table:table-cell>
        </table:table-row>
        <table:table-row table:style-name="TableRow45">
          <table:table-cell table:style-name="TableCell46">
            <text:p text:style-name="P47"><text:span text:style-name="T48">발</text:span><text:span text:style-name="T49"><text:s text:c="4"/></text:span><text:span text:style-name="T50">신</text:span></text:p>
          </table:table-cell>
          <table:table-cell table:style-name="TableCell51">
            <text:p text:style-name="P52"><text:span text:style-name="T53">참여연대</text:span><text:span text:style-name="T54"><text:s/></text:span><text:span text:style-name="T55">사회복지위원회</text:span><text:span text:style-name="T56"><text:s/>(<text:s/></text:span><text:span text:style-name="T57">담당</text:span><text:span text:style-name="T58">:<text:s/></text:span><text:span text:style-name="T59">김남희</text:span><text:span text:style-name="T60"><text:s/></text:span><text:span text:style-name="T61">팀장</text:span><text:span text:style-name="T62"><text:s/>02-723-5056<text:s/></text:span><text:span text:style-name="T63">welfare@pspd.org</text:span><text:span text:style-name="T64">)<text:s/></text:span></text:p>
          </table:table-cell>
        </table:table-row>
        <table:table-row table:style-name="TableRow65">
          <table:table-cell table:style-name="TableCell66">
            <text:p text:style-name="P67"><text:span text:style-name="T68">제</text:span><text:span text:style-name="T69"><text:s text:c="4"/></text:span><text:span text:style-name="T70">목</text:span></text:p>
          </table:table-cell>
          <table:table-cell table:style-name="TableCell71">
            <text:p text:style-name="P72"><text:span text:style-name="T73">서비스산업발전기본법</text:span><text:span text:style-name="T74"><text:s/></text:span><text:span text:style-name="T75">무엇이</text:span><text:span text:style-name="T76"><text:s/></text:span><text:span text:style-name="T77">문제인가</text:span><text:span text:style-name="T78">?<text:s/></text:span><text:span text:style-name="T79">토론회</text:span><text:span text:style-name="T80"><text:s/></text:span><text:span text:style-name="T81">개최</text:span><text:span text:style-name="T82"><text:s/></text:span></text:p>
          </table:table-cell>
        </table:table-row>
        <table:table-row table:style-name="TableRow83">
          <table:table-cell table:style-name="TableCell84">
            <text:p text:style-name="P85"><text:span text:style-name="T86">날</text:span><text:span text:style-name="T87"><text:s text:c="4"/></text:span><text:span text:style-name="T88">짜</text:span></text:p>
          </table:table-cell>
          <table:table-cell table:style-name="TableCell89">
            <text:p text:style-name="P90"><text:span text:style-name="T91">2014. 12. 18. (</text:span><text:span text:style-name="T92">총</text:span><text:span text:style-name="T93"><text:s/>3<text:s/></text:span><text:span text:style-name="T94">쪽</text:span><text:span text:style-name="T95">)</text:span></text:p>
          </table:table-cell>
        </table:table-row>
        <table:table-row table:style-name="TableRow96"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table-cell table:style-name="TableCell100" table:number-columns-spanned="2">
            <text:p text:style-name="P101">보도자료</text:p>
          </table:table-cell>
          <table:covered-table-cell/>
        </table:table-row>
      </table:table>
      <text:p text:style-name="P102"/>
      <table:table table:style-name="Table103">
        <table:table-columns>
          <table:table-column table:style-name="TableColumn104"/>
        </table:table-columns>
        <table:table-row table:style-name="TableRow105">
          <table:table-cell table:style-name="TableCell106">
            <text:p text:style-name="P107"><text:span text:style-name="T108">서비스산업발전기본법</text:span><text:span text:style-name="T109"><text:s/></text:span><text:span text:style-name="T110">문제점</text:span><text:span text:style-name="T111"><text:s/></text:span><text:span text:style-name="T112">토론회</text:span><text:span text:style-name="T113"><text:s/></text:span><text:span text:style-name="T114">개최</text:span></text:p>
            <text:p text:style-name="P115"><text:span text:style-name="T116">“</text:span><text:span text:style-name="T117">서비스산업발전기본법</text:span><text:span text:style-name="T118">,<text:s/></text:span><text:span text:style-name="T119">무엇이</text:span><text:span text:style-name="T120"><text:s/></text:span><text:span text:style-name="T121">문제인가</text:span><text:span text:style-name="T122">?”</text:span></text:p>
          </table:table-cell>
        </table:table-row>
        <table:table-row table:style-name="TableRow123">
          <table:table-cell table:style-name="TableCell124">
            <text:p text:style-name="P125"><text:span text:style-name="T126">일시</text:span><text:span text:style-name="T127"><text:s/></text:span><text:span text:style-name="T128">및</text:span><text:span text:style-name="T129"><text:s/></text:span><text:span text:style-name="T130">장소</text:span><text:span text:style-name="T131"><text:s/>: 2014</text:span><text:span text:style-name="T132">년</text:span><text:span text:style-name="T133"><text:s/>12</text:span><text:span text:style-name="T134">월</text:span><text:span text:style-name="T135"><text:s/>18</text:span><text:span text:style-name="T136">일</text:span><text:span text:style-name="T137">(</text:span><text:span text:style-name="T138">목</text:span><text:span text:style-name="T139">)<text:s/></text:span><text:span text:style-name="T140">오전</text:span><text:span text:style-name="T141"><text:s/>10</text:span><text:span text:style-name="T142">시</text:span><text:span text:style-name="T143">,<text:s/></text:span><text:span text:style-name="T144">국회</text:span><text:span text:style-name="T145"><text:s/></text:span><text:span text:style-name="T146">의원회관</text:span><text:span text:style-name="T147"><text:s/></text:span><text:span text:style-name="T148">제</text:span><text:span text:style-name="T149">8</text:span><text:span text:style-name="T150">간담회실</text:span></text:p>
          </table:table-cell>
        </table:table-row>
      </table:table>
      <text:p text:style-name="P151"/>
      <text:p text:style-name="P152"/>
      <text:p text:style-name="P153"><text:span text:style-name="T154">1.<text:s/></text:span><text:span text:style-name="T155">교육운동연대</text:span><text:span text:style-name="T156">,<text:s/></text:span><text:span text:style-name="T157">교육혁명공동행동</text:span><text:span text:style-name="T158">,<text:s/></text:span><text:span text:style-name="T159">경제민주화실현전국네트워크</text:span><text:span text:style-name="T160">,<text:s/></text:span><text:span text:style-name="T161">문화연대</text:span><text:span text:style-name="T162">,<text:s/></text:span><text:span text:style-name="T163">민영화반대공동행동</text:span><text:span text:style-name="T164">,<text:s/></text:span><text:span text:style-name="T165">의료민영화저지범국민운동본부</text:span><text:span text:style-name="T166">,<text:s/></text:span><text:span text:style-name="T167">전국을살리기비대위</text:span><text:span text:style-name="T168">,<text:s/></text:span><text:span text:style-name="T169">전국유통상인연합회는</text:span><text:span text:style-name="T170"><text:s/></text:span><text:span text:style-name="T171">오늘</text:span><text:span text:style-name="T172"><text:s/></text:span><text:span text:style-name="T173">오전</text:span><text:span text:style-name="T174"><text:s/>10</text:span><text:span text:style-name="T175">시</text:span><text:span text:style-name="T176">,<text:s/></text:span><text:span text:style-name="T177">국회</text:span><text:span text:style-name="T178"><text:s/></text:span><text:span text:style-name="T179">의원회관</text:span><text:span text:style-name="T180"><text:s/></text:span><text:span text:style-name="T181">제</text:span><text:span text:style-name="T182">8</text:span><text:span text:style-name="T183">간담회실에서</text:span><text:span text:style-name="T184"><text:s/></text:span><text:span text:style-name="T185">「</text:span><text:span text:style-name="T186">서비스산</text:span><text:span text:style-name="T187">업발전기본법의</text:span><text:span text:style-name="T188"><text:s/></text:span><text:span text:style-name="T189">문제점에</text:span><text:span text:style-name="T190"><text:s/></text:span><text:span text:style-name="T191">관한</text:span><text:span text:style-name="T192"><text:s/></text:span><text:span text:style-name="T193">종합</text:span><text:span text:style-name="T194"><text:s/></text:span><text:span text:style-name="T195">토론회</text:span><text:span text:style-name="T196">」</text:span><text:span text:style-name="T197">“</text:span><text:span text:style-name="T198">서비스산업발전기본법</text:span><text:span text:style-name="T199">,<text:s/></text:span><text:span text:style-name="T200">무엇이</text:span><text:span text:style-name="T201"><text:s/></text:span><text:span text:style-name="T202">문제인가</text:span><text:span text:style-name="T203">?”</text:span><text:span text:style-name="T204">를</text:span><text:span text:style-name="T205"><text:s/></text:span><text:span text:style-name="T206">개최하였다</text:span><text:span text:style-name="T207">.<text:s/></text:span></text:p>
      <text:p text:style-name="P208"/>
      <text:p text:style-name="P209"><text:span text:style-name="T210">2.<text:s/></text:span><text:span text:style-name="T211">발제를</text:span><text:span text:style-name="T212"><text:s/></text:span><text:span text:style-name="T213">맡은</text:span><text:span text:style-name="T214"><text:s/></text:span><text:span text:style-name="T215">제갈현숙</text:span><text:span text:style-name="T216"><text:s/></text:span><text:span text:style-name="T217">박사</text:span><text:span text:style-name="T218">(</text:span><text:span text:style-name="T219">사회공공연구원</text:span><text:span text:style-name="T220"><text:s/></text:span><text:span text:style-name="T221">연구위원</text:span><text:span text:style-name="T222">)</text:span><text:span text:style-name="T223">는</text:span><text:span text:style-name="T224"><text:s/></text:span><text:span text:style-name="T225">정부가</text:span><text:span text:style-name="T226"><text:s/></text:span><text:span text:style-name="T227">세계적으로</text:span><text:span text:style-name="T228"><text:s/></text:span><text:span text:style-name="T229">서비스</text:span><text:span text:style-name="T230"><text:s/></text:span><text:span text:style-name="T231">산업의</text:span><text:span text:style-name="T232"><text:s/></text:span><text:span text:style-name="T233">발전은</text:span><text:span text:style-name="T234"><text:s/></text:span><text:span text:style-name="T235">자본</text:span><text:span text:style-name="T236"><text:s/></text:span><text:span text:style-name="T237">주도의</text:span><text:span text:style-name="T238"><text:s/></text:span><text:span text:style-name="T239">새로운</text:span><text:span text:style-name="T240"><text:s/></text:span><text:span text:style-name="T241">이윤축적</text:span><text:span text:style-name="T242"><text:s/></text:span><text:span text:style-name="T243">전략으로</text:span><text:span text:style-name="T244"><text:s/></text:span><text:span text:style-name="T245">탈규제를</text:span><text:span text:style-name="T246"><text:s/></text:span><text:span text:style-name="T247">통한</text:span><text:span text:style-name="T248"><text:s/></text:span><text:span text:style-name="T249">공공영역의</text:span><text:span text:style-name="T250"><text:s/></text:span><text:span text:style-name="T251">민영화</text:span><text:span text:style-name="T252">,<text:s/></text:span><text:span text:style-name="T253">상품화</text:span><text:span text:style-name="T254">,<text:s/></text:span><text:span text:style-name="T255">노동의</text:span><text:span text:style-name="T256"><text:s/></text:span><text:span text:style-name="T257">질</text:span><text:span text:style-name="T258"><text:s/></text:span><text:span text:style-name="T259">하락</text:span><text:span text:style-name="T260"><text:s/></text:span><text:span text:style-name="T261">등의</text:span><text:span text:style-name="T262"><text:s/></text:span><text:span text:style-name="T263">문제점을</text:span><text:span text:style-name="T264"><text:s/></text:span><text:span text:style-name="T265">낳고</text:span><text:span text:style-name="T266"><text:s/></text:span><text:span text:style-name="T267">있다는</text:span><text:span text:style-name="T268"><text:s/></text:span><text:span text:style-name="T269">점을</text:span><text:span text:style-name="T270"><text:s/></text:span><text:span text:style-name="T271">지적하였다</text:span><text:span text:style-name="T272">.<text:s/></text:span><text:span text:style-name="T273">또한</text:span><text:span text:style-name="T274"><text:s/></text:span><text:span text:style-name="T275">현재</text:span><text:span text:style-name="T276"><text:s/></text:span><text:span text:style-name="T277">정부가</text:span><text:span text:style-name="T278"><text:s/></text:span><text:span text:style-name="T279">추진하고</text:span><text:span text:style-name="T280"><text:s/></text:span><text:span text:style-name="T281">있는</text:span><text:span text:style-name="T282"><text:s/></text:span><text:span text:style-name="T283">서비스산업발전기본법은</text:span><text:span text:style-name="T284"><text:s/></text:span><text:span text:style-name="T285">생산자</text:span><text:span text:style-name="T286">,<text:s/></text:span><text:span text:style-name="T287">유통</text:span><text:span text:style-name="T288">,<text:s/></text:span><text:span text:style-name="T289">공공</text:span><text:span text:style-name="T290">,<text:s/></text:span><text:span text:style-name="T291">개인서비스로</text:span><text:span text:style-name="T292"><text:s/></text:span><text:span text:style-name="T293">나뉘는</text:span><text:span text:style-name="T294"><text:s/></text:span><text:span text:style-name="T295">서비스산업의</text:span><text:span text:style-name="T296"><text:s/></text:span><text:span text:style-name="T297">범주별</text:span><text:span text:style-name="T298"><text:s/></text:span><text:span text:style-name="T299">특수성을</text:span><text:span text:style-name="T300"><text:s/></text:span><text:span text:style-name="T301">무시하고</text:span><text:span text:style-name="T302"><text:s/></text:span><text:span text:style-name="T303">있으며</text:span><text:span text:style-name="T304">,<text:s/></text:span><text:span text:style-name="T305">대외개방을</text:span><text:span text:style-name="T306"><text:s/></text:span><text:span text:style-name="T307">강조하고</text:span><text:span text:style-name="T308"><text:s/></text:span><text:span text:style-name="T309">있으나</text:span><text:span text:style-name="T310"><text:s/></text:span><text:span text:style-name="T311">자유무역체제에</text:span><text:span text:style-name="T312"><text:s/></text:span><text:span text:style-name="T313">대응방안이</text:span><text:span text:style-name="T314"><text:s/></text:span><text:span text:style-name="T315">전혀</text:span><text:span text:style-name="T316"><text:s/></text:span><text:span text:style-name="T317">마련되어</text:span><text:span text:style-name="T318"><text:s/></text:span><text:span text:style-name="T319">있지</text:span><text:span text:style-name="T320"><text:s/></text:span><text:span text:style-name="T321">않아</text:span><text:span text:style-name="T322"><text:s/></text:span><text:span text:style-name="T323">세계적</text:span><text:span text:style-name="T324"><text:s/></text:span><text:span text:style-name="T325">서비스기업에</text:span><text:span text:style-name="T326"><text:s/></text:span><text:span text:style-name="T327">의해</text:span><text:span text:style-name="T328"><text:s/></text:span><text:span text:style-name="T329">국내시장이</text:span><text:span text:style-name="T330"><text:s/></text:span><text:span text:style-name="T331">잠식될</text:span><text:span text:style-name="T332"><text:s/></text:span><text:span text:style-name="T333">것이</text:span><text:span text:style-name="T334"><text:s/></text:span><text:span text:style-name="T335">우려되며</text:span><text:span text:style-name="T336">,<text:s/></text:span><text:span text:style-name="T337">탈규제를</text:span><text:span text:style-name="T338"><text:s/></text:span><text:span text:style-name="T339">강조하여</text:span><text:span text:style-name="T340"><text:s/></text:span><text:span text:style-name="T341">노동의</text:span><text:span text:style-name="T342"><text:s/></text:span><text:span text:style-name="T343">질을</text:span><text:span text:style-name="T344"><text:s/></text:span><text:span text:style-name="T345">하향화시키고</text:span><text:span text:style-name="T346"><text:s/></text:span><text:span text:style-name="T347">나쁜</text:span><text:span text:style-name="T348"><text:s/></text:span><text:span text:style-name="T349">일자리를</text:span><text:span text:style-name="T350"><text:s/></text:span><text:span text:style-name="T351">양산할</text:span><text:span text:style-name="T352"><text:s/></text:span><text:span text:style-name="T353">것임을</text:span><text:span text:style-name="T354"><text:s/></text:span><text:span text:style-name="T355">지적하였다</text:span><text:span text:style-name="T356">.<text:s/></text:span><text:span text:style-name="T357">결국</text:span><text:span text:style-name="T358"><text:s/></text:span><text:span text:style-name="T359">서비스산업발전</text:span><text:span text:style-name="T360"><text:s/></text:span><text:span text:style-name="T361">기본법이</text:span><text:span text:style-name="T362"><text:s/></text:span><text:span text:style-name="T363">통과될</text:span><text:span text:style-name="T364"><text:s/></text:span><text:span text:style-name="T365">경우</text:span><text:span text:style-name="T366"><text:s/></text:span><text:span text:style-name="T367">서비스산업</text:span><text:span text:style-name="T368"><text:s/></text:span><text:span text:style-name="T369">구조조정이</text:span><text:span text:style-name="T370"><text:s/></text:span><text:span text:style-name="T371">가속화될</text:span><text:span text:style-name="T372"><text:s/></text:span><text:span text:style-name="T373">것이며</text:span><text:span text:style-name="T374"><text:s/></text:span><text:span text:style-name="T375">중소</text:span><text:span text:style-name="T376">,<text:s/></text:span><text:span text:style-name="T377">영세상인들의</text:span><text:span text:style-name="T378"><text:s/></text:span><text:span text:style-name="T379">상권</text:span><text:span text:style-name="T380"><text:s/></text:span><text:span text:style-name="T381">몰락과</text:span><text:span text:style-name="T382"><text:s/></text:span><text:span text:style-name="T383">소득단절</text:span><text:span text:style-name="T384">,<text:s/></text:span><text:span text:style-name="T385">평균</text:span><text:span text:style-name="T386"><text:s/></text:span><text:span text:style-name="T387">수준</text:span><text:span text:style-name="T388"><text:s/></text:span><text:span text:style-name="T389">이하의</text:span><text:span text:style-name="T390"><text:s/></text:span><text:span text:style-name="T391">나쁜</text:span><text:span text:style-name="T392"><text:s/></text:span><text:span text:style-name="T393">일자리</text:span><text:span text:style-name="T394"><text:s/></text:span><text:span text:style-name="T395">양산</text:span><text:span text:style-name="T396">,<text:s/></text:span><text:span text:style-name="T397">자본의</text:span><text:span text:style-name="T398"><text:s/></text:span><text:span text:style-name="T399">이윤</text:span><text:span text:style-name="T400"><text:s/></text:span><text:span text:style-name="T401">증대에</text:span><text:span text:style-name="T402"><text:s/></text:span><text:span text:style-name="T403">따른</text:span><text:span text:style-name="T404"><text:s/></text:span><text:span text:style-name="T405">국민의</text:span><text:span text:style-name="T406"><text:s/></text:span><text:span text:style-name="T407">삶의</text:span><text:span text:style-name="T408"><text:s/></text:span><text:span text:style-name="T409">질</text:span><text:span text:style-name="T410"><text:s/></text:span><text:span text:style-name="T411">하락</text:span><text:span text:style-name="T412"><text:s/>(</text:span><text:span text:style-name="T413">특히</text:span><text:span text:style-name="T414"><text:s/></text:span><text:span text:style-name="T415">보건</text:span><text:span text:style-name="T416">,<text:s/></text:span><text:span text:style-name="T417">교육</text:span><text:span text:style-name="T418">,<text:s/></text:span><text:span text:style-name="T419">사회복지</text:span><text:span text:style-name="T420"><text:s/></text:span><text:span text:style-name="T421">영역</text:span><text:span text:style-name="T422">)<text:s/></text:span><text:span text:style-name="T423">등이</text:span><text:span text:style-name="T424"><text:s/></text:span><text:span text:style-name="T425">우려된다고</text:span><text:span text:style-name="T426"><text:s/></text:span><text:span text:style-name="T427">하였다</text:span><text:span text:style-name="T428">.<text:s/></text:span></text:p>
      <text:p text:style-name="P429"/>
      <text:p text:style-name="P430"><text:span text:style-name="T431">3.<text:s/></text:span><text:span text:style-name="T432">제갈현숙</text:span><text:span text:style-name="T433"><text:s/></text:span><text:span text:style-name="T434">박사의</text:span><text:span text:style-name="T435"><text:s/></text:span><text:span text:style-name="T436">발제에</text:span><text:span text:style-name="T437"><text:s/></text:span><text:span text:style-name="T438">이어</text:span><text:span text:style-name="T439">,<text:s/></text:span><text:span text:style-name="T440">교육</text:span><text:span text:style-name="T441">(</text:span><text:span text:style-name="T442">김학한</text:span><text:span text:style-name="T443"><text:s/></text:span><text:span text:style-name="T444">전교조</text:span><text:span text:style-name="T445"><text:s/></text:span><text:span text:style-name="T446">정책기획국장</text:span><text:span text:style-name="T447">),<text:s/></text:span><text:span text:style-name="T448">의료</text:span><text:span text:style-name="T449">(</text:span><text:span text:style-name="T450">정형준</text:span><text:span text:style-name="T451"><text:s/></text:span><text:soft-page-break/><text:span text:style-name="T452">무상의료운동본부</text:span><text:span text:style-name="T453"><text:s/></text:span><text:span text:style-name="T454">정책위원장</text:span><text:span text:style-name="T455">),<text:s/></text:span><text:span text:style-name="T456">문화</text:span><text:span text:style-name="T457">(</text:span><text:span text:style-name="T458">이원재</text:span><text:span text:style-name="T459"><text:s/></text:span><text:span text:style-name="T460">문화연대</text:span><text:span text:style-name="T461"><text:s/></text:span><text:span text:style-name="T462">문화정책센터</text:span><text:span text:style-name="T463"><text:s/></text:span><text:span text:style-name="T464">소장</text:span><text:span text:style-name="T465">),<text:s/></text:span><text:span text:style-name="T466">언론</text:span><text:span text:style-name="T467">(</text:span><text:span text:style-name="T468">이강택</text:span><text:span text:style-name="T469"><text:s/></text:span><text:span text:style-name="T470">전</text:span><text:span text:style-name="T471"><text:s/></text:span><text:span text:style-name="T472">언론노조</text:span><text:span text:style-name="T473"><text:s/></text:span><text:span text:style-name="T474">위원장</text:span><text:span text:style-name="T475">),<text:s/></text:span><text:span text:style-name="T476">공공부문</text:span><text:span text:style-name="T477">(</text:span><text:span text:style-name="T478">공성식</text:span><text:span text:style-name="T479"><text:s/></text:span><text:span text:style-name="T480">공공운수노조</text:span><text:span text:style-name="T481"><text:s/></text:span><text:span text:style-name="T482">공공기관사업국장</text:span><text:span text:style-name="T483">),<text:s/></text:span><text:span text:style-name="T484">중소상인</text:span><text:span text:style-name="T485">(</text:span><text:span text:style-name="T486">배재홍</text:span><text:span text:style-name="T487"><text:s/></text:span><text:span text:style-name="T488">전국유통상인연합회</text:span><text:span text:style-name="T489"><text:s/></text:span><text:span text:style-name="T490">사무국장</text:span><text:span text:style-name="T491">),<text:s/></text:span><text:span text:style-name="T492">법률적</text:span><text:span text:style-name="T493"><text:s/></text:span><text:span text:style-name="T494">문제점</text:span><text:span text:style-name="T495">(</text:span><text:span text:style-name="T496">김남희</text:span><text:span text:style-name="T497"><text:s/></text:span><text:span text:style-name="T498">참여연대</text:span><text:span text:style-name="T499"><text:s/></text:span><text:span text:style-name="T500">복지노동팀장</text:span><text:span text:style-name="T501">,<text:s/></text:span><text:span text:style-name="T502">변호사</text:span><text:span text:style-name="T503">)<text:s/></text:span><text:span text:style-name="T504">등</text:span><text:span text:style-name="T505"><text:s/></text:span><text:span text:style-name="T506">각</text:span><text:span text:style-name="T507"><text:s/></text:span><text:span text:style-name="T508">분야의</text:span><text:span text:style-name="T509"><text:s/></text:span><text:span text:style-name="T510">토론자들이</text:span><text:span text:style-name="T511"><text:s/></text:span><text:span text:style-name="T512">서비스산업발전기본법에</text:span><text:span text:style-name="T513"><text:s/></text:span><text:span text:style-name="T514">따라</text:span><text:span text:style-name="T515"><text:s/></text:span><text:span text:style-name="T516">발생</text:span><text:span text:style-name="T517">할</text:span><text:span text:style-name="T518"><text:s/></text:span><text:span text:style-name="T519">수</text:span><text:span text:style-name="T520"><text:s/></text:span><text:span text:style-name="T521">있는</text:span><text:span text:style-name="T522"><text:s/></text:span><text:span text:style-name="T523">문제점들에</text:span><text:span text:style-name="T524"><text:s/></text:span><text:span text:style-name="T525">대하여</text:span><text:span text:style-name="T526"><text:s/></text:span><text:span text:style-name="T527">토론하였다</text:span><text:span text:style-name="T528">.</text:span></text:p>
      <text:p text:style-name="P529"><text:span text:style-name="T530"><text:s text:c="3"/></text:span><text:span text:style-name="T531">김학한</text:span><text:span text:style-name="T532"><text:s/></text:span><text:span text:style-name="T533">전교조</text:span><text:span text:style-name="T534"><text:s/></text:span><text:span text:style-name="T535">정책기획국장은</text:span><text:span text:style-name="T536"><text:s/></text:span><text:span text:style-name="T537">정부가</text:span><text:span text:style-name="T538"><text:s/></text:span><text:span text:style-name="T539">서비스산업</text:span><text:span text:style-name="T540"><text:s/></text:span><text:span text:style-name="T541">발전</text:span><text:span text:style-name="T542"><text:s/></text:span><text:span text:style-name="T543">명목으로</text:span><text:span text:style-name="T544"><text:s/></text:span><text:span text:style-name="T545">추진하는</text:span><text:span text:style-name="T546"><text:s/></text:span><text:span text:style-name="T547">교육정책이</text:span><text:span text:style-name="T548"><text:s/></text:span><text:span text:style-name="T549">우수</text:span><text:span text:style-name="T550"><text:s/></text:span><text:span text:style-name="T551">외국교육기관</text:span><text:span text:style-name="T552"><text:s/></text:span><text:span text:style-name="T553">유치</text:span><text:span text:style-name="T554"><text:s/></text:span><text:span text:style-name="T555">및</text:span><text:span text:style-name="T556"><text:s/></text:span><text:span text:style-name="T557">학기방</text:span><text:span text:style-name="T558"><text:s/></text:span><text:span text:style-name="T559">학비가</text:span><text:span text:style-name="T560"><text:s/>3000~5000</text:span><text:span text:style-name="T561">만원에</text:span><text:span text:style-name="T562"><text:s/></text:span><text:span text:style-name="T563">이르는</text:span><text:span text:style-name="T564"><text:s/></text:span><text:span text:style-name="T565">국제학교</text:span><text:span text:style-name="T566"><text:s/></text:span><text:span text:style-name="T567">자율권</text:span><text:span text:style-name="T568"><text:s/></text:span><text:span text:style-name="T569">확대라는</text:span><text:span text:style-name="T570"><text:s/></text:span><text:span text:style-name="T571">점을</text:span><text:span text:style-name="T572"><text:s/></text:span><text:span text:style-name="T573">지적하며</text:span><text:span text:style-name="T574">,<text:s/></text:span><text:span text:style-name="T575">이러한</text:span><text:span text:style-name="T576"><text:s/></text:span><text:span text:style-name="T577">정책이</text:span><text:span text:style-name="T578"><text:s/></text:span><text:span text:style-name="T579">국민들의</text:span><text:span text:style-name="T580"><text:s/></text:span><text:span text:style-name="T581">균등한</text:span><text:span text:style-name="T582"><text:s/></text:span><text:span text:style-name="T583">교육권을</text:span><text:span text:style-name="T584"><text:s/></text:span><text:span text:style-name="T585">박탈하고</text:span><text:span text:style-name="T586"><text:s/></text:span><text:span text:style-name="T587">교육영리화를</text:span><text:span text:style-name="T588"><text:s/></text:span><text:span text:style-name="T589">가속화하고</text:span><text:span text:style-name="T590"><text:s/></text:span><text:span text:style-name="T591">부유층의</text:span><text:span text:style-name="T592"><text:s/></text:span><text:span text:style-name="T593">이해를</text:span><text:span text:style-name="T594"><text:s/></text:span><text:span text:style-name="T595">반영하여</text:span><text:span text:style-name="T596"><text:s/></text:span><text:span text:style-name="T597">교육불평등을</text:span><text:span text:style-name="T598"><text:s/></text:span><text:span text:style-name="T599">심화시키는</text:span><text:span text:style-name="T600"><text:s/></text:span><text:span text:style-name="T601">정책임을</text:span><text:span text:style-name="T602"><text:s/></text:span><text:span text:style-name="T603">지적하였다</text:span><text:span text:style-name="T604">.<text:s/></text:span><text:span text:style-name="T605">정형준</text:span><text:span text:style-name="T606"><text:s/></text:span><text:span text:style-name="T607">정책위원장은</text:span><text:span text:style-name="T608"><text:s/></text:span><text:span text:style-name="T609">서비스산업발전기본법이</text:span><text:span text:style-name="T610"><text:s/></text:span><text:span text:style-name="T611">행정독재</text:span><text:span text:style-name="T612">,<text:s/></text:span><text:span text:style-name="T613">특히</text:span><text:span text:style-name="T614"><text:s/></text:span><text:span text:style-name="T615">기획재정부에</text:span><text:span text:style-name="T616"><text:s/></text:span><text:span text:style-name="T617">의한</text:span><text:span text:style-name="T618"><text:s/></text:span><text:span text:style-name="T619">독재를</text:span><text:span text:style-name="T620"><text:s/></text:span><text:span text:style-name="T621">가능하게</text:span><text:span text:style-name="T622"><text:s/></text:span><text:span text:style-name="T623">하는</text:span><text:span text:style-name="T624"><text:s/></text:span><text:span text:style-name="T625">법이며</text:span><text:span text:style-name="T626"><text:s/></text:span><text:span text:style-name="T627">의료를</text:span><text:span text:style-name="T628"><text:s/></text:span><text:span text:style-name="T629">영리적</text:span><text:span text:style-name="T630"><text:s/></text:span><text:span text:style-name="T631">사업으로</text:span><text:span text:style-name="T632"><text:s/></text:span><text:span text:style-name="T633">재구성하는</text:span><text:span text:style-name="T634"><text:s/></text:span><text:span text:style-name="T635">시도라는</text:span><text:span text:style-name="T636"><text:s/></text:span><text:span text:style-name="T637">점을</text:span><text:span text:style-name="T638"><text:s/></text:span><text:span text:style-name="T639">비판하였다</text:span><text:span text:style-name="T640">.<text:s/></text:span><text:span text:style-name="T641">이원재</text:span><text:span text:style-name="T642"><text:s/></text:span><text:span text:style-name="T643">문화연대</text:span><text:span text:style-name="T644"><text:s/></text:span><text:span text:style-name="T645">문화정책센터</text:span><text:span text:style-name="T646"><text:s/></text:span><text:span text:style-name="T647">소장은</text:span><text:span text:style-name="T648"><text:s/></text:span><text:span text:style-name="T649">문화가</text:span><text:span text:style-name="T650"><text:s/></text:span><text:span text:style-name="T651">상업적으로만</text:span><text:span text:style-name="T652"><text:s/></text:span><text:span text:style-name="T653">접근할</text:span><text:span text:style-name="T654"><text:s/></text:span><text:span text:style-name="T655">수</text:span><text:span text:style-name="T656"><text:s/></text:span><text:span text:style-name="T657">없는</text:span><text:span text:style-name="T658"><text:s/></text:span><text:span text:style-name="T659">영역임을</text:span><text:span text:style-name="T660"><text:s/></text:span><text:span text:style-name="T661">강조하였으며</text:span><text:span text:style-name="T662">,<text:s/></text:span><text:span text:style-name="T663">이강택</text:span><text:span text:style-name="T664"><text:s/></text:span><text:span text:style-name="T665">전</text:span><text:span text:style-name="T666"><text:s/></text:span><text:span text:style-name="T667">언론노조</text:span><text:span text:style-name="T668"><text:s/></text:span><text:span text:style-name="T669">위원장은</text:span><text:span text:style-name="T670"><text:s/></text:span><text:span text:style-name="T671">시장화와</text:span><text:span text:style-name="T672"><text:s/></text:span><text:span text:style-name="T673">상품화의</text:span><text:span text:style-name="T674"><text:s/></text:span><text:span text:style-name="T675">극단으로</text:span><text:span text:style-name="T676"><text:s/></text:span><text:span text:style-name="T677">치닫고</text:span><text:span text:style-name="T678"><text:s/></text:span><text:span text:style-name="T679">있는</text:span><text:span text:style-name="T680"><text:s/></text:span><text:span text:style-name="T681">방송통신</text:span><text:span text:style-name="T682"><text:s/></text:span><text:span text:style-name="T683">분야의</text:span><text:span text:style-name="T684"><text:s/></text:span><text:span text:style-name="T685">문제점을</text:span><text:span text:style-name="T686"><text:s/></text:span><text:span text:style-name="T687">설명하고</text:span><text:span text:style-name="T688"><text:s/></text:span><text:span text:style-name="T689">서비스산업발전</text:span><text:span text:style-name="T690"><text:s/></text:span><text:span text:style-name="T691">기본법</text:span><text:span text:style-name="T692"><text:s/></text:span><text:span text:style-name="T693">으로</text:span><text:span text:style-name="T694"><text:s/></text:span><text:span text:style-name="T695">방송언론이</text:span><text:span text:style-name="T696"><text:s/></text:span><text:span text:style-name="T697">더욱</text:span><text:span text:style-name="T698"><text:s/></text:span><text:span text:style-name="T699">자본에</text:span><text:span text:style-name="T700"><text:s/></text:span><text:span text:style-name="T701">종속될</text:span><text:span text:style-name="T702"><text:s/></text:span><text:span text:style-name="T703">것임을</text:span><text:span text:style-name="T704"><text:s/></text:span><text:span text:style-name="T705">우려하였다</text:span><text:span text:style-name="T706">.<text:s/></text:span><text:span text:style-name="T707">공성식</text:span><text:span text:style-name="T708"><text:s/></text:span><text:span text:style-name="T709">국장은</text:span><text:span text:style-name="T710"><text:s/></text:span><text:span text:style-name="T711">기획재정부에</text:span><text:span text:style-name="T712"><text:s/></text:span><text:span text:style-name="T713">의한</text:span><text:span text:style-name="T714"><text:s/></text:span><text:span text:style-name="T715">공공부문</text:span><text:span text:style-name="T716"><text:s/></text:span><text:span text:style-name="T717">개혁이</text:span><text:span text:style-name="T718"><text:s/></text:span><text:span text:style-name="T719">단체협악</text:span><text:span text:style-name="T720"><text:s/></text:span><text:span text:style-name="T721">개악</text:span><text:span text:style-name="T722"><text:s/></text:span><text:span text:style-name="T723">지시</text:span><text:span text:style-name="T724">,<text:s/></text:span><text:span text:style-name="T725">공공부문</text:span><text:span text:style-name="T726"><text:s/></text:span><text:span text:style-name="T727">민영화를</text:span><text:span text:style-name="T728"><text:s/></text:span><text:span text:style-name="T729">중심으로</text:span><text:span text:style-name="T730"><text:s/></text:span><text:span text:style-name="T731">이루어지고</text:span><text:span text:style-name="T732"><text:s/></text:span><text:span text:style-name="T733">있다는</text:span><text:span text:style-name="T734"><text:s/></text:span><text:span text:style-name="T735">점을</text:span><text:span text:style-name="T736"><text:s/></text:span><text:span text:style-name="T737">지적하였으며</text:span><text:span text:style-name="T738">,<text:s/></text:span><text:span text:style-name="T739">배재홍</text:span><text:span text:style-name="T740"><text:s/></text:span><text:span text:style-name="T741">사무국장은</text:span><text:span text:style-name="T742"><text:s/></text:span><text:span text:style-name="T743">정부가</text:span><text:span text:style-name="T744"><text:s/></text:span><text:span text:style-name="T745">사실상</text:span><text:span text:style-name="T746"><text:s/></text:span><text:span text:style-name="T747">중소유통상인</text:span><text:span text:style-name="T748"><text:s/></text:span><text:span text:style-name="T749">퇴출전략을</text:span><text:span text:style-name="T750"><text:s/></text:span><text:span text:style-name="T751">추진하고</text:span><text:span text:style-name="T752"><text:s/></text:span><text:span text:style-name="T753">있으며</text:span><text:span text:style-name="T754"><text:s/></text:span><text:span text:style-name="T755">서비스산업발전기본법이</text:span><text:span text:style-name="T756"><text:s/></text:span><text:span text:style-name="T757">통과된다면</text:span><text:span text:style-name="T758"><text:s/></text:span><text:span text:style-name="T759">중소상공인의</text:span><text:span text:style-name="T760"><text:s/></text:span><text:span text:style-name="T761">상생을</text:span><text:span text:style-name="T762"><text:s/></text:span><text:span text:style-name="T763">위한</text:span><text:span text:style-name="T764"><text:s/></text:span><text:span text:style-name="T765">노력조차</text:span><text:span text:style-name="T766"><text:s/></text:span><text:span text:style-name="T767">더</text:span><text:span text:style-name="T768"><text:s/></text:span><text:span text:style-name="T769">이상</text:span><text:span text:style-name="T770"><text:s/></text:span><text:span text:style-name="T771">진행되지</text:span><text:span text:style-name="T772"><text:s/></text:span><text:span text:style-name="T773">않을</text:span><text:span text:style-name="T774"><text:s/></text:span><text:span text:style-name="T775">것임을</text:span><text:span text:style-name="T776"><text:s/></text:span><text:span text:style-name="T777">지적하였다</text:span><text:span text:style-name="T778">.<text:s/></text:span><text:span text:style-name="T779">마지막으로</text:span><text:span text:style-name="T780"><text:s/></text:span><text:span text:style-name="T781">김남희</text:span><text:span text:style-name="T782"><text:s/></text:span><text:span text:style-name="T783">변호사는</text:span><text:span text:style-name="T784"><text:s/></text:span><text:span text:style-name="T785">포괄적</text:span><text:span text:style-name="T786"><text:s/></text:span><text:span text:style-name="T787">위임입법</text:span><text:span text:style-name="T788"><text:s/></text:span><text:span text:style-name="T789">금지</text:span><text:span text:style-name="T790"><text:s/></text:span><text:span text:style-name="T791">원칙</text:span><text:span text:style-name="T792"><text:s/></text:span><text:span text:style-name="T793">위배</text:span><text:span text:style-name="T794">,<text:s/></text:span><text:span text:style-name="T795">기획재정부</text:span><text:span text:style-name="T796"><text:s/></text:span><text:span text:style-name="T797">전권에</text:span><text:span text:style-name="T798"><text:s/></text:span><text:span text:style-name="T799">의한</text:span><text:span text:style-name="T800"><text:s/></text:span><text:span text:style-name="T801">서비스산업선진화위원회</text:span><text:span text:style-name="T802"><text:s/></text:span><text:span text:style-name="T803">구성</text:span><text:span text:style-name="T804"><text:s/></text:span><text:span text:style-name="T805">등</text:span><text:span text:style-name="T806"><text:s/></text:span><text:span text:style-name="T807">법안의</text:span><text:span text:style-name="T808"><text:s/></text:span><text:span text:style-name="T809">법률적</text:span><text:span text:style-name="T810"><text:s/></text:span><text:span text:style-name="T811">문제점에</text:span><text:span text:style-name="T812"><text:s/></text:span><text:span text:style-name="T813">대하여</text:span><text:span text:style-name="T814"><text:s/></text:span><text:span text:style-name="T815">지적하였다</text:span><text:span text:style-name="T816">.<text:s/></text:span><text:span text:style-name="T817">끝</text:span><text:span text:style-name="T818">.</text:span></text:p>
      <text:p text:style-name="P819"/>
      <text:p text:style-name="P820"/>
      <text:p text:style-name="P821"><text:span text:style-name="T822">▣</text:span><text:span text:style-name="T823"><text:s/></text:span><text:span text:style-name="T824">첨부자료</text:span><text:span text:style-name="T825"><text:s text:c="2"/>:<text:s/></text:span><text:span text:style-name="T826">자료집</text:span><text:span text:style-name="T827"><text:s/>1</text:span><text:span text:style-name="T828">부</text:span><text:span text:style-name="T829">,<text:s/></text:span><text:span text:style-name="T830">사진</text:span></text:p>
      <text:p text:style-name="P831"/>
      <text:p text:style-name="P832"/>
      <text:p text:style-name="P833"><text:span text:style-name="T834">2014</text:span><text:span text:style-name="T835">년</text:span><text:span text:style-name="T836"><text:s/>12</text:span><text:span text:style-name="T837">월</text:span><text:span text:style-name="T838"><text:s/>18</text:span><text:span text:style-name="T839">일</text:span></text:p>
      <text:p text:style-name="P840"><text:span text:style-name="T841">교육운</text:span><text:span text:style-name="T842">동연대</text:span><text:span text:style-name="T843">,<text:s/></text:span><text:span text:style-name="T844">교육혁명공동행동</text:span><text:span text:style-name="T845">,<text:s/></text:span></text:p>
      <text:p text:style-name="P846"><text:span text:style-name="T847">경제민주화실현전국네트워크</text:span><text:span text:style-name="T848">,<text:s/></text:span><text:span text:style-name="T849">무상의료운동본부</text:span><text:span text:style-name="T850">,<text:s/></text:span></text:p>
      <text:p text:style-name="P851"><text:span text:style-name="T852">문화연대</text:span><text:span text:style-name="T853">,<text:s/></text:span><text:span text:style-name="T854">민영화반대공동행동</text:span><text:span text:style-name="T855">,<text:s/></text:span><text:span text:style-name="T856">의료민영화저지범국민운동본부</text:span><text:span text:style-name="T857">,</text:span></text:p>
      <text:p text:style-name="P858"><text:span text:style-name="T859">전국을살리기비대위</text:span><text:span text:style-name="T860">,<text:s/></text:span><text:span text:style-name="T861">전국유통상인연합회</text:span></text:p>
      <text:p text:style-name="P862"/>
      <text:p text:style-name="P863"/>
      <text:p text:style-name="P864"/>
      <text:p text:style-name="P865"><text:span text:style-name="T866">[</text:span><text:span text:style-name="T867">첨부자료</text:span><text:span text:style-name="T868"><text:s/>1]<text:s/></text:span><text:span text:style-name="T869">사진</text:span></text:p>
      <text:soft-page-break/>
      <text:p text:style-name="P870"><draw:frame draw:z-index="251658240" draw:style-name="a0" draw:name="그림 2" text:anchor-type="paragraph" svg:x="0.46181in" svg:y="1.59861in" svg:width="7.07639in" svg:height="3.46667in" style:rel-width="scale" style:rel-height="scale"><draw:image xlink:href="media/image1.png" xlink:type="simple" xlink:show="embed" xlink:actuate="onLoad"/><svg:title/><svg:desc/></draw:frame></text:p>
      <text:p text:style-name="P871"/>
      <text:p text:style-name="P872"/>
      <text:p text:style-name="P873"/>
      <text:p text:style-name="P8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맑은 고딕" svg:font-family="맑은 고딕" style:font-family-generic="modern" style:font-pitch="variable" svg:panose-1="2 11 5 3 2 0 0 2 0 4"/>
    <style:font-face style:name="Times New Roman" svg:font-family="Times New Roman" style:font-family-generic="roman" style:font-pitch="variable" svg:panose-1="2 2 6 3 5 4 5 2 3 4"/>
    <style:font-face style:name="HY견고딕" svg:font-family="HY견고딕" style:font-family-generic="roman" style:font-pitch="variable" svg:panose-1="2 3 6 0 0 1 1 1 1 1"/>
    <style:font-face style:name="Arial" svg:font-family="Arial" style:font-family-generic="swiss" style:font-pitch="variable" svg:panose-1="2 11 6 4 2 2 2 2 2 4"/>
    <style:font-face style:name="돋움" svg:font-family="돋움" style:font-family-generic="modern" style:font-pitch="variable" svg:panose-1="2 11 6 0 0 1 1 1 1 1"/>
    <style:font-face style:name="굴림" svg:font-family="굴림" style:font-family-generic="modern" style:font-pitch="variable" svg:panose-1="2 11 6 0 0 1 1 1 1 1"/>
    <style:font-face style:name="바탕" svg:font-family="바탕" style:font-family-generic="roman" style:font-pitch="variable" svg:panose-1="2 3 6 0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fo:margin-bottom="0.1388in" fo:line-height="115%" fo:background-color="transparent" style:tab-stop-distance="0.5555in"/>
      <style:text-properties style:font-name="맑은 고딕" style:font-name-asian="맑은 고딕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ko" style:country-asian="KR" style:language-complex="ar" style:country-complex="SA" style:text-combine="none" fo:hyphenate="true"/>
    </style:default-style>
    <style:style style:name="표준" style:display-name="표준" style:family="paragraph">
      <style:paragraph-properties fo:widows="0" fo:orphans="0" style:line-break="normal" style:text-autospace="none"/>
      <style:text-properties fo:hyphenate="false"/>
    </style:style>
    <style:style style:name="기본단락글꼴" style:display-name="기본 단락 글꼴" style:family="text"/>
    <style:style style:name="s0" style:display-name="s0" style:family="paragraph">
      <style:paragraph-properties fo:widows="0" fo:orphans="0" style:text-autospace="none" fo:text-align="start" fo:margin-bottom="0in" fo:line-height="100%"/>
      <style:text-properties style:font-name="HY견고딕" style:font-name-asian="HY견고딕" style:letter-kerning="fals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1.2875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보도자료서식</dc:title>
    <meta:initial-creator>NHK</meta:initial-creator>
    <dc:creator>NHK</dc:creator>
    <meta:creation-date>2014-12-18T06:58:00Z</meta:creation-date>
    <dc:date>2014-12-18T06:58:00Z</dc:date>
    <meta:template xlink:href="Normal" xlink:type="simple"/>
    <meta:editing-cycles>2</meta:editing-cycles>
    <meta:editing-duration>PT60S</meta:editing-duration>
    <meta:document-statistic meta:page-count="3" meta:paragraph-count="4" meta:word-count="320" meta:character-count="2143" meta:row-count="15" meta:non-whitespace-character-count="1827"/>
  </office:meta>
</office:document-meta>
</file>