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명조" svg:font-family="한양견명조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3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4">
      <style:text-properties fo:font-size="20.0pt" fo:font-weight="bold" fo:letter-spacing="-4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321cm"/>
    </style:style>
    <style:style style:family="paragraph" style:name="P15" style:parent-style-name="6">
      <style:paragraph-properties fo:line-height="110%" style:snap-to-layout-grid="false"/>
    </style:style>
    <style:style style:family="table-cell" style:name="T2.R2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2">
      <style:table-row-properties style:min-row-height="0.134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83cm" fo:text-indent="-0.583cm" style:snap-to-layout-grid="false"/>
    </style:style>
    <style:style style:family="text" style:name="T26">
      <style:text-properties fo:font-size="14.0pt" style:font-name="휴먼명조" style:font-name-asian="휴먼명조" style:font-size-asian="14.0pt"/>
    </style:style>
    <style:style style:family="text" style:name="T27">
      <style:text-properties fo:font-size="14.0pt" style:font-name="바탕" style:font-name-asian="휴먼명조" style:font-size-asian="14.0pt"/>
    </style:style>
    <style:style style:family="text" style:name="T28">
      <style:text-properties fo:font-size="14.0pt" style:font-name="휴먼명조" style:font-name-asian="휴먼명조" style:font-size-asian="14.0pt"/>
    </style:style>
    <style:style style:family="text" style:name="T29">
      <style:text-properties fo:font-size="14.0pt" style:font-name="바탕" style:font-name-asian="휴먼명조" style:font-size-asian="14.0pt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style:font-name="바탕" style:font-name-asian="휴먼명조" style:font-size-asian="14.0pt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style:font-name="바탕" style:font-name-asian="휴먼명조" style:font-size-asian="14.0pt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style:font-name="바탕" style:font-name-asian="휴먼명조" style:font-size-asian="14.0pt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style:font-name="바탕" style:font-name-asian="휴먼명조" style:font-size-asian="14.0pt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style:font-name="바탕" style:font-name-asian="휴먼명조" style:font-size-asian="14.0pt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style:font-name="바탕" style:font-name-asian="휴먼명조" style:font-size-asian="14.0pt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style:font-name="바탕" style:font-name-asian="휴먼명조" style:font-size-asian="14.0pt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fo:margin-left="0.643cm" fo:text-indent="-0.643cm" style:snap-to-layout-grid="false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fo:margin-left="0.592cm" fo:text-indent="-0.592cm" style:snap-to-layout-grid="false"/>
    </style:style>
    <style:style style:family="paragraph" style:name="P20" style:parent-style-name="7">
      <style:paragraph-properties fo:margin-left="0.581cm" fo:text-indent="-0.581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fo:margin-left="0.592cm" fo:text-indent="-0.592cm" style:snap-to-layout-grid="false"/>
    </style:style>
    <style:style style:family="paragraph" style:name="P22" style:parent-style-name="7">
      <style:paragraph-properties fo:margin-left="0.592cm" fo:text-indent="-0.592cm" style:snap-to-layout-grid="false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fo:margin-left="0.592cm" fo:text-indent="-0.592cm" style:snap-to-layout-grid="false"/>
    </style:style>
    <style:style style:family="paragraph" style:name="P24" style:parent-style-name="7">
      <style:paragraph-properties fo:margin-left="0.592cm" fo:text-indent="-0.592cm" style:snap-to-layout-grid="false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휴먼명조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휴먼명조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fo:margin-left="0.592cm" fo:text-indent="-0.592cm" style:snap-to-layout-grid="false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바탕" style:font-name-asian="휴먼명조" style:font-size-asian="14.0pt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style:font-name="바탕" style:font-name-asian="휴먼명조" style:font-size-asian="14.0pt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style:font-name="바탕" style:font-name-asian="휴먼명조" style:font-size-asian="14.0pt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style:font-name="바탕" style:font-name-asian="휴먼명조" style:font-size-asian="14.0pt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style:font-name="바탕" style:font-name-asian="휴먼명조" style:font-size-asian="14.0pt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style:font-name="바탕" style:font-name-asian="휴먼명조" style:font-size-asian="14.0pt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style:font-name="바탕" style:font-name-asian="휴먼명조" style:font-size-asian="14.0pt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style:font-name="바탕" style:font-name-asian="휴먼명조" style:font-size-asian="14.0pt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style:font-name="바탕" style:font-name-asian="휴먼명조" style:font-size-asian="14.0pt"/>
    </style:style>
    <style:style style:family="text" style:name="T139">
      <style:text-properties fo:font-size="14.0pt" style:font-name="휴먼명조" style:font-name-asian="휴먼명조" style:font-size-asian="14.0pt"/>
    </style:style>
    <style:style style:family="text" style:name="T140">
      <style:text-properties fo:font-size="14.0pt" style:font-name="바탕" style:font-name-asian="휴먼명조" style:font-size-asian="14.0pt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paragraph" style:name="P26" style:parent-style-name="7">
      <style:paragraph-properties fo:margin-left="0.592cm" fo:text-indent="-0.592cm" style:snap-to-layout-grid="false"/>
    </style:style>
    <style:style style:family="text" style:name="T142">
      <style:text-properties fo:font-size="14.0pt" style:font-name="바탕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style:font-name="바탕" style:font-name-asian="휴먼명조" style:font-size-asian="14.0pt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paragraph" style:name="P27" style:parent-style-name="7">
      <style:paragraph-properties fo:margin-left="0.592cm" fo:text-indent="-0.592cm" style:snap-to-layout-grid="false"/>
    </style:style>
    <style:style style:family="text" style:name="T151">
      <style:text-properties fo:font-size="14.0pt" style:font-name="바탕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style:font-name="바탕" style:font-name-asian="휴먼명조" style:font-size-asian="14.0pt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style:font-name="바탕" style:font-name-asian="휴먼명조" style:font-size-asian="14.0pt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style:font-name="바탕" style:font-name-asian="휴먼명조" style:font-size-asian="14.0pt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style:font-name="바탕" style:font-name-asian="휴먼명조" style:font-size-asian="14.0pt"/>
    </style:style>
    <style:style style:family="text" style:name="T171">
      <style:text-properties fo:font-size="14.0pt" style:font-name="휴먼명조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휴먼명조" style:font-name-asian="휴먼명조" style:font-size-asian="14.0pt"/>
    </style:style>
    <style:style style:family="text" style:name="T174">
      <style:text-properties fo:font-size="14.0pt" style:font-name="바탕" style:font-name-asian="휴먼명조" style:font-size-asian="14.0pt"/>
    </style:style>
    <style:style style:family="text" style:name="T175">
      <style:text-properties fo:font-size="14.0pt" style:font-name="휴먼명조" style:font-name-asian="휴먼명조" style:font-size-asian="14.0pt"/>
    </style:style>
    <style:style style:family="paragraph" style:name="P28" style:parent-style-name="7">
      <style:paragraph-properties fo:margin-left="0.592cm" fo:text-indent="-0.592cm" style:snap-to-layout-grid="false"/>
    </style:style>
    <style:style style:family="text" style:name="T176">
      <style:text-properties fo:font-size="14.0pt" style:font-name="바탕" style:font-name-asian="휴먼명조" style:font-size-asian="14.0pt"/>
    </style:style>
    <style:style style:family="text" style:name="T177">
      <style:text-properties fo:font-size="14.0pt" style:font-name="바탕" style:font-name-asian="휴먼명조" style:font-size-asian="14.0pt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text" style:name="T179">
      <style:text-properties fo:font-size="14.0pt" style:font-name="바탕" style:font-name-asian="휴먼명조" style:font-size-asian="14.0pt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paragraph" style:name="P29" style:parent-style-name="7">
      <style:paragraph-properties fo:margin-left="0.592cm" fo:text-indent="-0.592cm" style:snap-to-layout-grid="false"/>
    </style:style>
    <style:style style:family="paragraph" style:name="P30" style:parent-style-name="7">
      <style:paragraph-properties fo:margin-left="0.592cm" fo:text-indent="-0.592cm" style:snap-to-layout-grid="false"/>
    </style:style>
    <style:style style:family="text" style:name="T181">
      <style:text-properties fo:font-size="14.0pt" style:font-name="휴먼명조" style:font-name-asian="휴먼명조" style:font-size-asian="14.0pt"/>
    </style:style>
    <style:style style:family="text" style:name="T182">
      <style:text-properties fo:font-size="14.0pt" style:font-name="바탕" style:font-name-asian="휴먼명조" style:font-size-asian="14.0pt"/>
    </style:style>
    <style:style style:family="text" style:name="T183">
      <style:text-properties fo:font-size="14.0pt" style:font-name="휴먼명조" style:font-name-asian="휴먼명조" style:font-size-asian="14.0pt"/>
    </style:style>
    <style:style style:family="text" style:name="T184">
      <style:text-properties fo:font-size="14.0pt" style:font-name="바탕" style:font-name-asian="휴먼명조" style:font-size-asian="14.0pt"/>
    </style:style>
    <style:style style:family="text" style:name="T185">
      <style:text-properties fo:font-size="14.0pt" style:font-name="휴먼명조" style:font-name-asian="휴먼명조" style:font-size-asian="14.0pt"/>
    </style:style>
    <style:style style:family="text" style:name="T186">
      <style:text-properties fo:font-size="14.0pt" style:font-name="바탕" style:font-name-asian="휴먼명조" style:font-size-asian="14.0pt"/>
    </style:style>
    <style:style style:family="text" style:name="T187">
      <style:text-properties fo:font-size="14.0pt" style:font-name="휴먼명조" style:font-name-asian="휴먼명조" style:font-size-asian="14.0pt"/>
    </style:style>
    <style:style style:family="text" style:name="T188">
      <style:text-properties fo:font-size="14.0pt" style:font-name="바탕" style:font-name-asian="휴먼명조" style:font-size-asian="14.0pt"/>
    </style:style>
    <style:style style:family="text" style:name="T189">
      <style:text-properties fo:font-size="14.0pt" style:font-name="휴먼명조" style:font-name-asian="휴먼명조" style:font-size-asian="14.0pt"/>
    </style:style>
    <style:style style:family="text" style:name="T190">
      <style:text-properties fo:font-size="14.0pt" style:font-name="바탕" style:font-name-asian="휴먼명조" style:font-size-asian="14.0pt"/>
    </style:style>
    <style:style style:family="text" style:name="T191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공익제보지원센터</text:span><text:span text:style-name="T6"> </text:span><text:span text:style-name="T7">( </text:span><text:span text:style-name="T8">담당 </text:span><text:span text:style-name="T9">: </text:span><text:span text:style-name="T10">유동림 간사 </text:span><text:span text:style-name="T11">02-723-5302 dryou@pspd.org) 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부패방지법 적용대상 사립학교 및 법인 교직원으로 확대해야</text:span></text:p></table:table-cell></table:table-row><table:table-row table:style-name="T1.R4"><table:table-cell table:style-name="T1.R4_C0"><text:p text:style-name="P8"><text:span text:style-name="T17">날    짜</text:span></text:p></table:table-cell><table:table-cell table:style-name="T1.R4_C1"><text:p text:style-name="P9"><text:span text:style-name="T18">2016. 11. 1. (</text:span><text:span text:style-name="T19">총 </text:span><text:span text:style-name="T20">3 </text:span><text:span text:style-name="T21">쪽</text:span><text:span text:style-name="T22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3">보도자료</text:span></text:p></table:table-cell></table:table-row></table:table></draw:text-box></draw:frame></text:p>
      <text:p text:style-name="P12"><draw:frame draw:style-name="fr2" draw:z-index="0" svg:width="14.920cm" svg:x="0.000cm" svg:y="-2.455cm" text:anchor-type="as-char"><draw:text-box fo:min-height="2.455cm"><table:table table:name="T2" table:style-name="T2" text:anchor-type="paragraph"><table:table-column table:style-name="T2.C67"/><table:table-row table:style-name="T2.R1"><table:table-cell table:style-name="T2.R1_C0"><text:p text:style-name="P13"><text:span text:style-name="T24">부패방지법 적용대상 사립학교 및 법인 교직원으로 확대해야</text:span></text:p><text:p text:style-name="P14"><text:span text:style-name="T25">사학비리 공익제보자 보호 제도 개선 더 이상 늦출 수 없어</text:span></text:p></table:table-cell></table:table-row><table:table-row table:style-name="T2.R2"><table:table-cell table:style-name="T2.R2_C0"><text:p text:style-name="P15"/></table:table-cell></table:table-row></table:table></draw:text-box></draw:frame></text:p>
      <text:p text:style-name="P16"/>
      <text:p text:style-name="P17"><text:span text:style-name="T26">1. </text:span><text:span text:style-name="T27">참여연대 공익제보지원센터</text:span><text:span text:style-name="T28">(</text:span><text:span text:style-name="T29">소장 </text:span><text:span text:style-name="T30">: </text:span><text:span text:style-name="T31">박흥식 중앙대 교수</text:span><text:span text:style-name="T32">), </text:span><text:span text:style-name="T33">전국교직원노동조합</text:span><text:span text:style-name="T34">, </text:span><text:span text:style-name="T35">전해철 국회의원은 오늘</text:span><text:span text:style-name="T36">(11/1) </text:span><text:span text:style-name="T37">오전 </text:span><text:span text:style-name="T38">10</text:span><text:span text:style-name="T39">시 국회 의원회관 제</text:span><text:span text:style-name="T40">1 </text:span><text:span text:style-name="T41">세미나실에서  </text:span><text:span text:style-name="T42">“</text:span><text:span text:style-name="T43">공익제보자 보호</text:span><text:span text:style-name="T44">, </text:span><text:span text:style-name="T45">사각지대 없애자</text:span><text:span text:style-name="T46">” </text:span><text:span text:style-name="T47">사학비리 공익제보자 보호 방안 모색 토론회를 개최했다</text:span><text:span text:style-name="T48">. </text:span></text:p>
      <text:p text:style-name="P18"><text:span text:style-name="T49">   </text:span><text:span text:style-name="T50">이번 토론회는 사립학교 재단의 비리를 신고한 교사들이 공익제보자를 보호하기 위한 제도인 공익신고자보호법과 부패방지 및 국민권익위원회 설치에 관한 법률</text:span><text:span text:style-name="T51">(</text:span><text:span text:style-name="T52">이하 부패방지법</text:span><text:span text:style-name="T53">) </text:span><text:span text:style-name="T54">상 보호대상에 포함되지 않아 학교당국의 보복징계로 고통 받고 있는 실태를 살펴보고</text:span><text:span text:style-name="T55">, </text:span><text:span text:style-name="T56">사학비리 공익제보자 보호 방안을 모색하기 위해 마련됐다</text:span><text:span text:style-name="T57">.</text:span></text:p>
      <text:p text:style-name="P19"/>
      <text:p text:style-name="P20"><text:span text:style-name="T58">2. </text:span><text:span text:style-name="T59">첫 번째 발제를 맡은 김용섭 전국교직원노동조합 부위원장은 해방 이후 우후죽순으로 설립된 사학들은 부패와 비리의 온상이 되었으며</text:span><text:span text:style-name="T60">, </text:span><text:span text:style-name="T61">용기를 내어 내부비리를 교육청에 제보하거나 양심선언을 한 교사들은 가혹한 보복을 당해 학교 밖으로 내몰리거나 심리적 물리적 트라우마에 시달리고 있다고 지적했다</text:span><text:span text:style-name="T62">. </text:span><text:span text:style-name="T63">그리고 김 부위원장은 학교법인인 동구학원</text:span><text:span text:style-name="T64">, </text:span><text:span text:style-name="T65">하나학원</text:span><text:span text:style-name="T66">, </text:span><text:span text:style-name="T67">용화학원</text:span><text:span text:style-name="T68">, </text:span><text:span text:style-name="T69">상록학원</text:span><text:span text:style-name="T70">, </text:span><text:span text:style-name="T71">상문학원</text:span><text:span text:style-name="T72">, </text:span><text:span text:style-name="T73">인권학원</text:span><text:span text:style-name="T74">, </text:span><text:span text:style-name="T75">동일학원</text:span><text:span text:style-name="T76">, </text:span><text:span text:style-name="T77">충암학원의 비리를 제보한 각각의 교사들이 보복징계를 받은 현황을 소개했다</text:span><text:span text:style-name="T78">. </text:span></text:p>
      <text:p text:style-name="P21"/>
      <text:p text:style-name="P22"><text:span text:style-name="T79">3. </text:span><text:span text:style-name="T80">이날 토론회에는 동구마케팅고등학교의 안종훈 교사가 참여해 동구학원의 회계비리 제보 후 </text:span><text:span text:style-name="T81">4</text:span><text:span text:style-name="T82">년째 가해지고 있는 학교 당국의 보복징계에 대해 증언했다</text:span><text:span text:style-name="T83">. </text:span><text:span text:style-name="T84">안 교사는 </text:span><text:span text:style-name="T85">2012</text:span><text:span text:style-name="T86">년</text:span><text:span text:style-name="T87">, </text:span><text:span text:style-name="T88">학교가 업무상 횡령 등으로 대법원에서 유죄 판결을 받은 행정실장을 계속 근무하게 하고 급여를 지급해온 사실을 서울시교육청에 제보했다</text:span><text:span text:style-name="T89">. </text:span><text:span text:style-name="T90">이후 학교법인은 </text:span><text:span text:style-name="T91">2014</text:span><text:span text:style-name="T92">년과 </text:span><text:span text:style-name="T93">2015</text:span><text:span text:style-name="T94">년 두 차례 걸쳐 안 교사를 파면했으며</text:span><text:span text:style-name="T95">, </text:span><text:span text:style-name="T96">교원소청심사위원회의 파면취소 결정으로 </text:span><text:span text:style-name="T97">2015</text:span><text:span text:style-name="T98">년 복직한 안 교사에게 학생 중식지도</text:span><text:span text:style-name="T99">, </text:span><text:span text:style-name="T100">환경미화업무 등 수업 외의 일만 하라는 부당한 근무명령을 내렸다</text:span><text:span text:style-name="T101">. </text:span><text:span text:style-name="T102">더 나아가 올 </text:span><text:span text:style-name="T103">3</text:span><text:span text:style-name="T104">월 안 교사를 직위해제 하더니</text:span><text:span text:style-name="T105">, </text:span><text:span text:style-name="T106">지난 </text:span><text:span text:style-name="T107">6</text:span><text:span text:style-name="T108">월과 </text:span><text:span text:style-name="T109">9</text:span><text:span text:style-name="T110">월 두 차례에 걸쳐 직위해제 기간을 연장했다</text:span><text:span text:style-name="T111">.</text:span></text:p>
      <text:p text:style-name="P23"/>
      <text:p text:style-name="P24"><text:span text:style-name="T112">4. </text:span><text:span text:style-name="T113">공익제보자 보호제도 방안 발제를 맡은 이상희 참여연대 공익제보지원센터 부소장</text:span><text:span text:style-name="T114">(</text:span><text:span text:style-name="T115">변호사</text:span><text:span text:style-name="T116">)</text:span><text:span text:style-name="T117">은 사립학교 비리 제보자를 보호를 위해 고려해할 볼 수 있는 </text:span><text:span text:style-name="T118">3</text:span><text:span text:style-name="T119">가지 방안을 제안했다</text:span><text:span text:style-name="T120">. </text:span></text:p>
      <text:p text:style-name="P25"><text:span text:style-name="T121">   </text:span><text:span text:style-name="T122">첫째</text:span><text:span text:style-name="T123">, </text:span><text:span text:style-name="T124">부패방지법의 적용대상을 사립학교 및 학교법인의 교직원으로 확대하는 것이다</text:span><text:span text:style-name="T125">. </text:span><text:span text:style-name="T126">그 이유로 이 부소장은 </text:span><text:span text:style-name="T127">1) </text:span><text:span text:style-name="T128">사립학교의 경우 국공립학교와 설립주체가 다를 뿐 교육의 개인적</text:span><text:span text:style-name="T129">, </text:span><text:span text:style-name="T130">국가적 중요성과 그 영향력 면에서 국</text:span><text:span text:style-name="T131">·</text:span><text:span text:style-name="T132">공립학교와 본질적인 차이가 없고 </text:span><text:span text:style-name="T133">2) </text:span><text:span text:style-name="T134">현행 교육법제는 공적인 제도보장으로서의  교육을 담당하는 교원을 그 소속을 묻지 아니하고</text:span><text:span text:style-name="T135">, </text:span><text:span text:style-name="T136">공</text:span><text:span text:style-name="T137">·</text:span><text:span text:style-name="T138">사립 학교 교원을 가리지 아니하고 동등한 처우를 하도록 규율하고 있고 </text:span><text:span text:style-name="T139">3) </text:span><text:span text:style-name="T140">교원의 업무는 학생들을 직접 대면하여 건전한 사회구성원으로 길러내는 역할을 담당하는 것이라는 점에서 교원에게 고도의 도덕성이 요구 된다는 등의 헌법재판소 판결을 소개했다</text:span><text:span text:style-name="T141">. </text:span></text:p>
      <text:p text:style-name="P26"><text:span text:style-name="T142">   </text:span><text:span text:style-name="T143">또한 이 부소장은 사립학교 교직원</text:span><text:span text:style-name="T144">, </text:span><text:span text:style-name="T145">학교법인의 임직원이 청탁금지법의 적용대상에 포함되었고 청탁금지법의 입법취지가 </text:span><text:span text:style-name="T146">‘</text:span><text:span text:style-name="T147">공직자등의 공정한 직무수행을 보장하고 공공기관에 대한 국민의 신뢰를 확보</text:span><text:span text:style-name="T148">’</text:span><text:span text:style-name="T149">하는 것에 있는 만큼 부패방지법의 적용범위도 확대할 필요가 있다고 주장했다</text:span><text:span text:style-name="T150">.  </text:span></text:p>
      <text:p text:style-name="P27"><text:span text:style-name="T151">   </text:span><text:span text:style-name="T152">둘째</text:span><text:span text:style-name="T153">, </text:span><text:span text:style-name="T154">교원지위법에 </text:span><text:span text:style-name="T155">‘</text:span><text:span text:style-name="T156">부패행위나  비리사실 등에 대한 신고</text:span><text:span text:style-name="T157">’ </text:span><text:span text:style-name="T158">의무를 규정한 뒤 신분비밀보장의무</text:span><text:span text:style-name="T159">, </text:span><text:span text:style-name="T160">불이익조치 금지 의무</text:span><text:span text:style-name="T161">, </text:span><text:span text:style-name="T162">더 나아가 부패방지법에서 규정하고 있는 보호조치 결정에 대한 규정을 준용할 수 있도록 개정하는 방안을 제시했다</text:span><text:span text:style-name="T163">. </text:span><text:span text:style-name="T164">이 부소장은 </text:span><text:span text:style-name="T165">2016. 5. 29 </text:span><text:span text:style-name="T166">아동학대범죄의 처벌 등에 관한 특례법</text:span><text:span text:style-name="T167">(</text:span><text:span text:style-name="T168">이하 아동학대처벌법</text:span><text:span text:style-name="T169">) </text:span><text:span text:style-name="T170">개정을 통해 아동학대범죄 신고자 등에 대한 해고 등 불이익조치를 금지하고</text:span><text:span text:style-name="T171">, </text:span><text:span text:style-name="T172">이를 위반하여 신고자 등에게 불이익조치를 한 자에 대한 처벌조항을 신설하는 한편</text:span><text:span text:style-name="T173">, </text:span><text:span text:style-name="T174">신고자 등이 보복을 당할 우려가 있는 경우 신변안전조치를 하는 등 신고자 등에 대한 보호조치를 신설한 바 있다고 소개하고 교원지위법도 아동학대처벌법과 같이 개정해 볼 수 있다고 소개했다</text:span><text:span text:style-name="T175">,</text:span></text:p>
      <text:p text:style-name="P28"><text:span text:style-name="T176">   </text:span><text:span text:style-name="T177">셋째</text:span><text:span text:style-name="T178">, </text:span><text:span text:style-name="T179">사학재단을 둘러싼 범죄행위들을 공익신고자보호법 공익침해행위에 포함시키는 방안을 제시했다</text:span><text:span text:style-name="T180">. </text:span></text:p>
      <text:p text:style-name="P29"/>
      <text:p text:style-name="P30"><text:span text:style-name="T181">5. </text:span><text:span text:style-name="T182">이날 토론회에는 이민종 서울특별시교육청 감사관</text:span><text:span text:style-name="T183">, </text:span><text:span text:style-name="T184">이재익 수원대학교 교수</text:span><text:span text:style-name="T185">, </text:span><text:span text:style-name="T186">경기도교육청 공익제보보호지원위원회 위원</text:span><text:span text:style-name="T187">, </text:span><text:span text:style-name="T188">정재창 국민권익위원회 보호보상과 과장이 토론자로 참여해 다양한 의견을 개진했다</text:span><text:span text:style-name="T189">.  </text:span><text:span text:style-name="T190">끝</text:span><text:span text:style-name="T191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11월 1일 화요일 오전 10:29:0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